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219000002485297A125.jpg" manifest:media-type="image/jpeg"/>
  <manifest:file-entry manifest:full-path="Pictures/1000000000000629000007E7C7EE3EC3.jpg" manifest:media-type="image/jpeg"/>
  <manifest:file-entry manifest:full-path="Pictures/10000000000002E7000003FFE61A9F98.jpg" manifest:media-type="image/jpeg"/>
  <manifest:file-entry manifest:full-path="Pictures/10000000000001450000024FC1F6BF80.jpg" manifest:media-type="image/jpe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swiss"/>
    <style:font-face style:name="Calibri1" svg:font-family="Calibri" style:font-family-generic="swiss" style:font-pitch="variable"/>
    <style:font-face style:name="Carolingia" svg:font-family="Carolingia" style:font-pitch="variable"/>
    <style:font-face style:name="Hiragino Sans" svg:font-family="'Hiragino Sans'" style:font-family-generic="modern" style:font-pitch="fixed"/>
    <style:font-face style:name="Liberation Mono" svg:font-family="'Liberation Mono'" style:font-family-generic="modern" style:font-pitch="fixed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/>
    <style:font-face style:name="NSimSun" svg:font-family="NSimSun"/>
    <style:font-face style:name="OpenSymbol" svg:font-family="OpenSymbol" style:font-charset="x-symbol"/>
  </office:font-face-decls>
  <office:automatic-styles>
    <style:style style:name="Tabelle1" style:family="table">
      <style:table-properties style:width="200.03mm" fo:break-before="auto" fo:break-after="auto" table:align="margins"/>
    </style:style>
    <style:style style:name="Tabelle1.A" style:family="table-column">
      <style:table-column-properties style:column-width="21.43mm" style:rel-column-width="1215*"/>
    </style:style>
    <style:style style:name="Tabelle1.B" style:family="table-column">
      <style:table-column-properties style:column-width="20.87mm" style:rel-column-width="1183*"/>
    </style:style>
    <style:style style:name="Tabelle1.C" style:family="table-column">
      <style:table-column-properties style:column-width="36.79mm" style:rel-column-width="2086*"/>
    </style:style>
    <style:style style:name="Tabelle1.D" style:family="table-column">
      <style:table-column-properties style:column-width="29.53mm" style:rel-column-width="1674*"/>
    </style:style>
    <style:style style:name="Tabelle1.E" style:family="table-column">
      <style:table-column-properties style:column-width="30.36mm" style:rel-column-width="1721*"/>
    </style:style>
    <style:style style:name="Tabelle1.F" style:family="table-column">
      <style:table-column-properties style:column-width="18.94mm" style:rel-column-width="1074*"/>
    </style:style>
    <style:style style:name="Tabelle1.G" style:family="table-column">
      <style:table-column-properties style:column-width="23.11mm" style:rel-column-width="1310*"/>
    </style:style>
    <style:style style:name="Tabelle1.H" style:family="table-column">
      <style:table-column-properties style:column-width="19mm" style:rel-column-width="1077*"/>
    </style:style>
    <style:style style:name="Tabelle1.A1" style:family="table-cell">
      <style:table-cell-properties fo:padding="0.97mm" fo:border-left="0.5pt solid #000000" fo:border-right="none" fo:border-top="0.5pt solid #000000" fo:border-bottom="0.5pt solid #000000"/>
    </style:style>
    <style:style style:name="Tabelle1.H1" style:family="table-cell">
      <style:table-cell-properties fo:padding="0.97mm" fo:border="0.5pt solid #000000"/>
    </style:style>
    <style:style style:name="Tabelle1.A2" style:family="table-cell">
      <style:table-cell-properties fo:padding="0.97mm" fo:border-left="0.5pt solid #000000" fo:border-right="none" fo:border-top="none" fo:border-bottom="0.5pt solid #000000"/>
    </style:style>
    <style:style style:name="Tabelle1.H2" style:family="table-cell">
      <style:table-cell-properties fo:padding="0.97mm" fo:border-left="0.5pt solid #000000" fo:border-right="0.5pt solid #000000" fo:border-top="none" fo:border-bottom="0.5pt solid #000000"/>
    </style:style>
    <style:style style:name="Tabelle5" style:family="table">
      <style:table-properties style:width="200.03mm" fo:break-before="auto" fo:break-after="auto" table:align="margins"/>
    </style:style>
    <style:style style:name="Tabelle5.A" style:family="table-column">
      <style:table-column-properties style:column-width="24.39mm" style:rel-column-width="7994*"/>
    </style:style>
    <style:style style:name="Tabelle5.B" style:family="table-column">
      <style:table-column-properties style:column-width="22.35mm" style:rel-column-width="7320*"/>
    </style:style>
    <style:style style:name="Tabelle5.C" style:family="table-column">
      <style:table-column-properties style:column-width="39.99mm" style:rel-column-width="13099*"/>
    </style:style>
    <style:style style:name="Tabelle5.D" style:family="table-column">
      <style:table-column-properties style:column-width="41.15mm" style:rel-column-width="13484*"/>
    </style:style>
    <style:style style:name="Tabelle5.E" style:family="table-column">
      <style:table-column-properties style:column-width="20.67mm" style:rel-column-width="6774*"/>
    </style:style>
    <style:style style:name="Tabelle5.F" style:family="table-column">
      <style:table-column-properties style:column-width="25.33mm" style:rel-column-width="8296*"/>
    </style:style>
    <style:style style:name="Tabelle5.G" style:family="table-column">
      <style:table-column-properties style:column-width="26.16mm" style:rel-column-width="8568*"/>
    </style:style>
    <style:style style:name="Tabelle5.A1" style:family="table-cell">
      <style:table-cell-properties fo:padding="0.97mm" fo:border-left="0.5pt solid #000000" fo:border-right="none" fo:border-top="0.5pt solid #000000" fo:border-bottom="0.5pt solid #000000"/>
    </style:style>
    <style:style style:name="Tabelle5.G1" style:family="table-cell">
      <style:table-cell-properties fo:padding="0.97mm" fo:border="0.5pt solid #000000"/>
    </style:style>
    <style:style style:name="Tabelle5.A2" style:family="table-cell">
      <style:table-cell-properties fo:padding="0.97mm" fo:border-left="0.5pt solid #000000" fo:border-right="none" fo:border-top="none" fo:border-bottom="0.5pt solid #000000"/>
    </style:style>
    <style:style style:name="Tabelle5.G2" style:family="table-cell">
      <style:table-cell-properties fo:padding="0.97mm" fo:border-left="0.5pt solid #000000" fo:border-right="0.5pt solid #000000" fo:border-top="none" fo:border-bottom="0.5pt solid #000000"/>
    </style:style>
    <style:style style:name="Tabelle8" style:family="table">
      <style:table-properties style:width="200.03mm" fo:break-before="page" table:align="margins"/>
    </style:style>
    <style:style style:name="Tabelle8.A" style:family="table-column">
      <style:table-column-properties style:column-width="21.55mm" style:rel-column-width="7063*"/>
    </style:style>
    <style:style style:name="Tabelle8.B" style:family="table-column">
      <style:table-column-properties style:column-width="19.76mm" style:rel-column-width="6473*"/>
    </style:style>
    <style:style style:name="Tabelle8.C" style:family="table-column">
      <style:table-column-properties style:column-width="37.78mm" style:rel-column-width="12380*"/>
    </style:style>
    <style:style style:name="Tabelle8.D" style:family="table-column">
      <style:table-column-properties style:column-width="26.18mm" style:rel-column-width="8578*"/>
    </style:style>
    <style:style style:name="Tabelle8.E" style:family="table-column">
      <style:table-column-properties style:column-width="15.88mm" style:rel-column-width="5201*"/>
    </style:style>
    <style:style style:name="Tabelle8.F" style:family="table-column">
      <style:table-column-properties style:column-width="24.24mm" style:rel-column-width="7939*"/>
    </style:style>
    <style:style style:name="Tabelle8.G" style:family="table-column">
      <style:table-column-properties style:column-width="19.21mm" style:rel-column-width="6296*"/>
    </style:style>
    <style:style style:name="Tabelle8.H" style:family="table-column">
      <style:table-column-properties style:column-width="35.42mm" style:rel-column-width="11605*"/>
    </style:style>
    <style:style style:name="Tabelle8.A1" style:family="table-cell">
      <style:table-cell-properties fo:padding="0.97mm" fo:border-left="0.5pt solid #000000" fo:border-right="none" fo:border-top="0.5pt solid #000000" fo:border-bottom="0.5pt solid #000000"/>
    </style:style>
    <style:style style:name="Tabelle8.H1" style:family="table-cell">
      <style:table-cell-properties fo:padding="0.97mm" fo:border="0.5pt solid #000000"/>
    </style:style>
    <style:style style:name="Tabelle8.A2" style:family="table-cell">
      <style:table-cell-properties fo:padding="0.97mm" fo:border-left="0.5pt solid #000000" fo:border-right="none" fo:border-top="none" fo:border-bottom="0.5pt solid #000000"/>
    </style:style>
    <style:style style:name="Tabelle8.H2" style:family="table-cell">
      <style:table-cell-properties fo:padding="0.97mm" fo:border-left="0.5pt solid #000000" fo:border-right="0.5pt solid #000000" fo:border-top="none" fo:border-bottom="0.5pt solid #000000"/>
    </style:style>
    <style:style style:name="Table3" style:family="table">
      <style:table-properties style:width="200.03mm" fo:break-before="page" table:align="margins"/>
    </style:style>
    <style:style style:name="Table3.A" style:family="table-column">
      <style:table-column-properties style:column-width="21.55mm" style:rel-column-width="7063*"/>
    </style:style>
    <style:style style:name="Table3.B" style:family="table-column">
      <style:table-column-properties style:column-width="19.76mm" style:rel-column-width="6473*"/>
    </style:style>
    <style:style style:name="Table3.C" style:family="table-column">
      <style:table-column-properties style:column-width="36.67mm" style:rel-column-width="12015*"/>
    </style:style>
    <style:style style:name="Table3.D" style:family="table-column">
      <style:table-column-properties style:column-width="27.29mm" style:rel-column-width="8943*"/>
    </style:style>
    <style:style style:name="Table3.E" style:family="table-column">
      <style:table-column-properties style:column-width="18.94mm" style:rel-column-width="6205*"/>
    </style:style>
    <style:style style:name="Table3.F" style:family="table-column">
      <style:table-column-properties style:column-width="24.24mm" style:rel-column-width="7939*"/>
    </style:style>
    <style:style style:name="Table3.G" style:family="table-column">
      <style:table-column-properties style:column-width="20.06mm" style:rel-column-width="6570*"/>
    </style:style>
    <style:style style:name="Table3.H" style:family="table-column">
      <style:table-column-properties style:column-width="31.52mm" style:rel-column-width="10327*"/>
    </style:style>
    <style:style style:name="Table3.A1" style:family="table-cell">
      <style:table-cell-properties fo:padding="0.97mm" fo:border-left="0.5pt solid #000000" fo:border-right="none" fo:border-top="0.5pt solid #000000" fo:border-bottom="0.5pt solid #000000"/>
    </style:style>
    <style:style style:name="Table3.H1" style:family="table-cell">
      <style:table-cell-properties fo:padding="0.97mm" fo:border="0.5pt solid #000000"/>
    </style:style>
    <style:style style:name="Table3.A2" style:family="table-cell">
      <style:table-cell-properties fo:padding="0.97mm" fo:border-left="0.5pt solid #000000" fo:border-right="none" fo:border-top="none" fo:border-bottom="0.5pt solid #000000"/>
    </style:style>
    <style:style style:name="Table3.H2" style:family="table-cell">
      <style:table-cell-properties fo:padding="0.97mm" fo:border-left="0.5pt solid #000000" fo:border-right="0.5pt solid #000000" fo:border-top="none" fo:border-bottom="0.5pt solid #000000"/>
    </style:style>
    <style:style style:name="Tabelle11" style:family="table">
      <style:table-properties style:width="200.03mm" fo:break-before="page" table:align="margins"/>
    </style:style>
    <style:style style:name="Tabelle11.A" style:family="table-column">
      <style:table-column-properties style:column-width="21.55mm" style:rel-column-width="7063*"/>
    </style:style>
    <style:style style:name="Tabelle11.B" style:family="table-column">
      <style:table-column-properties style:column-width="19.76mm" style:rel-column-width="6473*"/>
    </style:style>
    <style:style style:name="Tabelle11.C" style:family="table-column">
      <style:table-column-properties style:column-width="36.67mm" style:rel-column-width="12015*"/>
    </style:style>
    <style:style style:name="Tabelle11.D" style:family="table-column">
      <style:table-column-properties style:column-width="27.29mm" style:rel-column-width="8943*"/>
    </style:style>
    <style:style style:name="Tabelle11.E" style:family="table-column">
      <style:table-column-properties style:column-width="18.94mm" style:rel-column-width="6205*"/>
    </style:style>
    <style:style style:name="Tabelle11.F" style:family="table-column">
      <style:table-column-properties style:column-width="24.24mm" style:rel-column-width="7939*"/>
    </style:style>
    <style:style style:name="Tabelle11.G" style:family="table-column">
      <style:table-column-properties style:column-width="20.06mm" style:rel-column-width="6570*"/>
    </style:style>
    <style:style style:name="Tabelle11.H" style:family="table-column">
      <style:table-column-properties style:column-width="31.52mm" style:rel-column-width="10327*"/>
    </style:style>
    <style:style style:name="Tabelle11.A1" style:family="table-cell">
      <style:table-cell-properties fo:padding="0.97mm" fo:border-left="0.5pt solid #000000" fo:border-right="none" fo:border-top="0.5pt solid #000000" fo:border-bottom="0.5pt solid #000000"/>
    </style:style>
    <style:style style:name="Tabelle11.H1" style:family="table-cell">
      <style:table-cell-properties fo:padding="0.97mm" fo:border="0.5pt solid #000000"/>
    </style:style>
    <style:style style:name="Tabelle11.A2" style:family="table-cell">
      <style:table-cell-properties fo:padding="0.97mm" fo:border-left="0.5pt solid #000000" fo:border-right="none" fo:border-top="none" fo:border-bottom="0.5pt solid #000000"/>
    </style:style>
    <style:style style:name="Tabelle11.H2" style:family="table-cell">
      <style:table-cell-properties fo:padding="0.97mm" fo:border-left="0.5pt solid #000000" fo:border-right="0.5pt solid #000000" fo:border-top="none" fo:border-bottom="0.5pt solid #000000"/>
    </style:style>
    <style:style style:name="Table2" style:family="table">
      <style:table-properties style:width="200.03mm" table:align="margins"/>
    </style:style>
    <style:style style:name="Table2.A" style:family="table-column">
      <style:table-column-properties style:column-width="21.7mm" style:rel-column-width="1230*"/>
    </style:style>
    <style:style style:name="Table2.B" style:family="table-column">
      <style:table-column-properties style:column-width="18.4mm" style:rel-column-width="1043*"/>
    </style:style>
    <style:style style:name="Table2.C" style:family="table-column">
      <style:table-column-properties style:column-width="35.65mm" style:rel-column-width="2021*"/>
    </style:style>
    <style:style style:name="Table2.D" style:family="table-column">
      <style:table-column-properties style:column-width="24.24mm" style:rel-column-width="1374*"/>
    </style:style>
    <style:style style:name="Table2.E" style:family="table-column">
      <style:table-column-properties style:column-width="16.99mm" style:rel-column-width="963*"/>
    </style:style>
    <style:style style:name="Table2.G" style:family="table-column">
      <style:table-column-properties style:column-width="18.94mm" style:rel-column-width="1074*"/>
    </style:style>
    <style:style style:name="Table2.H" style:family="table-column">
      <style:table-column-properties style:column-width="39.88mm" style:rel-column-width="2261*"/>
    </style:style>
    <style:style style:name="Table2.A1" style:family="table-cell">
      <style:table-cell-properties fo:padding="0.97mm" fo:border-left="0.5pt solid #000000" fo:border-right="none" fo:border-top="0.5pt solid #000000" fo:border-bottom="0.5pt solid #000000"/>
    </style:style>
    <style:style style:name="Table2.H1" style:family="table-cell">
      <style:table-cell-properties fo:padding="0.97mm" fo:border="0.5pt solid #000000"/>
    </style:style>
    <style:style style:name="Table2.A2" style:family="table-cell">
      <style:table-cell-properties fo:padding="0.97mm" fo:border-left="0.5pt solid #000000" fo:border-right="none" fo:border-top="none" fo:border-bottom="0.5pt solid #000000"/>
    </style:style>
    <style:style style:name="Table2.H2" style:family="table-cell">
      <style:table-cell-properties fo:padding="0.97mm" fo:border-left="0.5pt solid #000000" fo:border-right="0.5pt solid #000000" fo:border-top="none" fo:border-bottom="0.5pt solid #000000"/>
    </style:style>
    <style:style style:name="Table8" style:family="table">
      <style:table-properties style:width="200.03mm" table:align="margins" style:writing-mode="lr-tb"/>
    </style:style>
    <style:style style:name="Table8.A" style:family="table-column">
      <style:table-column-properties style:column-width="21.96mm" style:rel-column-width="1245*"/>
    </style:style>
    <style:style style:name="Table8.B" style:family="table-column">
      <style:table-column-properties style:column-width="18.13mm" style:rel-column-width="1028*"/>
    </style:style>
    <style:style style:name="Table8.C" style:family="table-column">
      <style:table-column-properties style:column-width="35.65mm" style:rel-column-width="2021*"/>
    </style:style>
    <style:style style:name="Table8.D" style:family="table-column">
      <style:table-column-properties style:column-width="24.24mm" style:rel-column-width="1374*"/>
    </style:style>
    <style:style style:name="Table8.E" style:family="table-column">
      <style:table-column-properties style:column-width="16.99mm" style:rel-column-width="963*"/>
    </style:style>
    <style:style style:name="Table8.G" style:family="table-column">
      <style:table-column-properties style:column-width="18.94mm" style:rel-column-width="1074*"/>
    </style:style>
    <style:style style:name="Table8.H" style:family="table-column">
      <style:table-column-properties style:column-width="39.88mm" style:rel-column-width="2261*"/>
    </style:style>
    <style:style style:name="Table8.A1" style:family="table-cell">
      <style:table-cell-properties fo:padding="0.97mm" fo:border-left="0.5pt solid #000000" fo:border-right="none" fo:border-top="0.5pt solid #000000" fo:border-bottom="0.5pt solid #000000"/>
    </style:style>
    <style:style style:name="Table8.H1" style:family="table-cell">
      <style:table-cell-properties fo:padding="0.97mm" fo:border="0.5pt solid #000000"/>
    </style:style>
    <style:style style:name="Table8.A2" style:family="table-cell">
      <style:table-cell-properties fo:padding="0.97mm" fo:border-left="0.5pt solid #000000" fo:border-right="none" fo:border-top="none" fo:border-bottom="0.5pt solid #000000"/>
    </style:style>
    <style:style style:name="Table8.H2" style:family="table-cell">
      <style:table-cell-properties fo:padding="0.97mm" fo:border-left="0.5pt solid #000000" fo:border-right="0.5pt solid #000000" fo:border-top="none" fo:border-bottom="0.5pt solid #000000"/>
    </style:style>
    <style:style style:name="Tabelle4" style:family="table">
      <style:table-properties style:width="200.03mm" fo:break-before="page" table:align="margins"/>
    </style:style>
    <style:style style:name="Tabelle4.A" style:family="table-column">
      <style:table-column-properties style:column-width="21.96mm" style:rel-column-width="1245*"/>
    </style:style>
    <style:style style:name="Tabelle4.B" style:family="table-column">
      <style:table-column-properties style:column-width="16.67mm" style:rel-column-width="945*"/>
    </style:style>
    <style:style style:name="Tabelle4.C" style:family="table-column">
      <style:table-column-properties style:column-width="25.54mm" style:rel-column-width="1448*"/>
    </style:style>
    <style:style style:name="Tabelle4.D" style:family="table-column">
      <style:table-column-properties style:column-width="25.79mm" style:rel-column-width="1462*"/>
    </style:style>
    <style:style style:name="Tabelle4.E" style:family="table-column">
      <style:table-column-properties style:column-width="15.1mm" style:rel-column-width="856*"/>
    </style:style>
    <style:style style:name="Tabelle4.F" style:family="table-column">
      <style:table-column-properties style:column-width="22.79mm" style:rel-column-width="1292*"/>
    </style:style>
    <style:style style:name="Tabelle4.G" style:family="table-column">
      <style:table-column-properties style:column-width="20.58mm" style:rel-column-width="1167*"/>
    </style:style>
    <style:style style:name="Tabelle4.H" style:family="table-column">
      <style:table-column-properties style:column-width="33.71mm" style:rel-column-width="1911*"/>
    </style:style>
    <style:style style:name="Tabelle4.I" style:family="table-column">
      <style:table-column-properties style:column-width="17.89mm" style:rel-column-width="1014*"/>
    </style:style>
    <style:style style:name="Tabelle4.A1" style:family="table-cell">
      <style:table-cell-properties fo:padding="0.97mm" fo:border-left="0.5pt solid #000000" fo:border-right="none" fo:border-top="0.5pt solid #000000" fo:border-bottom="0.5pt solid #000000"/>
    </style:style>
    <style:style style:name="Tabelle4.I1" style:family="table-cell">
      <style:table-cell-properties fo:padding="0.97mm" fo:border="0.5pt solid #000000"/>
    </style:style>
    <style:style style:name="Tabelle4.A2" style:family="table-cell">
      <style:table-cell-properties fo:padding="0.97mm" fo:border-left="0.5pt solid #000000" fo:border-right="none" fo:border-top="none" fo:border-bottom="0.5pt solid #000000"/>
    </style:style>
    <style:style style:name="Tabelle4.I2" style:family="table-cell">
      <style:table-cell-properties fo:padding="0.97mm" fo:border-left="0.5pt solid #000000" fo:border-right="0.5pt solid #000000" fo:border-top="none" fo:border-bottom="0.5pt solid #000000"/>
    </style:style>
    <style:style style:name="Tabelle3" style:family="table">
      <style:table-properties style:width="200.03mm" fo:break-before="page" table:align="margins"/>
    </style:style>
    <style:style style:name="Tabelle3.A" style:family="table-column">
      <style:table-column-properties style:column-width="21.7mm" style:rel-column-width="1230*"/>
    </style:style>
    <style:style style:name="Tabelle3.B" style:family="table-column">
      <style:table-column-properties style:column-width="16.28mm" style:rel-column-width="923*"/>
    </style:style>
    <style:style style:name="Tabelle3.C" style:family="table-column">
      <style:table-column-properties style:column-width="30.89mm" style:rel-column-width="1751*"/>
    </style:style>
    <style:style style:name="Tabelle3.D" style:family="table-column">
      <style:table-column-properties style:column-width="27.27mm" style:rel-column-width="1546*"/>
    </style:style>
    <style:style style:name="Tabelle3.E" style:family="table-column">
      <style:table-column-properties style:column-width="16.14mm" style:rel-column-width="915*"/>
    </style:style>
    <style:style style:name="Tabelle3.F" style:family="table-column">
      <style:table-column-properties style:column-width="22.77mm" style:rel-column-width="1291*"/>
    </style:style>
    <style:style style:name="Tabelle3.G" style:family="table-column">
      <style:table-column-properties style:column-width="16.92mm" style:rel-column-width="959*"/>
    </style:style>
    <style:style style:name="Tabelle3.H" style:family="table-column">
      <style:table-column-properties style:column-width="30.18mm" style:rel-column-width="1711*"/>
    </style:style>
    <style:style style:name="Tabelle3.I" style:family="table-column">
      <style:table-column-properties style:column-width="17.89mm" style:rel-column-width="1014*"/>
    </style:style>
    <style:style style:name="Tabelle3.A1" style:family="table-cell">
      <style:table-cell-properties fo:padding="0.97mm" fo:border-left="0.5pt solid #000000" fo:border-right="none" fo:border-top="0.5pt solid #000000" fo:border-bottom="0.5pt solid #000000"/>
    </style:style>
    <style:style style:name="Tabelle3.I1" style:family="table-cell">
      <style:table-cell-properties fo:padding="0.97mm" fo:border="0.5pt solid #000000"/>
    </style:style>
    <style:style style:name="Tabelle3.A2" style:family="table-cell">
      <style:table-cell-properties fo:padding="0.97mm" fo:border-left="0.5pt solid #000000" fo:border-right="none" fo:border-top="none" fo:border-bottom="0.5pt solid #000000"/>
    </style:style>
    <style:style style:name="Tabelle3.I2" style:family="table-cell">
      <style:table-cell-properties fo:padding="0.97mm" fo:border-left="0.5pt solid #000000" fo:border-right="0.5pt solid #000000" fo:border-top="none" fo:border-bottom="0.5pt solid #000000"/>
    </style:style>
    <style:style style:name="P1" style:family="paragraph" style:parent-style-name="Standard">
      <style:paragraph-properties fo:text-align="right" style:justify-single-word="false" fo:break-before="page"/>
      <style:text-properties style:font-name="Calibri1" fo:font-size="10pt" style:text-underline-style="none" fo:font-weight="bold" officeooo:rsid="0166324a" officeooo:paragraph-rsid="0382587f" style:font-size-asian="10pt" style:font-weight-asian="bold" style:font-size-complex="10pt" style:font-weight-complex="bold"/>
    </style:style>
    <style:style style:name="P2" style:family="paragraph" style:parent-style-name="Standard">
      <style:paragraph-properties fo:text-align="left" style:justify-single-word="false"/>
      <style:text-properties style:font-name="Calibri1" fo:font-size="15pt" style:text-underline-style="solid" style:text-underline-width="auto" style:text-underline-color="font-color" fo:font-weight="bold" officeooo:rsid="0145d552" officeooo:paragraph-rsid="01979aaa" style:font-size-asian="15pt" style:font-weight-asian="bold" style:font-size-complex="15pt" style:font-weight-complex="bold"/>
    </style:style>
    <style:style style:name="P3" style:family="paragraph" style:parent-style-name="Standard">
      <style:paragraph-properties fo:text-align="left" style:justify-single-word="false"/>
      <style:text-properties style:font-name="Calibri1" fo:font-size="6pt" fo:font-style="italic" style:text-underline-style="none" fo:font-weight="normal" officeooo:rsid="01ad6031" officeooo:paragraph-rsid="033f9fe3" style:font-size-asian="6pt" style:font-style-asian="italic" style:font-weight-asian="normal" style:font-size-complex="6pt" style:font-style-complex="italic" style:font-weight-complex="normal"/>
    </style:style>
    <style:style style:name="P4" style:family="paragraph" style:parent-style-name="Standard">
      <style:paragraph-properties fo:text-align="left" style:justify-single-word="false"/>
      <style:text-properties style:font-name="Calibri1" fo:font-size="13pt" style:text-underline-style="none" fo:font-weight="normal" officeooo:rsid="033bc9c0" officeooo:paragraph-rsid="03ec5a3d" style:font-size-asian="13pt" style:font-weight-asian="normal" style:font-size-complex="13pt" style:font-weight-complex="normal"/>
    </style:style>
    <style:style style:name="P5" style:family="paragraph" style:parent-style-name="Standard">
      <style:paragraph-properties fo:text-align="left" style:justify-single-word="false"/>
      <style:text-properties style:font-name="Calibri1" fo:font-size="14pt" style:text-underline-style="none" fo:font-weight="bold" officeooo:rsid="0145d552" officeooo:paragraph-rsid="033f9fe3" style:font-size-asian="14pt" style:font-weight-asian="bold" style:font-size-complex="14pt" style:font-weight-complex="bold"/>
    </style:style>
    <style:style style:name="P6" style:family="paragraph" style:parent-style-name="Standard">
      <style:paragraph-properties fo:text-align="left" style:justify-single-word="false"/>
      <style:text-properties style:font-name="Calibri1" fo:font-size="14pt" style:text-underline-style="none" fo:font-weight="bold" officeooo:rsid="0145d552" officeooo:paragraph-rsid="02816d0e" style:font-size-asian="14pt" style:font-weight-asian="bold" style:font-size-complex="14pt" style:font-weight-complex="bold"/>
    </style:style>
    <style:style style:name="P7" style:family="paragraph" style:parent-style-name="Standard">
      <style:paragraph-properties fo:text-align="left" style:justify-single-word="false"/>
      <style:text-properties style:font-name="Calibri1" fo:font-size="14pt" style:text-underline-style="none" fo:font-weight="bold" officeooo:rsid="0145d552" officeooo:paragraph-rsid="033ec97e" style:font-size-asian="14pt" style:font-weight-asian="bold" style:font-size-complex="14pt" style:font-weight-complex="bold"/>
    </style:style>
    <style:style style:name="P8" style:family="paragraph" style:parent-style-name="Standard">
      <style:paragraph-properties fo:text-align="left" style:justify-single-word="false"/>
      <style:text-properties style:font-name="Calibri1" fo:font-size="14pt" style:text-underline-style="none" fo:font-weight="bold" officeooo:rsid="0145d552" officeooo:paragraph-rsid="02bcaacd" style:font-size-asian="14pt" style:font-weight-asian="bold" style:font-size-complex="14pt" style:font-weight-complex="bold"/>
    </style:style>
    <style:style style:name="P9" style:family="paragraph" style:parent-style-name="Standard">
      <style:paragraph-properties fo:text-align="left" style:justify-single-word="false"/>
      <style:text-properties style:font-name="Calibri1" fo:font-size="14pt" style:text-underline-style="none" fo:font-weight="bold" officeooo:rsid="0145d552" officeooo:paragraph-rsid="036a2575" style:font-size-asian="14pt" style:font-weight-asian="bold" style:font-size-complex="14pt" style:font-weight-complex="bold"/>
    </style:style>
    <style:style style:name="P10" style:family="paragraph" style:parent-style-name="Standard">
      <style:paragraph-properties fo:text-align="left" style:justify-single-word="false"/>
      <style:text-properties style:font-name="Calibri1" fo:font-size="14pt" style:text-underline-style="none" fo:font-weight="bold" officeooo:rsid="0145d552" officeooo:paragraph-rsid="03425818" style:font-size-asian="14pt" style:font-weight-asian="bold" style:font-size-complex="14pt" style:font-weight-complex="bold"/>
    </style:style>
    <style:style style:name="P11" style:family="paragraph" style:parent-style-name="Standard">
      <style:paragraph-properties fo:text-align="left" style:justify-single-word="false"/>
      <style:text-properties style:font-name="Calibri1" fo:font-size="6pt" style:text-underline-style="none" fo:font-weight="normal" officeooo:rsid="01ad6031" officeooo:paragraph-rsid="033ec97e" style:font-size-asian="6pt" style:font-weight-asian="normal" style:font-size-complex="6pt" style:font-weight-complex="normal"/>
    </style:style>
    <style:style style:name="P12" style:family="paragraph" style:parent-style-name="Standard">
      <style:paragraph-properties fo:text-align="left" style:justify-single-word="false"/>
      <style:text-properties style:font-name="Calibri1" fo:font-size="13pt" style:text-underline-style="solid" style:text-underline-width="auto" style:text-underline-color="font-color" fo:font-weight="bold" officeooo:rsid="014ae8a0" officeooo:paragraph-rsid="033ec97e" style:font-size-asian="13pt" style:font-weight-asian="bold" style:font-size-complex="13pt" style:font-weight-complex="bold"/>
    </style:style>
    <style:style style:name="P13" style:family="paragraph" style:parent-style-name="Standard" style:list-style-name="L1">
      <style:paragraph-properties fo:text-align="left" style:justify-single-word="false"/>
      <style:text-properties style:font-name="Calibri1" fo:font-size="13pt" style:text-underline-style="none" fo:font-weight="normal" officeooo:rsid="014ae8a0" officeooo:paragraph-rsid="02bd209b" style:font-size-asian="13pt" style:font-weight-asian="normal" style:font-size-complex="13pt" style:font-weight-complex="normal"/>
    </style:style>
    <style:style style:name="P14" style:family="paragraph" style:parent-style-name="Standard" style:list-style-name="L1">
      <style:paragraph-properties fo:text-align="left" style:justify-single-word="false"/>
      <style:text-properties style:font-name="Calibri1" fo:font-size="13pt" style:text-underline-style="none" fo:font-weight="normal" officeooo:rsid="0183505d" officeooo:paragraph-rsid="02bd209b" style:font-size-asian="13pt" style:font-weight-asian="normal" style:font-size-complex="13pt" style:font-weight-complex="normal"/>
    </style:style>
    <style:style style:name="P15" style:family="paragraph" style:parent-style-name="Standard" style:list-style-name="L1">
      <style:paragraph-properties fo:text-align="left" style:justify-single-word="false"/>
      <style:text-properties style:font-name="Calibri1" fo:font-size="13pt" style:text-underline-style="none" fo:font-weight="normal" officeooo:rsid="0210bd43" officeooo:paragraph-rsid="02bd209b" style:font-size-asian="13pt" style:font-weight-asian="normal" style:font-size-complex="13pt" style:font-weight-complex="normal"/>
    </style:style>
    <style:style style:name="P16" style:family="paragraph" style:parent-style-name="Standard" style:list-style-name="L1">
      <style:paragraph-properties fo:text-align="left" style:justify-single-word="false"/>
      <style:text-properties fo:color="#000000" loext:opacity="100%" style:font-name="Calibri1" fo:font-size="13pt" style:text-underline-style="none" fo:font-weight="normal" officeooo:rsid="014ae8a0" officeooo:paragraph-rsid="02bd209b" style:font-size-asian="13pt" style:font-weight-asian="normal" style:font-size-complex="13pt" style:font-weight-complex="normal"/>
    </style:style>
    <style:style style:name="P17" style:family="paragraph" style:parent-style-name="Standard" style:list-style-name="L1">
      <style:paragraph-properties fo:text-align="left" style:justify-single-word="false"/>
      <style:text-properties fo:color="#000000" loext:opacity="100%" style:font-name="Calibri1" fo:font-size="13pt" officeooo:paragraph-rsid="02bd209b" style:font-size-asian="13pt" style:font-size-complex="13pt"/>
    </style:style>
    <style:style style:name="P18" style:family="paragraph" style:parent-style-name="Standard" style:list-style-name="L1">
      <style:paragraph-properties fo:text-align="left" style:justify-single-word="false"/>
      <style:text-properties fo:color="#000000" loext:opacity="100%" style:font-name="Calibri1" fo:font-size="13pt" style:text-underline-style="none" fo:font-weight="bold" officeooo:rsid="0159d52f" officeooo:paragraph-rsid="02bd209b" style:font-size-asian="13pt" style:font-weight-asian="bold" style:font-size-complex="13pt" style:font-weight-complex="bold"/>
    </style:style>
    <style:style style:name="P19" style:family="paragraph" style:parent-style-name="Standard" style:list-style-name="L1">
      <style:paragraph-properties fo:text-align="left" style:justify-single-word="false"/>
      <style:text-properties fo:color="#000000" loext:opacity="100%" style:font-name="Calibri1" fo:font-size="13pt" style:text-underline-style="none" fo:font-weight="bold" officeooo:rsid="015e8f20" officeooo:paragraph-rsid="02bd209b" style:font-size-asian="13pt" style:font-weight-asian="bold" style:font-size-complex="13pt" style:font-weight-complex="bold"/>
    </style:style>
    <style:style style:name="P20" style:family="paragraph" style:parent-style-name="Standard" style:list-style-name="L1">
      <style:paragraph-properties fo:text-align="left" style:justify-single-word="false"/>
      <style:text-properties fo:color="#808080" loext:opacity="100%" style:font-name="Calibri1" fo:font-size="12pt" style:text-underline-style="none" fo:font-weight="bold" officeooo:rsid="01602f29" officeooo:paragraph-rsid="02bd209b" style:font-size-asian="12pt" style:font-weight-asian="bold" style:font-size-complex="12pt" style:font-weight-complex="bold"/>
    </style:style>
    <style:style style:name="P21" style:family="paragraph" style:parent-style-name="Standard" style:list-style-name="L1">
      <style:paragraph-properties fo:text-align="left" style:justify-single-word="false"/>
      <style:text-properties fo:color="#808080" loext:opacity="100%" style:font-name="Calibri1" fo:font-size="12pt" style:text-underline-style="none" fo:font-weight="bold" officeooo:rsid="01625a4e" officeooo:paragraph-rsid="02bd209b" style:font-size-asian="12pt" style:font-weight-asian="bold" style:font-size-complex="12pt" style:font-weight-complex="bold"/>
    </style:style>
    <style:style style:name="P22" style:family="paragraph" style:parent-style-name="Standard" style:list-style-name="L1">
      <style:paragraph-properties fo:text-align="left" style:justify-single-word="false"/>
      <style:text-properties fo:color="#808080" loext:opacity="100%" style:font-name="Calibri1" fo:font-size="12pt" style:text-underline-style="none" fo:font-weight="normal" officeooo:rsid="01632a0d" officeooo:paragraph-rsid="02bd209b" style:font-size-asian="12pt" style:font-weight-asian="normal" style:font-size-complex="12pt" style:font-weight-complex="normal"/>
    </style:style>
    <style:style style:name="P23" style:family="paragraph" style:parent-style-name="Standard" style:list-style-name="L1">
      <style:paragraph-properties fo:text-align="left" style:justify-single-word="false"/>
      <style:text-properties fo:color="#808080" loext:opacity="100%" style:font-name="Calibri1" fo:font-size="12pt" style:text-underline-style="none" fo:font-weight="normal" officeooo:rsid="01625a4e" officeooo:paragraph-rsid="02bd209b" style:font-size-asian="12pt" style:font-weight-asian="normal" style:font-size-complex="12pt" style:font-weight-complex="normal"/>
    </style:style>
    <style:style style:name="P24" style:family="paragraph" style:parent-style-name="Standard" style:list-style-name="L1">
      <style:paragraph-properties fo:text-align="left" style:justify-single-word="false"/>
      <style:text-properties fo:color="#808080" loext:opacity="100%" style:font-name="Calibri1" fo:font-size="12pt" style:text-underline-style="none" fo:font-weight="bold" officeooo:rsid="0162d56d" officeooo:paragraph-rsid="02bd209b" style:font-size-asian="12pt" style:font-weight-asian="bold" style:font-size-complex="12pt" style:font-weight-complex="bold"/>
    </style:style>
    <style:style style:name="P25" style:family="paragraph" style:parent-style-name="Standard" style:list-style-name="L1">
      <style:paragraph-properties fo:text-align="left" style:justify-single-word="false"/>
      <style:text-properties fo:color="#808080" loext:opacity="100%" style:font-name="Calibri1" fo:font-size="12pt" style:text-underline-style="none" fo:font-weight="normal" officeooo:rsid="0192ffe5" officeooo:paragraph-rsid="02bd209b" style:font-size-asian="12pt" style:font-weight-asian="normal" style:font-size-complex="12pt" style:font-weight-complex="normal"/>
    </style:style>
    <style:style style:name="P26" style:family="paragraph" style:parent-style-name="Standard" style:list-style-name="L1">
      <style:paragraph-properties fo:text-align="left" style:justify-single-word="false"/>
      <style:text-properties fo:color="#808080" loext:opacity="100%" style:font-name="Calibri1" fo:font-size="12pt" style:text-underline-style="none" fo:font-weight="normal" officeooo:rsid="0193e2dd" officeooo:paragraph-rsid="02bd209b" style:font-size-asian="12pt" style:font-weight-asian="normal" style:font-size-complex="12pt" style:font-weight-complex="normal"/>
    </style:style>
    <style:style style:name="P27" style:family="paragraph" style:parent-style-name="Standard" style:list-style-name="L1">
      <style:paragraph-properties fo:text-align="left" style:justify-single-word="false"/>
      <style:text-properties fo:color="#808080" loext:opacity="100%" style:font-name="Calibri1" fo:font-size="12pt" style:text-underline-style="none" fo:font-weight="normal" officeooo:rsid="0162d56d" officeooo:paragraph-rsid="02bd209b" style:font-size-asian="12pt" style:font-weight-asian="normal" style:font-size-complex="12pt" style:font-weight-complex="normal"/>
    </style:style>
    <style:style style:name="P28" style:family="paragraph" style:parent-style-name="Standard" style:list-style-name="L1">
      <style:paragraph-properties fo:text-align="left" style:justify-single-word="false"/>
      <style:text-properties fo:color="#808080" loext:opacity="100%" style:font-name="Calibri1" fo:font-size="12pt" style:text-underline-style="none" fo:font-weight="bold" officeooo:rsid="0166324a" officeooo:paragraph-rsid="02bd209b" style:font-size-asian="12pt" style:font-weight-asian="bold" style:font-size-complex="12pt" style:font-weight-complex="bold"/>
    </style:style>
    <style:style style:name="P29" style:family="paragraph" style:parent-style-name="Standard" style:list-style-name="L1">
      <style:paragraph-properties fo:text-align="left" style:justify-single-word="false"/>
      <style:text-properties fo:color="#808080" loext:opacity="100%" style:font-name="Calibri1" fo:font-size="12pt" style:text-underline-style="none" fo:font-weight="normal" officeooo:rsid="019aa8b4" officeooo:paragraph-rsid="02bd209b" style:font-size-asian="12pt" style:font-weight-asian="normal" style:font-size-complex="12pt" style:font-weight-complex="normal"/>
    </style:style>
    <style:style style:name="P30" style:family="paragraph" style:parent-style-name="Standard" style:list-style-name="L1">
      <style:paragraph-properties fo:text-align="left" style:justify-single-word="false"/>
      <style:text-properties fo:color="#808080" loext:opacity="100%" style:font-name="Calibri1" fo:font-size="12pt" style:text-underline-style="none" fo:font-weight="normal" officeooo:rsid="019dffc9" officeooo:paragraph-rsid="02bd209b" style:font-size-asian="12pt" style:font-weight-asian="normal" style:font-size-complex="12pt" style:font-weight-complex="normal"/>
    </style:style>
    <style:style style:name="P31" style:family="paragraph" style:parent-style-name="Standard" style:list-style-name="L1">
      <style:paragraph-properties fo:text-align="left" style:justify-single-word="false"/>
      <style:text-properties style:font-name="Calibri1" fo:font-size="12pt" style:text-underline-style="none" fo:font-weight="bold" officeooo:rsid="0166324a" officeooo:paragraph-rsid="0314ce44" style:font-size-asian="12pt" style:font-weight-asian="bold" style:font-size-complex="12pt" style:font-weight-complex="bold"/>
    </style:style>
    <style:style style:name="P32" style:family="paragraph" style:parent-style-name="Standard">
      <style:paragraph-properties fo:text-align="left" style:justify-single-word="false"/>
      <style:text-properties style:font-name="Calibri1" fo:font-size="9pt" style:text-underline-style="none" fo:font-weight="normal" officeooo:rsid="0145d552" officeooo:paragraph-rsid="0314ce44" style:font-size-asian="9pt" style:font-weight-asian="normal" style:font-size-complex="9pt" style:font-weight-complex="normal"/>
    </style:style>
    <style:style style:name="P33" style:family="paragraph" style:parent-style-name="Standard">
      <style:paragraph-properties fo:text-align="left" style:justify-single-word="false" fo:break-before="page"/>
      <style:text-properties fo:font-size="24pt" style:text-underline-style="none" fo:font-weight="bold" officeooo:rsid="0007a4b2" officeooo:paragraph-rsid="001569a8" style:font-size-asian="24pt" style:font-weight-asian="bold" style:font-size-complex="24pt" style:font-weight-complex="bold"/>
    </style:style>
    <style:style style:name="P34" style:family="paragraph" style:parent-style-name="Standard">
      <style:text-properties style:font-name="Carolingia" fo:font-size="15pt" style:text-underline-style="none" fo:font-weight="normal" officeooo:rsid="01034e99" officeooo:paragraph-rsid="0382587f" style:font-size-asian="15pt" style:font-weight-asian="normal" style:font-size-complex="15pt" style:font-weight-complex="normal"/>
    </style:style>
    <style:style style:name="P35" style:family="paragraph" style:parent-style-name="Standard">
      <style:text-properties style:font-name="Carolingia" fo:font-size="15pt" style:text-underline-style="none" fo:font-weight="normal" officeooo:rsid="000333b2" officeooo:paragraph-rsid="00fb26bc" style:font-size-asian="15pt" style:font-weight-asian="normal" style:font-size-complex="15pt" style:font-weight-complex="normal"/>
    </style:style>
    <style:style style:name="P36" style:family="paragraph" style:parent-style-name="Standard">
      <style:text-properties style:font-name="Carolingia" fo:font-size="15pt" style:text-underline-style="none" fo:font-weight="normal" officeooo:rsid="000333b2" officeooo:paragraph-rsid="0388d7fc" style:font-size-asian="15pt" style:font-weight-asian="normal" style:font-size-complex="15pt" style:font-weight-complex="normal"/>
    </style:style>
    <style:style style:name="P37" style:family="paragraph" style:parent-style-name="Standard">
      <style:text-properties style:font-name="Carolingia" fo:font-size="15pt" style:text-underline-style="none" fo:font-weight="normal" officeooo:rsid="000333b2" officeooo:paragraph-rsid="03836f39" style:font-size-asian="15pt" style:font-weight-asian="normal" style:font-size-complex="15pt" style:font-weight-complex="normal"/>
    </style:style>
    <style:style style:name="P38" style:family="paragraph" style:parent-style-name="Standard">
      <style:text-properties style:font-name="Carolingia" fo:font-size="15pt" style:text-underline-style="none" fo:font-weight="normal" officeooo:rsid="000333b2" officeooo:paragraph-rsid="022d899b" style:font-size-asian="15pt" style:font-weight-asian="normal" style:font-size-complex="15pt" style:font-weight-complex="normal"/>
    </style:style>
    <style:style style:name="P39" style:family="paragraph" style:parent-style-name="Standard">
      <style:text-properties style:font-name="Carolingia" fo:font-size="15pt" style:text-underline-style="none" fo:font-weight="normal" officeooo:rsid="000333b2" officeooo:paragraph-rsid="000333b2" style:font-size-asian="15pt" style:font-weight-asian="normal" style:font-size-complex="15pt" style:font-weight-complex="normal"/>
    </style:style>
    <style:style style:name="P40" style:family="paragraph" style:parent-style-name="Standard">
      <style:text-properties style:font-name="Carolingia" fo:font-size="15pt" style:text-underline-style="none" fo:font-weight="normal" officeooo:rsid="0004722d" officeooo:paragraph-rsid="045eeb42" style:font-size-asian="15pt" style:font-weight-asian="normal" style:font-size-complex="15pt" style:font-weight-complex="normal"/>
    </style:style>
    <style:style style:name="P41" style:family="paragraph" style:parent-style-name="Standard">
      <style:text-properties style:font-name="Carolingia" fo:font-size="15pt" style:text-underline-style="none" fo:font-weight="normal" officeooo:rsid="0004722d" officeooo:paragraph-rsid="00b83bdc" style:font-size-asian="15pt" style:font-weight-asian="normal" style:font-size-complex="15pt" style:font-weight-complex="normal"/>
    </style:style>
    <style:style style:name="P42" style:family="paragraph" style:parent-style-name="Standard">
      <style:text-properties style:font-name="Carolingia" fo:font-size="15pt" style:text-underline-style="none" fo:font-weight="normal" officeooo:rsid="0004722d" officeooo:paragraph-rsid="0291e854" style:font-size-asian="15pt" style:font-weight-asian="normal" style:font-size-complex="15pt" style:font-weight-complex="normal"/>
    </style:style>
    <style:style style:name="P43" style:family="paragraph" style:parent-style-name="Standard">
      <style:text-properties style:font-name="Carolingia" fo:font-size="15pt" style:text-underline-style="none" fo:font-weight="normal" officeooo:rsid="0004722d" officeooo:paragraph-rsid="0004d0f1" style:font-size-asian="15pt" style:font-weight-asian="normal" style:font-size-complex="15pt" style:font-weight-complex="normal"/>
    </style:style>
    <style:style style:name="P44" style:family="paragraph" style:parent-style-name="Standard">
      <style:text-properties style:font-name="Carolingia" fo:font-size="15pt" style:text-underline-style="none" fo:font-weight="normal" officeooo:rsid="0004722d" officeooo:paragraph-rsid="0464856b" style:font-size-asian="15pt" style:font-weight-asian="normal" style:font-size-complex="15pt" style:font-weight-complex="normal"/>
    </style:style>
    <style:style style:name="P45" style:family="paragraph" style:parent-style-name="Standard">
      <style:text-properties style:font-name="Carolingia" fo:font-size="15pt" style:text-underline-style="none" fo:font-weight="normal" officeooo:rsid="0005c2bd" officeooo:paragraph-rsid="0005c2bd" style:font-size-asian="15pt" style:font-weight-asian="normal" style:font-size-complex="15pt" style:font-weight-complex="normal"/>
    </style:style>
    <style:style style:name="P46" style:family="paragraph" style:parent-style-name="Standard">
      <style:text-properties style:font-name="Carolingia" fo:font-size="15pt" style:text-underline-style="none" fo:font-weight="normal" officeooo:rsid="0005c2bd" officeooo:paragraph-rsid="03875bb9" style:font-size-asian="15pt" style:font-weight-asian="normal" style:font-size-complex="15pt" style:font-weight-complex="normal"/>
    </style:style>
    <style:style style:name="P47" style:family="paragraph" style:parent-style-name="Standard">
      <style:paragraph-properties fo:text-align="left" style:justify-single-word="false"/>
      <style:text-properties fo:color="#000000" loext:opacity="100%" style:font-name="Carolingia" fo:font-size="15pt" officeooo:paragraph-rsid="03875bb9" style:font-size-asian="15pt" style:font-size-complex="15pt"/>
    </style:style>
    <style:style style:name="P48" style:family="paragraph" style:parent-style-name="Standard">
      <style:text-properties style:font-name="Carolingia" fo:font-size="15pt" officeooo:paragraph-rsid="03875bb9" style:font-size-asian="15pt" style:font-size-complex="15pt"/>
    </style:style>
    <style:style style:name="P49" style:family="paragraph" style:parent-style-name="Standard">
      <style:text-properties style:font-name="Carolingia" fo:font-size="15pt" style:text-underline-style="none" fo:font-weight="bold" officeooo:rsid="0005c2bd" officeooo:paragraph-rsid="03875bb9" style:font-size-asian="15pt" style:font-weight-asian="bold" style:font-size-complex="15pt" style:font-weight-complex="bold"/>
    </style:style>
    <style:style style:name="P50" style:family="paragraph" style:parent-style-name="Standard">
      <style:text-properties style:font-name="Carolingia" fo:font-size="15pt" style:text-underline-style="solid" style:text-underline-width="auto" style:text-underline-color="font-color" fo:font-weight="normal" officeooo:rsid="0005c2bd" officeooo:paragraph-rsid="03875bb9" style:font-size-asian="15pt" style:font-weight-asian="normal" style:font-size-complex="15pt" style:font-weight-complex="normal"/>
    </style:style>
    <style:style style:name="P51" style:family="paragraph" style:parent-style-name="Standard">
      <style:text-properties fo:font-size="15pt" style:text-underline-style="none" fo:font-weight="normal" officeooo:rsid="006f33fe" officeooo:paragraph-rsid="03e26a11" fo:background-color="#eeeeee" style:font-size-asian="15pt" style:font-weight-asian="normal" style:font-size-complex="15pt" style:font-weight-complex="normal"/>
    </style:style>
    <style:style style:name="P52" style:family="paragraph" style:parent-style-name="Standard">
      <style:text-properties fo:font-size="14pt" style:text-underline-style="none" fo:font-weight="normal" officeooo:rsid="006f33fe" officeooo:paragraph-rsid="03de57f7" fo:background-color="#eeeeee" style:font-size-asian="14pt" style:font-weight-asian="normal" style:font-size-complex="14pt" style:font-weight-complex="normal"/>
    </style:style>
    <style:style style:name="P53" style:family="paragraph" style:parent-style-name="Standard">
      <style:text-properties fo:font-size="14pt" style:text-underline-style="none" fo:font-weight="normal" officeooo:rsid="006f33fe" officeooo:paragraph-rsid="03e9426b" fo:background-color="#eeeeee" style:font-size-asian="14pt" style:font-weight-asian="normal" style:font-size-complex="14pt" style:font-weight-complex="normal"/>
    </style:style>
    <style:style style:name="P54" style:family="paragraph" style:parent-style-name="Standard">
      <style:text-properties fo:font-size="14pt" officeooo:paragraph-rsid="03de57f7" fo:background-color="#eeeeee" style:font-size-asian="14pt" style:font-size-complex="14pt"/>
    </style:style>
    <style:style style:name="P55" style:family="paragraph" style:parent-style-name="Standard">
      <style:text-properties fo:font-size="15pt" style:text-underline-style="none" fo:font-weight="normal" officeooo:rsid="006f33fe" officeooo:paragraph-rsid="03f010ca" fo:background-color="#eeeeee" style:font-size-asian="15pt" style:font-weight-asian="normal" style:font-size-complex="15pt" style:font-weight-complex="normal"/>
    </style:style>
    <style:style style:name="P56" style:family="paragraph" style:parent-style-name="Standard">
      <style:text-properties fo:font-size="14pt" style:text-underline-style="none" fo:font-weight="normal" officeooo:rsid="006f33fe" officeooo:paragraph-rsid="03f010ca" fo:background-color="#eeeeee" style:font-size-asian="14pt" style:font-weight-asian="normal" style:font-size-complex="14pt" style:font-weight-complex="normal"/>
    </style:style>
    <style:style style:name="P57" style:family="paragraph" style:parent-style-name="Standard">
      <style:text-properties fo:font-size="14pt" officeooo:paragraph-rsid="03f010ca" fo:background-color="#eeeeee" style:font-size-asian="14pt" style:font-size-complex="14pt"/>
    </style:style>
    <style:style style:name="P58" style:family="paragraph" style:parent-style-name="Standard">
      <style:text-properties fo:color="#000000" loext:opacity="100%" style:font-name="Calibri1" fo:font-size="6pt" fo:font-style="normal" style:text-underline-style="none" fo:font-weight="normal" officeooo:rsid="0439e97a" officeooo:paragraph-rsid="03f010ca" style:font-size-asian="6pt" style:font-style-asian="normal" style:font-weight-asian="normal" style:font-size-complex="6pt" style:font-style-complex="normal" style:font-weight-complex="normal"/>
    </style:style>
    <style:style style:name="P59" style:family="paragraph" style:parent-style-name="Standard">
      <style:text-properties fo:font-size="15pt" style:text-underline-style="none" fo:font-weight="bold" officeooo:rsid="002f88c8" officeooo:paragraph-rsid="03f010ca" style:font-size-asian="15pt" style:font-weight-asian="bold" style:font-size-complex="15pt" style:font-weight-complex="bold"/>
    </style:style>
    <style:style style:name="P60" style:family="paragraph" style:parent-style-name="Standard">
      <style:text-properties fo:font-size="15pt" style:text-underline-style="none" fo:font-weight="bold" officeooo:rsid="024b502d" officeooo:paragraph-rsid="03f010ca" style:font-size-asian="15pt" style:font-weight-asian="bold" style:font-size-complex="15pt" style:font-weight-complex="bold"/>
    </style:style>
    <style:style style:name="P61" style:family="paragraph" style:parent-style-name="Standard">
      <style:paragraph-properties fo:text-align="left" style:justify-single-word="false"/>
      <style:text-properties officeooo:paragraph-rsid="03f010ca"/>
    </style:style>
    <style:style style:name="P62" style:family="paragraph" style:parent-style-name="Standard">
      <style:paragraph-properties fo:text-align="left" style:justify-single-word="false"/>
      <style:text-properties officeooo:paragraph-rsid="03f05e62"/>
    </style:style>
    <style:style style:name="P63" style:family="paragraph" style:parent-style-name="Table_20_Contents">
      <style:paragraph-properties fo:text-align="center" style:justify-single-word="false"/>
      <style:text-properties fo:font-size="15pt" fo:font-weight="bold" officeooo:rsid="002b1823" officeooo:paragraph-rsid="002b1823" style:font-size-asian="15pt" style:font-weight-asian="bold" style:font-size-complex="15pt" style:font-weight-complex="bold"/>
    </style:style>
    <style:style style:name="P64" style:family="paragraph" style:parent-style-name="Table_20_Contents">
      <style:paragraph-properties fo:text-align="center" style:justify-single-word="false"/>
      <style:text-properties fo:font-size="15pt" fo:font-weight="bold" officeooo:rsid="0008cba6" officeooo:paragraph-rsid="045d02f2" style:font-size-asian="15pt" style:font-weight-asian="bold" style:font-size-complex="15pt" style:font-weight-complex="bold"/>
    </style:style>
    <style:style style:name="P65" style:family="paragraph" style:parent-style-name="Table_20_Contents">
      <style:paragraph-properties fo:text-align="center" style:justify-single-word="false"/>
      <style:text-properties fo:font-size="15pt" officeooo:rsid="0008cba6" officeooo:paragraph-rsid="0008cba6" style:font-size-asian="15pt" style:font-size-complex="15pt"/>
    </style:style>
    <style:style style:name="P66" style:family="paragraph" style:parent-style-name="Table_20_Contents">
      <style:paragraph-properties fo:text-align="center" style:justify-single-word="false"/>
      <style:text-properties fo:font-size="15pt" officeooo:rsid="0008cba6" officeooo:paragraph-rsid="003f7803" style:font-size-asian="15pt" style:font-size-complex="15pt"/>
    </style:style>
    <style:style style:name="P67" style:family="paragraph" style:parent-style-name="Table_20_Contents">
      <style:paragraph-properties fo:text-align="right" style:justify-single-word="false"/>
      <style:text-properties fo:font-size="15pt" officeooo:rsid="0008cba6" officeooo:paragraph-rsid="045d02f2" style:font-size-asian="15pt" style:font-size-complex="15pt"/>
    </style:style>
    <style:style style:name="P68" style:family="paragraph" style:parent-style-name="Standard">
      <style:text-properties fo:font-size="6pt" style:text-underline-style="none" fo:font-weight="normal" officeooo:rsid="011aa76e" officeooo:paragraph-rsid="045d02f2" style:font-size-asian="6pt" style:font-weight-asian="normal" style:font-size-complex="6pt" style:font-weight-complex="normal"/>
    </style:style>
    <style:style style:name="P69" style:family="paragraph" style:parent-style-name="Standard">
      <style:text-properties fo:font-size="14pt" style:text-underline-style="solid" style:text-underline-width="auto" style:text-underline-color="font-color" fo:font-weight="normal" officeooo:rsid="00e92cb2" officeooo:paragraph-rsid="045d02f2" style:font-size-asian="14pt" style:font-weight-asian="normal" style:font-size-complex="14pt" style:font-weight-complex="normal"/>
    </style:style>
    <style:style style:name="P70" style:family="paragraph" style:parent-style-name="Standard">
      <style:text-properties fo:font-size="14pt" style:text-underline-style="none" fo:font-weight="bold" officeooo:rsid="000a2a9b" officeooo:paragraph-rsid="045d02f2" style:font-size-asian="14pt" style:font-weight-asian="bold" style:font-size-complex="14pt" style:font-weight-complex="bold"/>
    </style:style>
    <style:style style:name="P71" style:family="paragraph" style:parent-style-name="Standard">
      <style:paragraph-properties fo:text-align="left" style:justify-single-word="false"/>
      <style:text-properties fo:font-size="14pt" officeooo:paragraph-rsid="045d02f2" style:font-size-asian="14pt" style:font-size-complex="14pt"/>
    </style:style>
    <style:style style:name="P72" style:family="paragraph" style:parent-style-name="Standard">
      <style:paragraph-properties fo:text-align="left" style:justify-single-word="false" fo:break-before="page"/>
      <style:text-properties fo:font-size="24pt" style:text-underline-style="none" fo:font-weight="bold" officeooo:rsid="002cedcc" officeooo:paragraph-rsid="002cedcc" style:font-size-asian="24pt" style:font-weight-asian="bold" style:font-size-complex="24pt" style:font-weight-complex="bold"/>
    </style:style>
    <style:style style:name="P73" style:family="paragraph" style:parent-style-name="Standard">
      <style:text-properties style:font-name="Carolingia" fo:font-size="15pt" style:text-underline-style="none" fo:font-weight="normal" officeooo:rsid="000333b2" officeooo:paragraph-rsid="024291ec" style:font-size-asian="15pt" style:font-weight-asian="normal" style:font-size-complex="15pt" style:font-weight-complex="normal"/>
    </style:style>
    <style:style style:name="P74" style:family="paragraph" style:parent-style-name="Standard">
      <style:text-properties style:font-name="Carolingia" fo:font-size="15pt" style:text-underline-style="none" fo:font-weight="normal" officeooo:rsid="000333b2" officeooo:paragraph-rsid="04036ec7" style:font-size-asian="15pt" style:font-weight-asian="normal" style:font-size-complex="15pt" style:font-weight-complex="normal"/>
    </style:style>
    <style:style style:name="P75" style:family="paragraph" style:parent-style-name="Standard">
      <style:text-properties style:font-name="Carolingia" fo:font-size="15pt" style:text-underline-style="none" fo:font-weight="normal" officeooo:rsid="0004722d" officeooo:paragraph-rsid="045f4e4a" style:font-size-asian="15pt" style:font-weight-asian="normal" style:font-size-complex="15pt" style:font-weight-complex="normal"/>
    </style:style>
    <style:style style:name="P76" style:family="paragraph" style:parent-style-name="Standard">
      <style:text-properties style:font-name="Carolingia" fo:font-size="15pt" style:text-underline-style="none" fo:font-weight="normal" officeooo:rsid="0004722d" officeooo:paragraph-rsid="024291ec" style:font-size-asian="15pt" style:font-weight-asian="normal" style:font-size-complex="15pt" style:font-weight-complex="normal"/>
    </style:style>
    <style:style style:name="P77" style:family="paragraph" style:parent-style-name="Standard">
      <style:text-properties style:font-name="Carolingia" fo:font-size="15pt" style:text-underline-style="none" fo:font-weight="bold" officeooo:rsid="0005c2bd" officeooo:paragraph-rsid="024291ec" style:font-size-asian="15pt" style:font-weight-asian="bold" style:font-size-complex="15pt" style:font-weight-complex="bold"/>
    </style:style>
    <style:style style:name="P78" style:family="paragraph" style:parent-style-name="Standard">
      <style:text-properties style:font-name="Carolingia" fo:font-size="15pt" style:text-underline-style="none" fo:font-weight="normal" officeooo:rsid="0005c2bd" officeooo:paragraph-rsid="024291ec" style:font-size-asian="15pt" style:font-weight-asian="normal" style:font-size-complex="15pt" style:font-weight-complex="normal"/>
    </style:style>
    <style:style style:name="P79" style:family="paragraph" style:parent-style-name="Standard">
      <style:text-properties style:font-name="Carolingia" fo:font-size="15pt" style:text-underline-style="none" fo:font-weight="bold" officeooo:rsid="0005c2bd" officeooo:paragraph-rsid="038c9292" style:font-size-asian="15pt" style:font-weight-asian="bold" style:font-size-complex="15pt" style:font-weight-complex="bold"/>
    </style:style>
    <style:style style:name="P80" style:family="paragraph" style:parent-style-name="Standard">
      <style:text-properties style:font-name="Carolingia" fo:font-size="15pt" style:text-underline-style="none" fo:font-weight="normal" officeooo:rsid="02468938" officeooo:paragraph-rsid="038c9292" style:font-size-asian="15pt" style:font-weight-asian="normal" style:font-size-complex="15pt" style:font-weight-complex="normal"/>
    </style:style>
    <style:style style:name="P81" style:family="paragraph" style:parent-style-name="Standard">
      <style:text-properties style:font-name="Carolingia" fo:font-size="15pt" style:text-underline-style="none" fo:font-weight="normal" officeooo:rsid="0005c2bd" officeooo:paragraph-rsid="038c9292" style:font-size-asian="15pt" style:font-weight-asian="normal" style:font-size-complex="15pt" style:font-weight-complex="normal"/>
    </style:style>
    <style:style style:name="P82" style:family="paragraph" style:parent-style-name="Standard">
      <style:paragraph-properties fo:text-align="left" style:justify-single-word="false"/>
      <style:text-properties fo:color="#000000" loext:opacity="100%" style:font-name="Carolingia" fo:font-size="15pt" officeooo:paragraph-rsid="038b5bb0" style:font-size-asian="15pt" style:font-size-complex="15pt"/>
    </style:style>
    <style:style style:name="P83" style:family="paragraph" style:parent-style-name="Standard">
      <style:text-properties style:font-name="Carolingia" fo:font-size="15pt" style:text-underline-style="none" fo:font-weight="normal" officeooo:rsid="0005c2bd" officeooo:paragraph-rsid="038b5bb0" style:font-size-asian="15pt" style:font-weight-asian="normal" style:font-size-complex="15pt" style:font-weight-complex="normal"/>
    </style:style>
    <style:style style:name="P84" style:family="paragraph" style:parent-style-name="Standard">
      <style:paragraph-properties fo:text-align="left" style:justify-single-word="false"/>
      <style:text-properties fo:color="#000000" loext:opacity="100%" style:font-name="Carolingia" fo:font-size="15pt" fo:font-weight="normal" officeooo:paragraph-rsid="038b5bb0" style:font-size-asian="15pt" style:font-weight-asian="normal" style:font-size-complex="15pt" style:font-weight-complex="normal"/>
    </style:style>
    <style:style style:name="P85" style:family="paragraph" style:parent-style-name="Standard">
      <style:text-properties style:font-name="Carolingia" fo:font-size="15pt" officeooo:paragraph-rsid="03899427" style:font-size-asian="15pt" style:font-size-complex="15pt"/>
    </style:style>
    <style:style style:name="P86" style:family="paragraph" style:parent-style-name="Standard">
      <style:text-properties style:font-name="Carolingia" fo:font-size="15pt" style:text-underline-style="none" fo:font-weight="bold" officeooo:rsid="0005c2bd" officeooo:paragraph-rsid="03899427" style:font-size-asian="15pt" style:font-weight-asian="bold" style:font-size-complex="15pt" style:font-weight-complex="bold"/>
    </style:style>
    <style:style style:name="P87" style:family="paragraph" style:parent-style-name="Standard">
      <style:text-properties fo:color="#3465a4" loext:opacity="100%" style:font-name="Carolingia" fo:font-size="15pt" style:text-underline-style="none" fo:font-weight="bold" officeooo:rsid="03173e30" officeooo:paragraph-rsid="024291ec" style:font-size-asian="15pt" style:font-weight-asian="bold" style:font-size-complex="15pt" style:font-weight-complex="bold"/>
    </style:style>
    <style:style style:name="P88" style:family="paragraph" style:parent-style-name="Standard">
      <style:text-properties style:font-name="Carolingia" fo:font-size="15pt" style:text-underline-style="solid" style:text-underline-width="auto" style:text-underline-color="font-color" fo:font-weight="normal" officeooo:rsid="0005c2bd" officeooo:paragraph-rsid="03899427" style:font-size-asian="15pt" style:font-weight-asian="normal" style:font-size-complex="15pt" style:font-weight-complex="normal"/>
    </style:style>
    <style:style style:name="P89" style:family="paragraph" style:parent-style-name="Standard">
      <style:text-properties fo:font-size="15pt" style:text-underline-style="none" fo:font-weight="normal" officeooo:rsid="006f33fe" officeooo:paragraph-rsid="03df1bd8" fo:background-color="#eeeeee" style:font-size-asian="15pt" style:font-weight-asian="normal" style:font-size-complex="15pt" style:font-weight-complex="normal"/>
    </style:style>
    <style:style style:name="P90" style:family="paragraph" style:parent-style-name="Standard">
      <style:text-properties fo:font-size="14pt" style:text-underline-style="none" fo:font-weight="normal" officeooo:rsid="006f33fe" officeooo:paragraph-rsid="03df1bd8" fo:background-color="#eeeeee" style:font-size-asian="14pt" style:font-weight-asian="normal" style:font-size-complex="14pt" style:font-weight-complex="normal"/>
    </style:style>
    <style:style style:name="P91" style:family="paragraph" style:parent-style-name="Standard">
      <style:text-properties fo:font-size="14pt" officeooo:paragraph-rsid="03df1bd8" fo:background-color="#eeeeee" style:font-size-asian="14pt" style:font-size-complex="14pt"/>
    </style:style>
    <style:style style:name="P92" style:family="paragraph" style:parent-style-name="Standard">
      <style:text-properties fo:font-size="15pt" style:text-underline-style="none" fo:font-weight="normal" officeooo:rsid="006f33fe" officeooo:paragraph-rsid="03f1a359" fo:background-color="#eeeeee" style:font-size-asian="15pt" style:font-weight-asian="normal" style:font-size-complex="15pt" style:font-weight-complex="normal"/>
    </style:style>
    <style:style style:name="P93" style:family="paragraph" style:parent-style-name="Standard">
      <style:text-properties fo:font-size="14pt" style:text-underline-style="none" fo:font-weight="normal" officeooo:rsid="006f33fe" officeooo:paragraph-rsid="03f1a359" fo:background-color="#eeeeee" style:font-size-asian="14pt" style:font-weight-asian="normal" style:font-size-complex="14pt" style:font-weight-complex="normal"/>
    </style:style>
    <style:style style:name="P94" style:family="paragraph" style:parent-style-name="Standard">
      <style:text-properties fo:font-size="14pt" officeooo:paragraph-rsid="03f1a359" fo:background-color="#eeeeee" style:font-size-asian="14pt" style:font-size-complex="14pt"/>
    </style:style>
    <style:style style:name="P95" style:family="paragraph" style:parent-style-name="Standard">
      <style:text-properties fo:font-size="6pt" style:text-underline-style="none" fo:font-weight="normal" officeooo:rsid="000a2a9b" officeooo:paragraph-rsid="03f1a359" style:font-size-asian="6pt" style:font-weight-asian="normal" style:font-size-complex="6pt" style:font-weight-complex="normal"/>
    </style:style>
    <style:style style:name="P96" style:family="paragraph" style:parent-style-name="Table_20_Contents">
      <style:paragraph-properties fo:text-align="center" style:justify-single-word="false"/>
      <style:text-properties fo:font-size="14pt" fo:font-weight="bold" officeooo:rsid="00485964" officeooo:paragraph-rsid="00485964" style:font-size-asian="14pt" style:font-weight-asian="bold" style:font-size-complex="14pt" style:font-weight-complex="bold"/>
    </style:style>
    <style:style style:name="P97" style:family="paragraph" style:parent-style-name="Table_20_Contents">
      <style:paragraph-properties fo:text-align="center" style:justify-single-word="false"/>
      <style:text-properties fo:font-size="14pt" fo:font-weight="bold" officeooo:rsid="0008cba6" officeooo:paragraph-rsid="045a0e7e" style:font-size-asian="14pt" style:font-weight-asian="bold" style:font-size-complex="14pt" style:font-weight-complex="bold"/>
    </style:style>
    <style:style style:name="P98" style:family="paragraph" style:parent-style-name="Table_20_Contents">
      <style:paragraph-properties fo:text-align="center" style:justify-single-word="false"/>
      <style:text-properties fo:font-size="14pt" officeooo:rsid="0008cba6" officeooo:paragraph-rsid="002cedcc" style:font-size-asian="14pt" style:font-size-complex="14pt"/>
    </style:style>
    <style:style style:name="P99" style:family="paragraph" style:parent-style-name="Table_20_Contents">
      <style:paragraph-properties fo:text-align="center" style:justify-single-word="false"/>
      <style:text-properties fo:font-size="14pt" officeooo:rsid="0008cba6" officeooo:paragraph-rsid="003f7803" style:font-size-asian="14pt" style:font-size-complex="14pt"/>
    </style:style>
    <style:style style:name="P100" style:family="paragraph" style:parent-style-name="Table_20_Contents">
      <style:paragraph-properties fo:text-align="right" style:justify-single-word="false"/>
      <style:text-properties fo:font-size="15pt" officeooo:rsid="0008cba6" officeooo:paragraph-rsid="045a0e7e" style:font-size-asian="15pt" style:font-size-complex="15pt"/>
    </style:style>
    <style:style style:name="P101" style:family="paragraph" style:parent-style-name="Table_20_Contents">
      <style:paragraph-properties fo:text-align="center" style:justify-single-word="false"/>
      <style:text-properties fo:font-size="15pt" officeooo:rsid="0008cba6" officeooo:paragraph-rsid="002cedcc" style:font-size-asian="15pt" style:font-size-complex="15pt"/>
    </style:style>
    <style:style style:name="P102" style:family="paragraph" style:parent-style-name="Standard">
      <style:text-properties fo:font-size="15pt" style:text-underline-style="none" fo:font-weight="bold" officeooo:rsid="002f88c8" officeooo:paragraph-rsid="0459fb21" style:font-size-asian="15pt" style:font-weight-asian="bold" style:font-size-complex="15pt" style:font-weight-complex="bold"/>
    </style:style>
    <style:style style:name="P103" style:family="paragraph" style:parent-style-name="Standard">
      <style:text-properties fo:font-size="15pt" style:text-underline-style="none" fo:font-weight="bold" officeooo:rsid="024b502d" officeooo:paragraph-rsid="0459fb21" style:font-size-asian="15pt" style:font-weight-asian="bold" style:font-size-complex="15pt" style:font-weight-complex="bold"/>
    </style:style>
    <style:style style:name="P104" style:family="paragraph" style:parent-style-name="Standard">
      <style:paragraph-properties fo:text-align="left" style:justify-single-word="false"/>
      <style:text-properties officeooo:paragraph-rsid="0459fb21"/>
    </style:style>
    <style:style style:name="P105" style:family="paragraph" style:parent-style-name="Standard">
      <style:paragraph-properties fo:margin-top="0mm" fo:margin-bottom="1.99mm" style:contextual-spacing="false"/>
      <style:text-properties fo:font-size="15pt" style:text-underline-style="none" fo:font-weight="normal" officeooo:rsid="01298765" officeooo:paragraph-rsid="0459fb21" style:font-size-asian="15pt" style:font-weight-asian="normal" style:font-size-complex="15pt" style:font-weight-complex="normal"/>
    </style:style>
    <style:style style:name="P106" style:family="paragraph" style:parent-style-name="Standard">
      <style:text-properties fo:font-size="15pt" style:text-underline-style="none" fo:font-weight="normal" officeooo:rsid="01298765" officeooo:paragraph-rsid="0459fb21" style:font-size-asian="15pt" style:font-weight-asian="normal" style:font-size-complex="15pt" style:font-weight-complex="normal"/>
    </style:style>
    <style:style style:name="P107" style:family="paragraph" style:parent-style-name="Standard">
      <style:text-properties fo:font-size="14pt" style:text-underline-style="solid" style:text-underline-width="auto" style:text-underline-color="font-color" fo:font-weight="normal" officeooo:rsid="00e92cb2" officeooo:paragraph-rsid="0459fb21" style:font-size-asian="14pt" style:font-weight-asian="normal" style:font-size-complex="14pt" style:font-weight-complex="normal"/>
    </style:style>
    <style:style style:name="P108" style:family="paragraph" style:parent-style-name="Standard">
      <style:text-properties fo:font-size="14pt" style:text-underline-style="none" fo:font-weight="bold" officeooo:rsid="000a2a9b" officeooo:paragraph-rsid="0459fb21" style:font-size-asian="14pt" style:font-weight-asian="bold" style:font-size-complex="14pt" style:font-weight-complex="bold"/>
    </style:style>
    <style:style style:name="P109" style:family="paragraph" style:parent-style-name="Standard">
      <style:text-properties fo:font-size="14pt" style:text-underline-style="none" fo:font-weight="normal" officeooo:rsid="00e92cb2" officeooo:paragraph-rsid="0459fb21" style:font-size-asian="14pt" style:font-weight-asian="normal" style:font-size-complex="14pt" style:font-weight-complex="normal"/>
    </style:style>
    <style:style style:name="P110" style:family="paragraph" style:parent-style-name="Standard">
      <style:paragraph-properties fo:text-align="left" style:justify-single-word="false" fo:break-before="page"/>
      <style:text-properties fo:font-size="24pt" style:text-underline-style="none" fo:font-weight="bold" officeooo:rsid="00485964" officeooo:paragraph-rsid="0442a283" style:font-size-asian="24pt" style:font-weight-asian="bold" style:font-size-complex="24pt" style:font-weight-complex="bold"/>
    </style:style>
    <style:style style:name="P111" style:family="paragraph" style:parent-style-name="Standard">
      <style:text-properties style:font-name="Carolingia" fo:font-size="15pt" style:text-underline-style="none" fo:font-weight="normal" officeooo:rsid="01034e99" officeooo:paragraph-rsid="0442a283" style:font-size-asian="15pt" style:font-weight-asian="normal" style:font-size-complex="15pt" style:font-weight-complex="normal"/>
    </style:style>
    <style:style style:name="P112" style:family="paragraph" style:parent-style-name="Standard">
      <style:text-properties style:font-name="Carolingia" fo:font-size="15pt" style:text-underline-style="none" fo:font-weight="normal" officeooo:rsid="000333b2" officeooo:paragraph-rsid="0442a283" style:font-size-asian="15pt" style:font-weight-asian="normal" style:font-size-complex="15pt" style:font-weight-complex="normal"/>
    </style:style>
    <style:style style:name="P113" style:family="paragraph" style:parent-style-name="Standard">
      <style:text-properties style:font-name="Carolingia" fo:font-size="15pt" style:text-underline-style="none" fo:font-weight="normal" officeooo:rsid="0004722d" officeooo:paragraph-rsid="0442a283" style:font-size-asian="15pt" style:font-weight-asian="normal" style:font-size-complex="15pt" style:font-weight-complex="normal"/>
    </style:style>
    <style:style style:name="P114" style:family="paragraph" style:parent-style-name="Standard">
      <style:text-properties style:font-name="Carolingia" fo:font-size="15pt" style:text-underline-style="none" fo:font-weight="bold" officeooo:rsid="0005c2bd" officeooo:paragraph-rsid="0442a283" style:font-size-asian="15pt" style:font-weight-asian="bold" style:font-size-complex="15pt" style:font-weight-complex="bold"/>
    </style:style>
    <style:style style:name="P115" style:family="paragraph" style:parent-style-name="Standard">
      <style:text-properties style:font-name="Carolingia" fo:font-size="15pt" style:text-underline-style="none" fo:font-weight="normal" officeooo:rsid="0005c2bd" officeooo:paragraph-rsid="0442a283" style:font-size-asian="15pt" style:font-weight-asian="normal" style:font-size-complex="15pt" style:font-weight-complex="normal"/>
    </style:style>
    <style:style style:name="P116" style:family="paragraph" style:parent-style-name="Standard">
      <style:paragraph-properties fo:text-align="left" style:justify-single-word="false"/>
      <style:text-properties fo:color="#000000" loext:opacity="100%" style:font-name="Carolingia" fo:font-size="15pt" officeooo:paragraph-rsid="0442a283" style:font-size-asian="15pt" style:font-size-complex="15pt"/>
    </style:style>
    <style:style style:name="P117" style:family="paragraph" style:parent-style-name="Standard">
      <style:text-properties style:font-name="Carolingia" fo:font-size="15pt" style:text-underline-style="solid" style:text-underline-width="auto" style:text-underline-color="font-color" fo:font-weight="normal" officeooo:rsid="0005c2bd" officeooo:paragraph-rsid="0442a283" style:font-size-asian="15pt" style:font-weight-asian="normal" style:font-size-complex="15pt" style:font-weight-complex="normal"/>
    </style:style>
    <style:style style:name="P118" style:family="paragraph" style:parent-style-name="Standard">
      <style:paragraph-properties fo:text-align="left" style:justify-single-word="false"/>
      <style:text-properties fo:color="#000000" loext:opacity="100%" style:font-name="Carolingia" fo:font-size="15pt" fo:font-weight="normal" officeooo:paragraph-rsid="0442a283" style:font-size-asian="15pt" style:font-weight-asian="normal" style:font-size-complex="15pt" style:font-weight-complex="normal"/>
    </style:style>
    <style:style style:name="P119" style:family="paragraph" style:parent-style-name="Standard">
      <style:text-properties style:font-name="Carolingia" fo:font-size="15pt" officeooo:paragraph-rsid="0442a283" style:font-size-asian="15pt" style:font-size-complex="15pt"/>
    </style:style>
    <style:style style:name="P120" style:family="paragraph" style:parent-style-name="Standard">
      <style:text-properties fo:font-size="15pt" style:text-underline-style="none" fo:font-weight="normal" officeooo:rsid="0005c2bd" officeooo:paragraph-rsid="0442a283" style:font-size-asian="15pt" style:font-weight-asian="normal" style:font-size-complex="15pt" style:font-weight-complex="normal"/>
    </style:style>
    <style:style style:name="P121" style:family="paragraph" style:parent-style-name="Standard">
      <style:paragraph-properties fo:text-align="left" style:justify-single-word="false"/>
      <style:text-properties fo:color="#000000" loext:opacity="100%" style:font-name="Carolingia" fo:font-size="15pt" style:text-underline-style="solid" style:text-underline-width="auto" style:text-underline-color="font-color" fo:font-weight="normal" officeooo:paragraph-rsid="0442a283" style:font-size-asian="15pt" style:font-weight-asian="normal" style:font-size-complex="15pt" style:font-weight-complex="normal"/>
    </style:style>
    <style:style style:name="P122" style:family="paragraph" style:parent-style-name="Standard">
      <style:paragraph-properties fo:text-align="left" style:justify-single-word="false"/>
      <style:text-properties fo:font-size="15pt" style:text-underline-style="none" fo:font-weight="normal" officeooo:rsid="002f88c8" officeooo:paragraph-rsid="0442a283" style:font-size-asian="15pt" style:font-weight-asian="normal" style:font-size-complex="15pt" style:font-weight-complex="normal"/>
    </style:style>
    <style:style style:name="P123" style:family="paragraph" style:parent-style-name="Table_20_Contents">
      <style:paragraph-properties fo:text-align="center" style:justify-single-word="false"/>
      <style:text-properties fo:font-size="15pt" fo:font-weight="bold" officeooo:rsid="00485964" officeooo:paragraph-rsid="0442a283" style:font-size-asian="15pt" style:font-weight-asian="bold" style:font-size-complex="15pt" style:font-weight-complex="bold"/>
    </style:style>
    <style:style style:name="P124" style:family="paragraph" style:parent-style-name="Table_20_Contents">
      <style:paragraph-properties fo:text-align="center" style:justify-single-word="false"/>
      <style:text-properties fo:font-size="15pt" fo:font-weight="bold" officeooo:rsid="0008cba6" officeooo:paragraph-rsid="04579743" style:font-size-asian="15pt" style:font-weight-asian="bold" style:font-size-complex="15pt" style:font-weight-complex="bold"/>
    </style:style>
    <style:style style:name="P125" style:family="paragraph" style:parent-style-name="Table_20_Contents">
      <style:paragraph-properties fo:text-align="center" style:justify-single-word="false"/>
      <style:text-properties fo:font-size="15pt" officeooo:rsid="00485964" officeooo:paragraph-rsid="0442a283" style:font-size-asian="15pt" style:font-size-complex="15pt"/>
    </style:style>
    <style:style style:name="P126" style:family="paragraph" style:parent-style-name="Table_20_Contents">
      <style:paragraph-properties fo:text-align="center" style:justify-single-word="false"/>
      <style:text-properties fo:font-size="15pt" officeooo:rsid="0008cba6" officeooo:paragraph-rsid="0442a283" style:font-size-asian="15pt" style:font-size-complex="15pt"/>
    </style:style>
    <style:style style:name="P127" style:family="paragraph" style:parent-style-name="Table_20_Contents">
      <style:paragraph-properties fo:text-align="right" style:justify-single-word="false"/>
      <style:text-properties fo:font-size="15pt" officeooo:rsid="0008cba6" officeooo:paragraph-rsid="04579743" style:font-size-asian="15pt" style:font-size-complex="15pt"/>
    </style:style>
    <style:style style:name="P128" style:family="paragraph" style:parent-style-name="Table_20_Contents">
      <style:paragraph-properties fo:text-align="center" style:justify-single-word="false"/>
      <style:text-properties fo:font-size="15pt" officeooo:rsid="00499fa9" officeooo:paragraph-rsid="0442a283" style:font-size-asian="15pt" style:font-size-complex="15pt"/>
    </style:style>
    <style:style style:name="P129" style:family="paragraph" style:parent-style-name="Standard">
      <style:text-properties fo:font-size="15pt" style:text-underline-style="solid" style:text-underline-width="auto" style:text-underline-color="font-color" fo:font-weight="normal" officeooo:rsid="00e92cb2" officeooo:paragraph-rsid="0442a283" style:font-size-asian="15pt" style:font-weight-asian="normal" style:font-size-complex="15pt" style:font-weight-complex="normal"/>
    </style:style>
    <style:style style:name="P130" style:family="paragraph" style:parent-style-name="Standard">
      <style:text-properties fo:font-size="15pt" style:text-underline-style="none" fo:font-weight="normal" officeooo:rsid="002f88c8" officeooo:paragraph-rsid="0442a283" style:font-size-asian="15pt" style:font-weight-asian="normal" style:font-size-complex="15pt" style:font-weight-complex="normal"/>
    </style:style>
    <style:style style:name="P131" style:family="paragraph" style:parent-style-name="Standard">
      <style:text-properties fo:font-size="15pt" style:text-underline-style="solid" style:text-underline-width="auto" style:text-underline-color="font-color" fo:font-weight="normal" officeooo:rsid="00e92cb2" officeooo:paragraph-rsid="04579743" style:font-size-asian="15pt" style:font-weight-asian="normal" style:font-size-complex="15pt" style:font-weight-complex="normal"/>
    </style:style>
    <style:style style:name="P132" style:family="paragraph" style:parent-style-name="Standard">
      <style:text-properties fo:font-size="15pt" style:text-underline-style="none" fo:font-weight="bold" officeooo:rsid="000a2a9b" officeooo:paragraph-rsid="04579743" style:font-size-asian="15pt" style:font-weight-asian="bold" style:font-size-complex="15pt" style:font-weight-complex="bold"/>
    </style:style>
    <style:style style:name="P133" style:family="paragraph" style:parent-style-name="Standard">
      <style:text-properties fo:font-size="15pt" style:text-underline-style="none" fo:font-weight="normal" officeooo:rsid="00e92cb2" officeooo:paragraph-rsid="04579743" style:font-size-asian="15pt" style:font-weight-asian="normal" style:font-size-complex="15pt" style:font-weight-complex="normal"/>
    </style:style>
    <style:style style:name="P134" style:family="paragraph" style:parent-style-name="Standard">
      <style:paragraph-properties fo:text-align="left" style:justify-single-word="false" fo:break-before="page"/>
      <style:text-properties fo:font-size="24pt" style:text-underline-style="none" fo:font-weight="bold" officeooo:rsid="00597888" officeooo:paragraph-rsid="0442a283" style:font-size-asian="24pt" style:font-weight-asian="bold" style:font-size-complex="24pt" style:font-weight-complex="bold"/>
    </style:style>
    <style:style style:name="P135" style:family="paragraph" style:parent-style-name="Standard">
      <style:text-properties style:font-name="Carolingia" fo:font-size="15pt" style:text-underline-style="none" fo:font-weight="normal" officeooo:rsid="0005f06a" officeooo:paragraph-rsid="0442a283" style:font-size-asian="15pt" style:font-weight-asian="normal" style:font-size-complex="15pt" style:font-weight-complex="normal"/>
    </style:style>
    <style:style style:name="P136" style:family="paragraph" style:parent-style-name="Standard">
      <style:text-properties fo:font-size="15pt" style:text-underline-style="none" fo:font-weight="bold" officeooo:rsid="0005c2bd" officeooo:paragraph-rsid="0442a283" style:font-size-asian="15pt" style:font-weight-asian="bold" style:font-size-complex="15pt" style:font-weight-complex="bold"/>
    </style:style>
    <style:style style:name="P137" style:family="paragraph" style:parent-style-name="Standard">
      <style:text-properties fo:color="#2a6099" loext:opacity="100%" style:font-name="Carolingia" fo:font-size="15pt" style:text-underline-style="none" fo:font-weight="bold" officeooo:rsid="03003a3b" officeooo:paragraph-rsid="0442a283" style:font-size-asian="15pt" style:font-weight-asian="bold" style:font-size-complex="15pt" style:font-weight-complex="bold"/>
    </style:style>
    <style:style style:name="P138" style:family="paragraph" style:parent-style-name="Standard">
      <style:paragraph-properties fo:line-height="100%"/>
      <style:text-properties style:font-name="Carolingia" fo:font-size="15pt" style:text-underline-style="none" fo:font-weight="bold" officeooo:rsid="0035896a" officeooo:paragraph-rsid="0442a283" fo:background-color="#eeeeee" style:font-size-asian="15pt" style:font-weight-asian="bold" style:font-size-complex="15pt" style:font-weight-complex="bold"/>
    </style:style>
    <style:style style:name="P139" style:family="paragraph" style:parent-style-name="Standard">
      <style:paragraph-properties fo:line-height="100%"/>
      <style:text-properties fo:font-size="14pt" officeooo:rsid="00e195de" officeooo:paragraph-rsid="0442a283" fo:background-color="#eeeeee" style:font-size-asian="14pt" style:font-size-complex="14pt"/>
    </style:style>
    <style:style style:name="P140" style:family="paragraph" style:parent-style-name="Standard">
      <style:paragraph-properties fo:line-height="100%"/>
      <style:text-properties fo:font-size="14pt" officeooo:paragraph-rsid="0442a283" fo:background-color="#eeeeee" style:font-size-asian="14pt" style:font-size-complex="14pt"/>
    </style:style>
    <style:style style:name="P141" style:family="paragraph" style:parent-style-name="Standard">
      <style:text-properties fo:font-size="6pt" officeooo:paragraph-rsid="0442a283" style:font-size-asian="6pt" style:font-size-complex="6pt"/>
    </style:style>
    <style:style style:name="P142" style:family="paragraph" style:parent-style-name="Table_20_Contents">
      <style:paragraph-properties fo:text-align="center" style:justify-single-word="false"/>
      <style:text-properties fo:font-size="15pt" fo:font-weight="bold" officeooo:rsid="005c9522" officeooo:paragraph-rsid="0442a283" style:font-size-asian="15pt" style:font-weight-asian="bold" style:font-size-complex="15pt" style:font-weight-complex="bold"/>
    </style:style>
    <style:style style:name="P143" style:family="paragraph" style:parent-style-name="Table_20_Contents">
      <style:paragraph-properties fo:text-align="center" style:justify-single-word="false"/>
      <style:text-properties fo:font-size="15pt" fo:font-weight="bold" officeooo:rsid="0008cba6" officeooo:paragraph-rsid="0455d1fd" style:font-size-asian="15pt" style:font-weight-asian="bold" style:font-size-complex="15pt" style:font-weight-complex="bold"/>
    </style:style>
    <style:style style:name="P144" style:family="paragraph" style:parent-style-name="Table_20_Contents">
      <style:paragraph-properties fo:text-align="center" style:justify-single-word="false"/>
      <style:text-properties fo:font-size="15pt" officeooo:rsid="005c9522" officeooo:paragraph-rsid="0442a283" style:font-size-asian="15pt" style:font-size-complex="15pt"/>
    </style:style>
    <style:style style:name="P145" style:family="paragraph" style:parent-style-name="Table_20_Contents">
      <style:paragraph-properties fo:text-align="right" style:justify-single-word="false"/>
      <style:text-properties fo:font-size="15pt" officeooo:rsid="0008cba6" officeooo:paragraph-rsid="0455d1fd" style:font-size-asian="15pt" style:font-size-complex="15pt"/>
    </style:style>
    <style:style style:name="P146" style:family="paragraph" style:parent-style-name="Standard">
      <style:text-properties fo:font-size="15pt" style:text-underline-style="none" fo:font-weight="bold" officeooo:rsid="002f88c8" officeooo:paragraph-rsid="0442a283" style:font-size-asian="15pt" style:font-weight-asian="bold" style:font-size-complex="15pt" style:font-weight-complex="bold"/>
    </style:style>
    <style:style style:name="P147" style:family="paragraph" style:parent-style-name="Standard">
      <style:text-properties fo:font-size="15pt" style:text-underline-style="solid" style:text-underline-width="auto" style:text-underline-color="font-color" fo:font-weight="normal" officeooo:rsid="03f8f457" officeooo:paragraph-rsid="0442a283" style:font-size-asian="15pt" style:font-weight-asian="normal" style:font-size-complex="15pt" style:font-weight-complex="normal"/>
    </style:style>
    <style:style style:name="P148" style:family="paragraph" style:parent-style-name="Standard">
      <style:text-properties fo:font-size="15pt" style:text-underline-style="solid" style:text-underline-width="auto" style:text-underline-color="font-color" fo:font-weight="normal" officeooo:rsid="00e92cb2" officeooo:paragraph-rsid="0455d1fd" style:font-size-asian="15pt" style:font-weight-asian="normal" style:font-size-complex="15pt" style:font-weight-complex="normal"/>
    </style:style>
    <style:style style:name="P149" style:family="paragraph" style:parent-style-name="Standard">
      <style:text-properties fo:font-size="15pt" style:text-underline-style="none" fo:font-weight="bold" officeooo:rsid="000a2a9b" officeooo:paragraph-rsid="0455d1fd" style:font-size-asian="15pt" style:font-weight-asian="bold" style:font-size-complex="15pt" style:font-weight-complex="bold"/>
    </style:style>
    <style:style style:name="P150" style:family="paragraph" style:parent-style-name="Standard">
      <style:text-properties fo:font-size="15pt" style:text-underline-style="none" fo:font-weight="normal" officeooo:rsid="00e92cb2" officeooo:paragraph-rsid="0455d1fd" style:font-size-asian="15pt" style:font-weight-asian="normal" style:font-size-complex="15pt" style:font-weight-complex="normal"/>
    </style:style>
    <style:style style:name="P151" style:family="paragraph" style:parent-style-name="Standard">
      <style:text-properties officeooo:paragraph-rsid="0455d1fd"/>
    </style:style>
    <style:style style:name="P152" style:family="paragraph" style:parent-style-name="Standard">
      <style:paragraph-properties fo:text-align="left" style:justify-single-word="false"/>
      <style:text-properties fo:color="#000000" loext:opacity="100%" style:font-name="Carolingia" fo:font-size="15pt" style:text-underline-style="none" fo:font-weight="bold" officeooo:rsid="0026d2f1" officeooo:paragraph-rsid="0442a283" style:font-size-asian="15pt" style:font-weight-asian="bold" style:font-size-complex="15pt" style:font-weight-complex="bold"/>
    </style:style>
    <style:style style:name="P153" style:family="paragraph" style:parent-style-name="Standard">
      <style:text-properties fo:color="#3465a4" loext:opacity="100%" style:font-name="Carolingia" fo:font-size="15pt" style:text-underline-style="none" fo:font-weight="bold" officeooo:rsid="03173e30" officeooo:paragraph-rsid="0442a283" style:font-size-asian="15pt" style:font-weight-asian="bold" style:font-size-complex="15pt" style:font-weight-complex="bold"/>
    </style:style>
    <style:style style:name="P154" style:family="paragraph" style:parent-style-name="Standard">
      <style:paragraph-properties fo:text-align="left" style:justify-single-word="false"/>
      <style:text-properties style:font-name="Carolingia" fo:font-size="15pt" officeooo:paragraph-rsid="0442a283" style:font-size-asian="15pt" style:font-size-complex="15pt"/>
    </style:style>
    <style:style style:name="P155" style:family="paragraph" style:parent-style-name="Standard">
      <style:paragraph-properties fo:line-height="100%"/>
      <style:text-properties officeooo:paragraph-rsid="0442a283" fo:background-color="#eeeeee"/>
    </style:style>
    <style:style style:name="P156" style:family="paragraph" style:parent-style-name="Standard">
      <style:paragraph-properties fo:line-height="100%"/>
      <style:text-properties officeooo:paragraph-rsid="0442a283"/>
    </style:style>
    <style:style style:name="P157" style:family="paragraph" style:parent-style-name="Table_20_Contents">
      <style:paragraph-properties fo:text-align="center" style:justify-single-word="false"/>
      <style:text-properties fo:font-size="15pt" fo:font-weight="bold" officeooo:rsid="0008cba6" officeooo:paragraph-rsid="0455b005" style:font-size-asian="15pt" style:font-weight-asian="bold" style:font-size-complex="15pt" style:font-weight-complex="bold"/>
    </style:style>
    <style:style style:name="P158" style:family="paragraph" style:parent-style-name="Table_20_Contents">
      <style:paragraph-properties fo:text-align="right" style:justify-single-word="false"/>
      <style:text-properties fo:font-size="15pt" officeooo:rsid="0008cba6" officeooo:paragraph-rsid="0455b005" style:font-size-asian="15pt" style:font-size-complex="15pt"/>
    </style:style>
    <style:style style:name="P159" style:family="paragraph" style:parent-style-name="Standard">
      <style:text-properties fo:font-size="15pt" style:text-underline-style="none" fo:font-weight="bold" officeooo:rsid="002f88c8" officeooo:paragraph-rsid="0455b005" style:font-size-asian="15pt" style:font-weight-asian="bold" style:font-size-complex="15pt" style:font-weight-complex="bold"/>
    </style:style>
    <style:style style:name="P160" style:family="paragraph" style:parent-style-name="Standard">
      <style:text-properties fo:font-size="15pt" style:text-underline-style="solid" style:text-underline-width="auto" style:text-underline-color="font-color" fo:font-weight="normal" officeooo:rsid="03f8f457" officeooo:paragraph-rsid="0455b005" style:font-size-asian="15pt" style:font-weight-asian="normal" style:font-size-complex="15pt" style:font-weight-complex="normal"/>
    </style:style>
    <style:style style:name="P161" style:family="paragraph" style:parent-style-name="Standard">
      <style:text-properties fo:font-size="15pt" style:text-underline-style="solid" style:text-underline-width="auto" style:text-underline-color="font-color" fo:font-weight="normal" officeooo:rsid="00e92cb2" officeooo:paragraph-rsid="0455b005" style:font-size-asian="15pt" style:font-weight-asian="normal" style:font-size-complex="15pt" style:font-weight-complex="normal"/>
    </style:style>
    <style:style style:name="P162" style:family="paragraph" style:parent-style-name="Standard">
      <style:text-properties fo:font-size="15pt" style:text-underline-style="none" fo:font-weight="bold" officeooo:rsid="000a2a9b" officeooo:paragraph-rsid="0455b005" style:font-size-asian="15pt" style:font-weight-asian="bold" style:font-size-complex="15pt" style:font-weight-complex="bold"/>
    </style:style>
    <style:style style:name="P163" style:family="paragraph" style:parent-style-name="Standard">
      <style:text-properties fo:font-size="15pt" style:text-underline-style="none" fo:font-weight="normal" officeooo:rsid="00e92cb2" officeooo:paragraph-rsid="0455b005" style:font-size-asian="15pt" style:font-weight-asian="normal" style:font-size-complex="15pt" style:font-weight-complex="normal"/>
    </style:style>
    <style:style style:name="P164" style:family="paragraph" style:parent-style-name="Standard">
      <style:text-properties fo:font-size="15pt" style:text-underline-style="none" fo:font-weight="normal" officeooo:paragraph-rsid="0455b005" style:font-size-asian="15pt" style:font-weight-asian="normal" style:font-size-complex="15pt" style:font-weight-complex="normal"/>
    </style:style>
    <style:style style:name="P165" style:family="paragraph" style:parent-style-name="Standard">
      <style:text-properties officeooo:paragraph-rsid="0442a283"/>
    </style:style>
    <style:style style:name="P166" style:family="paragraph" style:parent-style-name="Standard">
      <style:paragraph-properties fo:text-align="left" style:justify-single-word="false" fo:break-before="page"/>
      <style:text-properties fo:font-size="24pt" style:text-underline-style="none" fo:font-weight="bold" officeooo:paragraph-rsid="007f3977" style:font-size-asian="24pt" style:font-weight-asian="bold" style:font-size-complex="24pt" style:font-weight-complex="bold"/>
    </style:style>
    <style:style style:name="P167" style:family="paragraph" style:parent-style-name="Standard">
      <style:text-properties style:font-name="Carolingia" fo:font-size="15pt" style:text-underline-style="none" fo:font-weight="normal" officeooo:rsid="000333b2" officeooo:paragraph-rsid="024b74e5" style:font-size-asian="15pt" style:font-weight-asian="normal" style:font-size-complex="15pt" style:font-weight-complex="normal"/>
    </style:style>
    <style:style style:name="P168" style:family="paragraph" style:parent-style-name="Standard">
      <style:text-properties style:font-name="Carolingia" fo:font-size="15pt" style:text-underline-style="none" fo:font-weight="normal" officeooo:rsid="000333b2" officeooo:paragraph-rsid="039c8874" style:font-size-asian="15pt" style:font-weight-asian="normal" style:font-size-complex="15pt" style:font-weight-complex="normal"/>
    </style:style>
    <style:style style:name="P169" style:family="paragraph" style:parent-style-name="Standard">
      <style:text-properties style:font-name="Carolingia" fo:font-size="15pt" style:text-underline-style="none" fo:font-weight="normal" officeooo:rsid="000333b2" officeooo:paragraph-rsid="0399d4db" style:font-size-asian="15pt" style:font-weight-asian="normal" style:font-size-complex="15pt" style:font-weight-complex="normal"/>
    </style:style>
    <style:style style:name="P170" style:family="paragraph" style:parent-style-name="Standard">
      <style:text-properties style:font-name="Carolingia" fo:font-size="15pt" style:text-underline-style="none" fo:font-weight="normal" officeooo:rsid="0004722d" officeooo:paragraph-rsid="045f55c4" style:font-size-asian="15pt" style:font-weight-asian="normal" style:font-size-complex="15pt" style:font-weight-complex="normal"/>
    </style:style>
    <style:style style:name="P171" style:family="paragraph" style:parent-style-name="Standard">
      <style:text-properties style:font-name="Carolingia" fo:font-size="15pt" style:text-underline-style="none" fo:font-weight="normal" officeooo:rsid="0004722d" officeooo:paragraph-rsid="024b74e5" style:font-size-asian="15pt" style:font-weight-asian="normal" style:font-size-complex="15pt" style:font-weight-complex="normal"/>
    </style:style>
    <style:style style:name="P172" style:family="paragraph" style:parent-style-name="Standard">
      <style:text-properties style:font-name="Carolingia" fo:font-size="15pt" style:text-underline-style="none" fo:font-weight="normal" officeooo:rsid="0004722d" officeooo:paragraph-rsid="0463a777" style:font-size-asian="15pt" style:font-weight-asian="normal" style:font-size-complex="15pt" style:font-weight-complex="normal"/>
    </style:style>
    <style:style style:name="P173" style:family="paragraph" style:parent-style-name="Standard">
      <style:text-properties style:font-name="Carolingia" fo:font-size="15pt" style:text-underline-style="none" fo:font-weight="normal" officeooo:rsid="0005c2bd" officeooo:paragraph-rsid="024ece1d" style:font-size-asian="15pt" style:font-weight-asian="normal" style:font-size-complex="15pt" style:font-weight-complex="normal"/>
    </style:style>
    <style:style style:name="P174" style:family="paragraph" style:parent-style-name="Standard">
      <style:text-properties style:font-name="Carolingia" fo:font-size="15pt" style:text-underline-style="none" fo:font-weight="normal" officeooo:rsid="0005c2bd" officeooo:paragraph-rsid="03995ea1" style:font-size-asian="15pt" style:font-weight-asian="normal" style:font-size-complex="15pt" style:font-weight-complex="normal"/>
    </style:style>
    <style:style style:name="P175" style:family="paragraph" style:parent-style-name="Standard">
      <style:paragraph-properties fo:text-align="left" style:justify-single-word="false"/>
      <style:text-properties fo:color="#000000" loext:opacity="100%" style:font-name="Carolingia" fo:font-size="15pt" officeooo:paragraph-rsid="0393acca" style:font-size-asian="15pt" style:font-size-complex="15pt"/>
    </style:style>
    <style:style style:name="P176" style:family="paragraph" style:parent-style-name="Standard">
      <style:text-properties style:font-name="Carolingia" fo:font-size="15pt" style:text-underline-style="none" fo:font-weight="normal" officeooo:rsid="0005c2bd" officeooo:paragraph-rsid="0393acca" style:font-size-asian="15pt" style:font-weight-asian="normal" style:font-size-complex="15pt" style:font-weight-complex="normal"/>
    </style:style>
    <style:style style:name="P177" style:family="paragraph" style:parent-style-name="Standard">
      <style:paragraph-properties fo:text-align="left" style:justify-single-word="false"/>
      <style:text-properties style:font-name="Carolingia" fo:font-size="15pt" officeooo:paragraph-rsid="0393acca" style:font-size-asian="15pt" style:font-size-complex="15pt"/>
    </style:style>
    <style:style style:name="P178" style:family="paragraph" style:parent-style-name="Standard">
      <style:text-properties style:font-name="Carolingia" fo:font-size="15pt" officeooo:paragraph-rsid="03903166" style:font-size-asian="15pt" style:font-size-complex="15pt"/>
    </style:style>
    <style:style style:name="P179" style:family="paragraph" style:parent-style-name="Standard">
      <style:text-properties fo:font-size="15pt" style:text-underline-style="none" fo:font-weight="normal" officeooo:rsid="0005c2bd" officeooo:paragraph-rsid="04135a68" style:font-size-asian="15pt" style:font-weight-asian="normal" style:font-size-complex="15pt" style:font-weight-complex="normal"/>
    </style:style>
    <style:style style:name="P180" style:family="paragraph" style:parent-style-name="Standard">
      <style:text-properties fo:color="#000000" loext:opacity="100%" style:font-name="Carolingia" fo:font-size="15pt" style:text-underline-style="solid" style:text-underline-width="auto" style:text-underline-color="font-color" fo:font-weight="bold" officeooo:rsid="024465f5" officeooo:paragraph-rsid="04135a68" style:font-size-asian="15pt" style:font-weight-asian="bold" style:font-size-complex="15pt" style:font-weight-complex="bold"/>
    </style:style>
    <style:style style:name="P181" style:family="paragraph" style:parent-style-name="Standard">
      <style:text-properties fo:font-size="15pt" style:text-underline-style="none" fo:font-weight="bold" officeooo:rsid="00e195de" officeooo:paragraph-rsid="0391e7bb" style:font-size-asian="15pt" style:font-weight-asian="bold" style:font-size-complex="15pt" style:font-weight-complex="bold"/>
    </style:style>
    <style:style style:name="P182" style:family="paragraph" style:parent-style-name="Standard">
      <style:text-properties fo:font-size="13pt" style:text-underline-style="solid" style:text-underline-width="auto" style:text-underline-color="font-color" fo:font-weight="normal" officeooo:rsid="00e195de" officeooo:paragraph-rsid="0393acca" style:font-size-asian="13pt" style:font-weight-asian="normal" style:font-size-complex="13pt" style:font-weight-complex="normal"/>
    </style:style>
    <style:style style:name="P183" style:family="paragraph" style:parent-style-name="Standard">
      <style:text-properties fo:font-size="13pt" style:text-underline-style="solid" style:text-underline-width="auto" style:text-underline-color="font-color" fo:font-weight="normal" officeooo:rsid="040c9c2a" officeooo:paragraph-rsid="043a9c71" style:font-size-asian="13pt" style:font-weight-asian="normal" style:font-size-complex="13pt" style:font-weight-complex="normal"/>
    </style:style>
    <style:style style:name="P184" style:family="paragraph" style:parent-style-name="Standard">
      <style:text-properties fo:font-size="15pt" style:text-underline-style="none" fo:font-weight="bold" officeooo:rsid="00e195de" officeooo:paragraph-rsid="043248ba" style:font-size-asian="15pt" style:font-weight-asian="bold" style:font-size-complex="15pt" style:font-weight-complex="bold"/>
    </style:style>
    <style:style style:name="P185" style:family="paragraph" style:parent-style-name="Standard">
      <style:text-properties fo:font-size="13pt" style:text-underline-style="solid" style:text-underline-width="auto" style:text-underline-color="font-color" fo:font-weight="normal" officeooo:rsid="00e195de" officeooo:paragraph-rsid="039528a1" style:font-size-asian="13pt" style:font-weight-asian="normal" style:font-size-complex="13pt" style:font-weight-complex="normal"/>
    </style:style>
    <style:style style:name="P186" style:family="paragraph" style:parent-style-name="Standard">
      <style:text-properties fo:font-size="14pt" style:text-underline-style="none" fo:font-weight="normal" officeooo:rsid="00e195de" officeooo:paragraph-rsid="0082a5a6" style:font-size-asian="14pt" style:font-weight-asian="normal" style:font-size-complex="14pt" style:font-weight-complex="normal"/>
    </style:style>
    <style:style style:name="P187" style:family="paragraph" style:parent-style-name="Standard">
      <style:text-properties fo:font-size="14pt" style:text-underline-style="none" fo:font-weight="normal" officeooo:rsid="00e195de" officeooo:paragraph-rsid="0095abea" style:font-size-asian="14pt" style:font-weight-asian="normal" style:font-size-complex="14pt" style:font-weight-complex="normal"/>
    </style:style>
    <style:style style:name="P188" style:family="paragraph" style:parent-style-name="Standard">
      <style:text-properties fo:font-size="14pt" style:text-underline-style="none" fo:font-weight="normal" officeooo:rsid="00e195de" officeooo:paragraph-rsid="02505907" style:font-size-asian="14pt" style:font-weight-asian="normal" style:font-size-complex="14pt" style:font-weight-complex="normal"/>
    </style:style>
    <style:style style:name="P189" style:family="paragraph" style:parent-style-name="Standard">
      <style:text-properties fo:font-size="15pt" fo:font-style="italic" style:text-underline-style="none" fo:font-weight="normal" officeooo:rsid="0099375c" officeooo:paragraph-rsid="0393acca" style:font-size-asian="15pt" style:font-style-asian="italic" style:font-weight-asian="normal" style:font-size-complex="15pt" style:font-style-complex="italic" style:font-weight-complex="normal"/>
    </style:style>
    <style:style style:name="P190" style:family="paragraph" style:parent-style-name="Standard">
      <style:text-properties fo:font-size="14pt" style:text-underline-style="none" fo:font-weight="bold" officeooo:rsid="00a005d7" officeooo:paragraph-rsid="0393acca" style:font-size-asian="14pt" style:font-weight-asian="bold" style:font-size-complex="14pt" style:font-weight-complex="bold"/>
    </style:style>
    <style:style style:name="P191" style:family="paragraph" style:parent-style-name="Standard">
      <style:text-properties fo:font-size="14pt" style:text-underline-style="none" fo:font-weight="bold" officeooo:rsid="00a005d7" officeooo:paragraph-rsid="04331adc" style:font-size-asian="14pt" style:font-weight-asian="bold" style:font-size-complex="14pt" style:font-weight-complex="bold"/>
    </style:style>
    <style:style style:name="P192" style:family="paragraph" style:parent-style-name="Standard">
      <style:text-properties fo:font-size="14pt" style:text-underline-style="none" fo:font-weight="bold" officeooo:rsid="00a005d7" officeooo:paragraph-rsid="043248ba" style:font-size-asian="14pt" style:font-weight-asian="bold" style:font-size-complex="14pt" style:font-weight-complex="bold"/>
    </style:style>
    <style:style style:name="P193" style:family="paragraph" style:parent-style-name="Standard">
      <style:text-properties fo:font-size="14pt" style:text-underline-style="none" fo:font-weight="bold" officeooo:rsid="0005c2bd" officeooo:paragraph-rsid="042def3f" style:font-size-asian="14pt" style:font-weight-asian="bold" style:font-size-complex="14pt" style:font-weight-complex="bold"/>
    </style:style>
    <style:style style:name="P194" style:family="paragraph" style:parent-style-name="Standard">
      <style:text-properties fo:font-size="13pt" style:text-underline-style="none" fo:font-weight="normal" officeooo:rsid="00ed8a6c" officeooo:paragraph-rsid="0393acca" style:font-size-asian="13pt" style:font-weight-asian="normal" style:font-size-complex="13pt" style:font-weight-complex="normal"/>
    </style:style>
    <style:style style:name="P195" style:family="paragraph" style:parent-style-name="Standard">
      <style:paragraph-properties fo:break-before="page"/>
      <style:text-properties fo:font-size="6pt" style:text-underline-style="none" fo:font-weight="bold" officeooo:rsid="0094f224" officeooo:paragraph-rsid="0393c250" style:font-size-asian="6pt" style:font-weight-asian="bold" style:font-size-complex="6pt" style:font-weight-complex="bold"/>
    </style:style>
    <style:style style:name="P196" style:family="paragraph" style:parent-style-name="Table_20_Contents">
      <style:paragraph-properties fo:text-align="center" style:justify-single-word="false"/>
      <style:text-properties fo:font-size="15pt" fo:font-weight="bold" officeooo:rsid="00e73d7d" officeooo:paragraph-rsid="0394a8d3" style:font-size-asian="15pt" style:font-weight-asian="bold" style:font-size-complex="15pt" style:font-weight-complex="bold"/>
    </style:style>
    <style:style style:name="P197" style:family="paragraph" style:parent-style-name="Table_20_Contents">
      <style:paragraph-properties fo:text-align="center" style:justify-single-word="false"/>
      <style:text-properties fo:font-size="15pt" fo:font-weight="bold" officeooo:rsid="0008cba6" officeooo:paragraph-rsid="0450bbb0" style:font-size-asian="15pt" style:font-weight-asian="bold" style:font-size-complex="15pt" style:font-weight-complex="bold"/>
    </style:style>
    <style:style style:name="P198" style:family="paragraph" style:parent-style-name="Table_20_Contents">
      <style:paragraph-properties fo:text-align="center" style:justify-single-word="false"/>
      <style:text-properties fo:font-size="15pt" officeooo:rsid="00e73d7d" officeooo:paragraph-rsid="0394a8d3" style:font-size-asian="15pt" style:font-size-complex="15pt"/>
    </style:style>
    <style:style style:name="P199" style:family="paragraph" style:parent-style-name="Table_20_Contents">
      <style:paragraph-properties fo:text-align="center" style:justify-single-word="false"/>
      <style:text-properties fo:font-size="15pt" officeooo:rsid="0008cba6" officeooo:paragraph-rsid="0394a8d3" style:font-size-asian="15pt" style:font-size-complex="15pt"/>
    </style:style>
    <style:style style:name="P200" style:family="paragraph" style:parent-style-name="Table_20_Contents">
      <style:paragraph-properties fo:text-align="center" style:justify-single-word="false"/>
      <style:text-properties fo:font-size="15pt" officeooo:rsid="00e73d7d" officeooo:paragraph-rsid="045260e8" style:font-size-asian="15pt" style:font-size-complex="15pt"/>
    </style:style>
    <style:style style:name="P201" style:family="paragraph" style:parent-style-name="Table_20_Contents">
      <style:paragraph-properties fo:text-align="right" style:justify-single-word="false"/>
      <style:text-properties fo:font-size="15pt" officeooo:rsid="0008cba6" officeooo:paragraph-rsid="0450bbb0" style:font-size-asian="15pt" style:font-size-complex="15pt"/>
    </style:style>
    <style:style style:name="P202" style:family="paragraph" style:parent-style-name="Table_20_Contents">
      <style:paragraph-properties fo:text-align="center" style:justify-single-word="false"/>
      <style:text-properties fo:font-size="15pt" fo:font-weight="normal" officeooo:rsid="00e73d7d" officeooo:paragraph-rsid="0394a8d3" style:font-size-asian="15pt" style:font-weight-asian="normal" style:font-size-complex="15pt" style:font-weight-complex="normal"/>
    </style:style>
    <style:style style:name="P203" style:family="paragraph" style:parent-style-name="Standard">
      <style:text-properties fo:font-size="15pt" style:text-underline-style="none" fo:font-weight="bold" officeooo:rsid="0094f224" officeooo:paragraph-rsid="0394a8d3" style:font-size-asian="15pt" style:font-weight-asian="bold" style:font-size-complex="15pt" style:font-weight-complex="bold"/>
    </style:style>
    <style:style style:name="P204" style:family="paragraph" style:parent-style-name="Standard">
      <style:text-properties fo:font-size="6pt" style:text-underline-style="none" fo:font-weight="normal" officeooo:rsid="0065e989" officeooo:paragraph-rsid="0393c250" style:font-size-asian="6pt" style:font-weight-asian="normal" style:font-size-complex="6pt" style:font-weight-complex="normal"/>
    </style:style>
    <style:style style:name="P205" style:family="paragraph" style:parent-style-name="Standard">
      <style:text-properties fo:font-size="15pt" style:text-underline-style="none" fo:font-weight="bold" officeooo:rsid="0094f224" officeooo:paragraph-rsid="044fc5c6" style:font-size-asian="15pt" style:font-weight-asian="bold" style:font-size-complex="15pt" style:font-weight-complex="bold"/>
    </style:style>
    <style:style style:name="P206" style:family="paragraph" style:parent-style-name="Standard">
      <style:text-properties fo:font-size="13pt" style:text-underline-style="none" fo:font-weight="normal" officeooo:rsid="00875045" officeooo:paragraph-rsid="044fc5c6" style:font-size-asian="13pt" style:font-weight-asian="normal" style:font-size-complex="13pt" style:font-weight-complex="normal"/>
    </style:style>
    <style:style style:name="P207" style:family="paragraph" style:parent-style-name="Standard">
      <style:text-properties fo:font-size="13pt" officeooo:paragraph-rsid="044fc5c6" style:font-size-asian="13pt" style:font-size-complex="13pt"/>
    </style:style>
    <style:style style:name="P208" style:family="paragraph" style:parent-style-name="Standard">
      <style:text-properties fo:font-size="6pt" style:text-underline-style="none" fo:font-weight="normal" officeooo:rsid="00e92cb2" officeooo:paragraph-rsid="044fc5c6" style:font-size-asian="6pt" style:font-weight-asian="normal" style:font-size-complex="6pt" style:font-weight-complex="normal"/>
    </style:style>
    <style:style style:name="P209" style:family="paragraph" style:parent-style-name="Standard">
      <style:text-properties fo:font-size="13pt" style:text-underline-style="solid" style:text-underline-width="auto" style:text-underline-color="font-color" fo:font-weight="normal" officeooo:rsid="00e92cb2" officeooo:paragraph-rsid="044fc5c6" style:font-size-asian="13pt" style:font-weight-asian="normal" style:font-size-complex="13pt" style:font-weight-complex="normal"/>
    </style:style>
    <style:style style:name="P210" style:family="paragraph" style:parent-style-name="Standard">
      <style:text-properties fo:font-size="13pt" style:text-underline-style="none" fo:font-weight="normal" officeooo:rsid="009d1685" officeooo:paragraph-rsid="044fc5c6" style:font-size-asian="13pt" style:font-weight-asian="normal" style:font-size-complex="13pt" style:font-weight-complex="normal"/>
    </style:style>
    <style:style style:name="P211" style:family="paragraph" style:parent-style-name="Standard">
      <style:text-properties fo:font-size="13pt" style:text-underline-style="solid" style:text-underline-width="auto" style:text-underline-color="font-color" fo:font-weight="normal" officeooo:rsid="00e195de" officeooo:paragraph-rsid="044fc5c6" style:font-size-asian="13pt" style:font-weight-asian="normal" style:font-size-complex="13pt" style:font-weight-complex="normal"/>
    </style:style>
    <style:style style:name="P212" style:family="paragraph" style:parent-style-name="Standard">
      <style:paragraph-properties fo:margin-top="0mm" fo:margin-bottom="1.99mm" style:contextual-spacing="false"/>
      <style:text-properties fo:font-size="13pt" style:text-underline-style="none" fo:font-weight="normal" officeooo:rsid="009d1685" officeooo:paragraph-rsid="044fc5c6" style:font-size-asian="13pt" style:font-weight-asian="normal" style:font-size-complex="13pt" style:font-weight-complex="normal"/>
    </style:style>
    <style:style style:name="P213" style:family="paragraph" style:parent-style-name="Standard">
      <style:text-properties fo:font-size="13pt" style:text-underline-style="none" fo:font-weight="normal" officeooo:rsid="00e195de" officeooo:paragraph-rsid="044fc5c6" style:font-size-asian="13pt" style:font-weight-asian="normal" style:font-size-complex="13pt" style:font-weight-complex="normal"/>
    </style:style>
    <style:style style:name="P214" style:family="paragraph" style:parent-style-name="Standard">
      <style:paragraph-properties fo:margin-top="0mm" fo:margin-bottom="1.99mm" style:contextual-spacing="false"/>
      <style:text-properties fo:font-size="13pt" style:text-underline-style="none" fo:font-weight="normal" officeooo:rsid="00e195de" officeooo:paragraph-rsid="044fc5c6" style:font-size-asian="13pt" style:font-weight-asian="normal" style:font-size-complex="13pt" style:font-weight-complex="normal"/>
    </style:style>
    <style:style style:name="P215" style:family="paragraph" style:parent-style-name="Standard">
      <style:text-properties fo:font-size="13pt" style:text-underline-style="none" fo:font-weight="normal" officeooo:rsid="00e92cb2" officeooo:paragraph-rsid="044fc5c6" style:font-size-asian="13pt" style:font-weight-asian="normal" style:font-size-complex="13pt" style:font-weight-complex="normal"/>
    </style:style>
    <style:style style:name="P216" style:family="paragraph" style:parent-style-name="Standard">
      <style:text-properties fo:color="#000000" loext:opacity="100%" fo:font-size="6pt" officeooo:paragraph-rsid="0393c250" style:font-size-asian="6pt" style:font-size-complex="6pt"/>
    </style:style>
    <style:style style:name="P217" style:family="paragraph" style:parent-style-name="Standard">
      <style:paragraph-properties fo:text-align="left" style:justify-single-word="false" fo:break-before="page"/>
      <style:text-properties style:font-name="Carolingia" fo:font-size="32pt" style:text-underline-style="none" fo:font-weight="bold" officeooo:rsid="0104ebf3" officeooo:paragraph-rsid="02c9520c" style:font-size-asian="32pt" style:font-weight-asian="bold" style:font-size-complex="32pt" style:font-weight-complex="bold"/>
    </style:style>
    <style:style style:name="P218" style:family="paragraph" style:parent-style-name="Standard">
      <style:paragraph-properties fo:text-align="left" style:justify-single-word="false"/>
      <style:text-properties style:font-name="Carolingia" fo:font-size="32pt" style:text-underline-style="none" fo:font-weight="bold" officeooo:rsid="0104ebf3" officeooo:paragraph-rsid="02c9520c" style:font-size-asian="32pt" style:font-weight-asian="bold" style:font-size-complex="32pt" style:font-weight-complex="bold"/>
    </style:style>
    <style:style style:name="P219" style:family="paragraph" style:parent-style-name="Standard">
      <style:paragraph-properties fo:text-align="left" style:justify-single-word="false"/>
      <style:text-properties fo:color="#000000" loext:opacity="100%" style:font-name="Carolingia" fo:font-size="24pt" style:text-underline-style="none" fo:font-weight="normal" officeooo:rsid="02c9520c" officeooo:paragraph-rsid="02dc37e5" style:font-size-asian="24pt" style:font-weight-asian="normal" style:font-size-complex="24pt" style:font-weight-complex="normal"/>
    </style:style>
    <style:style style:name="P220" style:family="paragraph" style:parent-style-name="Standard">
      <style:paragraph-properties fo:text-align="left" style:justify-single-word="false"/>
      <style:text-properties fo:color="#000000" loext:opacity="100%" style:font-name="Calibri1" fo:font-size="15pt" style:text-underline-style="none" fo:font-weight="normal" officeooo:rsid="02caf4ce" officeooo:paragraph-rsid="02dc37e5" style:font-size-asian="13.1000003814697pt" style:font-weight-asian="normal" style:font-size-complex="15pt" style:font-weight-complex="normal"/>
    </style:style>
    <style:style style:name="P221" style:family="paragraph" style:parent-style-name="Standard">
      <style:paragraph-properties fo:text-align="left" style:justify-single-word="false"/>
      <style:text-properties style:font-name="Carolingia" fo:font-size="24pt" style:text-underline-style="none" fo:font-weight="bold" officeooo:rsid="02caf4ce" officeooo:paragraph-rsid="02caf4ce" style:font-size-asian="24pt" style:font-weight-asian="bold" style:font-size-complex="24pt" style:font-weight-complex="bold"/>
    </style:style>
    <style:style style:name="P222" style:family="paragraph" style:parent-style-name="Standard">
      <style:paragraph-properties fo:text-align="left" style:justify-single-word="false"/>
      <style:text-properties style:font-name="Carolingia" fo:font-size="24pt" style:text-underline-style="none" fo:font-weight="bold" officeooo:rsid="02caf4ce" officeooo:paragraph-rsid="02d0af99" style:font-size-asian="24pt" style:font-weight-asian="bold" style:font-size-complex="24pt" style:font-weight-complex="bold"/>
    </style:style>
    <style:style style:name="P223" style:family="paragraph" style:parent-style-name="Standard">
      <style:paragraph-properties fo:text-align="left" style:justify-single-word="false"/>
      <style:text-properties fo:color="#000000" loext:opacity="100%" style:font-name="Calibri1" fo:font-size="15pt" style:text-underline-style="none" fo:font-weight="normal" officeooo:rsid="02f312ac" officeooo:paragraph-rsid="02f312ac" style:font-size-asian="13.1000003814697pt" style:font-weight-asian="normal" style:font-size-complex="15pt" style:font-weight-complex="normal"/>
    </style:style>
    <style:style style:name="P224" style:family="paragraph" style:parent-style-name="Standard">
      <style:paragraph-properties fo:text-align="left" style:justify-single-word="false"/>
      <style:text-properties fo:color="#000000" loext:opacity="100%" style:font-name="Calibri1" fo:font-size="15pt" style:text-underline-style="none" fo:font-weight="normal" officeooo:rsid="02cf0674" officeooo:paragraph-rsid="02dc37e5" style:font-size-asian="13.1000003814697pt" style:font-weight-asian="normal" style:font-size-complex="15pt" style:font-weight-complex="normal"/>
    </style:style>
    <style:style style:name="P225" style:family="paragraph" style:parent-style-name="Standard" style:list-style-name="L2">
      <style:paragraph-properties fo:text-align="left" style:justify-single-word="false"/>
      <style:text-properties officeooo:paragraph-rsid="02cdb609"/>
    </style:style>
    <style:style style:name="P226" style:family="paragraph" style:parent-style-name="Standard" style:list-style-name="L2">
      <style:paragraph-properties fo:text-align="left" style:justify-single-word="false"/>
      <style:text-properties officeooo:rsid="02f02eb7" officeooo:paragraph-rsid="02f02eb7"/>
    </style:style>
    <style:style style:name="P227" style:family="paragraph" style:parent-style-name="Standard" style:list-style-name="L2">
      <style:paragraph-properties fo:text-align="left" style:justify-single-word="false"/>
      <style:text-properties officeooo:paragraph-rsid="02cca386"/>
    </style:style>
    <style:style style:name="P228" style:family="paragraph" style:parent-style-name="Standard" style:list-style-name="L2">
      <style:paragraph-properties fo:text-align="left" style:justify-single-word="false"/>
      <style:text-properties officeooo:rsid="02cdb609" officeooo:paragraph-rsid="02dc37e5"/>
    </style:style>
    <style:style style:name="P229" style:family="paragraph" style:parent-style-name="Standard">
      <style:paragraph-properties fo:text-align="left" style:justify-single-word="false" fo:break-before="page"/>
      <style:text-properties style:font-name="Calibri1" fo:font-size="15pt" style:text-underline-style="solid" style:text-underline-width="auto" style:text-underline-color="font-color" fo:font-weight="bold" officeooo:rsid="0104ebf3" officeooo:paragraph-rsid="03f1ded1" style:font-size-asian="15pt" style:font-weight-asian="bold" style:font-size-complex="15pt" style:font-weight-complex="bold"/>
    </style:style>
    <style:style style:name="P230" style:family="paragraph" style:parent-style-name="Standard">
      <style:paragraph-properties fo:text-align="left" style:justify-single-word="false"/>
      <style:text-properties style:font-name="Calibri1" fo:font-size="13pt" style:text-underline-style="none" fo:font-weight="normal" officeooo:rsid="0104ebf3" officeooo:paragraph-rsid="03f1ded1" style:font-size-asian="13pt" style:font-weight-asian="normal" style:font-size-complex="13pt" style:font-weight-complex="normal"/>
    </style:style>
    <style:style style:name="P231" style:family="paragraph" style:parent-style-name="Standard">
      <style:paragraph-properties fo:text-align="left" style:justify-single-word="false"/>
      <style:text-properties style:font-name="Calibri1" fo:font-size="13pt" style:text-underline-style="none" fo:font-weight="normal" officeooo:rsid="0104ebf3" officeooo:paragraph-rsid="03f1ded1" fo:background-color="#eeeeee" style:font-size-asian="13pt" style:font-weight-asian="normal" style:font-size-complex="13pt" style:font-weight-complex="normal"/>
    </style:style>
    <style:style style:name="P232" style:family="paragraph" style:parent-style-name="Standard">
      <style:paragraph-properties fo:text-align="left" style:justify-single-word="false"/>
      <style:text-properties style:font-name="Calibri1" fo:font-size="13pt" style:text-underline-style="none" fo:font-weight="bold" officeooo:rsid="0104ebf3" officeooo:paragraph-rsid="03f1ded1" style:font-size-asian="13pt" style:font-weight-asian="bold" style:font-size-complex="13pt" style:font-weight-complex="bold"/>
    </style:style>
    <style:style style:name="P233" style:family="paragraph" style:parent-style-name="Standard">
      <style:paragraph-properties fo:break-before="page"/>
      <style:text-properties fo:color="#127622" loext:opacity="100%" fo:font-size="15pt" style:text-underline-style="none" fo:font-weight="bold" officeooo:rsid="02e5a480" officeooo:paragraph-rsid="02b5cb3f" style:font-size-asian="15pt" style:font-weight-asian="bold" style:font-size-complex="15pt" style:font-weight-complex="bold"/>
    </style:style>
    <style:style style:name="P234" style:family="paragraph" style:parent-style-name="Standard">
      <style:text-properties fo:color="#127622" loext:opacity="100%" fo:font-size="15pt" style:text-underline-style="none" fo:font-weight="normal" officeooo:rsid="01156f02" officeooo:paragraph-rsid="02b5cb3f" style:font-size-asian="15pt" style:font-weight-asian="normal" style:font-size-complex="15pt" style:font-weight-complex="normal"/>
    </style:style>
    <style:style style:name="P235" style:family="paragraph" style:parent-style-name="Standard">
      <style:text-properties fo:font-size="6pt" style:text-underline-style="none" fo:font-weight="bold" officeooo:rsid="03019ed9" officeooo:paragraph-rsid="02b5cb3f" style:font-size-asian="6pt" style:font-weight-asian="bold" style:font-size-complex="6pt" style:font-weight-complex="bold"/>
    </style:style>
    <style:style style:name="P236" style:family="paragraph" style:parent-style-name="Standard">
      <style:text-properties fo:font-size="15pt" style:text-underline-style="none" fo:font-weight="bold" officeooo:rsid="03019ed9" officeooo:paragraph-rsid="02b5cb3f" style:font-size-asian="15pt" style:font-weight-asian="bold" style:font-size-complex="15pt" style:font-weight-complex="bold"/>
    </style:style>
    <style:style style:name="P237" style:family="paragraph" style:parent-style-name="Standard">
      <style:text-properties fo:font-size="6pt" style:text-underline-style="none" fo:font-weight="normal" officeooo:rsid="00e195de" officeooo:paragraph-rsid="02b5cb3f" style:font-size-asian="6pt" style:font-weight-asian="normal" style:font-size-complex="6pt" style:font-weight-complex="normal"/>
    </style:style>
    <style:style style:name="P238" style:family="paragraph" style:parent-style-name="Standard">
      <style:text-properties fo:font-size="15pt" style:text-underline-style="solid" style:text-underline-width="auto" style:text-underline-color="font-color" officeooo:rsid="00b53b22" officeooo:paragraph-rsid="02b5cb3f" style:font-size-asian="15pt" style:font-size-complex="15pt"/>
    </style:style>
    <style:style style:name="P239" style:family="paragraph" style:parent-style-name="Standard">
      <style:text-properties fo:font-size="15pt" style:text-underline-style="none" fo:font-weight="normal" officeooo:rsid="01156f02" officeooo:paragraph-rsid="02b5cb3f" style:font-size-asian="15pt" style:font-weight-asian="normal" style:font-size-complex="15pt" style:font-weight-complex="normal"/>
    </style:style>
    <style:style style:name="P240" style:family="paragraph" style:parent-style-name="Standard">
      <style:text-properties fo:font-size="6pt" style:text-underline-style="none" officeooo:rsid="00b53b22" officeooo:paragraph-rsid="02b5cb3f" style:font-size-asian="6pt" style:font-size-complex="6pt"/>
    </style:style>
    <style:style style:name="P241" style:family="paragraph" style:parent-style-name="Standard">
      <style:text-properties fo:font-size="15pt" style:text-underline-style="none" fo:font-weight="normal" officeooo:rsid="01156f02" officeooo:paragraph-rsid="03afe45d" style:font-size-asian="15pt" style:font-weight-asian="normal" style:font-size-complex="15pt" style:font-weight-complex="normal"/>
    </style:style>
    <style:style style:name="P242" style:family="paragraph" style:parent-style-name="Standard">
      <style:text-properties fo:font-size="15pt" style:text-underline-style="none" fo:font-weight="normal" officeooo:rsid="02eb847a" officeooo:paragraph-rsid="02b5cb3f" style:font-size-asian="15pt" style:font-weight-asian="normal" style:font-size-complex="15pt" style:font-weight-complex="normal"/>
    </style:style>
    <style:style style:name="P243" style:family="paragraph" style:parent-style-name="Standard">
      <style:text-properties fo:font-size="15pt" style:text-underline-style="none" fo:font-weight="normal" officeooo:rsid="01156f02" officeooo:paragraph-rsid="02b6a48e" style:font-size-asian="15pt" style:font-weight-asian="normal" style:font-size-complex="15pt" style:font-weight-complex="normal"/>
    </style:style>
    <style:style style:name="P244" style:family="paragraph" style:parent-style-name="Standard">
      <style:text-properties fo:font-size="15pt" style:text-underline-style="none" fo:font-weight="normal" officeooo:rsid="02ed8b63" officeooo:paragraph-rsid="02b6a48e" style:font-size-asian="15pt" style:font-weight-asian="normal" style:font-size-complex="15pt" style:font-weight-complex="normal"/>
    </style:style>
    <style:style style:name="P245" style:family="paragraph" style:parent-style-name="Standard">
      <style:text-properties fo:font-size="15pt" style:text-underline-style="none" fo:font-weight="normal" officeooo:rsid="02ee2436" officeooo:paragraph-rsid="02b6a48e" style:font-size-asian="15pt" style:font-weight-asian="normal" style:font-size-complex="15pt" style:font-weight-complex="normal"/>
    </style:style>
    <style:style style:name="P246" style:family="paragraph" style:parent-style-name="Standard">
      <style:text-properties fo:color="#127622" loext:opacity="100%" fo:font-size="15pt" style:text-underline-style="none" fo:font-weight="bold" officeooo:rsid="02e5a480" officeooo:paragraph-rsid="02b5cb3f" style:font-size-asian="15pt" style:font-weight-asian="bold" style:font-size-complex="15pt" style:font-weight-complex="bold"/>
    </style:style>
    <style:style style:name="P247" style:family="paragraph" style:parent-style-name="Standard">
      <style:text-properties fo:color="#127622" loext:opacity="100%" fo:font-size="15pt" style:text-underline-style="none" fo:font-weight="normal" officeooo:rsid="01156f02" officeooo:paragraph-rsid="02b34906" style:font-size-asian="15pt" style:font-weight-asian="normal" style:font-size-complex="15pt" style:font-weight-complex="normal"/>
    </style:style>
    <style:style style:name="P248" style:family="paragraph" style:parent-style-name="Standard">
      <style:text-properties fo:font-size="6pt" style:text-underline-style="none" fo:font-weight="bold" officeooo:rsid="03019ed9" officeooo:paragraph-rsid="02b34906" style:font-size-asian="6pt" style:font-weight-asian="bold" style:font-size-complex="6pt" style:font-weight-complex="bold"/>
    </style:style>
    <style:style style:name="P249" style:family="paragraph" style:parent-style-name="Standard">
      <style:text-properties fo:font-size="15pt" style:text-underline-style="none" fo:font-weight="bold" officeooo:rsid="03019ed9" officeooo:paragraph-rsid="02b34906" style:font-size-asian="15pt" style:font-weight-asian="bold" style:font-size-complex="15pt" style:font-weight-complex="bold"/>
    </style:style>
    <style:style style:name="P250" style:family="paragraph" style:parent-style-name="Standard">
      <style:text-properties fo:font-size="6pt" style:text-underline-style="none" fo:font-weight="normal" officeooo:rsid="00e195de" officeooo:paragraph-rsid="02b34906" style:font-size-asian="6pt" style:font-weight-asian="normal" style:font-size-complex="6pt" style:font-weight-complex="normal"/>
    </style:style>
    <style:style style:name="P251" style:family="paragraph" style:parent-style-name="Standard">
      <style:text-properties fo:font-size="15pt" style:text-underline-style="solid" style:text-underline-width="auto" style:text-underline-color="font-color" officeooo:rsid="00b53b22" officeooo:paragraph-rsid="02b34906" style:font-size-asian="15pt" style:font-size-complex="15pt"/>
    </style:style>
    <style:style style:name="P252" style:family="paragraph" style:parent-style-name="Standard">
      <style:text-properties fo:font-size="15pt" style:text-underline-style="none" fo:font-weight="normal" officeooo:rsid="01156f02" officeooo:paragraph-rsid="02b34906" style:font-size-asian="15pt" style:font-weight-asian="normal" style:font-size-complex="15pt" style:font-weight-complex="normal"/>
    </style:style>
    <style:style style:name="P253" style:family="paragraph" style:parent-style-name="Standard">
      <style:text-properties fo:font-size="6pt" style:text-underline-style="none" officeooo:rsid="00b53b22" officeooo:paragraph-rsid="02b34906" style:font-size-asian="6pt" style:font-size-complex="6pt"/>
    </style:style>
    <style:style style:name="P254" style:family="paragraph" style:parent-style-name="Standard">
      <style:text-properties fo:font-size="15pt" style:text-underline-style="none" officeooo:rsid="01156f02" officeooo:paragraph-rsid="02b34906" style:font-size-asian="15pt" style:font-size-complex="15pt"/>
    </style:style>
    <style:style style:name="P255" style:family="paragraph" style:parent-style-name="Standard">
      <style:text-properties fo:font-size="15pt" style:text-underline-style="none" fo:font-weight="normal" officeooo:rsid="02b62508" officeooo:paragraph-rsid="02b34906" style:font-size-asian="15pt" style:font-weight-asian="normal" style:font-size-complex="15pt" style:font-weight-complex="normal"/>
    </style:style>
    <style:style style:name="P256" style:family="paragraph" style:parent-style-name="Standard">
      <style:paragraph-properties fo:break-before="page"/>
      <style:text-properties fo:color="#127622" loext:opacity="100%" fo:font-size="15pt" style:text-underline-style="none" fo:font-weight="bold" officeooo:rsid="01d179b3" officeooo:paragraph-rsid="037ab79d" style:font-size-asian="15pt" style:font-weight-asian="bold" style:font-size-complex="15pt" style:font-weight-complex="bold"/>
    </style:style>
    <style:style style:name="P257" style:family="paragraph" style:parent-style-name="Standard">
      <style:text-properties fo:color="#127622" loext:opacity="100%" fo:font-size="14pt" style:text-underline-style="none" officeooo:rsid="00b53b22" officeooo:paragraph-rsid="037ab79d" style:font-size-asian="14pt" style:font-size-complex="14pt"/>
    </style:style>
    <style:style style:name="P258" style:family="paragraph" style:parent-style-name="Standard">
      <style:text-properties fo:font-size="6pt" style:text-underline-style="none" officeooo:paragraph-rsid="037ab79d" style:font-size-asian="6pt" style:font-size-complex="6pt"/>
    </style:style>
    <style:style style:name="P259" style:family="paragraph" style:parent-style-name="Standard">
      <style:text-properties fo:font-size="15pt" style:text-underline-style="solid" style:text-underline-width="auto" style:text-underline-color="font-color" officeooo:rsid="0362f432" officeooo:paragraph-rsid="037ab79d" style:font-size-asian="15pt" style:font-size-complex="15pt"/>
    </style:style>
    <style:style style:name="P260" style:family="paragraph" style:parent-style-name="Standard">
      <style:text-properties fo:font-size="15pt" style:text-underline-style="solid" style:text-underline-width="auto" style:text-underline-color="font-color" officeooo:rsid="00b53b22" officeooo:paragraph-rsid="037ab79d" style:font-size-asian="15pt" style:font-size-complex="15pt"/>
    </style:style>
    <style:style style:name="P261" style:family="paragraph" style:parent-style-name="Standard">
      <style:text-properties fo:font-size="15pt" style:text-underline-style="none" officeooo:rsid="00b53b22" officeooo:paragraph-rsid="037ab79d" style:font-size-asian="15pt" style:font-size-complex="15pt"/>
    </style:style>
    <style:style style:name="P262" style:family="paragraph" style:parent-style-name="Standard">
      <style:text-properties fo:font-size="6pt" style:text-underline-style="none" officeooo:rsid="00b53b22" officeooo:paragraph-rsid="037ab79d" style:font-size-asian="6pt" style:font-size-complex="6pt"/>
    </style:style>
    <style:style style:name="P263" style:family="paragraph" style:parent-style-name="Standard">
      <style:text-properties fo:font-size="12pt" style:text-underline-style="none" fo:font-weight="bold" officeooo:rsid="01d179b3" officeooo:paragraph-rsid="037ab79d" style:font-size-asian="12pt" style:font-weight-asian="bold" style:font-size-complex="12pt" style:font-weight-complex="bold"/>
    </style:style>
    <style:style style:name="P264" style:family="paragraph" style:parent-style-name="Standard">
      <style:text-properties fo:color="#127622" loext:opacity="100%" fo:font-size="15pt" style:text-underline-style="none" fo:font-weight="bold" officeooo:rsid="01d179b3" officeooo:paragraph-rsid="02b34906" style:font-size-asian="15pt" style:font-weight-asian="bold" style:font-size-complex="15pt" style:font-weight-complex="bold"/>
    </style:style>
    <style:style style:name="P265" style:family="paragraph" style:parent-style-name="Standard">
      <style:paragraph-properties fo:break-before="page"/>
      <style:text-properties fo:color="#127622" loext:opacity="100%" fo:font-size="15pt" style:text-underline-style="none" fo:font-weight="bold" officeooo:rsid="01d179b3" officeooo:paragraph-rsid="02b34906" style:font-size-asian="15pt" style:font-weight-asian="bold" style:font-size-complex="15pt" style:font-weight-complex="bold"/>
    </style:style>
    <style:style style:name="P266" style:family="paragraph" style:parent-style-name="Standard">
      <style:text-properties fo:color="#224b12" loext:opacity="100%" fo:font-size="6pt" style:text-underline-style="none" officeooo:rsid="00b53b22" officeooo:paragraph-rsid="02b34906" style:font-size-asian="6pt" style:font-size-complex="6pt"/>
    </style:style>
    <style:style style:name="P267" style:family="paragraph" style:parent-style-name="Standard">
      <style:paragraph-properties fo:margin-top="0mm" fo:margin-bottom="1.01mm" style:contextual-spacing="false"/>
      <style:text-properties fo:font-size="12pt" style:text-underline-style="none" officeooo:rsid="00b53b22" officeooo:paragraph-rsid="037ab79d" style:font-size-asian="12pt" style:font-size-complex="12pt"/>
    </style:style>
    <style:style style:name="P268" style:family="paragraph" style:parent-style-name="Standard">
      <style:text-properties fo:color="#000000" loext:opacity="100%" fo:font-size="15pt" style:text-underline-style="none" fo:font-weight="normal" officeooo:rsid="016639af" officeooo:paragraph-rsid="037ab79d" style:font-size-asian="15pt" style:font-weight-asian="normal" style:font-size-complex="15pt" style:font-weight-complex="normal"/>
    </style:style>
    <style:style style:name="P269" style:family="paragraph" style:parent-style-name="Standard">
      <style:paragraph-properties fo:break-before="page"/>
      <style:text-properties fo:color="#127622" loext:opacity="100%" fo:font-size="15pt" style:text-underline-style="none" fo:font-weight="bold" officeooo:rsid="02fc1b20" officeooo:paragraph-rsid="02b75bbe" style:font-size-asian="15pt" style:font-weight-asian="bold" style:font-size-complex="15pt" style:font-weight-complex="bold"/>
    </style:style>
    <style:style style:name="P270" style:family="paragraph" style:parent-style-name="Standard">
      <style:text-properties fo:color="#127622" loext:opacity="100%" fo:font-size="15pt" style:text-underline-style="none" fo:font-weight="normal" officeooo:rsid="01156f02" officeooo:paragraph-rsid="02b75bbe" style:font-size-asian="15pt" style:font-weight-asian="normal" style:font-size-complex="15pt" style:font-weight-complex="normal"/>
    </style:style>
    <style:style style:name="P271" style:family="paragraph" style:parent-style-name="Standard">
      <style:text-properties fo:font-size="15pt" style:text-underline-style="none" fo:font-weight="bold" officeooo:rsid="02ffe123" officeooo:paragraph-rsid="02b75bbe" style:font-size-asian="15pt" style:font-weight-asian="bold" style:font-size-complex="15pt" style:font-weight-complex="bold"/>
    </style:style>
    <style:style style:name="P272" style:family="paragraph" style:parent-style-name="Standard">
      <style:text-properties fo:font-size="15pt" style:text-underline-style="solid" style:text-underline-width="auto" style:text-underline-color="font-color" fo:font-weight="normal" officeooo:rsid="00e195de" officeooo:paragraph-rsid="02b75bbe" style:font-size-asian="15pt" style:font-weight-asian="normal" style:font-size-complex="15pt" style:font-weight-complex="normal"/>
    </style:style>
    <style:style style:name="P273" style:family="paragraph" style:parent-style-name="Standard">
      <style:text-properties fo:font-size="15pt" style:text-underline-style="none" fo:font-weight="normal" officeooo:rsid="01156f02" officeooo:paragraph-rsid="02b75bbe" style:font-size-asian="15pt" style:font-weight-asian="normal" style:font-size-complex="15pt" style:font-weight-complex="normal"/>
    </style:style>
    <style:style style:name="P274" style:family="paragraph" style:parent-style-name="Standard">
      <style:paragraph-properties fo:break-before="page"/>
      <style:text-properties fo:color="#127622" loext:opacity="100%" fo:font-size="15pt" style:text-underline-style="none" fo:font-weight="bold" officeooo:rsid="016639af" officeooo:paragraph-rsid="044484fc" style:font-size-asian="15pt" style:font-weight-asian="bold" style:font-size-complex="15pt" style:font-weight-complex="bold"/>
    </style:style>
    <style:style style:name="P275" style:family="paragraph" style:parent-style-name="Standard">
      <style:text-properties fo:color="#127622" loext:opacity="100%" fo:font-size="15pt" style:text-underline-style="none" fo:font-weight="normal" officeooo:rsid="01156f02" officeooo:paragraph-rsid="044484fc" style:font-size-asian="15pt" style:font-weight-asian="normal" style:font-size-complex="15pt" style:font-weight-complex="normal"/>
    </style:style>
    <style:style style:name="P276" style:family="paragraph" style:parent-style-name="Standard">
      <style:text-properties fo:font-size="15pt" style:text-underline-style="none" fo:font-weight="bold" officeooo:rsid="02ffe123" officeooo:paragraph-rsid="044484fc" style:font-size-asian="15pt" style:font-weight-asian="bold" style:font-size-complex="15pt" style:font-weight-complex="bold"/>
    </style:style>
    <style:style style:name="P277" style:family="paragraph" style:parent-style-name="Standard">
      <style:text-properties fo:font-size="15pt" style:text-underline-style="solid" style:text-underline-width="auto" style:text-underline-color="font-color" fo:font-weight="normal" officeooo:rsid="00e195de" officeooo:paragraph-rsid="044484fc" style:font-size-asian="15pt" style:font-weight-asian="normal" style:font-size-complex="15pt" style:font-weight-complex="normal"/>
    </style:style>
    <style:style style:name="P278" style:family="paragraph" style:parent-style-name="Standard">
      <style:text-properties fo:font-size="15pt" style:text-underline-style="none" fo:font-weight="normal" officeooo:rsid="01156f02" officeooo:paragraph-rsid="044484fc" style:font-size-asian="15pt" style:font-weight-asian="normal" style:font-size-complex="15pt" style:font-weight-complex="normal"/>
    </style:style>
    <style:style style:name="P279" style:family="paragraph" style:parent-style-name="Standard">
      <style:paragraph-properties fo:break-before="page"/>
      <style:text-properties fo:color="#127622" loext:opacity="100%" fo:font-size="15pt" style:text-underline-style="none" fo:font-weight="bold" officeooo:rsid="0161d5fd" officeooo:paragraph-rsid="02b92a6b" style:font-size-asian="15pt" style:font-weight-asian="bold" style:font-size-complex="15pt" style:font-weight-complex="bold"/>
    </style:style>
    <style:style style:name="P280" style:family="paragraph" style:parent-style-name="Standard">
      <style:text-properties fo:color="#127622" loext:opacity="100%" fo:font-size="15pt" style:text-underline-style="none" fo:font-weight="normal" officeooo:rsid="01156f02" officeooo:paragraph-rsid="02b92a6b" style:font-size-asian="15pt" style:font-weight-asian="normal" style:font-size-complex="15pt" style:font-weight-complex="normal"/>
    </style:style>
    <style:style style:name="P281" style:family="paragraph" style:parent-style-name="Standard">
      <style:text-properties fo:font-size="15pt" style:text-underline-style="none" fo:font-weight="bold" officeooo:rsid="030ad6c4" officeooo:paragraph-rsid="02b92a6b" style:font-size-asian="15pt" style:font-weight-asian="bold" style:font-size-complex="15pt" style:font-weight-complex="bold"/>
    </style:style>
    <style:style style:name="P282" style:family="paragraph" style:parent-style-name="Standard">
      <style:text-properties fo:font-size="15pt" style:text-underline-style="solid" style:text-underline-width="auto" style:text-underline-color="font-color" fo:font-weight="normal" officeooo:rsid="00e195de" officeooo:paragraph-rsid="02b92a6b" style:font-size-asian="15pt" style:font-weight-asian="normal" style:font-size-complex="15pt" style:font-weight-complex="normal"/>
    </style:style>
    <style:style style:name="P283" style:family="paragraph" style:parent-style-name="Standard">
      <style:text-properties fo:font-size="15pt" style:text-underline-style="none" fo:font-weight="normal" officeooo:rsid="01156f02" officeooo:paragraph-rsid="02b92a6b" style:font-size-asian="15pt" style:font-weight-asian="normal" style:font-size-complex="15pt" style:font-weight-complex="normal"/>
    </style:style>
    <style:style style:name="P284" style:family="paragraph" style:parent-style-name="Standard">
      <style:text-properties fo:font-size="15pt" style:text-underline-style="none" fo:font-weight="normal" officeooo:rsid="04a41e39" officeooo:paragraph-rsid="02b92a6b" style:font-size-asian="15pt" style:font-weight-asian="normal" style:font-size-complex="15pt" style:font-weight-complex="normal"/>
    </style:style>
    <style:style style:name="P285" style:family="paragraph" style:parent-style-name="Standard">
      <style:text-properties fo:font-size="15pt" style:text-underline-style="none" officeooo:rsid="01156f02" officeooo:paragraph-rsid="02b92a6b" style:font-size-asian="15pt" style:font-size-complex="15pt"/>
    </style:style>
    <style:style style:name="P286" style:family="paragraph" style:parent-style-name="Standard">
      <style:paragraph-properties fo:break-before="page"/>
      <style:text-properties fo:color="#127622" loext:opacity="100%" fo:font-size="15pt" style:text-underline-style="none" fo:font-weight="bold" officeooo:rsid="01916b09" officeooo:paragraph-rsid="043c02c4" style:font-size-asian="15pt" style:font-weight-asian="bold" style:font-size-complex="15pt" style:font-weight-complex="bold"/>
    </style:style>
    <style:style style:name="P287" style:family="paragraph" style:parent-style-name="Standard">
      <style:paragraph-properties fo:margin-top="0mm" fo:margin-bottom="1.99mm" style:contextual-spacing="false"/>
      <style:text-properties fo:font-size="6pt" style:text-underline-style="none" fo:font-weight="bold" officeooo:rsid="01916b09" officeooo:paragraph-rsid="043c02c4" style:font-size-asian="6pt" style:font-weight-asian="bold" style:font-size-complex="6pt" style:font-weight-complex="bold"/>
    </style:style>
    <style:style style:name="P288" style:family="paragraph" style:parent-style-name="Standard">
      <style:paragraph-properties fo:margin-top="0mm" fo:margin-bottom="1.99mm" style:contextual-spacing="false"/>
      <style:text-properties fo:font-size="15pt" style:text-underline-style="none" fo:font-weight="bold" officeooo:rsid="03019ed9" officeooo:paragraph-rsid="043c02c4" style:font-size-asian="15pt" style:font-weight-asian="bold" style:font-size-complex="15pt" style:font-weight-complex="bold"/>
    </style:style>
    <style:style style:name="P289" style:family="paragraph" style:parent-style-name="Standard">
      <style:text-properties fo:color="#000000" loext:opacity="100%" fo:font-size="15pt" style:text-underline-style="solid" style:text-underline-width="auto" style:text-underline-color="font-color" officeooo:rsid="00e195de" officeooo:paragraph-rsid="043c02c4" style:font-size-asian="15pt" style:font-size-complex="15pt"/>
    </style:style>
    <style:style style:name="P290" style:family="paragraph" style:parent-style-name="Standard">
      <style:text-properties fo:color="#000000" loext:opacity="100%" fo:font-size="15pt" style:text-underline-style="none" fo:font-weight="normal" officeooo:rsid="01156f02" officeooo:paragraph-rsid="043c02c4" style:font-size-asian="15pt" style:font-weight-asian="normal" style:font-size-complex="15pt" style:font-weight-complex="normal"/>
    </style:style>
    <style:style style:name="P291" style:family="paragraph" style:parent-style-name="Standard">
      <style:text-properties fo:color="#808080" loext:opacity="100%" fo:font-size="15pt" style:text-underline-style="none" fo:font-weight="normal" officeooo:rsid="01156f02" officeooo:paragraph-rsid="043c02c4" style:font-size-asian="15pt" style:font-weight-asian="normal" style:font-size-complex="15pt" style:font-weight-complex="normal"/>
    </style:style>
    <style:style style:name="P292" style:family="paragraph" style:parent-style-name="Standard">
      <style:text-properties fo:font-size="15pt" style:text-underline-style="solid" style:text-underline-width="auto" style:text-underline-color="font-color" officeooo:rsid="00e195de" officeooo:paragraph-rsid="043c02c4" style:font-size-asian="15pt" style:font-size-complex="15pt"/>
    </style:style>
    <style:style style:name="P293" style:family="paragraph" style:parent-style-name="Standard">
      <style:text-properties fo:font-size="15pt" style:text-underline-style="none" fo:font-weight="normal" officeooo:rsid="01156f02" officeooo:paragraph-rsid="043c02c4" style:font-size-asian="15pt" style:font-weight-asian="normal" style:font-size-complex="15pt" style:font-weight-complex="normal"/>
    </style:style>
    <style:style style:name="P294" style:family="paragraph" style:parent-style-name="Standard">
      <style:paragraph-properties fo:margin-top="0mm" fo:margin-bottom="1.99mm" style:contextual-spacing="false"/>
      <style:text-properties fo:font-size="15pt" style:text-underline-style="none" officeooo:rsid="01156f02" officeooo:paragraph-rsid="043c02c4" style:font-size-asian="15pt" style:font-size-complex="15pt"/>
    </style:style>
    <style:style style:name="P295" style:family="paragraph" style:parent-style-name="Standard">
      <style:text-properties fo:color="#127622" loext:opacity="100%" fo:font-size="6pt" style:text-underline-style="none" fo:font-weight="bold" officeooo:rsid="01916b09" officeooo:paragraph-rsid="043c02c4" style:font-size-asian="6pt" style:font-weight-asian="bold" style:font-size-complex="6pt" style:font-weight-complex="bold"/>
    </style:style>
    <style:style style:name="P296" style:family="paragraph" style:parent-style-name="Standard">
      <style:text-properties fo:font-size="6pt" style:text-underline-style="none" fo:font-weight="bold" officeooo:rsid="03019ed9" officeooo:paragraph-rsid="043c02c4" style:font-size-asian="6pt" style:font-weight-asian="bold" style:font-size-complex="6pt" style:font-weight-complex="bold"/>
    </style:style>
    <style:style style:name="P297" style:family="paragraph" style:parent-style-name="Standard">
      <style:paragraph-properties fo:text-align="left" style:justify-single-word="false" fo:break-before="page"/>
      <style:text-properties fo:font-size="24pt" style:text-underline-style="none" fo:font-weight="bold" officeooo:rsid="007f3977" officeooo:paragraph-rsid="02ad54f2" style:font-size-asian="24pt" style:font-weight-asian="bold" style:font-size-complex="24pt" style:font-weight-complex="bold"/>
    </style:style>
    <style:style style:name="P298" style:family="paragraph" style:parent-style-name="Standard">
      <style:text-properties style:font-name="Carolingia" fo:font-size="15pt" style:text-underline-style="none" fo:font-weight="normal" officeooo:rsid="000333b2" officeooo:paragraph-rsid="02ad54f2" style:font-size-asian="15pt" style:font-weight-asian="normal" style:font-size-complex="15pt" style:font-weight-complex="normal"/>
    </style:style>
    <style:style style:name="P299" style:family="paragraph" style:parent-style-name="Standard">
      <style:text-properties style:font-name="Carolingia" fo:font-size="15pt" style:text-underline-style="none" fo:font-weight="normal" officeooo:rsid="000333b2" officeooo:paragraph-rsid="039f4d54" style:font-size-asian="15pt" style:font-weight-asian="normal" style:font-size-complex="15pt" style:font-weight-complex="normal"/>
    </style:style>
    <style:style style:name="P300" style:family="paragraph" style:parent-style-name="Standard">
      <style:text-properties style:font-name="Carolingia" fo:font-size="15pt" style:text-underline-style="none" fo:font-weight="normal" officeooo:rsid="000333b2" officeooo:paragraph-rsid="043502ad" style:font-size-asian="15pt" style:font-weight-asian="normal" style:font-size-complex="15pt" style:font-weight-complex="normal"/>
    </style:style>
    <style:style style:name="P301" style:family="paragraph" style:parent-style-name="Standard">
      <style:text-properties style:font-name="Carolingia" fo:font-size="15pt" style:text-underline-style="none" fo:font-weight="normal" officeooo:rsid="000333b2" officeooo:paragraph-rsid="040f4f7e" style:font-size-asian="15pt" style:font-weight-asian="normal" style:font-size-complex="15pt" style:font-weight-complex="normal"/>
    </style:style>
    <style:style style:name="P302" style:family="paragraph" style:parent-style-name="Standard">
      <style:text-properties style:font-name="Carolingia" fo:font-size="15pt" style:text-underline-style="none" fo:font-weight="normal" officeooo:rsid="0004722d" officeooo:paragraph-rsid="0322b29e" style:font-size-asian="15pt" style:font-weight-asian="normal" style:font-size-complex="15pt" style:font-weight-complex="normal"/>
    </style:style>
    <style:style style:name="P303" style:family="paragraph" style:parent-style-name="Standard">
      <style:text-properties style:font-name="Carolingia" fo:font-size="15pt" style:text-underline-style="none" fo:font-weight="normal" officeooo:rsid="0004722d" officeooo:paragraph-rsid="02ad54f2" style:font-size-asian="15pt" style:font-weight-asian="normal" style:font-size-complex="15pt" style:font-weight-complex="normal"/>
    </style:style>
    <style:style style:name="P304" style:family="paragraph" style:parent-style-name="Standard">
      <style:text-properties style:font-name="Carolingia" fo:font-size="15pt" style:text-underline-style="none" fo:font-weight="normal" officeooo:rsid="0004722d" officeooo:paragraph-rsid="04630626" style:font-size-asian="15pt" style:font-weight-asian="normal" style:font-size-complex="15pt" style:font-weight-complex="normal"/>
    </style:style>
    <style:style style:name="P305" style:family="paragraph" style:parent-style-name="Standard">
      <style:text-properties style:font-name="Carolingia" fo:font-size="15pt" style:text-underline-style="none" fo:font-weight="normal" officeooo:rsid="0005c2bd" officeooo:paragraph-rsid="02ad54f2" style:font-size-asian="15pt" style:font-weight-asian="normal" style:font-size-complex="15pt" style:font-weight-complex="normal"/>
    </style:style>
    <style:style style:name="P306" style:family="paragraph" style:parent-style-name="Standard">
      <style:text-properties style:font-name="Carolingia" fo:font-size="15pt" style:text-underline-style="none" fo:font-weight="normal" officeooo:rsid="0005c2bd" officeooo:paragraph-rsid="03b189c8" style:font-size-asian="15pt" style:font-weight-asian="normal" style:font-size-complex="15pt" style:font-weight-complex="normal"/>
    </style:style>
    <style:style style:name="P307" style:family="paragraph" style:parent-style-name="Standard">
      <style:paragraph-properties fo:text-align="left" style:justify-single-word="false"/>
      <style:text-properties fo:color="#000000" loext:opacity="100%" style:font-name="Carolingia" fo:font-size="15pt" officeooo:paragraph-rsid="03a0af8f" style:font-size-asian="15pt" style:font-size-complex="15pt"/>
    </style:style>
    <style:style style:name="P308" style:family="paragraph" style:parent-style-name="Standard">
      <style:text-properties style:font-name="Carolingia" fo:font-size="15pt" style:text-underline-style="none" fo:font-weight="normal" officeooo:rsid="0005c2bd" officeooo:paragraph-rsid="03a0af8f" style:font-size-asian="15pt" style:font-weight-asian="normal" style:font-size-complex="15pt" style:font-weight-complex="normal"/>
    </style:style>
    <style:style style:name="P309" style:family="paragraph" style:parent-style-name="Standard">
      <style:paragraph-properties fo:text-align="left" style:justify-single-word="false"/>
      <style:text-properties style:font-name="Carolingia" fo:font-size="15pt" officeooo:paragraph-rsid="03a0af8f" style:font-size-asian="15pt" style:font-size-complex="15pt"/>
    </style:style>
    <style:style style:name="P310" style:family="paragraph" style:parent-style-name="Standard">
      <style:text-properties style:font-name="Carolingia" fo:font-size="15pt" officeooo:paragraph-rsid="03a0af8f" style:font-size-asian="15pt" style:font-size-complex="15pt"/>
    </style:style>
    <style:style style:name="P311" style:family="paragraph" style:parent-style-name="Standard">
      <style:text-properties fo:font-size="15pt" style:text-underline-style="none" fo:font-weight="bold" officeooo:rsid="0005c2bd" officeooo:paragraph-rsid="03a0af8f" style:font-size-asian="15pt" style:font-weight-asian="bold" style:font-size-complex="15pt" style:font-weight-complex="bold"/>
    </style:style>
    <style:style style:name="P312" style:family="paragraph" style:parent-style-name="Standard">
      <style:text-properties fo:font-size="15pt" style:text-underline-style="none" fo:font-weight="bold" officeooo:rsid="00e195de" officeooo:paragraph-rsid="03a28439" style:font-size-asian="15pt" style:font-weight-asian="bold" style:font-size-complex="15pt" style:font-weight-complex="bold"/>
    </style:style>
    <style:style style:name="P313" style:family="paragraph" style:parent-style-name="Standard">
      <style:text-properties fo:color="#224b12" loext:opacity="100%" style:font-name="Calibri1" fo:font-size="14pt" style:text-underline-style="none" fo:font-weight="bold" officeooo:rsid="0005c2bd" officeooo:paragraph-rsid="03a7fa00" style:font-size-asian="14pt" style:font-weight-asian="bold" style:font-size-complex="14pt" style:font-weight-complex="bold"/>
    </style:style>
    <style:style style:name="P314" style:family="paragraph" style:parent-style-name="Standard">
      <style:text-properties style:font-name="Calibri1" fo:font-size="14pt" style:text-underline-style="none" fo:font-weight="bold" officeooo:rsid="00e195de" officeooo:paragraph-rsid="0410af34" style:font-size-asian="14pt" style:font-weight-asian="bold" style:font-size-complex="14pt" style:font-weight-complex="bold"/>
    </style:style>
    <style:style style:name="P315" style:family="paragraph" style:parent-style-name="Standard">
      <style:text-properties fo:font-size="15pt" style:text-underline-style="none" fo:font-weight="bold" officeooo:rsid="00e195de" officeooo:paragraph-rsid="0410af34" style:font-size-asian="15pt" style:font-weight-asian="bold" style:font-size-complex="15pt" style:font-weight-complex="bold"/>
    </style:style>
    <style:style style:name="P316" style:family="paragraph" style:parent-style-name="Standard">
      <style:text-properties fo:font-size="13pt" style:text-underline-style="solid" style:text-underline-width="auto" style:text-underline-color="font-color" fo:font-weight="normal" officeooo:rsid="00e195de" officeooo:paragraph-rsid="02ad54f2" style:font-size-asian="13pt" style:font-weight-asian="normal" style:font-size-complex="13pt" style:font-weight-complex="normal"/>
    </style:style>
    <style:style style:name="P317" style:family="paragraph" style:parent-style-name="Standard">
      <style:text-properties fo:font-size="14pt" style:text-underline-style="none" fo:font-weight="normal" officeooo:rsid="00e195de" officeooo:paragraph-rsid="02ad54f2" style:font-size-asian="14pt" style:font-weight-asian="normal" style:font-size-complex="14pt" style:font-weight-complex="normal"/>
    </style:style>
    <style:style style:name="P318" style:family="paragraph" style:parent-style-name="Standard">
      <style:text-properties fo:font-size="15pt" fo:font-style="italic" style:text-underline-style="none" fo:font-weight="normal" officeooo:rsid="0099375c" officeooo:paragraph-rsid="0431ca1a" style:font-size-asian="15pt" style:font-style-asian="italic" style:font-weight-asian="normal" style:font-size-complex="15pt" style:font-style-complex="italic" style:font-weight-complex="normal"/>
    </style:style>
    <style:style style:name="P319" style:family="paragraph" style:parent-style-name="Standard">
      <style:text-properties fo:font-size="14pt" style:text-underline-style="none" fo:font-weight="bold" officeooo:rsid="00a005d7" officeooo:paragraph-rsid="02ad54f2" style:font-size-asian="14pt" style:font-weight-asian="bold" style:font-size-complex="14pt" style:font-weight-complex="bold"/>
    </style:style>
    <style:style style:name="P320" style:family="paragraph" style:parent-style-name="Standard">
      <style:text-properties fo:font-size="15pt" style:text-underline-style="none" fo:font-weight="bold" officeooo:rsid="00ed8a6c" officeooo:paragraph-rsid="042ad4c4" style:font-size-asian="15pt" style:font-weight-asian="bold" style:font-size-complex="15pt" style:font-weight-complex="bold"/>
    </style:style>
    <style:style style:name="P321" style:family="paragraph" style:parent-style-name="Standard">
      <style:text-properties fo:font-size="13pt" style:text-underline-style="none" fo:font-weight="normal" officeooo:rsid="00ed8a6c" officeooo:paragraph-rsid="02ad54f2" style:font-size-asian="13pt" style:font-weight-asian="normal" style:font-size-complex="13pt" style:font-weight-complex="normal"/>
    </style:style>
    <style:style style:name="P322" style:family="paragraph" style:parent-style-name="Table_20_Contents">
      <style:paragraph-properties fo:text-align="center" style:justify-single-word="false"/>
      <style:text-properties fo:font-size="15pt" fo:font-weight="bold" officeooo:rsid="00e73d7d" officeooo:paragraph-rsid="03ad7cbc" style:font-size-asian="15pt" style:font-weight-asian="bold" style:font-size-complex="15pt" style:font-weight-complex="bold"/>
    </style:style>
    <style:style style:name="P323" style:family="paragraph" style:parent-style-name="Table_20_Contents">
      <style:paragraph-properties fo:text-align="center" style:justify-single-word="false"/>
      <style:text-properties fo:font-size="15pt" fo:font-weight="bold" officeooo:rsid="0008cba6" officeooo:paragraph-rsid="044d15de" style:font-size-asian="15pt" style:font-weight-asian="bold" style:font-size-complex="15pt" style:font-weight-complex="bold"/>
    </style:style>
    <style:style style:name="P324" style:family="paragraph" style:parent-style-name="Table_20_Contents">
      <style:paragraph-properties fo:text-align="center" style:justify-single-word="false"/>
      <style:text-properties fo:font-size="15pt" officeooo:rsid="00e73d7d" officeooo:paragraph-rsid="03ad7cbc" style:font-size-asian="15pt" style:font-size-complex="15pt"/>
    </style:style>
    <style:style style:name="P325" style:family="paragraph" style:parent-style-name="Table_20_Contents">
      <style:paragraph-properties fo:text-align="center" style:justify-single-word="false"/>
      <style:text-properties fo:font-size="15pt" officeooo:rsid="0008cba6" officeooo:paragraph-rsid="03ad7cbc" style:font-size-asian="15pt" style:font-size-complex="15pt"/>
    </style:style>
    <style:style style:name="P326" style:family="paragraph" style:parent-style-name="Table_20_Contents">
      <style:paragraph-properties fo:text-align="center" style:justify-single-word="false"/>
      <style:text-properties fo:font-size="15pt" officeooo:rsid="00e73d7d" officeooo:paragraph-rsid="044d15de" style:font-size-asian="15pt" style:font-size-complex="15pt"/>
    </style:style>
    <style:style style:name="P327" style:family="paragraph" style:parent-style-name="Table_20_Contents">
      <style:paragraph-properties fo:text-align="right" style:justify-single-word="false"/>
      <style:text-properties fo:font-size="15pt" officeooo:rsid="0008cba6" officeooo:paragraph-rsid="044d15de" style:font-size-asian="15pt" style:font-size-complex="15pt"/>
    </style:style>
    <style:style style:name="P328" style:family="paragraph" style:parent-style-name="Table_20_Contents">
      <style:paragraph-properties fo:text-align="center" style:justify-single-word="false"/>
      <style:text-properties fo:font-size="15pt" fo:font-weight="normal" officeooo:rsid="00e73d7d" officeooo:paragraph-rsid="03ad7cbc" style:font-size-asian="15pt" style:font-weight-asian="normal" style:font-size-complex="15pt" style:font-weight-complex="normal"/>
    </style:style>
    <style:style style:name="P329" style:family="paragraph" style:parent-style-name="Standard">
      <style:text-properties fo:font-size="6pt" style:text-underline-style="none" fo:font-weight="bold" officeooo:rsid="0094f224" officeooo:paragraph-rsid="03ad7cbc" style:font-size-asian="5.25pt" style:font-weight-asian="bold" style:font-size-complex="6pt" style:font-weight-complex="bold"/>
    </style:style>
    <style:style style:name="P330" style:family="paragraph" style:parent-style-name="Standard">
      <style:text-properties fo:font-size="15pt" style:text-underline-style="none" fo:font-weight="bold" officeooo:rsid="0094f224" officeooo:paragraph-rsid="03ad7cbc" style:font-size-asian="15pt" style:font-weight-asian="bold" style:font-size-complex="15pt" style:font-weight-complex="bold"/>
    </style:style>
    <style:style style:name="P331" style:family="paragraph" style:parent-style-name="Standard">
      <style:text-properties fo:font-size="6pt" style:text-underline-style="none" fo:font-weight="normal" officeooo:rsid="0065e989" officeooo:paragraph-rsid="03ad7cbc" style:font-size-asian="6pt" style:font-weight-asian="normal" style:font-size-complex="6pt" style:font-weight-complex="normal"/>
    </style:style>
    <style:style style:name="P332" style:family="paragraph" style:parent-style-name="Standard">
      <style:text-properties fo:font-size="15pt" style:text-underline-style="none" fo:font-weight="bold" officeooo:rsid="0094f224" officeooo:paragraph-rsid="044c432a" style:font-size-asian="15pt" style:font-weight-asian="bold" style:font-size-complex="15pt" style:font-weight-complex="bold"/>
    </style:style>
    <style:style style:name="P333" style:family="paragraph" style:parent-style-name="Standard">
      <style:text-properties fo:font-size="13pt" style:text-underline-style="none" fo:font-weight="normal" officeooo:rsid="00875045" officeooo:paragraph-rsid="044c432a" style:font-size-asian="13pt" style:font-weight-asian="normal" style:font-size-complex="13pt" style:font-weight-complex="normal"/>
    </style:style>
    <style:style style:name="P334" style:family="paragraph" style:parent-style-name="Standard">
      <style:text-properties fo:font-size="13pt" officeooo:paragraph-rsid="044c432a" style:font-size-asian="13pt" style:font-size-complex="13pt"/>
    </style:style>
    <style:style style:name="P335" style:family="paragraph" style:parent-style-name="Standard">
      <style:text-properties fo:font-size="6pt" style:text-underline-style="none" fo:font-weight="normal" officeooo:rsid="00e92cb2" officeooo:paragraph-rsid="044c432a" style:font-size-asian="6pt" style:font-weight-asian="normal" style:font-size-complex="6pt" style:font-weight-complex="normal"/>
    </style:style>
    <style:style style:name="P336" style:family="paragraph" style:parent-style-name="Standard">
      <style:text-properties fo:font-size="13pt" style:text-underline-style="solid" style:text-underline-width="auto" style:text-underline-color="font-color" fo:font-weight="normal" officeooo:rsid="00e92cb2" officeooo:paragraph-rsid="044c432a" style:font-size-asian="13pt" style:font-weight-asian="normal" style:font-size-complex="13pt" style:font-weight-complex="normal"/>
    </style:style>
    <style:style style:name="P337" style:family="paragraph" style:parent-style-name="Standard">
      <style:text-properties fo:font-size="13pt" style:text-underline-style="none" fo:font-weight="normal" officeooo:rsid="009d1685" officeooo:paragraph-rsid="044c432a" style:font-size-asian="13pt" style:font-weight-asian="normal" style:font-size-complex="13pt" style:font-weight-complex="normal"/>
    </style:style>
    <style:style style:name="P338" style:family="paragraph" style:parent-style-name="Standard">
      <style:text-properties fo:font-size="13pt" style:text-underline-style="solid" style:text-underline-width="auto" style:text-underline-color="font-color" fo:font-weight="normal" officeooo:rsid="00e195de" officeooo:paragraph-rsid="044c432a" style:font-size-asian="13pt" style:font-weight-asian="normal" style:font-size-complex="13pt" style:font-weight-complex="normal"/>
    </style:style>
    <style:style style:name="P339" style:family="paragraph" style:parent-style-name="Standard">
      <style:paragraph-properties fo:margin-top="0mm" fo:margin-bottom="1.99mm" style:contextual-spacing="false"/>
      <style:text-properties fo:font-size="13pt" style:text-underline-style="none" fo:font-weight="normal" officeooo:rsid="009d1685" officeooo:paragraph-rsid="044c432a" style:font-size-asian="13pt" style:font-weight-asian="normal" style:font-size-complex="13pt" style:font-weight-complex="normal"/>
    </style:style>
    <style:style style:name="P340" style:family="paragraph" style:parent-style-name="Standard">
      <style:text-properties fo:font-size="13pt" style:text-underline-style="none" fo:font-weight="normal" officeooo:rsid="00e195de" officeooo:paragraph-rsid="044c432a" style:font-size-asian="13pt" style:font-weight-asian="normal" style:font-size-complex="13pt" style:font-weight-complex="normal"/>
    </style:style>
    <style:style style:name="P341" style:family="paragraph" style:parent-style-name="Standard">
      <style:paragraph-properties fo:margin-top="0mm" fo:margin-bottom="1.99mm" style:contextual-spacing="false"/>
      <style:text-properties fo:font-size="13pt" style:text-underline-style="none" fo:font-weight="normal" officeooo:rsid="00e195de" officeooo:paragraph-rsid="044c432a" style:font-size-asian="13pt" style:font-weight-asian="normal" style:font-size-complex="13pt" style:font-weight-complex="normal"/>
    </style:style>
    <style:style style:name="P342" style:family="paragraph" style:parent-style-name="Standard">
      <style:text-properties fo:font-size="13pt" style:text-underline-style="none" fo:font-weight="normal" officeooo:rsid="00e92cb2" officeooo:paragraph-rsid="044c432a" style:font-size-asian="13pt" style:font-weight-asian="normal" style:font-size-complex="13pt" style:font-weight-complex="normal"/>
    </style:style>
    <style:style style:name="P343" style:family="paragraph" style:parent-style-name="Standard">
      <style:paragraph-properties fo:text-align="left" style:justify-single-word="false"/>
      <style:text-properties fo:color="#000000" loext:opacity="100%" officeooo:paragraph-rsid="03ad7cbc"/>
    </style:style>
    <style:style style:name="P344" style:family="paragraph" style:parent-style-name="Standard">
      <style:paragraph-properties fo:text-align="left" style:justify-single-word="false" fo:break-before="page"/>
      <style:text-properties style:font-name="Carolingia" fo:font-size="32pt" style:text-underline-style="none" fo:font-weight="bold" officeooo:rsid="0104ebf3" officeooo:paragraph-rsid="02db287c" style:font-size-asian="32pt" style:font-weight-asian="bold" style:font-size-complex="32pt" style:font-weight-complex="bold"/>
    </style:style>
    <style:style style:name="P345" style:family="paragraph" style:parent-style-name="Standard">
      <style:paragraph-properties fo:text-align="left" style:justify-single-word="false"/>
      <style:text-properties style:font-name="Carolingia" fo:font-size="32pt" style:text-underline-style="none" fo:font-weight="bold" officeooo:rsid="0104ebf3" officeooo:paragraph-rsid="02db287c" style:font-size-asian="32pt" style:font-weight-asian="bold" style:font-size-complex="32pt" style:font-weight-complex="bold"/>
    </style:style>
    <style:style style:name="P346" style:family="paragraph" style:parent-style-name="Standard">
      <style:paragraph-properties fo:text-align="left" style:justify-single-word="false"/>
      <style:text-properties fo:color="#000000" loext:opacity="100%" style:font-name="Carolingia" fo:font-size="24pt" style:text-underline-style="none" fo:font-weight="bold" officeooo:rsid="024ec295" officeooo:paragraph-rsid="02db287c" style:font-size-asian="24pt" style:font-weight-asian="bold" style:font-size-complex="24pt" style:font-weight-complex="bold"/>
    </style:style>
    <style:style style:name="P347" style:family="paragraph" style:parent-style-name="Standard">
      <style:paragraph-properties fo:text-align="left" style:justify-single-word="false"/>
      <style:text-properties fo:color="#8d281e" loext:opacity="100%" style:font-name="Carolingia" fo:font-size="24pt" style:text-underline-style="none" fo:font-weight="bold" officeooo:rsid="02caf4ce" officeooo:paragraph-rsid="02d72614" style:font-size-asian="24pt" style:font-weight-asian="bold" style:font-size-complex="24pt" style:font-weight-complex="bold"/>
    </style:style>
    <style:style style:name="P348" style:family="paragraph" style:parent-style-name="Standard">
      <style:paragraph-properties fo:text-align="left" style:justify-single-word="false"/>
      <style:text-properties fo:color="#c9211e" loext:opacity="100%" style:font-name="Carolingia" fo:font-size="24pt" style:text-underline-style="none" fo:font-weight="bold" officeooo:rsid="02caf4ce" officeooo:paragraph-rsid="02dd3988" style:font-size-asian="24pt" style:font-weight-asian="bold" style:font-size-complex="24pt" style:font-weight-complex="bold"/>
    </style:style>
    <style:style style:name="P349" style:family="paragraph" style:parent-style-name="Standard">
      <style:paragraph-properties fo:text-align="left" style:justify-single-word="false"/>
      <style:text-properties fo:color="#c9211e" loext:opacity="100%" style:font-name="Carolingia" fo:font-size="24pt" style:text-underline-style="none" fo:font-weight="bold" officeooo:rsid="02d72614" officeooo:paragraph-rsid="02dd3988" style:font-size-asian="24pt" style:font-weight-asian="bold" style:font-size-complex="24pt" style:font-weight-complex="bold"/>
    </style:style>
    <style:style style:name="P350" style:family="paragraph" style:parent-style-name="Standard">
      <style:paragraph-properties fo:text-align="left" style:justify-single-word="false"/>
      <style:text-properties fo:color="#c9211e" loext:opacity="100%" style:font-name="Carolingia" fo:font-size="24pt" style:text-underline-style="none" fo:font-weight="bold" officeooo:rsid="02d72614" officeooo:paragraph-rsid="02d72614" style:font-size-asian="24pt" style:font-weight-asian="bold" style:font-size-complex="24pt" style:font-weight-complex="bold"/>
    </style:style>
    <style:style style:name="P351" style:family="paragraph" style:parent-style-name="Standard">
      <style:paragraph-properties fo:text-align="left" style:justify-single-word="false"/>
      <style:text-properties fo:color="#c9211e" loext:opacity="100%" style:font-name="Carolingia" fo:font-size="24pt" style:text-underline-style="none" fo:font-weight="bold" officeooo:rsid="02de169b" officeooo:paragraph-rsid="02de169b" style:font-size-asian="24pt" style:font-weight-asian="bold" style:font-size-complex="24pt" style:font-weight-complex="bold"/>
    </style:style>
    <style:style style:name="P352" style:family="paragraph" style:parent-style-name="Standard">
      <style:paragraph-properties fo:text-align="left" style:justify-single-word="false"/>
      <style:text-properties officeooo:rsid="02d752d4" officeooo:paragraph-rsid="02d752d4"/>
    </style:style>
    <style:style style:name="P353" style:family="paragraph" style:parent-style-name="Standard" style:list-style-name="L2">
      <style:paragraph-properties fo:text-align="left" style:justify-single-word="false"/>
      <style:text-properties officeooo:paragraph-rsid="02d72614"/>
    </style:style>
    <style:style style:name="P354" style:family="paragraph" style:parent-style-name="Standard" style:list-style-name="L2">
      <style:paragraph-properties fo:text-align="left" style:justify-single-word="false"/>
      <style:text-properties officeooo:paragraph-rsid="02d752d4"/>
    </style:style>
    <style:style style:name="P355" style:family="paragraph" style:parent-style-name="Standard">
      <style:paragraph-properties fo:break-before="page"/>
      <style:text-properties officeooo:paragraph-rsid="02ad54f2"/>
    </style:style>
    <style:style style:name="P356" style:family="paragraph" style:parent-style-name="Standard">
      <style:text-properties fo:color="#127622" loext:opacity="100%" fo:font-size="15pt" style:text-underline-style="none" fo:font-weight="normal" officeooo:rsid="01156f02" officeooo:paragraph-rsid="02556a41" style:font-size-asian="15pt" style:font-weight-asian="normal" style:font-size-complex="15pt" style:font-weight-complex="normal"/>
    </style:style>
    <style:style style:name="P357" style:family="paragraph" style:parent-style-name="Standard">
      <style:text-properties fo:font-size="6pt" style:text-underline-style="none" fo:font-weight="bold" officeooo:rsid="02e5276d" officeooo:paragraph-rsid="02556a41" style:font-size-asian="6pt" style:font-weight-asian="bold" style:font-size-complex="6pt" style:font-weight-complex="bold"/>
    </style:style>
    <style:style style:name="P358" style:family="paragraph" style:parent-style-name="Standard">
      <style:text-properties fo:font-size="15pt" style:text-underline-style="none" fo:font-weight="bold" officeooo:rsid="02e5276d" officeooo:paragraph-rsid="02556a41" style:font-size-asian="15pt" style:font-weight-asian="bold" style:font-size-complex="15pt" style:font-weight-complex="bold"/>
    </style:style>
    <style:style style:name="P359" style:family="paragraph" style:parent-style-name="Standard">
      <style:text-properties fo:font-size="6pt" style:text-underline-style="none" fo:font-weight="normal" officeooo:rsid="00e195de" officeooo:paragraph-rsid="02556a41" style:font-size-asian="6pt" style:font-weight-asian="normal" style:font-size-complex="6pt" style:font-weight-complex="normal"/>
    </style:style>
    <style:style style:name="P360" style:family="paragraph" style:parent-style-name="Standard">
      <style:text-properties fo:font-size="15pt" style:text-underline-style="solid" style:text-underline-width="auto" style:text-underline-color="font-color" officeooo:rsid="00b53b22" officeooo:paragraph-rsid="02556a41" style:font-size-asian="15pt" style:font-size-complex="15pt"/>
    </style:style>
    <style:style style:name="P361" style:family="paragraph" style:parent-style-name="Standard">
      <style:text-properties fo:font-size="15pt" style:text-underline-style="none" fo:font-weight="normal" officeooo:rsid="01156f02" officeooo:paragraph-rsid="02556a41" style:font-size-asian="15pt" style:font-weight-asian="normal" style:font-size-complex="15pt" style:font-weight-complex="normal"/>
    </style:style>
    <style:style style:name="P362" style:family="paragraph" style:parent-style-name="Standard">
      <style:text-properties fo:font-size="6pt" style:text-underline-style="none" officeooo:rsid="00b53b22" officeooo:paragraph-rsid="02556a41" style:font-size-asian="6pt" style:font-size-complex="6pt"/>
    </style:style>
    <style:style style:name="P363" style:family="paragraph" style:parent-style-name="Standard">
      <style:text-properties fo:font-size="15pt" style:text-underline-style="none" officeooo:rsid="01156f02" officeooo:paragraph-rsid="02556a41" style:font-size-asian="15pt" style:font-size-complex="15pt"/>
    </style:style>
    <style:style style:name="P364" style:family="paragraph" style:parent-style-name="Standard">
      <style:paragraph-properties fo:break-before="page"/>
      <style:text-properties fo:color="#127622" loext:opacity="100%" fo:font-size="15pt" style:text-underline-style="none" fo:font-weight="bold" officeooo:rsid="02e5a480" officeooo:paragraph-rsid="026042aa" style:font-size-asian="15pt" style:font-weight-asian="bold" style:font-size-complex="15pt" style:font-weight-complex="bold"/>
    </style:style>
    <style:style style:name="P365" style:family="paragraph" style:parent-style-name="Standard">
      <style:text-properties fo:color="#127622" loext:opacity="100%" fo:font-size="15pt" style:text-underline-style="none" fo:font-weight="normal" officeooo:rsid="01156f02" officeooo:paragraph-rsid="026042aa" style:font-size-asian="15pt" style:font-weight-asian="normal" style:font-size-complex="15pt" style:font-weight-complex="normal"/>
    </style:style>
    <style:style style:name="P366" style:family="paragraph" style:parent-style-name="Standard">
      <style:text-properties fo:font-size="6pt" style:text-underline-style="none" fo:font-weight="bold" officeooo:rsid="03019ed9" officeooo:paragraph-rsid="026042aa" style:font-size-asian="6pt" style:font-weight-asian="bold" style:font-size-complex="6pt" style:font-weight-complex="bold"/>
    </style:style>
    <style:style style:name="P367" style:family="paragraph" style:parent-style-name="Standard">
      <style:text-properties fo:font-size="15pt" style:text-underline-style="none" fo:font-weight="bold" officeooo:rsid="03019ed9" officeooo:paragraph-rsid="026042aa" style:font-size-asian="15pt" style:font-weight-asian="bold" style:font-size-complex="15pt" style:font-weight-complex="bold"/>
    </style:style>
    <style:style style:name="P368" style:family="paragraph" style:parent-style-name="Standard">
      <style:text-properties fo:font-size="6pt" style:text-underline-style="none" fo:font-weight="normal" officeooo:rsid="00e195de" officeooo:paragraph-rsid="026042aa" style:font-size-asian="6pt" style:font-weight-asian="normal" style:font-size-complex="6pt" style:font-weight-complex="normal"/>
    </style:style>
    <style:style style:name="P369" style:family="paragraph" style:parent-style-name="Standard">
      <style:text-properties fo:font-size="15pt" style:text-underline-style="solid" style:text-underline-width="auto" style:text-underline-color="font-color" officeooo:rsid="00b53b22" officeooo:paragraph-rsid="026042aa" style:font-size-asian="15pt" style:font-size-complex="15pt"/>
    </style:style>
    <style:style style:name="P370" style:family="paragraph" style:parent-style-name="Standard">
      <style:text-properties fo:font-size="15pt" style:text-underline-style="none" fo:font-weight="normal" officeooo:rsid="01156f02" officeooo:paragraph-rsid="026042aa" style:font-size-asian="15pt" style:font-weight-asian="normal" style:font-size-complex="15pt" style:font-weight-complex="normal"/>
    </style:style>
    <style:style style:name="P371" style:family="paragraph" style:parent-style-name="Standard">
      <style:text-properties fo:font-size="6pt" style:text-underline-style="none" officeooo:rsid="00b53b22" officeooo:paragraph-rsid="026042aa" style:font-size-asian="6pt" style:font-size-complex="6pt"/>
    </style:style>
    <style:style style:name="P372" style:family="paragraph" style:parent-style-name="Standard">
      <style:text-properties fo:font-size="15pt" style:text-underline-style="none" fo:font-weight="normal" officeooo:rsid="01156f02" officeooo:paragraph-rsid="03ae899a" style:font-size-asian="15pt" style:font-weight-asian="normal" style:font-size-complex="15pt" style:font-weight-complex="normal"/>
    </style:style>
    <style:style style:name="P373" style:family="paragraph" style:parent-style-name="Standard">
      <style:text-properties fo:font-size="15pt" style:text-underline-style="none" officeooo:rsid="01156f02" officeooo:paragraph-rsid="026042aa" style:font-size-asian="15pt" style:font-size-complex="15pt"/>
    </style:style>
    <style:style style:name="P374" style:family="paragraph" style:parent-style-name="Standard">
      <style:text-properties fo:font-size="15pt" style:text-underline-style="none" fo:font-weight="normal" officeooo:rsid="02b62508" officeooo:paragraph-rsid="026042aa" style:font-size-asian="15pt" style:font-weight-asian="normal" style:font-size-complex="15pt" style:font-weight-complex="normal"/>
    </style:style>
    <style:style style:name="P375" style:family="paragraph" style:parent-style-name="Standard">
      <style:paragraph-properties fo:break-before="page"/>
      <style:text-properties fo:color="#127622" loext:opacity="100%" fo:font-size="15pt" style:text-underline-style="none" fo:font-weight="bold" officeooo:rsid="03206457" officeooo:paragraph-rsid="025768cf" style:font-size-asian="15pt" style:font-weight-asian="bold" style:font-size-complex="15pt" style:font-weight-complex="bold"/>
    </style:style>
    <style:style style:name="P376" style:family="paragraph" style:parent-style-name="Standard">
      <style:text-properties fo:color="#127622" loext:opacity="100%" fo:font-size="15pt" style:text-underline-style="none" fo:font-weight="normal" officeooo:rsid="01156f02" officeooo:paragraph-rsid="025768cf" style:font-size-asian="15pt" style:font-weight-asian="normal" style:font-size-complex="15pt" style:font-weight-complex="normal"/>
    </style:style>
    <style:style style:name="P377" style:family="paragraph" style:parent-style-name="Standard">
      <style:text-properties fo:font-size="6pt" style:text-underline-style="none" fo:font-weight="bold" officeooo:rsid="03206457" officeooo:paragraph-rsid="025768cf" style:font-size-asian="6pt" style:font-weight-asian="bold" style:font-size-complex="6pt" style:font-weight-complex="bold"/>
    </style:style>
    <style:style style:name="P378" style:family="paragraph" style:parent-style-name="Standard">
      <style:text-properties fo:font-size="15pt" style:text-underline-style="none" fo:font-weight="bold" officeooo:rsid="03206457" officeooo:paragraph-rsid="025768cf" style:font-size-asian="15pt" style:font-weight-asian="bold" style:font-size-complex="15pt" style:font-weight-complex="bold"/>
    </style:style>
    <style:style style:name="P379" style:family="paragraph" style:parent-style-name="Standard">
      <style:text-properties fo:font-size="6pt" style:text-underline-style="none" fo:font-weight="normal" officeooo:rsid="00e195de" officeooo:paragraph-rsid="025768cf" style:font-size-asian="6pt" style:font-weight-asian="normal" style:font-size-complex="6pt" style:font-weight-complex="normal"/>
    </style:style>
    <style:style style:name="P380" style:family="paragraph" style:parent-style-name="Standard">
      <style:text-properties fo:font-size="15pt" style:text-underline-style="solid" style:text-underline-width="auto" style:text-underline-color="font-color" officeooo:rsid="00b53b22" officeooo:paragraph-rsid="025768cf" style:font-size-asian="15pt" style:font-size-complex="15pt"/>
    </style:style>
    <style:style style:name="P381" style:family="paragraph" style:parent-style-name="Standard">
      <style:text-properties fo:font-size="15pt" style:text-underline-style="none" fo:font-weight="normal" officeooo:rsid="01156f02" officeooo:paragraph-rsid="025768cf" style:font-size-asian="15pt" style:font-weight-asian="normal" style:font-size-complex="15pt" style:font-weight-complex="normal"/>
    </style:style>
    <style:style style:name="P382" style:family="paragraph" style:parent-style-name="Standard">
      <style:text-properties fo:font-size="6pt" style:text-underline-style="none" fo:font-weight="normal" officeooo:rsid="01156f02" officeooo:paragraph-rsid="025768cf" style:font-size-asian="6pt" style:font-weight-asian="normal" style:font-size-complex="6pt" style:font-weight-complex="normal"/>
    </style:style>
    <style:style style:name="P383" style:family="paragraph" style:parent-style-name="Standard">
      <style:text-properties fo:font-size="15pt" style:text-underline-style="solid" style:text-underline-width="auto" style:text-underline-color="font-color" fo:font-weight="normal" officeooo:rsid="00e195de" officeooo:paragraph-rsid="025768cf" style:font-size-asian="15pt" style:font-weight-asian="normal" style:font-size-complex="15pt" style:font-weight-complex="normal"/>
    </style:style>
    <style:style style:name="P384" style:family="paragraph" style:parent-style-name="Standard">
      <style:text-properties style:font-name="Calibri" fo:font-size="15pt" style:text-underline-style="none" fo:font-weight="normal" officeooo:rsid="0329a57c" officeooo:paragraph-rsid="025768cf" style:font-name-asian="NSimSun" style:font-size-asian="15pt" style:font-weight-asian="normal" style:font-name-complex="Lucida Sans1" style:font-size-complex="15pt" style:font-weight-complex="normal"/>
    </style:style>
    <style:style style:name="P385" style:family="paragraph" style:parent-style-name="Standard">
      <style:paragraph-properties fo:break-before="page"/>
      <style:text-properties fo:color="#127622" loext:opacity="100%" fo:font-size="15pt" style:text-underline-style="none" fo:font-weight="bold" officeooo:rsid="016639af" officeooo:paragraph-rsid="025adc4e" style:font-size-asian="15pt" style:font-weight-asian="bold" style:font-size-complex="15pt" style:font-weight-complex="bold"/>
    </style:style>
    <style:style style:name="P386" style:family="paragraph" style:parent-style-name="Standard">
      <style:text-properties fo:color="#127622" loext:opacity="100%" fo:font-size="15pt" style:text-underline-style="none" fo:font-weight="normal" officeooo:rsid="01156f02" officeooo:paragraph-rsid="025adc4e" style:font-size-asian="15pt" style:font-weight-asian="normal" style:font-size-complex="15pt" style:font-weight-complex="normal"/>
    </style:style>
    <style:style style:name="P387" style:family="paragraph" style:parent-style-name="Standard">
      <style:text-properties fo:font-size="6pt" style:text-underline-style="none" fo:font-weight="normal" officeooo:rsid="03019ed9" officeooo:paragraph-rsid="025adc4e" style:font-size-asian="6pt" style:font-weight-asian="normal" style:font-size-complex="6pt" style:font-weight-complex="normal"/>
    </style:style>
    <style:style style:name="P388" style:family="paragraph" style:parent-style-name="Standard">
      <style:text-properties fo:font-size="15pt" style:text-underline-style="none" fo:font-weight="bold" officeooo:rsid="03019ed9" officeooo:paragraph-rsid="025adc4e" style:font-size-asian="15pt" style:font-weight-asian="bold" style:font-size-complex="15pt" style:font-weight-complex="bold"/>
    </style:style>
    <style:style style:name="P389" style:family="paragraph" style:parent-style-name="Standard">
      <style:text-properties fo:font-size="6pt" style:text-underline-style="none" fo:font-weight="normal" officeooo:rsid="01156f02" officeooo:paragraph-rsid="025adc4e" style:font-size-asian="6pt" style:font-weight-asian="normal" style:font-size-complex="6pt" style:font-weight-complex="normal"/>
    </style:style>
    <style:style style:name="P390" style:family="paragraph" style:parent-style-name="Standard">
      <style:text-properties fo:font-size="15pt" style:text-underline-style="solid" style:text-underline-width="auto" style:text-underline-color="font-color" officeooo:rsid="00b53b22" officeooo:paragraph-rsid="025adc4e" style:font-size-asian="15pt" style:font-size-complex="15pt"/>
    </style:style>
    <style:style style:name="P391" style:family="paragraph" style:parent-style-name="Standard">
      <style:text-properties fo:font-size="15pt" style:text-underline-style="none" fo:font-weight="normal" officeooo:rsid="01156f02" officeooo:paragraph-rsid="025adc4e" style:font-size-asian="15pt" style:font-weight-asian="normal" style:font-size-complex="15pt" style:font-weight-complex="normal"/>
    </style:style>
    <style:style style:name="P392" style:family="paragraph" style:parent-style-name="Standard">
      <style:text-properties fo:font-size="6pt" style:text-underline-style="none" fo:font-weight="normal" officeooo:rsid="00e195de" officeooo:paragraph-rsid="025adc4e" style:font-size-asian="6pt" style:font-weight-asian="normal" style:font-size-complex="6pt" style:font-weight-complex="normal"/>
    </style:style>
    <style:style style:name="P393" style:family="paragraph" style:parent-style-name="Standard">
      <style:text-properties fo:font-size="15pt" style:text-underline-style="solid" style:text-underline-width="auto" style:text-underline-color="font-color" fo:font-weight="normal" officeooo:rsid="00e195de" officeooo:paragraph-rsid="025adc4e" style:font-size-asian="15pt" style:font-weight-asian="normal" style:font-size-complex="15pt" style:font-weight-complex="normal"/>
    </style:style>
    <style:style style:name="P394" style:family="paragraph" style:parent-style-name="Standard">
      <style:paragraph-properties fo:break-before="page"/>
      <style:text-properties fo:color="#127622" loext:opacity="100%" fo:font-size="15pt" style:text-underline-style="none" fo:font-weight="bold" officeooo:rsid="0161d5fd" officeooo:paragraph-rsid="037940ad" style:font-size-asian="15pt" style:font-weight-asian="bold" style:font-size-complex="15pt" style:font-weight-complex="bold"/>
    </style:style>
    <style:style style:name="P395" style:family="paragraph" style:parent-style-name="Standard">
      <style:text-properties fo:color="#127622" loext:opacity="100%" fo:font-size="14pt" style:text-underline-style="none" fo:font-weight="normal" officeooo:rsid="01156f02" officeooo:paragraph-rsid="037940ad" style:font-size-asian="14pt" style:font-weight-asian="normal" style:font-size-complex="14pt" style:font-weight-complex="normal"/>
    </style:style>
    <style:style style:name="P396" style:family="paragraph" style:parent-style-name="Standard">
      <style:text-properties fo:font-size="6pt" style:text-underline-style="none" fo:font-weight="bold" officeooo:rsid="030ad6c4" officeooo:paragraph-rsid="037940ad" style:font-size-asian="6pt" style:font-weight-asian="bold" style:font-size-complex="6pt" style:font-weight-complex="bold"/>
    </style:style>
    <style:style style:name="P397" style:family="paragraph" style:parent-style-name="Standard">
      <style:text-properties fo:font-size="15pt" style:text-underline-style="none" fo:font-weight="bold" officeooo:rsid="030ad6c4" officeooo:paragraph-rsid="037940ad" style:font-size-asian="15pt" style:font-weight-asian="bold" style:font-size-complex="15pt" style:font-weight-complex="bold"/>
    </style:style>
    <style:style style:name="P398" style:family="paragraph" style:parent-style-name="Standard">
      <style:text-properties fo:font-size="6pt" style:text-underline-style="none" fo:font-weight="normal" officeooo:rsid="00e195de" officeooo:paragraph-rsid="037940ad" style:font-size-asian="6pt" style:font-weight-asian="normal" style:font-size-complex="6pt" style:font-weight-complex="normal"/>
    </style:style>
    <style:style style:name="P399" style:family="paragraph" style:parent-style-name="Standard">
      <style:text-properties fo:font-size="13pt" style:text-underline-style="solid" style:text-underline-width="auto" style:text-underline-color="font-color" fo:font-weight="normal" officeooo:rsid="00e195de" officeooo:paragraph-rsid="037940ad" style:font-size-asian="13pt" style:font-weight-asian="normal" style:font-size-complex="13pt" style:font-weight-complex="normal"/>
    </style:style>
    <style:style style:name="P400" style:family="paragraph" style:parent-style-name="Standard">
      <style:text-properties fo:font-size="13pt" style:text-underline-style="none" fo:font-weight="normal" officeooo:rsid="01156f02" officeooo:paragraph-rsid="03ae899a" style:font-size-asian="13pt" style:font-weight-asian="normal" style:font-size-complex="13pt" style:font-weight-complex="normal"/>
    </style:style>
    <style:style style:name="P401" style:family="paragraph" style:parent-style-name="Standard">
      <style:text-properties fo:font-size="13pt" style:text-underline-style="none" fo:font-weight="normal" officeooo:rsid="01156f02" officeooo:paragraph-rsid="037940ad" style:font-size-asian="13pt" style:font-weight-asian="normal" style:font-size-complex="13pt" style:font-weight-complex="normal"/>
    </style:style>
    <style:style style:name="P402" style:family="paragraph" style:parent-style-name="Standard">
      <style:text-properties fo:font-size="13pt" style:text-underline-style="none" fo:font-weight="normal" officeooo:rsid="01638b8a" officeooo:paragraph-rsid="037940ad" style:font-size-asian="13pt" style:font-weight-asian="normal" style:font-size-complex="13pt" style:font-weight-complex="normal"/>
    </style:style>
    <style:style style:name="P403" style:family="paragraph" style:parent-style-name="Standard">
      <style:text-properties fo:font-size="13pt" style:text-underline-style="none" officeooo:rsid="01156f02" officeooo:paragraph-rsid="037940ad" style:font-size-asian="13pt" style:font-size-complex="13pt"/>
    </style:style>
    <style:style style:name="P404" style:family="paragraph" style:parent-style-name="Standard">
      <style:paragraph-properties fo:break-before="page"/>
      <style:text-properties fo:color="#127622" loext:opacity="100%" fo:font-size="15pt" style:text-underline-style="none" fo:font-weight="bold" officeooo:rsid="0161d5fd" officeooo:paragraph-rsid="033602ad" style:font-size-asian="15pt" style:font-weight-asian="bold" style:font-size-complex="15pt" style:font-weight-complex="bold"/>
    </style:style>
    <style:style style:name="P405" style:family="paragraph" style:parent-style-name="Standard">
      <style:text-properties fo:color="#127622" loext:opacity="100%" fo:font-size="15pt" style:text-underline-style="none" fo:font-weight="normal" officeooo:rsid="01156f02" officeooo:paragraph-rsid="033602ad" style:font-size-asian="15pt" style:font-weight-asian="normal" style:font-size-complex="15pt" style:font-weight-complex="normal"/>
    </style:style>
    <style:style style:name="P406" style:family="paragraph" style:parent-style-name="Standard">
      <style:text-properties fo:font-size="15pt" style:text-underline-style="none" fo:font-weight="bold" officeooo:rsid="030ad6c4" officeooo:paragraph-rsid="033602ad" style:font-size-asian="15pt" style:font-weight-asian="bold" style:font-size-complex="15pt" style:font-weight-complex="bold"/>
    </style:style>
    <style:style style:name="P407" style:family="paragraph" style:parent-style-name="Standard">
      <style:text-properties fo:font-size="15pt" style:text-underline-style="solid" style:text-underline-width="auto" style:text-underline-color="font-color" fo:font-weight="normal" officeooo:rsid="00e195de" officeooo:paragraph-rsid="033602ad" style:font-size-asian="15pt" style:font-weight-asian="normal" style:font-size-complex="15pt" style:font-weight-complex="normal"/>
    </style:style>
    <style:style style:name="P408" style:family="paragraph" style:parent-style-name="Standard">
      <style:text-properties fo:font-size="15pt" style:text-underline-style="none" fo:font-weight="normal" officeooo:rsid="01156f02" officeooo:paragraph-rsid="033602ad" style:font-size-asian="15pt" style:font-weight-asian="normal" style:font-size-complex="15pt" style:font-weight-complex="normal"/>
    </style:style>
    <style:style style:name="P409" style:family="paragraph" style:parent-style-name="Standard">
      <style:text-properties fo:font-size="15pt" style:text-underline-style="none" fo:font-weight="normal" officeooo:rsid="04a41e39" officeooo:paragraph-rsid="033602ad" style:font-size-asian="15pt" style:font-weight-asian="normal" style:font-size-complex="15pt" style:font-weight-complex="normal"/>
    </style:style>
    <style:style style:name="P410" style:family="paragraph" style:parent-style-name="Standard">
      <style:text-properties fo:font-size="15pt" style:text-underline-style="none" officeooo:rsid="01156f02" officeooo:paragraph-rsid="033602ad" style:font-size-asian="15pt" style:font-size-complex="15pt"/>
    </style:style>
    <style:style style:name="P411" style:family="paragraph" style:parent-style-name="Standard">
      <style:paragraph-properties fo:break-before="page"/>
      <style:text-properties fo:color="#127622" loext:opacity="100%" fo:font-size="15pt" style:text-underline-style="none" fo:font-weight="bold" officeooo:rsid="01916b09" officeooo:paragraph-rsid="043d08a9" style:font-size-asian="15pt" style:font-weight-asian="bold" style:font-size-complex="15pt" style:font-weight-complex="bold"/>
    </style:style>
    <style:style style:name="P412" style:family="paragraph" style:parent-style-name="Standard">
      <style:text-properties fo:color="#127622" loext:opacity="100%" fo:font-size="6pt" style:text-underline-style="none" fo:font-weight="bold" officeooo:rsid="01916b09" officeooo:paragraph-rsid="043d08a9" style:font-size-asian="6pt" style:font-weight-asian="bold" style:font-size-complex="6pt" style:font-weight-complex="bold"/>
    </style:style>
    <style:style style:name="P413" style:family="paragraph" style:parent-style-name="Standard">
      <style:text-properties fo:font-size="6pt" style:text-underline-style="none" fo:font-weight="bold" officeooo:rsid="03019ed9" officeooo:paragraph-rsid="043d08a9" style:font-size-asian="6pt" style:font-weight-asian="bold" style:font-size-complex="6pt" style:font-weight-complex="bold"/>
    </style:style>
    <style:style style:name="P414" style:family="paragraph" style:parent-style-name="Standard">
      <style:text-properties fo:font-size="15pt" style:text-underline-style="none" fo:font-weight="bold" officeooo:rsid="03019ed9" officeooo:paragraph-rsid="043d08a9" style:font-size-asian="15pt" style:font-weight-asian="bold" style:font-size-complex="15pt" style:font-weight-complex="bold"/>
    </style:style>
    <style:style style:name="P415" style:family="paragraph" style:parent-style-name="Standard">
      <style:text-properties fo:font-size="6pt" style:text-underline-style="none" fo:font-weight="normal" officeooo:rsid="01156f02" officeooo:paragraph-rsid="043d08a9" style:font-size-asian="6pt" style:font-weight-asian="normal" style:font-size-complex="6pt" style:font-weight-complex="normal"/>
    </style:style>
    <style:style style:name="P416" style:family="paragraph" style:parent-style-name="Standard">
      <style:text-properties fo:font-size="15pt" style:text-underline-style="solid" style:text-underline-width="auto" style:text-underline-color="font-color" officeooo:rsid="00e195de" officeooo:paragraph-rsid="043d08a9" style:font-size-asian="15pt" style:font-size-complex="15pt"/>
    </style:style>
    <style:style style:name="P417" style:family="paragraph" style:parent-style-name="Standard">
      <style:text-properties fo:font-size="15pt" style:text-underline-style="none" fo:font-weight="normal" officeooo:rsid="01156f02" officeooo:paragraph-rsid="043d08a9" style:font-size-asian="15pt" style:font-weight-asian="normal" style:font-size-complex="15pt" style:font-weight-complex="normal"/>
    </style:style>
    <style:style style:name="P418" style:family="paragraph" style:parent-style-name="Standard">
      <style:text-properties fo:color="#127622" loext:opacity="100%" fo:font-size="15pt" style:text-underline-style="none" fo:font-weight="bold" officeooo:rsid="044ff01c" officeooo:paragraph-rsid="043d08a9" style:font-size-asian="15pt" style:font-weight-asian="bold" style:font-size-complex="15pt" style:font-weight-complex="bold"/>
    </style:style>
    <style:style style:name="P419" style:family="paragraph" style:parent-style-name="Standard">
      <style:text-properties fo:color="#000000" loext:opacity="100%" style:font-name="Calibri" fo:font-size="15pt" style:text-underline-style="none" fo:font-weight="normal" officeooo:rsid="04ac034e" officeooo:paragraph-rsid="043d08a9" style:font-name-asian="NSimSun" style:font-size-asian="15pt" style:font-weight-asian="normal" style:font-name-complex="Lucida Sans1" style:font-size-complex="15pt" style:font-weight-complex="normal"/>
    </style:style>
    <style:style style:name="P420" style:family="paragraph" style:parent-style-name="Standard">
      <style:text-properties fo:color="#127622" loext:opacity="100%" fo:font-size="15pt" style:text-underline-style="none" fo:font-weight="normal" officeooo:rsid="01156f02" officeooo:paragraph-rsid="043d08a9" style:font-size-asian="15pt" style:font-weight-asian="normal" style:font-size-complex="15pt" style:font-weight-complex="normal"/>
    </style:style>
    <style:style style:name="P421" style:family="paragraph" style:parent-style-name="Standard">
      <style:text-properties fo:color="#000000" loext:opacity="100%" fo:font-size="15pt" style:text-underline-style="none" fo:font-weight="normal" officeooo:rsid="0460c83c" officeooo:paragraph-rsid="043d08a9" style:font-size-asian="15pt" style:font-weight-asian="normal" style:font-size-complex="15pt" style:font-weight-complex="normal"/>
    </style:style>
    <style:style style:name="P422" style:family="paragraph" style:parent-style-name="Standard">
      <style:text-properties fo:font-size="6pt" style:text-underline-style="none" fo:font-weight="normal" officeooo:rsid="03019ed9" officeooo:paragraph-rsid="043d08a9" style:font-size-asian="6pt" style:font-weight-asian="normal" style:font-size-complex="6pt" style:font-weight-complex="normal"/>
    </style:style>
    <style:style style:name="P423" style:family="paragraph" style:parent-style-name="Standard">
      <style:text-properties fo:font-size="15pt" style:text-underline-style="none" officeooo:rsid="01156f02" officeooo:paragraph-rsid="043d08a9" style:font-size-asian="15pt" style:font-size-complex="15pt"/>
    </style:style>
    <style:style style:name="P424" style:family="paragraph" style:parent-style-name="Standard">
      <style:paragraph-properties fo:text-align="left" style:justify-single-word="false" fo:break-before="page"/>
      <style:text-properties fo:font-size="24pt" style:text-underline-style="none" fo:font-weight="bold" officeooo:rsid="0104ebf3" officeooo:paragraph-rsid="0104ebf3" style:font-size-asian="24pt" style:font-weight-asian="bold" style:font-size-complex="24pt" style:font-weight-complex="bold"/>
    </style:style>
    <style:style style:name="P425" style:family="paragraph" style:parent-style-name="Standard">
      <style:text-properties style:font-name="Carolingia" fo:font-size="15pt" style:text-underline-style="none" fo:font-weight="normal" officeooo:rsid="000333b2" officeooo:paragraph-rsid="025cd071" style:font-size-asian="15pt" style:font-weight-asian="normal" style:font-size-complex="15pt" style:font-weight-complex="normal"/>
    </style:style>
    <style:style style:name="P426" style:family="paragraph" style:parent-style-name="Standard">
      <style:text-properties style:font-name="Carolingia" fo:font-size="15pt" style:text-underline-style="none" fo:font-weight="normal" officeooo:rsid="000333b2" officeooo:paragraph-rsid="03b5fd58" style:font-size-asian="15pt" style:font-weight-asian="normal" style:font-size-complex="15pt" style:font-weight-complex="normal"/>
    </style:style>
    <style:style style:name="P427" style:family="paragraph" style:parent-style-name="Standard">
      <style:text-properties style:font-name="Carolingia" fo:font-size="15pt" style:text-underline-style="none" fo:font-weight="normal" officeooo:rsid="000333b2" officeooo:paragraph-rsid="03bbe1d8" style:font-size-asian="15pt" style:font-weight-asian="normal" style:font-size-complex="15pt" style:font-weight-complex="normal"/>
    </style:style>
    <style:style style:name="P428" style:family="paragraph" style:parent-style-name="Standard">
      <style:text-properties style:font-name="Carolingia" fo:font-size="15pt" style:text-underline-style="none" fo:font-weight="normal" officeooo:rsid="0004722d" officeooo:paragraph-rsid="0323704c" style:font-size-asian="15pt" style:font-weight-asian="normal" style:font-size-complex="15pt" style:font-weight-complex="normal"/>
    </style:style>
    <style:style style:name="P429" style:family="paragraph" style:parent-style-name="Standard">
      <style:text-properties style:font-name="Carolingia" fo:font-size="15pt" style:text-underline-style="none" fo:font-weight="normal" officeooo:rsid="0004722d" officeooo:paragraph-rsid="025cd071" style:font-size-asian="15pt" style:font-weight-asian="normal" style:font-size-complex="15pt" style:font-weight-complex="normal"/>
    </style:style>
    <style:style style:name="P430" style:family="paragraph" style:parent-style-name="Standard">
      <style:text-properties style:font-name="Carolingia" fo:font-size="15pt" style:text-underline-style="none" fo:font-weight="normal" officeooo:rsid="0004722d" officeooo:paragraph-rsid="025e5167" style:font-size-asian="15pt" style:font-weight-asian="normal" style:font-size-complex="15pt" style:font-weight-complex="normal"/>
    </style:style>
    <style:style style:name="P431" style:family="paragraph" style:parent-style-name="Standard">
      <style:text-properties style:font-name="Carolingia" fo:font-size="15pt" style:text-underline-style="none" fo:font-weight="normal" officeooo:rsid="0004722d" officeooo:paragraph-rsid="025dc075" style:font-size-asian="15pt" style:font-weight-asian="normal" style:font-size-complex="15pt" style:font-weight-complex="normal"/>
    </style:style>
    <style:style style:name="P432" style:family="paragraph" style:parent-style-name="Standard">
      <style:text-properties style:font-name="Carolingia" fo:font-size="15pt" style:text-underline-style="none" fo:font-weight="normal" officeooo:rsid="0004722d" officeooo:paragraph-rsid="04611fcb" style:font-size-asian="15pt" style:font-weight-asian="normal" style:font-size-complex="15pt" style:font-weight-complex="normal"/>
    </style:style>
    <style:style style:name="P433" style:family="paragraph" style:parent-style-name="Standard">
      <style:text-properties style:font-name="Carolingia" fo:font-size="15pt" style:text-underline-style="none" fo:font-weight="bold" officeooo:rsid="0005c2bd" officeooo:paragraph-rsid="03b28430" style:font-size-asian="15pt" style:font-weight-asian="bold" style:font-size-complex="15pt" style:font-weight-complex="bold"/>
    </style:style>
    <style:style style:name="P434" style:family="paragraph" style:parent-style-name="Standard">
      <style:text-properties style:font-name="Carolingia" fo:font-size="15pt" style:text-underline-style="none" fo:font-weight="normal" officeooo:rsid="0005c2bd" officeooo:paragraph-rsid="03b28430" style:font-size-asian="15pt" style:font-weight-asian="normal" style:font-size-complex="15pt" style:font-weight-complex="normal"/>
    </style:style>
    <style:style style:name="P435" style:family="paragraph" style:parent-style-name="Standard">
      <style:paragraph-properties fo:text-align="left" style:justify-single-word="false"/>
      <style:text-properties fo:color="#000000" loext:opacity="100%" style:font-name="Carolingia" fo:font-size="15pt" officeooo:paragraph-rsid="03b28430" style:font-size-asian="15pt" style:font-size-complex="15pt"/>
    </style:style>
    <style:style style:name="P436" style:family="paragraph" style:parent-style-name="Standard">
      <style:paragraph-properties fo:text-align="left" style:justify-single-word="false"/>
      <style:text-properties fo:color="#000000" loext:opacity="100%" style:font-name="Carolingia" fo:font-size="15pt" fo:font-weight="normal" officeooo:paragraph-rsid="03b28430" style:font-size-asian="15pt" style:font-weight-asian="normal" style:font-size-complex="15pt" style:font-weight-complex="normal"/>
    </style:style>
    <style:style style:name="P437" style:family="paragraph" style:parent-style-name="Standard">
      <style:text-properties style:font-name="Carolingia" fo:font-size="15pt" officeooo:paragraph-rsid="03b28430" style:font-size-asian="15pt" style:font-size-complex="15pt"/>
    </style:style>
    <style:style style:name="P438" style:family="paragraph" style:parent-style-name="Standard">
      <style:text-properties style:font-name="Carolingia" fo:font-size="15pt" style:text-underline-style="none" fo:font-weight="normal" officeooo:rsid="0005c2bd" officeooo:paragraph-rsid="03b1df75" style:font-size-asian="15pt" style:font-weight-asian="normal" style:font-size-complex="15pt" style:font-weight-complex="normal"/>
    </style:style>
    <style:style style:name="P439" style:family="paragraph" style:parent-style-name="Standard">
      <style:paragraph-properties fo:text-align="left" style:justify-single-word="false"/>
      <style:text-properties fo:color="#000000" loext:opacity="100%" style:font-name="Carolingia" fo:font-size="15pt" style:text-underline-style="solid" style:text-underline-width="auto" style:text-underline-color="font-color" fo:font-weight="normal" officeooo:paragraph-rsid="03b1df75" style:font-size-asian="15pt" style:font-weight-asian="normal" style:font-size-complex="15pt" style:font-weight-complex="normal"/>
    </style:style>
    <style:style style:name="P440" style:family="paragraph" style:parent-style-name="Standard">
      <style:paragraph-properties fo:text-align="left" style:justify-single-word="false"/>
      <style:text-properties fo:color="#000000" loext:opacity="100%" style:font-name="Carolingia" fo:font-size="15pt" fo:font-weight="normal" officeooo:paragraph-rsid="03b1df75" style:font-size-asian="15pt" style:font-weight-asian="normal" style:font-size-complex="15pt" style:font-weight-complex="normal"/>
    </style:style>
    <style:style style:name="P441" style:family="paragraph" style:parent-style-name="Standard">
      <style:text-properties fo:font-size="15pt" style:text-underline-style="none" fo:font-weight="normal" officeooo:rsid="01034e99" officeooo:paragraph-rsid="03b904b0" style:font-size-asian="15pt" style:font-weight-asian="normal" style:font-size-complex="15pt" style:font-weight-complex="normal"/>
    </style:style>
    <style:style style:name="P442" style:family="paragraph" style:parent-style-name="Standard">
      <style:text-properties fo:color="#c9211e" loext:opacity="100%" fo:font-size="13pt" style:text-underline-style="none" fo:font-weight="bold" officeooo:rsid="0260baac" officeooo:paragraph-rsid="0260baac" style:font-size-asian="13pt" style:font-weight-asian="bold" style:font-size-complex="13pt" style:font-weight-complex="bold"/>
    </style:style>
    <style:style style:name="P443" style:family="paragraph" style:parent-style-name="Standard">
      <style:text-properties fo:color="#c9211e" loext:opacity="100%" fo:font-size="13pt" style:text-underline-style="none" fo:font-weight="bold" officeooo:rsid="0418009d" officeooo:paragraph-rsid="0418009d" style:font-size-asian="13pt" style:font-weight-asian="bold" style:font-size-complex="13pt" style:font-weight-complex="bold"/>
    </style:style>
    <style:style style:name="P444" style:family="paragraph" style:parent-style-name="Standard">
      <style:text-properties fo:font-size="14pt" style:text-underline-style="none" fo:font-weight="normal" officeooo:rsid="007f3977" officeooo:paragraph-rsid="01129664" style:font-size-asian="14pt" style:font-weight-asian="normal" style:font-size-complex="14pt" style:font-weight-complex="normal"/>
    </style:style>
    <style:style style:name="P445" style:family="paragraph" style:parent-style-name="Standard">
      <style:text-properties fo:font-size="15pt" style:text-underline-style="none" fo:font-weight="bold" officeooo:rsid="0104ebf3" officeooo:paragraph-rsid="03b904b0" style:font-size-asian="15pt" style:font-weight-asian="bold" style:font-size-complex="15pt" style:font-weight-complex="bold"/>
    </style:style>
    <style:style style:name="P446" style:family="paragraph" style:parent-style-name="Standard">
      <style:paragraph-properties fo:text-align="left" style:justify-single-word="false"/>
      <style:text-properties fo:color="#000000" loext:opacity="100%" style:font-name="Carolingia" fo:font-size="15pt" style:text-underline-style="solid" style:text-underline-width="auto" style:text-underline-color="font-color" fo:font-weight="normal" officeooo:paragraph-rsid="03b44efc" style:font-size-asian="15pt" style:font-weight-asian="normal" style:font-size-complex="15pt" style:font-weight-complex="normal"/>
    </style:style>
    <style:style style:name="P447" style:family="paragraph" style:parent-style-name="Standard">
      <style:paragraph-properties fo:text-align="left" style:justify-single-word="false"/>
      <style:text-properties officeooo:paragraph-rsid="03b44efc"/>
    </style:style>
    <style:style style:name="P448" style:family="paragraph" style:parent-style-name="Table_20_Contents">
      <style:paragraph-properties fo:text-align="center" style:justify-single-word="false"/>
      <style:text-properties fo:font-size="15pt" fo:font-weight="bold" officeooo:rsid="01249e8e" officeooo:paragraph-rsid="01249e8e" style:font-size-asian="15pt" style:font-weight-asian="bold" style:font-size-complex="15pt" style:font-weight-complex="bold"/>
    </style:style>
    <style:style style:name="P449" style:family="paragraph" style:parent-style-name="Table_20_Contents">
      <style:paragraph-properties fo:text-align="center" style:justify-single-word="false"/>
      <style:text-properties fo:font-size="15pt" fo:font-weight="bold" officeooo:rsid="0008cba6" officeooo:paragraph-rsid="044a28a3" style:font-size-asian="15pt" style:font-weight-asian="bold" style:font-size-complex="15pt" style:font-weight-complex="bold"/>
    </style:style>
    <style:style style:name="P450" style:family="paragraph" style:parent-style-name="Table_20_Contents">
      <style:paragraph-properties fo:text-align="center" style:justify-single-word="false"/>
      <style:text-properties fo:font-size="15pt" officeooo:rsid="00e73d7d" officeooo:paragraph-rsid="01249e8e" style:font-size-asian="15pt" style:font-size-complex="15pt"/>
    </style:style>
    <style:style style:name="P451" style:family="paragraph" style:parent-style-name="Table_20_Contents">
      <style:paragraph-properties fo:text-align="center" style:justify-single-word="false"/>
      <style:text-properties fo:font-size="15pt" officeooo:rsid="003f7803" officeooo:paragraph-rsid="01249e8e" style:font-size-asian="15pt" style:font-size-complex="15pt"/>
    </style:style>
    <style:style style:name="P452" style:family="paragraph" style:parent-style-name="Table_20_Contents">
      <style:paragraph-properties fo:text-align="center" style:justify-single-word="false"/>
      <style:text-properties fo:font-size="15pt" officeooo:rsid="0008cba6" officeooo:paragraph-rsid="01249e8e" style:font-size-asian="15pt" style:font-size-complex="15pt"/>
    </style:style>
    <style:style style:name="P453" style:family="paragraph" style:parent-style-name="Table_20_Contents">
      <style:paragraph-properties fo:text-align="center" style:justify-single-word="false"/>
      <style:text-properties fo:font-size="15pt" officeooo:rsid="012495cb" officeooo:paragraph-rsid="01249e8e" style:font-size-asian="15pt" style:font-size-complex="15pt"/>
    </style:style>
    <style:style style:name="P454" style:family="paragraph" style:parent-style-name="Table_20_Contents">
      <style:paragraph-properties fo:text-align="right" style:justify-single-word="false"/>
      <style:text-properties fo:font-size="15pt" officeooo:rsid="0008cba6" officeooo:paragraph-rsid="044a28a3" style:font-size-asian="15pt" style:font-size-complex="15pt"/>
    </style:style>
    <style:style style:name="P455" style:family="paragraph" style:parent-style-name="Table_20_Contents">
      <style:paragraph-properties fo:text-align="center" style:justify-single-word="false"/>
      <style:text-properties fo:font-size="15pt" fo:font-weight="normal" officeooo:rsid="01249e8e" officeooo:paragraph-rsid="01249e8e" style:font-size-asian="15pt" style:font-weight-asian="normal" style:font-size-complex="15pt" style:font-weight-complex="normal"/>
    </style:style>
    <style:style style:name="P456" style:family="paragraph" style:parent-style-name="Table_20_Contents">
      <style:paragraph-properties fo:text-align="center" style:justify-single-word="false"/>
      <style:text-properties fo:font-size="15pt" fo:font-weight="normal" officeooo:rsid="012495cb" officeooo:paragraph-rsid="01249e8e" style:font-size-asian="15pt" style:font-weight-asian="normal" style:font-size-complex="15pt" style:font-weight-complex="normal"/>
    </style:style>
    <style:style style:name="P457" style:family="paragraph" style:parent-style-name="Table_20_Contents">
      <style:paragraph-properties fo:text-align="center" style:justify-single-word="false"/>
      <style:text-properties fo:font-size="15pt" officeooo:rsid="01249e8e" officeooo:paragraph-rsid="01249e8e" style:font-size-asian="15pt" style:font-size-complex="15pt"/>
    </style:style>
    <style:style style:name="P458" style:family="paragraph" style:parent-style-name="Standard">
      <style:text-properties fo:font-size="6pt" style:text-underline-style="none" fo:font-weight="normal" officeooo:rsid="000a2a9b" officeooo:paragraph-rsid="0233fa65" style:font-size-asian="6pt" style:font-weight-asian="normal" style:font-size-complex="6pt" style:font-weight-complex="normal"/>
    </style:style>
    <style:style style:name="P459" style:family="paragraph" style:parent-style-name="Standard">
      <style:text-properties fo:font-size="15pt" style:text-underline-style="none" fo:font-weight="bold" officeooo:rsid="002f88c8" officeooo:paragraph-rsid="044a28a3" style:font-size-asian="15pt" style:font-weight-asian="bold" style:font-size-complex="15pt" style:font-weight-complex="bold"/>
    </style:style>
    <style:style style:name="P460" style:family="paragraph" style:parent-style-name="Standard">
      <style:text-properties fo:font-size="13pt" style:text-underline-style="none" fo:font-weight="bold" officeooo:rsid="024b502d" officeooo:paragraph-rsid="044a28a3" style:font-size-asian="13pt" style:font-weight-asian="bold" style:font-size-complex="13pt" style:font-weight-complex="bold"/>
    </style:style>
    <style:style style:name="P461" style:family="paragraph" style:parent-style-name="Standard">
      <style:text-properties fo:font-size="15pt" style:text-underline-style="solid" style:text-underline-width="auto" style:text-underline-color="font-color" fo:font-weight="normal" officeooo:rsid="023369cb" officeooo:paragraph-rsid="044a28a3" style:font-size-asian="15pt" style:font-weight-asian="normal" style:font-size-complex="15pt" style:font-weight-complex="normal"/>
    </style:style>
    <style:style style:name="P462" style:family="paragraph" style:parent-style-name="Standard">
      <style:paragraph-properties fo:margin-top="0mm" fo:margin-bottom="1.99mm" style:contextual-spacing="false"/>
      <style:text-properties fo:font-size="15pt" style:text-underline-style="none" fo:font-weight="bold" officeooo:rsid="000a2a9b" officeooo:paragraph-rsid="044a28a3" style:font-size-asian="15pt" style:font-weight-asian="bold" style:font-size-complex="15pt" style:font-weight-complex="bold"/>
    </style:style>
    <style:style style:name="P463" style:family="paragraph" style:parent-style-name="Standard">
      <style:text-properties fo:font-size="15pt" style:text-underline-style="solid" style:text-underline-width="auto" style:text-underline-color="font-color" fo:font-weight="bold" officeooo:rsid="00e92cb2" officeooo:paragraph-rsid="044a28a3" style:font-size-asian="15pt" style:font-weight-asian="bold" style:font-size-complex="15pt" style:font-weight-complex="bold"/>
    </style:style>
    <style:style style:name="P464" style:family="paragraph" style:parent-style-name="Standard">
      <style:text-properties fo:font-size="14pt" style:text-underline-style="none" fo:font-weight="normal" officeooo:rsid="00e92cb2" officeooo:paragraph-rsid="03bb8a5e" style:font-size-asian="14pt" style:font-weight-asian="normal" style:font-size-complex="14pt" style:font-weight-complex="normal"/>
    </style:style>
    <style:style style:name="P465" style:family="paragraph" style:parent-style-name="Standard">
      <style:paragraph-properties fo:break-before="page"/>
      <style:text-properties fo:font-size="15pt" style:text-underline-style="solid" style:text-underline-width="auto" style:text-underline-color="font-color" fo:font-weight="bold" officeooo:rsid="00e92cb2" officeooo:paragraph-rsid="03bb8a5e" style:font-size-asian="15pt" style:font-weight-asian="bold" style:font-size-complex="15pt" style:font-weight-complex="bold"/>
    </style:style>
    <style:style style:name="P466" style:family="paragraph" style:parent-style-name="Standard">
      <style:text-properties fo:font-size="6pt" style:text-underline-style="none" fo:font-weight="normal" officeooo:rsid="00e92cb2" officeooo:paragraph-rsid="03bb8a5e" style:font-size-asian="6pt" style:font-weight-asian="normal" style:font-size-complex="6pt" style:font-weight-complex="normal"/>
    </style:style>
    <style:style style:name="P467" style:family="paragraph" style:parent-style-name="Standard">
      <style:paragraph-properties fo:text-align="left" style:justify-single-word="false"/>
      <style:text-properties fo:color="#000000" loext:opacity="100%" fo:font-size="14pt" officeooo:paragraph-rsid="03bb8a5e" style:font-size-asian="14pt" style:font-size-complex="14pt"/>
    </style:style>
    <style:style style:name="P468" style:family="paragraph" style:parent-style-name="Standard">
      <style:paragraph-properties fo:break-before="page"/>
      <style:text-properties fo:color="#c9211e" loext:opacity="100%" fo:font-size="15pt" style:text-underline-style="none" fo:font-weight="bold" officeooo:rsid="028fe1c9" officeooo:paragraph-rsid="026508a7" style:font-size-asian="15pt" style:font-weight-asian="bold" style:font-size-complex="15pt" style:font-weight-complex="bold"/>
    </style:style>
    <style:style style:name="P469" style:family="paragraph" style:parent-style-name="Standard">
      <style:text-properties fo:font-size="15pt" style:text-underline-style="none" officeooo:rsid="00bfa244" officeooo:paragraph-rsid="026508a7" style:font-size-asian="15pt" style:font-size-complex="15pt"/>
    </style:style>
    <style:style style:name="P470" style:family="paragraph" style:parent-style-name="Standard">
      <style:text-properties fo:font-size="15pt" style:text-underline-style="solid" style:text-underline-width="auto" style:text-underline-color="font-color" officeooo:rsid="00b53b22" officeooo:paragraph-rsid="026508a7" style:font-size-asian="15pt" style:font-size-complex="15pt"/>
    </style:style>
    <style:style style:name="P471" style:family="paragraph" style:parent-style-name="Standard">
      <style:text-properties fo:font-size="15pt" style:text-underline-style="none" officeooo:rsid="00bfa244" officeooo:paragraph-rsid="03bd90f8" style:font-size-asian="15pt" style:font-size-complex="15pt"/>
    </style:style>
    <style:style style:name="P472" style:family="paragraph" style:parent-style-name="Standard">
      <style:text-properties fo:font-size="15pt" style:text-underline-style="none" officeooo:rsid="0291fd8e" officeooo:paragraph-rsid="026508a7" style:font-size-asian="15pt" style:font-size-complex="15pt"/>
    </style:style>
    <style:style style:name="P473" style:family="paragraph" style:parent-style-name="Standard">
      <style:text-properties fo:font-size="15pt" style:text-underline-style="none" fo:font-weight="normal" officeooo:rsid="0291fd8e" officeooo:paragraph-rsid="026508a7" style:font-size-asian="15pt" style:font-weight-asian="normal" style:font-size-complex="15pt" style:font-weight-complex="normal"/>
    </style:style>
    <style:style style:name="P474" style:family="paragraph" style:parent-style-name="Standard">
      <style:text-properties fo:font-size="15pt" style:text-underline-style="none" officeooo:rsid="00b53b22" officeooo:paragraph-rsid="026508a7" style:font-size-asian="15pt" style:font-size-complex="15pt"/>
    </style:style>
    <style:style style:name="P475" style:family="paragraph" style:parent-style-name="Standard">
      <style:text-properties fo:font-size="15pt" officeooo:rsid="00b53b22" officeooo:paragraph-rsid="026508a7" style:font-size-asian="15pt" style:font-size-complex="15pt"/>
    </style:style>
    <style:style style:name="P476" style:family="paragraph" style:parent-style-name="Standard">
      <style:text-properties fo:font-size="15pt" style:text-underline-style="none" officeooo:rsid="029a1619" officeooo:paragraph-rsid="026508a7" style:font-size-asian="15pt" style:font-size-complex="15pt"/>
    </style:style>
    <style:style style:name="P477" style:family="paragraph" style:parent-style-name="Standard">
      <style:text-properties fo:font-size="15pt" style:text-underline-style="solid" style:text-underline-width="auto" style:text-underline-color="font-color" officeooo:rsid="00bfa244" officeooo:paragraph-rsid="026508a7" style:font-size-asian="15pt" style:font-size-complex="15pt"/>
    </style:style>
    <style:style style:name="P478" style:family="paragraph" style:parent-style-name="Standard">
      <style:paragraph-properties fo:break-before="page"/>
      <style:text-properties fo:color="#c9211e" loext:opacity="100%" fo:font-size="15pt" fo:font-weight="bold" officeooo:rsid="00b53b22" officeooo:paragraph-rsid="0269da8b" style:font-size-asian="15pt" style:font-weight-asian="bold" style:font-size-complex="15pt" style:font-weight-complex="bold"/>
    </style:style>
    <style:style style:name="P479" style:family="paragraph" style:parent-style-name="Standard">
      <style:text-properties fo:color="#c9211e" loext:opacity="100%" fo:font-size="15pt" officeooo:paragraph-rsid="0269da8b" style:font-size-asian="15pt" style:font-size-complex="15pt"/>
    </style:style>
    <style:style style:name="P480" style:family="paragraph" style:parent-style-name="Standard">
      <style:text-properties fo:font-size="15pt" style:text-underline-style="solid" style:text-underline-width="auto" style:text-underline-color="font-color" officeooo:paragraph-rsid="0269da8b" style:font-size-asian="15pt" style:font-size-complex="15pt"/>
    </style:style>
    <style:style style:name="P481" style:family="paragraph" style:parent-style-name="Standard">
      <style:text-properties fo:font-size="15pt" style:text-underline-style="solid" style:text-underline-width="auto" style:text-underline-color="font-color" fo:font-weight="bold" officeooo:rsid="0362f432" officeooo:paragraph-rsid="0269da8b" style:font-size-asian="15pt" style:font-weight-asian="bold" style:font-size-complex="15pt" style:font-weight-complex="bold"/>
    </style:style>
    <style:style style:name="P482" style:family="paragraph" style:parent-style-name="Standard">
      <style:text-properties fo:font-size="15pt" style:text-underline-style="solid" style:text-underline-width="auto" style:text-underline-color="font-color" officeooo:rsid="00b53b22" officeooo:paragraph-rsid="0269da8b" style:font-size-asian="15pt" style:font-size-complex="15pt"/>
    </style:style>
    <style:style style:name="P483" style:family="paragraph" style:parent-style-name="Standard">
      <style:text-properties fo:font-size="15pt" officeooo:paragraph-rsid="0269da8b" style:font-size-asian="15pt" style:font-size-complex="15pt"/>
    </style:style>
    <style:style style:name="P484" style:family="paragraph" style:parent-style-name="Standard">
      <style:text-properties fo:font-size="15pt" officeooo:paragraph-rsid="03bd90f8" style:font-size-asian="15pt" style:font-size-complex="15pt"/>
    </style:style>
    <style:style style:name="P485" style:family="paragraph" style:parent-style-name="Standard">
      <style:paragraph-properties fo:break-before="page"/>
      <style:text-properties fo:color="#c9211e" loext:opacity="100%" fo:font-size="15pt" officeooo:paragraph-rsid="026bbeec" style:font-size-asian="15pt" style:font-size-complex="15pt"/>
    </style:style>
    <style:style style:name="P486" style:family="paragraph" style:parent-style-name="Standard">
      <style:text-properties fo:color="#c9211e" loext:opacity="100%" fo:font-size="15pt" style:text-underline-style="none" officeooo:paragraph-rsid="026bbeec" style:font-size-asian="15pt" style:font-size-complex="15pt"/>
    </style:style>
    <style:style style:name="P487" style:family="paragraph" style:parent-style-name="Standard">
      <style:text-properties fo:font-size="6pt" style:text-underline-style="none" officeooo:paragraph-rsid="026bbeec" style:font-size-asian="6pt" style:font-size-complex="6pt"/>
    </style:style>
    <style:style style:name="P488" style:family="paragraph" style:parent-style-name="Standard">
      <style:text-properties fo:font-size="15pt" style:text-underline-style="solid" style:text-underline-width="auto" style:text-underline-color="font-color" fo:font-weight="bold" officeooo:rsid="0362f432" officeooo:paragraph-rsid="026bbeec" style:font-size-asian="15pt" style:font-weight-asian="bold" style:font-size-complex="15pt" style:font-weight-complex="bold"/>
    </style:style>
    <style:style style:name="P489" style:family="paragraph" style:parent-style-name="Standard">
      <style:text-properties fo:font-size="6pt" style:text-underline-style="none" officeooo:rsid="00b53b22" officeooo:paragraph-rsid="026bbeec" style:font-size-asian="6pt" style:font-size-complex="6pt"/>
    </style:style>
    <style:style style:name="P490" style:family="paragraph" style:parent-style-name="Standard">
      <style:text-properties fo:font-size="15pt" style:text-underline-style="solid" style:text-underline-width="auto" style:text-underline-color="font-color" officeooo:rsid="00b53b22" officeooo:paragraph-rsid="026bbeec" style:font-size-asian="15pt" style:font-size-complex="15pt"/>
    </style:style>
    <style:style style:name="P491" style:family="paragraph" style:parent-style-name="Standard">
      <style:text-properties fo:font-size="15pt" officeooo:paragraph-rsid="026bbeec" style:font-size-asian="15pt" style:font-size-complex="15pt"/>
    </style:style>
    <style:style style:name="P492" style:family="paragraph" style:parent-style-name="Standard">
      <style:text-properties fo:font-size="6pt" officeooo:paragraph-rsid="026bbeec" style:font-size-asian="6pt" style:font-size-complex="6pt"/>
    </style:style>
    <style:style style:name="P493" style:family="paragraph" style:parent-style-name="Standard">
      <style:text-properties fo:font-size="14pt" style:text-underline-style="solid" style:text-underline-width="auto" style:text-underline-color="font-color" officeooo:rsid="007c94d8" officeooo:paragraph-rsid="026bbeec" style:font-size-asian="14pt" style:font-size-complex="14pt"/>
    </style:style>
    <style:style style:name="P494" style:family="paragraph" style:parent-style-name="Standard">
      <style:text-properties fo:font-size="14pt" officeooo:paragraph-rsid="026bbeec" style:font-size-asian="14pt" style:font-size-complex="14pt"/>
    </style:style>
    <style:style style:name="P495" style:family="paragraph" style:parent-style-name="Standard">
      <style:text-properties fo:font-size="14pt" officeooo:paragraph-rsid="026d9ea3" style:font-size-asian="14pt" style:font-size-complex="14pt"/>
    </style:style>
    <style:style style:name="P496" style:family="paragraph" style:parent-style-name="Standard">
      <style:text-properties fo:font-size="14pt" officeooo:rsid="008381cd" officeooo:paragraph-rsid="026d9ea3" style:font-size-asian="14pt" style:font-size-complex="14pt"/>
    </style:style>
    <style:style style:name="P497" style:family="paragraph" style:parent-style-name="Standard">
      <style:text-properties fo:color="#c9211e" loext:opacity="100%" fo:font-size="6pt" style:text-underline-style="none" fo:font-weight="bold" officeooo:rsid="01ae5e11" officeooo:paragraph-rsid="026bbeec" style:font-size-asian="6pt" style:font-weight-asian="bold" style:font-size-complex="6pt" style:font-weight-complex="bold"/>
    </style:style>
    <style:style style:name="P498" style:family="paragraph" style:parent-style-name="Standard">
      <style:text-properties fo:font-size="14pt" officeooo:paragraph-rsid="026e53cc" style:font-size-asian="14pt" style:font-size-complex="14pt"/>
    </style:style>
    <style:style style:name="P499" style:family="paragraph" style:parent-style-name="Standard">
      <style:text-properties fo:color="#000000" loext:opacity="100%" fo:font-size="14pt" style:text-underline-style="none" fo:font-weight="normal" officeooo:rsid="00926f49" officeooo:paragraph-rsid="026bbeec" style:font-size-asian="14pt" style:font-weight-asian="normal" style:font-size-complex="14pt" style:font-weight-complex="normal"/>
    </style:style>
    <style:style style:name="P500" style:family="paragraph" style:parent-style-name="Standard">
      <style:paragraph-properties fo:break-before="page"/>
      <style:text-properties fo:color="#c9211e" loext:opacity="100%" fo:font-size="15pt" style:text-underline-style="none" fo:font-weight="bold" officeooo:rsid="01bb5eb2" officeooo:paragraph-rsid="026f822c" style:font-size-asian="15pt" style:font-weight-asian="bold" style:font-size-complex="15pt" style:font-weight-complex="bold"/>
    </style:style>
    <style:style style:name="P501" style:family="paragraph" style:parent-style-name="Standard">
      <style:text-properties fo:color="#c9211e" loext:opacity="100%" fo:font-size="15pt" style:text-underline-style="none" officeooo:rsid="00b53b22" officeooo:paragraph-rsid="026f822c" style:font-size-asian="15pt" style:font-size-complex="15pt"/>
    </style:style>
    <style:style style:name="P502" style:family="paragraph" style:parent-style-name="Standard">
      <style:text-properties fo:font-size="6pt" style:text-underline-style="none" officeooo:paragraph-rsid="026f822c" style:font-size-asian="6pt" style:font-size-complex="6pt"/>
    </style:style>
    <style:style style:name="P503" style:family="paragraph" style:parent-style-name="Standard">
      <style:text-properties fo:font-size="15pt" style:text-underline-style="solid" style:text-underline-width="auto" style:text-underline-color="font-color" officeooo:rsid="0362f432" officeooo:paragraph-rsid="026f822c" style:font-size-asian="15pt" style:font-size-complex="15pt"/>
    </style:style>
    <style:style style:name="P504" style:family="paragraph" style:parent-style-name="Standard">
      <style:text-properties fo:font-size="6pt" style:text-underline-style="none" officeooo:rsid="00b53b22" officeooo:paragraph-rsid="026f822c" style:font-size-asian="6pt" style:font-size-complex="6pt"/>
    </style:style>
    <style:style style:name="P505" style:family="paragraph" style:parent-style-name="Standard">
      <style:text-properties fo:font-size="15pt" style:text-underline-style="solid" style:text-underline-width="auto" style:text-underline-color="font-color" officeooo:rsid="00b53b22" officeooo:paragraph-rsid="026f822c" style:font-size-asian="15pt" style:font-size-complex="15pt"/>
    </style:style>
    <style:style style:name="P506" style:family="paragraph" style:parent-style-name="Standard">
      <style:text-properties fo:font-size="15pt" style:text-underline-style="none" officeooo:rsid="00b53b22" officeooo:paragraph-rsid="026f822c" style:font-size-asian="15pt" style:font-size-complex="15pt"/>
    </style:style>
    <style:style style:name="P507" style:family="paragraph" style:parent-style-name="Standard">
      <style:text-properties fo:font-size="15pt" style:text-underline-style="none" officeooo:rsid="00b53b22" officeooo:paragraph-rsid="03bd90f8" style:font-size-asian="15pt" style:font-size-complex="15pt"/>
    </style:style>
    <style:style style:name="P508" style:family="paragraph" style:parent-style-name="Standard">
      <style:text-properties fo:font-size="15pt" style:text-underline-style="none" officeooo:rsid="00b53b22" officeooo:paragraph-rsid="027187fc" style:font-size-asian="15pt" style:font-size-complex="15pt"/>
    </style:style>
    <style:style style:name="P509" style:family="paragraph" style:parent-style-name="Standard">
      <style:text-properties fo:font-size="15pt" style:text-underline-style="none" fo:font-weight="normal" officeooo:rsid="03c1ee35" officeooo:paragraph-rsid="026f822c" style:font-size-asian="15pt" style:font-weight-asian="normal" style:font-size-complex="15pt" style:font-weight-complex="normal"/>
    </style:style>
    <style:style style:name="P510" style:family="paragraph" style:parent-style-name="Standard">
      <style:text-properties fo:color="#c9211e" loext:opacity="100%" fo:font-size="6pt" style:text-underline-style="none" officeooo:rsid="00b53b22" officeooo:paragraph-rsid="026f822c" style:font-size-asian="6pt" style:font-size-complex="6pt"/>
    </style:style>
    <style:style style:name="P511" style:family="paragraph" style:parent-style-name="Standard">
      <style:text-properties fo:font-size="15pt" style:text-underline-style="none" officeooo:rsid="00b53b22" officeooo:paragraph-rsid="0271f5bf" style:font-size-asian="15pt" style:font-size-complex="15pt"/>
    </style:style>
    <style:style style:name="P512" style:family="paragraph" style:parent-style-name="Standard">
      <style:text-properties fo:color="#c9211e" loext:opacity="100%" fo:font-size="15pt" style:text-underline-style="none" fo:font-weight="bold" officeooo:rsid="01bb5eb2" officeooo:paragraph-rsid="026f822c" style:font-size-asian="15pt" style:font-weight-asian="bold" style:font-size-complex="15pt" style:font-weight-complex="bold"/>
    </style:style>
    <style:style style:name="P513" style:family="paragraph" style:parent-style-name="Standard">
      <style:text-properties fo:font-size="15pt" style:text-underline-style="none" fo:font-weight="normal" officeooo:rsid="01be5ac5" officeooo:paragraph-rsid="026f822c" style:font-size-asian="15pt" style:font-weight-asian="normal" style:font-size-complex="15pt" style:font-weight-complex="normal"/>
    </style:style>
    <style:style style:name="P514" style:family="paragraph" style:parent-style-name="Standard">
      <style:text-properties fo:font-size="15pt" style:text-underline-style="none" officeooo:rsid="00b53b22" officeooo:paragraph-rsid="02742028" style:font-size-asian="15pt" style:font-size-complex="15pt"/>
    </style:style>
    <style:style style:name="P515" style:family="paragraph" style:parent-style-name="Standard">
      <style:text-properties fo:font-size="13pt" style:text-underline-style="solid" style:text-underline-width="auto" style:text-underline-color="font-color" officeooo:rsid="00b53b22" officeooo:paragraph-rsid="026f822c" style:font-size-asian="13pt" style:font-size-complex="13pt"/>
    </style:style>
    <style:style style:name="P516" style:family="paragraph" style:parent-style-name="Standard">
      <style:text-properties fo:font-size="13pt" style:text-underline-style="none" officeooo:rsid="00b53b22" officeooo:paragraph-rsid="026f822c" style:font-size-asian="13pt" style:font-size-complex="13pt"/>
    </style:style>
    <style:style style:name="P517" style:family="paragraph" style:parent-style-name="Standard">
      <style:text-properties fo:color="#000000" loext:opacity="100%" fo:font-size="13pt" style:text-underline-style="none" officeooo:rsid="01c8d27a" officeooo:paragraph-rsid="026f822c" style:font-size-asian="13pt" style:font-size-complex="13pt"/>
    </style:style>
    <style:style style:name="P518" style:family="paragraph" style:parent-style-name="Standard">
      <style:paragraph-properties fo:break-before="page"/>
      <style:text-properties fo:color="#c9211e" loext:opacity="100%" fo:font-size="15pt" style:text-underline-style="none" fo:font-weight="bold" officeooo:rsid="01bb5eb2" officeooo:paragraph-rsid="032db6bf" style:font-size-asian="15pt" style:font-weight-asian="bold" style:font-size-complex="15pt" style:font-weight-complex="bold"/>
    </style:style>
    <style:style style:name="P519" style:family="paragraph" style:parent-style-name="Standard">
      <style:text-properties fo:color="#c9211e" loext:opacity="100%" fo:font-size="15pt" style:text-underline-style="none" officeooo:rsid="00b53b22" officeooo:paragraph-rsid="032db6bf" style:font-size-asian="15pt" style:font-size-complex="15pt"/>
    </style:style>
    <style:style style:name="P520" style:family="paragraph" style:parent-style-name="Standard">
      <style:text-properties fo:font-size="15pt" style:text-underline-style="solid" style:text-underline-width="auto" style:text-underline-color="font-color" officeooo:paragraph-rsid="032db6bf" style:font-size-asian="15pt" style:font-size-complex="15pt"/>
    </style:style>
    <style:style style:name="P521" style:family="paragraph" style:parent-style-name="Standard">
      <style:text-properties fo:font-size="15pt" style:text-underline-style="solid" style:text-underline-width="auto" style:text-underline-color="font-color" officeooo:rsid="0362f432" officeooo:paragraph-rsid="032db6bf" style:font-size-asian="15pt" style:font-size-complex="15pt"/>
    </style:style>
    <style:style style:name="P522" style:family="paragraph" style:parent-style-name="Standard">
      <style:text-properties fo:font-size="15pt" style:text-underline-style="solid" style:text-underline-width="auto" style:text-underline-color="font-color" officeooo:rsid="00b53b22" officeooo:paragraph-rsid="032db6bf" style:font-size-asian="15pt" style:font-size-complex="15pt"/>
    </style:style>
    <style:style style:name="P523" style:family="paragraph" style:parent-style-name="Standard">
      <style:text-properties fo:font-size="15pt" style:text-underline-style="none" officeooo:rsid="00b53b22" officeooo:paragraph-rsid="032db6bf" style:font-size-asian="15pt" style:font-size-complex="15pt"/>
    </style:style>
    <style:style style:name="P524" style:family="paragraph" style:parent-style-name="Standard">
      <style:text-properties fo:font-size="6pt" style:text-underline-style="none" officeooo:rsid="00b53b22" officeooo:paragraph-rsid="032db6bf" style:font-size-asian="6pt" style:font-size-complex="6pt"/>
    </style:style>
    <style:style style:name="P525" style:family="paragraph" style:parent-style-name="Standard">
      <style:text-properties fo:font-size="15pt" style:text-underline-style="none" fo:font-weight="normal" officeooo:rsid="025c0279" officeooo:paragraph-rsid="032db6bf" style:font-size-asian="15pt" style:font-weight-asian="normal" style:font-size-complex="15pt" style:font-weight-complex="normal"/>
    </style:style>
    <style:style style:name="P526" style:family="paragraph" style:parent-style-name="Standard">
      <style:text-properties fo:font-size="15pt" style:text-underline-style="none" officeooo:rsid="025c0279" officeooo:paragraph-rsid="032db6bf" style:font-size-asian="15pt" style:font-size-complex="15pt"/>
    </style:style>
    <style:style style:name="P527" style:family="paragraph" style:parent-style-name="Standard">
      <style:paragraph-properties fo:break-before="page"/>
      <style:text-properties fo:color="#c9211e" loext:opacity="100%" fo:font-size="15pt" style:text-underline-style="none" fo:font-weight="bold" officeooo:rsid="00b64193" officeooo:paragraph-rsid="04183d57" style:font-size-asian="15pt" style:font-weight-asian="bold" style:font-size-complex="15pt" style:font-weight-complex="bold"/>
    </style:style>
    <style:style style:name="P528" style:family="paragraph" style:parent-style-name="Standard">
      <style:text-properties fo:color="#c9211e" loext:opacity="100%" fo:font-size="15pt" style:text-underline-style="none" officeooo:rsid="00b53b22" officeooo:paragraph-rsid="04183d57" style:font-size-asian="15pt" style:font-size-complex="15pt"/>
    </style:style>
    <style:style style:name="P529" style:family="paragraph" style:parent-style-name="Standard">
      <style:text-properties fo:font-size="15pt" style:text-underline-style="none" officeooo:rsid="00b53b22" officeooo:paragraph-rsid="04183d57" style:font-size-asian="15pt" style:font-size-complex="15pt"/>
    </style:style>
    <style:style style:name="P530" style:family="paragraph" style:parent-style-name="Standard">
      <style:text-properties fo:font-size="15pt" style:text-underline-style="solid" style:text-underline-width="auto" style:text-underline-color="font-color" officeooo:rsid="0362f432" officeooo:paragraph-rsid="04183d57" style:font-size-asian="15pt" style:font-size-complex="15pt"/>
    </style:style>
    <style:style style:name="P531" style:family="paragraph" style:parent-style-name="Standard">
      <style:text-properties fo:font-size="15pt" style:text-underline-style="solid" style:text-underline-width="auto" style:text-underline-color="font-color" officeooo:rsid="00b53b22" officeooo:paragraph-rsid="04183d57" style:font-size-asian="15pt" style:font-size-complex="15pt"/>
    </style:style>
    <style:style style:name="P532" style:family="paragraph" style:parent-style-name="Standard">
      <style:text-properties fo:font-size="15pt" officeooo:paragraph-rsid="04183d57" style:font-size-asian="15pt" style:font-size-complex="15pt"/>
    </style:style>
    <style:style style:name="P533" style:family="paragraph" style:parent-style-name="Standard">
      <style:text-properties fo:color="#c9211e" loext:opacity="100%" fo:font-size="14pt" fo:font-style="italic" style:text-underline-style="none" officeooo:rsid="00b53b22" officeooo:paragraph-rsid="04183d57" style:font-size-asian="14pt" style:font-style-asian="italic" style:font-size-complex="14pt" style:font-style-complex="italic"/>
    </style:style>
    <style:style style:name="P534" style:family="paragraph" style:parent-style-name="Standard">
      <style:text-properties fo:color="#000000" loext:opacity="100%" fo:font-size="14pt" fo:font-style="italic" style:text-underline-style="none" officeooo:rsid="00b53b22" officeooo:paragraph-rsid="04183d57" style:font-size-asian="14pt" style:font-style-asian="italic" style:font-size-complex="14pt" style:font-style-complex="italic"/>
    </style:style>
    <style:style style:name="P535" style:family="paragraph" style:parent-style-name="Standard">
      <style:text-properties fo:color="#000000" loext:opacity="100%" fo:font-size="15pt" style:text-underline-style="none" officeooo:rsid="00b53b22" officeooo:paragraph-rsid="04183d57" style:font-size-asian="15pt" style:font-size-complex="15pt"/>
    </style:style>
    <style:style style:name="P536" style:family="paragraph" style:parent-style-name="Standard">
      <style:text-properties fo:color="#000000" loext:opacity="100%" fo:font-size="15pt" style:text-underline-style="none" fo:font-weight="normal" officeooo:rsid="00b53b22" officeooo:paragraph-rsid="04183d57" style:font-size-asian="15pt" style:font-weight-asian="normal" style:font-size-complex="15pt" style:font-weight-complex="normal"/>
    </style:style>
    <style:style style:name="P537" style:family="paragraph" style:parent-style-name="Standard">
      <style:paragraph-properties fo:text-align="left" style:justify-single-word="false" fo:break-before="page"/>
      <style:text-properties fo:font-size="24pt" style:text-underline-style="none" fo:font-weight="bold" officeooo:rsid="01131ac4" officeooo:paragraph-rsid="01131ac4" style:font-size-asian="24pt" style:font-weight-asian="bold" style:font-size-complex="24pt" style:font-weight-complex="bold"/>
    </style:style>
    <style:style style:name="P538" style:family="paragraph" style:parent-style-name="Standard">
      <style:text-properties style:font-name="Carolingia" fo:font-size="15pt" style:text-underline-style="none" fo:font-weight="normal" officeooo:rsid="000333b2" officeooo:paragraph-rsid="02749f8a" style:font-size-asian="15pt" style:font-weight-asian="normal" style:font-size-complex="15pt" style:font-weight-complex="normal"/>
    </style:style>
    <style:style style:name="P539" style:family="paragraph" style:parent-style-name="Standard">
      <style:text-properties style:font-name="Carolingia" fo:font-size="15pt" style:text-underline-style="none" fo:font-weight="normal" officeooo:rsid="000333b2" officeooo:paragraph-rsid="03c02647" style:font-size-asian="15pt" style:font-weight-asian="normal" style:font-size-complex="15pt" style:font-weight-complex="normal"/>
    </style:style>
    <style:style style:name="P540" style:family="paragraph" style:parent-style-name="Standard">
      <style:text-properties style:font-name="Carolingia" fo:font-size="15pt" style:text-underline-style="none" fo:font-weight="normal" officeooo:rsid="000333b2" officeooo:paragraph-rsid="03c0964d" style:font-size-asian="15pt" style:font-weight-asian="normal" style:font-size-complex="15pt" style:font-weight-complex="normal"/>
    </style:style>
    <style:style style:name="P541" style:family="paragraph" style:parent-style-name="Standard">
      <style:text-properties style:font-name="Carolingia" fo:font-size="15pt" style:text-underline-style="none" fo:font-weight="normal" officeooo:rsid="0004722d" officeooo:paragraph-rsid="02749f8a" style:font-size-asian="15pt" style:font-weight-asian="normal" style:font-size-complex="15pt" style:font-weight-complex="normal"/>
    </style:style>
    <style:style style:name="P542" style:family="paragraph" style:parent-style-name="Standard">
      <style:text-properties style:font-name="Carolingia" fo:font-size="15pt" style:text-underline-style="none" fo:font-weight="normal" officeooo:rsid="0004722d" officeooo:paragraph-rsid="0460cc6c" style:font-size-asian="15pt" style:font-weight-asian="normal" style:font-size-complex="15pt" style:font-weight-complex="normal"/>
    </style:style>
    <style:style style:name="P543" style:family="paragraph" style:parent-style-name="Standard">
      <style:text-properties style:font-name="Carolingia" fo:font-size="15pt" style:text-underline-style="none" fo:font-weight="normal" officeooo:rsid="0005c2bd" officeooo:paragraph-rsid="03c343f2" style:font-size-asian="15pt" style:font-weight-asian="normal" style:font-size-complex="15pt" style:font-weight-complex="normal"/>
    </style:style>
    <style:style style:name="P544" style:family="paragraph" style:parent-style-name="Standard">
      <style:paragraph-properties fo:text-align="left" style:justify-single-word="false"/>
      <style:text-properties fo:color="#000000" loext:opacity="100%" style:font-name="Carolingia" fo:font-size="15pt" officeooo:paragraph-rsid="03c343f2" style:font-size-asian="15pt" style:font-size-complex="15pt"/>
    </style:style>
    <style:style style:name="P545" style:family="paragraph" style:parent-style-name="Standard">
      <style:paragraph-properties fo:text-align="left" style:justify-single-word="false"/>
      <style:text-properties fo:color="#000000" loext:opacity="100%" style:font-name="Carolingia" fo:font-size="15pt" fo:font-weight="normal" officeooo:paragraph-rsid="03c343f2" style:font-size-asian="15pt" style:font-weight-asian="normal" style:font-size-complex="15pt" style:font-weight-complex="normal"/>
    </style:style>
    <style:style style:name="P546" style:family="paragraph" style:parent-style-name="Standard">
      <style:text-properties style:font-name="Carolingia" fo:font-size="15pt" officeooo:paragraph-rsid="03c343f2" style:font-size-asian="15pt" style:font-size-complex="15pt"/>
    </style:style>
    <style:style style:name="P547" style:family="paragraph" style:parent-style-name="Standard">
      <style:text-properties fo:font-size="15pt" style:text-underline-style="none" fo:font-weight="normal" officeooo:rsid="0005c2bd" officeooo:paragraph-rsid="03c343f2" style:font-size-asian="15pt" style:font-weight-asian="normal" style:font-size-complex="15pt" style:font-weight-complex="normal"/>
    </style:style>
    <style:style style:name="P548" style:family="paragraph" style:parent-style-name="Standard">
      <style:paragraph-properties fo:text-align="left" style:justify-single-word="false"/>
      <style:text-properties fo:color="#000000" loext:opacity="100%" style:font-name="Carolingia" fo:font-size="15pt" style:text-underline-style="solid" style:text-underline-width="auto" style:text-underline-color="font-color" fo:font-weight="normal" officeooo:paragraph-rsid="03c4e759" style:font-size-asian="15pt" style:font-weight-asian="normal" style:font-size-complex="15pt" style:font-weight-complex="normal"/>
    </style:style>
    <style:style style:name="P549" style:family="paragraph" style:parent-style-name="Standard">
      <style:text-properties fo:font-size="15pt" style:text-underline-style="none" fo:font-weight="bold" officeooo:rsid="00e195de" officeooo:paragraph-rsid="03c4e759" style:font-size-asian="15pt" style:font-weight-asian="bold" style:font-size-complex="15pt" style:font-weight-complex="bold"/>
    </style:style>
    <style:style style:name="P550" style:family="paragraph" style:parent-style-name="Standard">
      <style:text-properties fo:font-size="15pt" style:text-underline-style="none" fo:font-weight="normal" officeooo:rsid="0005c2bd" officeooo:paragraph-rsid="0427ddbe" style:font-size-asian="15pt" style:font-weight-asian="normal" style:font-size-complex="15pt" style:font-weight-complex="normal"/>
    </style:style>
    <style:style style:name="P551" style:family="paragraph" style:parent-style-name="Standard">
      <style:text-properties fo:font-size="15pt" style:text-underline-style="none" fo:font-weight="normal" officeooo:rsid="0005c2bd" officeooo:paragraph-rsid="03c4e759" style:font-size-asian="15pt" style:font-weight-asian="normal" style:font-size-complex="15pt" style:font-weight-complex="normal"/>
    </style:style>
    <style:style style:name="P552" style:family="paragraph" style:parent-style-name="Standard">
      <style:text-properties fo:font-size="15pt" style:text-underline-style="none" fo:font-weight="bold" officeooo:rsid="0104ebf3" officeooo:paragraph-rsid="03c4e759" style:font-size-asian="15pt" style:font-weight-asian="bold" style:font-size-complex="15pt" style:font-weight-complex="bold"/>
    </style:style>
    <style:style style:name="P553" style:family="paragraph" style:parent-style-name="Standard">
      <style:paragraph-properties fo:text-align="left" style:justify-single-word="false"/>
      <style:text-properties fo:color="#000000" loext:opacity="100%" style:font-name="Carolingia" fo:font-size="15pt" fo:font-weight="normal" officeooo:paragraph-rsid="03c4e759" style:font-size-asian="15pt" style:font-weight-asian="normal" style:font-size-complex="15pt" style:font-weight-complex="normal"/>
    </style:style>
    <style:style style:name="P554" style:family="paragraph" style:parent-style-name="Standard">
      <style:text-properties officeooo:paragraph-rsid="03c56736"/>
    </style:style>
    <style:style style:name="P555" style:family="paragraph" style:parent-style-name="Table_20_Contents">
      <style:paragraph-properties fo:text-align="center" style:justify-single-word="false"/>
      <style:text-properties fo:font-size="14pt" fo:font-weight="bold" officeooo:rsid="012495cb" officeooo:paragraph-rsid="012495cb" style:font-size-asian="14pt" style:font-weight-asian="bold" style:font-size-complex="14pt" style:font-weight-complex="bold"/>
    </style:style>
    <style:style style:name="P556" style:family="paragraph" style:parent-style-name="Table_20_Contents">
      <style:paragraph-properties fo:text-align="center" style:justify-single-word="false"/>
      <style:text-properties fo:font-size="14pt" fo:font-weight="bold" officeooo:rsid="0008cba6" officeooo:paragraph-rsid="04485d73" style:font-size-asian="14pt" style:font-weight-asian="bold" style:font-size-complex="14pt" style:font-weight-complex="bold"/>
    </style:style>
    <style:style style:name="P557" style:family="paragraph" style:parent-style-name="Table_20_Contents">
      <style:paragraph-properties fo:text-align="center" style:justify-single-word="false"/>
      <style:text-properties fo:font-size="14pt" officeooo:rsid="00e73d7d" officeooo:paragraph-rsid="012495cb" style:font-size-asian="14pt" style:font-size-complex="14pt"/>
    </style:style>
    <style:style style:name="P558" style:family="paragraph" style:parent-style-name="Table_20_Contents">
      <style:paragraph-properties fo:text-align="center" style:justify-single-word="false"/>
      <style:text-properties fo:font-size="14pt" officeooo:rsid="003f7803" officeooo:paragraph-rsid="012495cb" style:font-size-asian="14pt" style:font-size-complex="14pt"/>
    </style:style>
    <style:style style:name="P559" style:family="paragraph" style:parent-style-name="Table_20_Contents">
      <style:paragraph-properties fo:text-align="center" style:justify-single-word="false"/>
      <style:text-properties fo:font-size="14pt" officeooo:rsid="0008cba6" officeooo:paragraph-rsid="012495cb" style:font-size-asian="14pt" style:font-size-complex="14pt"/>
    </style:style>
    <style:style style:name="P560" style:family="paragraph" style:parent-style-name="Table_20_Contents">
      <style:paragraph-properties fo:text-align="center" style:justify-single-word="false"/>
      <style:text-properties fo:font-size="14pt" officeooo:rsid="012495cb" officeooo:paragraph-rsid="012495cb" style:font-size-asian="14pt" style:font-size-complex="14pt"/>
    </style:style>
    <style:style style:name="P561" style:family="paragraph" style:parent-style-name="Table_20_Contents">
      <style:paragraph-properties fo:text-align="right" style:justify-single-word="false"/>
      <style:text-properties fo:font-size="15pt" officeooo:rsid="0008cba6" officeooo:paragraph-rsid="04485d73" style:font-size-asian="15pt" style:font-size-complex="15pt"/>
    </style:style>
    <style:style style:name="P562" style:family="paragraph" style:parent-style-name="Table_20_Contents">
      <style:paragraph-properties fo:text-align="center" style:justify-single-word="false"/>
      <style:text-properties fo:font-size="15pt" officeooo:rsid="00e73d7d" officeooo:paragraph-rsid="012495cb" style:font-size-asian="15pt" style:font-size-complex="15pt"/>
    </style:style>
    <style:style style:name="P563" style:family="paragraph" style:parent-style-name="Table_20_Contents">
      <style:paragraph-properties fo:text-align="center" style:justify-single-word="false"/>
      <style:text-properties fo:font-size="15pt" officeooo:rsid="0008cba6" officeooo:paragraph-rsid="012495cb" style:font-size-asian="15pt" style:font-size-complex="15pt"/>
    </style:style>
    <style:style style:name="P564" style:family="paragraph" style:parent-style-name="Table_20_Contents">
      <style:paragraph-properties fo:text-align="center" style:justify-single-word="false"/>
      <style:text-properties fo:font-size="15pt" fo:font-weight="normal" officeooo:rsid="012495cb" officeooo:paragraph-rsid="012495cb" style:font-size-asian="15pt" style:font-weight-asian="normal" style:font-size-complex="15pt" style:font-weight-complex="normal"/>
    </style:style>
    <style:style style:name="P565" style:family="paragraph" style:parent-style-name="Table_20_Contents">
      <style:paragraph-properties fo:text-align="center" style:justify-single-word="false"/>
      <style:text-properties fo:font-size="15pt" officeooo:rsid="012495cb" officeooo:paragraph-rsid="012495cb" style:font-size-asian="15pt" style:font-size-complex="15pt"/>
    </style:style>
    <style:style style:name="P566" style:family="paragraph" style:parent-style-name="Standard">
      <style:text-properties fo:font-size="12pt" style:text-underline-style="none" fo:font-weight="bold" officeooo:rsid="002f88c8" officeooo:paragraph-rsid="03c56736" style:font-size-asian="12pt" style:font-weight-asian="bold" style:font-size-complex="12pt" style:font-weight-complex="bold"/>
    </style:style>
    <style:style style:name="P567" style:family="paragraph" style:parent-style-name="Standard">
      <style:text-properties fo:font-size="12pt" style:text-underline-style="none" fo:font-weight="normal" officeooo:rsid="002f88c8" officeooo:paragraph-rsid="03ebdd09" style:font-size-asian="12pt" style:font-weight-asian="normal" style:font-size-complex="12pt" style:font-weight-complex="normal"/>
    </style:style>
    <style:style style:name="P568" style:family="paragraph" style:parent-style-name="Standard">
      <style:text-properties fo:font-size="12pt" officeooo:paragraph-rsid="03c56736" style:font-size-asian="12pt" style:font-size-complex="12pt"/>
    </style:style>
    <style:style style:name="P569" style:family="paragraph" style:parent-style-name="Standard">
      <style:text-properties fo:font-size="12pt" officeooo:paragraph-rsid="03ebdd09" style:font-size-asian="12pt" style:font-size-complex="12pt"/>
    </style:style>
    <style:style style:name="P570" style:family="paragraph" style:parent-style-name="Standard">
      <style:text-properties fo:font-size="12pt" style:text-underline-style="solid" style:text-underline-width="auto" style:text-underline-color="font-color" fo:font-weight="normal" officeooo:rsid="023369cb" officeooo:paragraph-rsid="0447e592" style:font-size-asian="12pt" style:font-weight-asian="normal" style:font-size-complex="12pt" style:font-weight-complex="normal"/>
    </style:style>
    <style:style style:name="P571" style:family="paragraph" style:parent-style-name="Standard">
      <style:paragraph-properties fo:text-align="left" style:justify-single-word="false"/>
      <style:text-properties fo:font-size="12pt" officeooo:paragraph-rsid="0447e592" style:font-size-asian="12pt" style:font-size-complex="12pt"/>
    </style:style>
    <style:style style:name="P572" style:family="paragraph" style:parent-style-name="Standard">
      <style:text-properties fo:font-size="12pt" style:text-underline-style="none" fo:font-weight="bold" officeooo:rsid="000a2a9b" officeooo:paragraph-rsid="0447e592" style:font-size-asian="12pt" style:font-weight-asian="bold" style:font-size-complex="12pt" style:font-weight-complex="bold"/>
    </style:style>
    <style:style style:name="P573" style:family="paragraph" style:parent-style-name="Standard">
      <style:text-properties fo:font-size="15pt" style:text-underline-style="solid" style:text-underline-width="auto" style:text-underline-color="font-color" fo:font-weight="bold" officeooo:rsid="00e92cb2" officeooo:paragraph-rsid="0447e592" style:font-size-asian="15pt" style:font-weight-asian="bold" style:font-size-complex="15pt" style:font-weight-complex="bold"/>
    </style:style>
    <style:style style:name="P574" style:family="paragraph" style:parent-style-name="Standard">
      <style:text-properties fo:font-size="13pt" style:text-underline-style="none" fo:font-weight="normal" officeooo:rsid="00e92cb2" officeooo:paragraph-rsid="03c56736" style:font-size-asian="13pt" style:font-weight-asian="normal" style:font-size-complex="13pt" style:font-weight-complex="normal"/>
    </style:style>
    <style:style style:name="P575" style:family="paragraph" style:parent-style-name="Standard">
      <style:text-properties fo:font-size="13pt" style:text-underline-style="none" fo:font-weight="normal" officeooo:rsid="00e92cb2" officeooo:paragraph-rsid="0447e592" style:font-size-asian="13pt" style:font-weight-asian="normal" style:font-size-complex="13pt" style:font-weight-complex="normal"/>
    </style:style>
    <style:style style:name="P576" style:family="paragraph" style:parent-style-name="Standard">
      <style:paragraph-properties fo:break-before="page"/>
      <style:text-properties fo:font-size="15pt" style:text-underline-style="solid" style:text-underline-width="auto" style:text-underline-color="font-color" fo:font-weight="bold" officeooo:rsid="00e92cb2" officeooo:paragraph-rsid="03c56736" style:font-size-asian="15pt" style:font-weight-asian="bold" style:font-size-complex="15pt" style:font-weight-complex="bold"/>
    </style:style>
    <style:style style:name="P577" style:family="paragraph" style:parent-style-name="Standard">
      <style:text-properties fo:font-size="6pt" style:text-underline-style="none" fo:font-weight="normal" officeooo:rsid="01298765" officeooo:paragraph-rsid="03c56736" style:font-size-asian="6pt" style:font-weight-asian="normal" style:font-size-complex="6pt" style:font-weight-complex="normal"/>
    </style:style>
    <style:style style:name="P578" style:family="paragraph" style:parent-style-name="Standard">
      <style:paragraph-properties fo:break-before="page"/>
      <style:text-properties fo:color="#c9211e" loext:opacity="100%" fo:font-size="15pt" fo:font-weight="bold" officeooo:rsid="00b53b22" officeooo:paragraph-rsid="0274dbd2" style:font-size-asian="15pt" style:font-weight-asian="bold" style:font-size-complex="15pt" style:font-weight-complex="bold"/>
    </style:style>
    <style:style style:name="P579" style:family="paragraph" style:parent-style-name="Standard">
      <style:text-properties fo:color="#c9211e" loext:opacity="100%" fo:font-size="15pt" officeooo:paragraph-rsid="0274dbd2" style:font-size-asian="15pt" style:font-size-complex="15pt"/>
    </style:style>
    <style:style style:name="P580" style:family="paragraph" style:parent-style-name="Standard">
      <style:text-properties fo:font-size="15pt" style:text-underline-style="solid" style:text-underline-width="auto" style:text-underline-color="font-color" officeooo:paragraph-rsid="0274dbd2" style:font-size-asian="15pt" style:font-size-complex="15pt"/>
    </style:style>
    <style:style style:name="P581" style:family="paragraph" style:parent-style-name="Standard">
      <style:text-properties fo:font-size="15pt" style:text-underline-style="solid" style:text-underline-width="auto" style:text-underline-color="font-color" fo:font-weight="bold" officeooo:rsid="0362f432" officeooo:paragraph-rsid="0274dbd2" style:font-size-asian="15pt" style:font-weight-asian="bold" style:font-size-complex="15pt" style:font-weight-complex="bold"/>
    </style:style>
    <style:style style:name="P582" style:family="paragraph" style:parent-style-name="Standard">
      <style:text-properties fo:font-size="15pt" style:text-underline-style="solid" style:text-underline-width="auto" style:text-underline-color="font-color" officeooo:rsid="00b53b22" officeooo:paragraph-rsid="0274dbd2" style:font-size-asian="15pt" style:font-size-complex="15pt"/>
    </style:style>
    <style:style style:name="P583" style:family="paragraph" style:parent-style-name="Standard">
      <style:text-properties fo:font-size="15pt" officeooo:paragraph-rsid="0274dbd2" style:font-size-asian="15pt" style:font-size-complex="15pt"/>
    </style:style>
    <style:style style:name="P584" style:family="paragraph" style:parent-style-name="Standard">
      <style:paragraph-properties fo:break-before="page"/>
      <style:text-properties fo:color="#c9211e" loext:opacity="100%" fo:font-size="15pt" officeooo:paragraph-rsid="0274dbd2" style:font-size-asian="15pt" style:font-size-complex="15pt"/>
    </style:style>
    <style:style style:name="P585" style:family="paragraph" style:parent-style-name="Standard">
      <style:text-properties fo:color="#c9211e" loext:opacity="100%" fo:font-size="15pt" style:text-underline-style="none" officeooo:paragraph-rsid="0274dbd2" style:font-size-asian="15pt" style:font-size-complex="15pt"/>
    </style:style>
    <style:style style:name="P586" style:family="paragraph" style:parent-style-name="Standard">
      <style:text-properties fo:font-size="6pt" style:text-underline-style="none" officeooo:paragraph-rsid="0274dbd2" style:font-size-asian="6pt" style:font-size-complex="6pt"/>
    </style:style>
    <style:style style:name="P587" style:family="paragraph" style:parent-style-name="Standard">
      <style:text-properties fo:font-size="6pt" style:text-underline-style="none" officeooo:rsid="00b53b22" officeooo:paragraph-rsid="0274dbd2" style:font-size-asian="6pt" style:font-size-complex="6pt"/>
    </style:style>
    <style:style style:name="P588" style:family="paragraph" style:parent-style-name="Standard">
      <style:text-properties fo:font-size="15pt" officeooo:paragraph-rsid="03c6b029" style:font-size-asian="15pt" style:font-size-complex="15pt"/>
    </style:style>
    <style:style style:name="P589" style:family="paragraph" style:parent-style-name="Standard">
      <style:text-properties fo:font-size="6pt" officeooo:paragraph-rsid="0274dbd2" style:font-size-asian="6pt" style:font-size-complex="6pt"/>
    </style:style>
    <style:style style:name="P590" style:family="paragraph" style:parent-style-name="Standard">
      <style:text-properties fo:font-size="14pt" style:text-underline-style="solid" style:text-underline-width="auto" style:text-underline-color="font-color" officeooo:rsid="007c94d8" officeooo:paragraph-rsid="0274dbd2" style:font-size-asian="14pt" style:font-size-complex="14pt"/>
    </style:style>
    <style:style style:name="P591" style:family="paragraph" style:parent-style-name="Standard">
      <style:text-properties fo:font-size="14pt" officeooo:paragraph-rsid="0274dbd2" style:font-size-asian="14pt" style:font-size-complex="14pt"/>
    </style:style>
    <style:style style:name="P592" style:family="paragraph" style:parent-style-name="Standard">
      <style:text-properties fo:font-size="14pt" officeooo:rsid="008381cd" officeooo:paragraph-rsid="0274dbd2" style:font-size-asian="14pt" style:font-size-complex="14pt"/>
    </style:style>
    <style:style style:name="P593" style:family="paragraph" style:parent-style-name="Standard">
      <style:text-properties fo:color="#c9211e" loext:opacity="100%" fo:font-size="6pt" style:text-underline-style="none" fo:font-weight="bold" officeooo:rsid="01ae5e11" officeooo:paragraph-rsid="0274dbd2" style:font-size-asian="6pt" style:font-weight-asian="bold" style:font-size-complex="6pt" style:font-weight-complex="bold"/>
    </style:style>
    <style:style style:name="P594" style:family="paragraph" style:parent-style-name="Standard">
      <style:text-properties fo:color="#000000" loext:opacity="100%" fo:font-size="14pt" style:text-underline-style="none" fo:font-weight="normal" officeooo:rsid="00926f49" officeooo:paragraph-rsid="0274dbd2" style:font-size-asian="14pt" style:font-weight-asian="normal" style:font-size-complex="14pt" style:font-weight-complex="normal"/>
    </style:style>
    <style:style style:name="P595" style:family="paragraph" style:parent-style-name="Standard">
      <style:paragraph-properties fo:break-before="page"/>
      <style:text-properties fo:color="#c9211e" loext:opacity="100%" fo:font-size="15pt" style:text-underline-style="none" fo:font-weight="bold" officeooo:rsid="01bb5eb2" officeooo:paragraph-rsid="0274dbd2" style:font-size-asian="15pt" style:font-weight-asian="bold" style:font-size-complex="15pt" style:font-weight-complex="bold"/>
    </style:style>
    <style:style style:name="P596" style:family="paragraph" style:parent-style-name="Standard">
      <style:text-properties fo:color="#c9211e" loext:opacity="100%" fo:font-size="15pt" style:text-underline-style="none" officeooo:rsid="00b53b22" officeooo:paragraph-rsid="0274dbd2" style:font-size-asian="15pt" style:font-size-complex="15pt"/>
    </style:style>
    <style:style style:name="P597" style:family="paragraph" style:parent-style-name="Standard">
      <style:text-properties fo:font-size="15pt" style:text-underline-style="solid" style:text-underline-width="auto" style:text-underline-color="font-color" officeooo:rsid="0362f432" officeooo:paragraph-rsid="0274dbd2" style:font-size-asian="15pt" style:font-size-complex="15pt"/>
    </style:style>
    <style:style style:name="P598" style:family="paragraph" style:parent-style-name="Standard">
      <style:text-properties fo:font-size="15pt" style:text-underline-style="none" officeooo:rsid="00b53b22" officeooo:paragraph-rsid="0274dbd2" style:font-size-asian="15pt" style:font-size-complex="15pt"/>
    </style:style>
    <style:style style:name="P599" style:family="paragraph" style:parent-style-name="Standard">
      <style:text-properties fo:font-size="15pt" style:text-underline-style="none" officeooo:rsid="00b53b22" officeooo:paragraph-rsid="03c6b029" style:font-size-asian="15pt" style:font-size-complex="15pt"/>
    </style:style>
    <style:style style:name="P600" style:family="paragraph" style:parent-style-name="Standard">
      <style:text-properties fo:font-size="15pt" style:text-underline-style="none" fo:font-weight="normal" officeooo:rsid="03c1ee35" officeooo:paragraph-rsid="0274dbd2" style:font-size-asian="15pt" style:font-weight-asian="normal" style:font-size-complex="15pt" style:font-weight-complex="normal"/>
    </style:style>
    <style:style style:name="P601" style:family="paragraph" style:parent-style-name="Standard">
      <style:text-properties fo:color="#c9211e" loext:opacity="100%" fo:font-size="6pt" style:text-underline-style="none" officeooo:rsid="00b53b22" officeooo:paragraph-rsid="0274dbd2" style:font-size-asian="6pt" style:font-size-complex="6pt"/>
    </style:style>
    <style:style style:name="P602" style:family="paragraph" style:parent-style-name="Standard">
      <style:paragraph-properties fo:text-align="left" style:justify-single-word="false"/>
      <style:text-properties fo:color="#c9211e" loext:opacity="100%" style:font-name="Calibri1" fo:font-size="15pt" style:text-underline-style="none" fo:font-weight="bold" officeooo:rsid="01faedee" officeooo:paragraph-rsid="0274dbd2" style:font-size-asian="15pt" style:font-weight-asian="bold" style:font-size-complex="15pt" style:font-weight-complex="bold"/>
    </style:style>
    <style:style style:name="P603" style:family="paragraph" style:parent-style-name="Standard">
      <style:paragraph-properties fo:break-before="page"/>
      <style:text-properties fo:color="#c9211e" loext:opacity="100%" fo:font-size="15pt" style:text-underline-style="none" fo:font-weight="bold" officeooo:rsid="00b64193" officeooo:paragraph-rsid="032b8792" style:font-size-asian="15pt" style:font-weight-asian="bold" style:font-size-complex="15pt" style:font-weight-complex="bold"/>
    </style:style>
    <style:style style:name="P604" style:family="paragraph" style:parent-style-name="Standard">
      <style:text-properties fo:color="#c9211e" loext:opacity="100%" fo:font-size="15pt" style:text-underline-style="none" officeooo:rsid="00b53b22" officeooo:paragraph-rsid="032b8792" style:font-size-asian="15pt" style:font-size-complex="15pt"/>
    </style:style>
    <style:style style:name="P605" style:family="paragraph" style:parent-style-name="Standard">
      <style:text-properties fo:font-size="6pt" style:text-underline-style="none" officeooo:paragraph-rsid="032b8792" style:font-size-asian="6pt" style:font-size-complex="6pt"/>
    </style:style>
    <style:style style:name="P606" style:family="paragraph" style:parent-style-name="Standard">
      <style:text-properties fo:font-size="15pt" style:text-underline-style="solid" style:text-underline-width="auto" style:text-underline-color="font-color" officeooo:rsid="0362f432" officeooo:paragraph-rsid="032b8792" style:font-size-asian="15pt" style:font-size-complex="15pt"/>
    </style:style>
    <style:style style:name="P607" style:family="paragraph" style:parent-style-name="Standard">
      <style:text-properties fo:font-size="6pt" style:text-underline-style="none" officeooo:rsid="00b53b22" officeooo:paragraph-rsid="032b8792" style:font-size-asian="6pt" style:font-size-complex="6pt"/>
    </style:style>
    <style:style style:name="P608" style:family="paragraph" style:parent-style-name="Standard">
      <style:text-properties fo:font-size="15pt" style:text-underline-style="solid" style:text-underline-width="auto" style:text-underline-color="font-color" officeooo:rsid="00b53b22" officeooo:paragraph-rsid="032b8792" style:font-size-asian="15pt" style:font-size-complex="15pt"/>
    </style:style>
    <style:style style:name="P609" style:family="paragraph" style:parent-style-name="Standard">
      <style:text-properties fo:font-size="15pt" style:text-underline-style="none" officeooo:rsid="00b53b22" officeooo:paragraph-rsid="032b8792" style:font-size-asian="15pt" style:font-size-complex="15pt"/>
    </style:style>
    <style:style style:name="P610" style:family="paragraph" style:parent-style-name="Standard">
      <style:text-properties fo:font-size="15pt" style:text-underline-style="none" officeooo:rsid="00b53b22" officeooo:paragraph-rsid="032c515e" style:font-size-asian="15pt" style:font-size-complex="15pt"/>
    </style:style>
    <style:style style:name="P611" style:family="paragraph" style:parent-style-name="Standard">
      <style:text-properties fo:font-size="15pt" style:text-underline-style="none" fo:font-weight="normal" officeooo:rsid="00b53b22" officeooo:paragraph-rsid="032c515e" style:font-size-asian="15pt" style:font-weight-asian="normal" style:font-size-complex="15pt" style:font-weight-complex="normal"/>
    </style:style>
    <style:style style:name="P612" style:family="paragraph" style:parent-style-name="Standard">
      <style:text-properties fo:color="#c9211e" loext:opacity="100%" fo:font-size="6pt" style:text-underline-style="none" officeooo:rsid="00c87703" officeooo:paragraph-rsid="032b8792" style:font-size-asian="6pt" style:font-size-complex="6pt"/>
    </style:style>
    <style:style style:name="P613" style:family="paragraph" style:parent-style-name="Standard">
      <style:text-properties fo:font-size="15pt" style:text-underline-style="none" fo:font-weight="normal" officeooo:rsid="01156f02" officeooo:paragraph-rsid="032b8792" style:font-size-asian="15pt" style:font-weight-asian="normal" style:font-size-complex="15pt" style:font-weight-complex="normal"/>
    </style:style>
    <style:style style:name="P614" style:family="paragraph" style:parent-style-name="Standard">
      <style:text-properties fo:font-size="15pt" style:text-underline-style="none" fo:font-weight="bold" officeooo:rsid="00b53b22" officeooo:paragraph-rsid="0446d6f3" style:font-size-asian="15pt" style:font-weight-asian="bold" style:font-size-complex="15pt" style:font-weight-complex="bold"/>
    </style:style>
    <style:style style:name="P615" style:family="paragraph" style:parent-style-name="Standard">
      <style:text-properties fo:font-size="14pt" style:text-underline-style="none" officeooo:rsid="01e5325b" officeooo:paragraph-rsid="0446d6f3" style:font-size-asian="14pt" style:font-size-complex="14pt"/>
    </style:style>
    <style:style style:name="P616" style:family="paragraph" style:parent-style-name="Standard">
      <style:text-properties fo:font-size="15pt" style:text-underline-style="none" officeooo:rsid="00b53b22" officeooo:paragraph-rsid="0446d6f3" style:font-size-asian="15pt" style:font-size-complex="15pt"/>
    </style:style>
    <style:style style:name="P617" style:family="paragraph" style:parent-style-name="Standard">
      <style:paragraph-properties fo:text-align="left" style:justify-single-word="false" fo:break-before="page"/>
      <style:text-properties fo:color="#2a6099" loext:opacity="100%" style:font-name="Calibri1" fo:font-size="15pt" style:text-underline-style="none" fo:font-weight="bold" officeooo:rsid="01faedee" officeooo:paragraph-rsid="0446a1ce" style:font-size-asian="15pt" style:font-weight-asian="bold" style:font-size-complex="15pt" style:font-weight-complex="bold"/>
    </style:style>
    <style:style style:name="P618" style:family="paragraph" style:parent-style-name="Standard">
      <style:paragraph-properties fo:text-align="left" style:justify-single-word="false"/>
      <style:text-properties style:font-name="Calibri1" fo:font-size="13pt" style:text-underline-style="none" fo:font-weight="normal" officeooo:rsid="01faedee" officeooo:paragraph-rsid="0446a1ce" style:font-size-asian="13pt" style:font-weight-asian="normal" style:font-size-complex="13pt" style:font-weight-complex="normal"/>
    </style:style>
    <style:style style:name="P619" style:family="paragraph" style:parent-style-name="Standard">
      <style:paragraph-properties fo:text-align="left" style:justify-single-word="false"/>
      <style:text-properties style:font-name="Calibri1" fo:font-size="15pt" style:text-underline-style="none" fo:font-weight="bold" officeooo:rsid="01faedee" officeooo:paragraph-rsid="0446a1ce" style:font-size-asian="15pt" style:font-weight-asian="bold" style:font-size-complex="15pt" style:font-weight-complex="bold"/>
    </style:style>
    <style:style style:name="P620" style:family="paragraph" style:parent-style-name="Standard">
      <style:text-properties fo:font-size="15pt" style:text-underline-style="none" officeooo:rsid="00bfa244" officeooo:paragraph-rsid="0446a1ce" style:font-size-asian="15pt" style:font-size-complex="15pt"/>
    </style:style>
    <style:style style:name="P621" style:family="paragraph" style:parent-style-name="Standard">
      <style:text-properties fo:color="#c9211e" loext:opacity="100%" fo:font-size="15pt" style:text-underline-style="none" fo:font-weight="bold" officeooo:rsid="00bfa244" officeooo:paragraph-rsid="0446a1ce" style:font-size-asian="15pt" style:font-weight-asian="bold" style:font-size-complex="15pt" style:font-weight-complex="bold"/>
    </style:style>
    <style:style style:name="P622" style:family="paragraph" style:parent-style-name="Standard">
      <style:paragraph-properties fo:text-align="left" style:justify-single-word="false"/>
      <style:text-properties fo:color="#2a6099" loext:opacity="100%" style:font-name="Calibri1" fo:font-size="15pt" style:text-underline-style="none" fo:font-weight="bold" officeooo:rsid="01faedee" officeooo:paragraph-rsid="0446a1ce" style:font-size-asian="15pt" style:font-weight-asian="bold" style:font-size-complex="15pt" style:font-weight-complex="bold"/>
    </style:style>
    <style:style style:name="P623" style:family="paragraph" style:parent-style-name="Standard">
      <style:paragraph-properties fo:text-align="left" style:justify-single-word="false"/>
      <style:text-properties fo:color="#2a6099" loext:opacity="100%" style:font-name="Calibri1" fo:font-size="13pt" style:text-underline-style="none" fo:font-weight="normal" officeooo:rsid="01faedee" officeooo:paragraph-rsid="0446a1ce" style:font-size-asian="13pt" style:font-weight-asian="normal" style:font-size-complex="13pt" style:font-weight-complex="normal"/>
    </style:style>
    <style:style style:name="P624" style:family="paragraph" style:parent-style-name="Standard">
      <style:paragraph-properties fo:text-align="left" style:justify-single-word="false"/>
      <style:text-properties style:font-name="Calibri1" fo:font-size="15pt" style:text-underline-style="none" fo:font-weight="normal" officeooo:rsid="01faedee" officeooo:paragraph-rsid="0446a1ce" style:font-size-asian="15pt" style:font-weight-asian="normal" style:font-size-complex="15pt" style:font-weight-complex="normal"/>
    </style:style>
    <style:style style:name="P625" style:family="paragraph" style:parent-style-name="Standard">
      <style:paragraph-properties fo:margin-top="0mm" fo:margin-bottom="1.99mm" style:contextual-spacing="false"/>
      <style:text-properties fo:font-size="15pt" style:text-underline-style="none" fo:font-weight="normal" officeooo:rsid="02023b35" officeooo:paragraph-rsid="0446a1ce" style:font-size-asian="15pt" style:font-weight-asian="normal" style:font-size-complex="15pt" style:font-weight-complex="normal"/>
    </style:style>
    <style:style style:name="P626" style:family="paragraph" style:parent-style-name="Standard">
      <style:text-properties fo:font-size="15pt" style:text-underline-style="none" fo:font-weight="bold" officeooo:rsid="02042644" officeooo:paragraph-rsid="0446a1ce" style:font-size-asian="15pt" style:font-weight-asian="bold" style:font-size-complex="15pt" style:font-weight-complex="bold"/>
    </style:style>
    <style:style style:name="P627" style:family="paragraph" style:parent-style-name="Standard">
      <style:paragraph-properties fo:margin-top="0mm" fo:margin-bottom="1.99mm" style:contextual-spacing="false"/>
      <style:text-properties fo:color="#000000" loext:opacity="100%" fo:font-size="15pt" style:text-underline-style="none" fo:font-weight="normal" officeooo:rsid="02042644" officeooo:paragraph-rsid="0446a1ce" style:font-size-asian="15pt" style:font-weight-asian="normal" style:font-size-complex="15pt" style:font-weight-complex="normal"/>
    </style:style>
    <style:style style:name="P628" style:family="paragraph" style:parent-style-name="Standard">
      <style:paragraph-properties fo:margin-top="0mm" fo:margin-bottom="1.99mm" style:contextual-spacing="false"/>
      <style:text-properties fo:font-size="15pt" style:text-underline-style="none" fo:font-weight="bold" officeooo:rsid="02042644" officeooo:paragraph-rsid="0446a1ce" style:font-size-asian="15pt" style:font-weight-asian="bold" style:font-size-complex="15pt" style:font-weight-complex="bold"/>
    </style:style>
    <style:style style:name="P629" style:family="paragraph" style:parent-style-name="Standard">
      <style:paragraph-properties fo:text-align="center" style:justify-single-word="false"/>
      <style:text-properties style:font-name="Calibri1" fo:font-size="15pt" style:text-underline-style="none" fo:font-weight="bold" officeooo:rsid="04ad9930" officeooo:paragraph-rsid="0446a1ce" style:font-size-asian="15pt" style:font-weight-asian="bold" style:font-size-complex="15pt" style:font-weight-complex="bold"/>
    </style:style>
    <style:style style:name="P630" style:family="paragraph" style:parent-style-name="Standard">
      <style:paragraph-properties fo:text-align="left" style:justify-single-word="false"/>
      <style:text-properties style:font-name="Calibri1" fo:font-size="15pt" style:text-underline-style="solid" style:text-underline-width="auto" style:text-underline-color="font-color" fo:font-weight="bold" officeooo:rsid="04ad9930" officeooo:paragraph-rsid="0446a1ce" style:font-size-asian="15pt" style:font-weight-asian="bold" style:font-size-complex="15pt" style:font-weight-complex="bold"/>
    </style:style>
    <style:style style:name="P631" style:family="paragraph" style:parent-style-name="Standard">
      <style:paragraph-properties fo:text-align="left" style:justify-single-word="false"/>
      <style:text-properties style:font-name="Calibri1" fo:font-size="15pt" fo:font-weight="bold" officeooo:rsid="04ad9930" officeooo:paragraph-rsid="0446a1ce" style:font-size-asian="15pt" style:font-weight-asian="bold" style:font-size-complex="15pt" style:font-weight-complex="bold"/>
    </style:style>
    <style:style style:name="P632" style:family="paragraph" style:parent-style-name="Standard">
      <style:paragraph-properties fo:break-before="page"/>
      <style:text-properties fo:color="#c9211e" loext:opacity="100%" fo:font-size="15pt" style:text-underline-style="none" fo:font-weight="bold" officeooo:rsid="00b64193" officeooo:paragraph-rsid="0427b459" style:font-size-asian="15pt" style:font-weight-asian="bold" style:font-size-complex="15pt" style:font-weight-complex="bold"/>
    </style:style>
    <style:style style:name="P633" style:family="paragraph" style:parent-style-name="Standard">
      <style:text-properties fo:color="#c9211e" loext:opacity="100%" fo:font-size="15pt" style:text-underline-style="none" officeooo:rsid="00b53b22" officeooo:paragraph-rsid="0427b459" style:font-size-asian="15pt" style:font-size-complex="15pt"/>
    </style:style>
    <style:style style:name="P634" style:family="paragraph" style:parent-style-name="Standard">
      <style:text-properties fo:font-size="6pt" style:text-underline-style="none" officeooo:rsid="00b53b22" officeooo:paragraph-rsid="0427b459" style:font-size-asian="6pt" style:font-size-complex="6pt"/>
    </style:style>
    <style:style style:name="P635" style:family="paragraph" style:parent-style-name="Standard">
      <style:text-properties fo:font-size="15pt" style:text-underline-style="solid" style:text-underline-width="auto" style:text-underline-color="font-color" officeooo:rsid="0362f432" officeooo:paragraph-rsid="0427b459" style:font-size-asian="15pt" style:font-size-complex="15pt"/>
    </style:style>
    <style:style style:name="P636" style:family="paragraph" style:parent-style-name="Standard">
      <style:text-properties fo:font-size="15pt" style:text-underline-style="solid" style:text-underline-width="auto" style:text-underline-color="font-color" officeooo:rsid="00b53b22" officeooo:paragraph-rsid="0427b459" style:font-size-asian="15pt" style:font-size-complex="15pt"/>
    </style:style>
    <style:style style:name="P637" style:family="paragraph" style:parent-style-name="Standard">
      <style:text-properties fo:font-size="15pt" style:text-underline-style="none" officeooo:rsid="00b53b22" officeooo:paragraph-rsid="0427b459" style:font-size-asian="15pt" style:font-size-complex="15pt"/>
    </style:style>
    <style:style style:name="P638" style:family="paragraph" style:parent-style-name="Standard">
      <style:text-properties fo:font-size="15pt" officeooo:paragraph-rsid="0427b459" style:font-size-asian="15pt" style:font-size-complex="15pt"/>
    </style:style>
    <style:style style:name="P639" style:family="paragraph" style:parent-style-name="Standard">
      <style:text-properties fo:font-size="6pt" style:text-underline-style="none" fo:font-weight="normal" officeooo:rsid="0645ecb7" officeooo:paragraph-rsid="0427b459" style:font-size-asian="6pt" style:font-weight-asian="normal" style:font-size-complex="6pt" style:font-weight-complex="normal"/>
    </style:style>
    <style:style style:name="P640" style:family="paragraph" style:parent-style-name="Standard">
      <style:text-properties fo:font-size="13pt" style:text-underline-style="solid" style:text-underline-width="auto" style:text-underline-color="font-color" officeooo:rsid="00b53b22" officeooo:paragraph-rsid="0427b459" style:font-size-asian="13pt" style:font-size-complex="13pt"/>
    </style:style>
    <style:style style:name="P641" style:family="paragraph" style:parent-style-name="Standard">
      <style:text-properties fo:font-size="13pt" style:text-underline-style="none" officeooo:rsid="00b53b22" officeooo:paragraph-rsid="0427b459" style:font-size-asian="13pt" style:font-size-complex="13pt"/>
    </style:style>
    <style:style style:name="P642" style:family="paragraph" style:parent-style-name="Standard">
      <style:text-properties fo:font-size="13pt" style:text-underline-style="none" officeooo:rsid="064be1dd" officeooo:paragraph-rsid="0427b459" style:font-size-asian="13pt" style:font-size-complex="13pt"/>
    </style:style>
    <style:style style:name="P643" style:family="paragraph" style:parent-style-name="Standard">
      <style:text-properties fo:color="#000000" loext:opacity="100%" fo:font-size="6pt" style:text-underline-style="none" fo:font-weight="normal" officeooo:rsid="00b53b22" officeooo:paragraph-rsid="0427b459" style:font-size-asian="6pt" style:font-weight-asian="normal" style:font-size-complex="6pt" style:font-weight-complex="normal"/>
    </style:style>
    <style:style style:name="P644" style:family="paragraph" style:parent-style-name="Standard">
      <style:text-properties officeooo:paragraph-rsid="0427b459"/>
    </style:style>
    <style:style style:name="T1" style:family="text">
      <style:text-properties officeooo:rsid="0145d552"/>
    </style:style>
    <style:style style:name="T2" style:family="text">
      <style:text-properties officeooo:rsid="0444a18c"/>
    </style:style>
    <style:style style:name="T3" style:family="text">
      <style:text-properties officeooo:rsid="043e0ea1"/>
    </style:style>
    <style:style style:name="T4" style:family="text">
      <style:text-properties officeooo:rsid="0445b4eb"/>
    </style:style>
    <style:style style:name="T5" style:family="text">
      <style:text-properties officeooo:rsid="0382587f"/>
    </style:style>
    <style:style style:name="T6" style:family="text">
      <style:text-properties officeooo:rsid="03fa1c5c"/>
    </style:style>
    <style:style style:name="T7" style:family="text">
      <style:text-properties officeooo:rsid="04256035"/>
    </style:style>
    <style:style style:name="T8" style:family="text">
      <style:text-properties officeooo:rsid="02bcaacd"/>
    </style:style>
    <style:style style:name="T9" style:family="text">
      <style:text-properties officeooo:rsid="0195b842"/>
    </style:style>
    <style:style style:name="T10" style:family="text">
      <style:text-properties fo:color="#c9211e" loext:opacity="100%"/>
    </style:style>
    <style:style style:name="T11" style:family="text">
      <style:text-properties fo:color="#c9211e" loext:opacity="100%" officeooo:rsid="03fbcae4"/>
    </style:style>
    <style:style style:name="T12" style:family="text">
      <style:text-properties fo:font-style="normal" style:font-style-asian="normal" style:font-style-complex="normal"/>
    </style:style>
    <style:style style:name="T13" style:family="text">
      <style:text-properties fo:font-style="normal" officeooo:rsid="032941ad" style:font-style-asian="normal" style:font-style-complex="normal"/>
    </style:style>
    <style:style style:name="T14" style:family="text">
      <style:text-properties fo:font-style="normal" officeooo:rsid="034bd219" style:font-style-asian="normal" style:font-style-complex="normal"/>
    </style:style>
    <style:style style:name="T15" style:family="text">
      <style:text-properties fo:font-style="normal" officeooo:rsid="04348baf" style:font-style-asian="normal" style:font-style-complex="normal"/>
    </style:style>
    <style:style style:name="T16" style:family="text">
      <style:text-properties fo:font-style="normal" officeooo:rsid="045c2edc" style:font-style-asian="normal" style:font-style-complex="normal"/>
    </style:style>
    <style:style style:name="T17" style:family="text">
      <style:text-properties fo:font-weight="normal" style:font-weight-asian="normal" style:font-weight-complex="normal"/>
    </style:style>
    <style:style style:name="T18" style:family="text">
      <style:text-properties fo:font-weight="normal" officeooo:rsid="01ad6031" style:font-weight-asian="normal" style:font-weight-complex="normal"/>
    </style:style>
    <style:style style:name="T19" style:family="text">
      <style:text-properties fo:font-weight="normal" officeooo:rsid="01ac08c0" style:font-weight-asian="normal" style:font-weight-complex="normal"/>
    </style:style>
    <style:style style:name="T20" style:family="text">
      <style:text-properties fo:font-weight="normal" officeooo:rsid="02816d0e" style:font-weight-asian="normal" style:font-weight-complex="normal"/>
    </style:style>
    <style:style style:name="T21" style:family="text">
      <style:text-properties fo:font-weight="normal" officeooo:rsid="01ad74a9" style:font-weight-asian="normal" style:font-weight-complex="normal"/>
    </style:style>
    <style:style style:name="T22" style:family="text">
      <style:text-properties fo:font-weight="normal" officeooo:rsid="01ac43c4" style:font-weight-asian="normal" style:font-weight-complex="normal"/>
    </style:style>
    <style:style style:name="T23" style:family="text">
      <style:text-properties fo:font-weight="normal" officeooo:rsid="033c667e" style:font-weight-asian="normal" style:font-weight-complex="normal"/>
    </style:style>
    <style:style style:name="T24" style:family="text">
      <style:text-properties fo:font-weight="normal" officeooo:rsid="033dd7d5" style:font-weight-asian="normal" style:font-weight-complex="normal"/>
    </style:style>
    <style:style style:name="T25" style:family="text">
      <style:text-properties fo:font-weight="normal" officeooo:rsid="033ec97e" style:font-weight-asian="normal" style:font-weight-complex="normal"/>
    </style:style>
    <style:style style:name="T26" style:family="text">
      <style:text-properties officeooo:rsid="033e052b"/>
    </style:style>
    <style:style style:name="T27" style:family="text">
      <style:text-properties officeooo:rsid="036d00b6"/>
    </style:style>
    <style:style style:name="T28" style:family="text">
      <style:text-properties fo:font-weight="normal" officeooo:rsid="014a3b53" style:font-weight-asian="normal" style:font-weight-complex="normal"/>
    </style:style>
    <style:style style:name="T29" style:family="text">
      <style:text-properties fo:font-weight="normal" officeooo:rsid="01c47fc0" style:font-weight-asian="normal" style:font-weight-complex="normal"/>
    </style:style>
    <style:style style:name="T30" style:family="text">
      <style:text-properties officeooo:rsid="01cb97ef"/>
    </style:style>
    <style:style style:name="T31" style:family="text">
      <style:text-properties fo:color="#000000" loext:opacity="100%" fo:font-weight="bold" officeooo:rsid="01be688a" style:font-weight-asian="bold" style:font-weight-complex="bold"/>
    </style:style>
    <style:style style:name="T32" style:family="text">
      <style:text-properties officeooo:rsid="01be688a"/>
    </style:style>
    <style:style style:name="T33" style:family="text">
      <style:text-properties fo:color="#000000" loext:opacity="100%" officeooo:rsid="01be688a"/>
    </style:style>
    <style:style style:name="T34" style:family="text">
      <style:text-properties fo:color="#000000" loext:opacity="100%" style:font-name="Calibri" officeooo:rsid="00b83bdc" style:font-name-asian="Calibri" style:font-name-complex="Calibri"/>
    </style:style>
    <style:style style:name="T35" style:family="text">
      <style:text-properties officeooo:rsid="0213a3a3"/>
    </style:style>
    <style:style style:name="T36" style:family="text">
      <style:text-properties officeooo:rsid="0217a899"/>
    </style:style>
    <style:style style:name="T37" style:family="text">
      <style:text-properties officeooo:rsid="014c9322"/>
    </style:style>
    <style:style style:name="T38" style:family="text">
      <style:text-properties officeooo:rsid="021c76f3"/>
    </style:style>
    <style:style style:name="T39" style:family="text">
      <style:text-properties officeooo:rsid="0100727d"/>
    </style:style>
    <style:style style:name="T40" style:family="text">
      <style:text-properties fo:font-weight="bold" style:font-weight-asian="bold" style:font-weight-complex="bold"/>
    </style:style>
    <style:style style:name="T41" style:family="text">
      <style:text-properties fo:font-weight="bold" officeooo:rsid="0100727d" style:font-weight-asian="bold" style:font-weight-complex="bold"/>
    </style:style>
    <style:style style:name="T42" style:family="text">
      <style:text-properties officeooo:rsid="019c2785"/>
    </style:style>
    <style:style style:name="T43" style:family="text">
      <style:text-properties style:text-underline-style="none" fo:font-weight="normal" officeooo:rsid="01bfbee6" style:font-weight-asian="normal" style:font-weight-complex="normal"/>
    </style:style>
    <style:style style:name="T44" style:family="text">
      <style:text-properties style:text-underline-style="none" fo:font-weight="normal" officeooo:rsid="01cc31a5" style:font-weight-asian="normal" style:font-weight-complex="normal"/>
    </style:style>
    <style:style style:name="T45" style:family="text">
      <style:text-properties style:text-underline-style="none" fo:font-weight="normal" officeooo:rsid="01c9f2cb" style:font-weight-asian="normal" style:font-weight-complex="normal"/>
    </style:style>
    <style:style style:name="T46" style:family="text">
      <style:text-properties style:text-underline-style="none" fo:font-weight="normal" officeooo:rsid="01298765" style:font-weight-asian="normal" style:font-weight-complex="normal"/>
    </style:style>
    <style:style style:name="T47" style:family="text">
      <style:text-properties style:text-underline-style="none" fo:font-weight="normal" officeooo:rsid="00254374" style:font-weight-asian="normal" style:font-weight-complex="normal"/>
    </style:style>
    <style:style style:name="T48" style:family="text">
      <style:text-properties style:text-underline-style="none" fo:font-weight="normal" officeooo:rsid="01ca5686" style:font-weight-asian="normal" style:font-weight-complex="normal"/>
    </style:style>
    <style:style style:name="T49" style:family="text">
      <style:text-properties fo:font-weight="normal" officeooo:rsid="015b1276" style:font-weight-asian="normal" style:font-weight-complex="normal"/>
    </style:style>
    <style:style style:name="T50" style:family="text">
      <style:text-properties style:font-name="Calibri" fo:font-weight="normal" officeooo:rsid="00b83bdc" style:font-name-asian="Calibri" style:font-weight-asian="normal" style:font-name-complex="Calibri" style:font-weight-complex="normal"/>
    </style:style>
    <style:style style:name="T51" style:family="text">
      <style:text-properties fo:font-weight="normal" officeooo:rsid="015c5f19" style:font-weight-asian="normal" style:font-weight-complex="normal"/>
    </style:style>
    <style:style style:name="T52" style:family="text">
      <style:text-properties fo:font-weight="normal" officeooo:rsid="015dcce8" style:font-weight-asian="normal" style:font-weight-complex="normal"/>
    </style:style>
    <style:style style:name="T53" style:family="text">
      <style:text-properties fo:font-weight="normal" officeooo:rsid="015ed139" style:font-weight-asian="normal" style:font-weight-complex="normal"/>
    </style:style>
    <style:style style:name="T54" style:family="text">
      <style:text-properties fo:font-weight="normal" officeooo:rsid="01646d3b" style:font-weight-asian="normal" style:font-weight-complex="normal"/>
    </style:style>
    <style:style style:name="T55" style:family="text">
      <style:text-properties fo:font-weight="normal" officeooo:rsid="0163f593" style:font-weight-asian="normal" style:font-weight-complex="normal"/>
    </style:style>
    <style:style style:name="T56" style:family="text">
      <style:text-properties fo:font-weight="normal" officeooo:rsid="016036b3" style:font-weight-asian="normal" style:font-weight-complex="normal"/>
    </style:style>
    <style:style style:name="T57" style:family="text">
      <style:text-properties style:font-name="Calibri" fo:font-weight="normal" officeooo:rsid="016036b3" style:font-name-asian="Calibri" style:font-weight-asian="normal" style:font-name-complex="Calibri" style:font-weight-complex="normal"/>
    </style:style>
    <style:style style:name="T58" style:family="text">
      <style:text-properties fo:font-weight="normal" officeooo:rsid="01d3be6a" style:font-weight-asian="normal" style:font-weight-complex="normal"/>
    </style:style>
    <style:style style:name="T59" style:family="text">
      <style:text-properties fo:font-weight="normal" officeooo:rsid="01632a0d" style:font-weight-asian="normal" style:font-weight-complex="normal"/>
    </style:style>
    <style:style style:name="T60" style:family="text">
      <style:text-properties fo:font-weight="normal" officeooo:rsid="0163dfa4" style:font-weight-asian="normal" style:font-weight-complex="normal"/>
    </style:style>
    <style:style style:name="T61" style:family="text">
      <style:text-properties style:font-name="Calibri" officeooo:rsid="00b83bdc" style:font-name-asian="Calibri" style:font-name-complex="Calibri"/>
    </style:style>
    <style:style style:name="T62" style:family="text">
      <style:text-properties fo:font-weight="normal" officeooo:rsid="017828d0" style:font-weight-asian="normal" style:font-weight-complex="normal"/>
    </style:style>
    <style:style style:name="T63" style:family="text">
      <style:text-properties fo:font-weight="normal" officeooo:rsid="017a4f32" style:font-weight-asian="normal" style:font-weight-complex="normal"/>
    </style:style>
    <style:style style:name="T64" style:family="text">
      <style:text-properties fo:font-weight="normal" officeooo:rsid="017b9870" style:font-weight-asian="normal" style:font-weight-complex="normal"/>
    </style:style>
    <style:style style:name="T65" style:family="text">
      <style:text-properties fo:font-weight="normal" officeooo:rsid="0179d250" style:font-weight-asian="normal" style:font-weight-complex="normal"/>
    </style:style>
    <style:style style:name="T66" style:family="text">
      <style:text-properties fo:font-weight="normal" officeooo:rsid="0181ed3a" style:font-weight-asian="normal" style:font-weight-complex="normal"/>
    </style:style>
    <style:style style:name="T67" style:family="text">
      <style:text-properties fo:color="#808080" loext:opacity="100%" fo:font-weight="normal" officeooo:rsid="01d7eaed" style:font-weight-asian="normal" style:font-weight-complex="normal"/>
    </style:style>
    <style:style style:name="T68" style:family="text">
      <style:text-properties fo:font-size="9pt" fo:font-weight="normal" officeooo:rsid="0145d552" style:font-size-asian="9pt" style:font-weight-asian="normal" style:font-size-complex="9pt" style:font-weight-complex="normal"/>
    </style:style>
    <style:style style:name="T69" style:family="text">
      <style:text-properties fo:font-size="14pt" fo:font-weight="bold" style:font-size-asian="14pt" style:font-weight-asian="bold" style:font-size-complex="14pt" style:font-weight-complex="bold"/>
    </style:style>
    <style:style style:name="T70" style:family="text">
      <style:text-properties fo:font-size="14pt" style:font-size-asian="14pt" style:font-size-complex="14pt"/>
    </style:style>
    <style:style style:name="T71" style:family="text">
      <style:text-properties fo:color="#c9211e" loext:opacity="100%" style:font-name="Carolingia" fo:font-size="48pt" fo:background-color="#ffbf00" loext:char-shading-value="0" style:font-size-asian="48pt" style:font-size-complex="48pt"/>
    </style:style>
    <style:style style:name="T72" style:family="text">
      <style:text-properties style:font-name="Carolingia"/>
    </style:style>
    <style:style style:name="T73" style:family="text">
      <style:text-properties fo:color="#c9211e" loext:opacity="100%" fo:font-weight="bold" officeooo:rsid="000333b2" style:font-weight-asian="bold" style:font-weight-complex="bold"/>
    </style:style>
    <style:style style:name="T74" style:family="text">
      <style:text-properties fo:font-weight="bold" officeooo:rsid="000333b2" style:font-weight-asian="bold" style:font-weight-complex="bold"/>
    </style:style>
    <style:style style:name="T75" style:family="text">
      <style:text-properties officeooo:rsid="000333b2"/>
    </style:style>
    <style:style style:name="T76" style:family="text">
      <style:text-properties style:text-underline-style="solid" style:text-underline-width="auto" style:text-underline-color="font-color" officeooo:rsid="000333b2"/>
    </style:style>
    <style:style style:name="T77" style:family="text">
      <style:text-properties fo:color="#c9211e" loext:opacity="100%" fo:font-weight="bold" officeooo:rsid="00c61c25" style:font-weight-asian="bold" style:font-weight-complex="bold"/>
    </style:style>
    <style:style style:name="T78" style:family="text">
      <style:text-properties fo:font-weight="bold" officeooo:rsid="00c61c25" style:font-weight-asian="bold" style:font-weight-complex="bold"/>
    </style:style>
    <style:style style:name="T79" style:family="text">
      <style:text-properties officeooo:rsid="00061258"/>
    </style:style>
    <style:style style:name="T80" style:family="text">
      <style:text-properties fo:color="#2a6099" loext:opacity="100%" fo:font-weight="bold" officeooo:rsid="03fcca9e" style:font-weight-asian="bold" style:font-weight-complex="bold"/>
    </style:style>
    <style:style style:name="T81" style:family="text">
      <style:text-properties fo:color="#c9211e" loext:opacity="100%" fo:font-weight="bold" style:font-weight-asian="bold" style:font-weight-complex="bold"/>
    </style:style>
    <style:style style:name="T82" style:family="text">
      <style:text-properties fo:color="#3465a4" loext:opacity="100%" fo:font-weight="bold" officeooo:rsid="028f4e8a" style:font-weight-asian="bold" style:font-weight-complex="bold"/>
    </style:style>
    <style:style style:name="T83" style:family="text">
      <style:text-properties fo:color="#c9211e" loext:opacity="100%" fo:font-weight="bold" officeooo:rsid="00061258" style:font-weight-asian="bold" style:font-weight-complex="bold"/>
    </style:style>
    <style:style style:name="T84" style:family="text">
      <style:text-properties fo:font-weight="bold" officeooo:rsid="00061258" style:font-weight-asian="bold" style:font-weight-complex="bold"/>
    </style:style>
    <style:style style:name="T85" style:family="text">
      <style:text-properties fo:color="#2a6099" loext:opacity="100%" fo:font-weight="bold" officeooo:rsid="03fda654" style:font-weight-asian="bold" style:font-weight-complex="bold"/>
    </style:style>
    <style:style style:name="T86" style:family="text">
      <style:text-properties fo:color="#2a6099" loext:opacity="100%" fo:font-weight="bold" officeooo:rsid="00c61c25" style:font-weight-asian="bold" style:font-weight-complex="bold"/>
    </style:style>
    <style:style style:name="T87" style:family="text">
      <style:text-properties style:text-underline-style="solid" style:text-underline-width="auto" style:text-underline-color="font-color"/>
    </style:style>
    <style:style style:name="T88" style:family="text">
      <style:text-properties fo:color="#000000" loext:opacity="100%" style:text-underline-style="solid" style:text-underline-width="auto" style:text-underline-color="font-color" fo:font-weight="bold" style:font-weight-asian="bold" style:font-weight-complex="bold"/>
    </style:style>
    <style:style style:name="T89" style:family="text">
      <style:text-properties fo:font-size="10pt" style:font-size-asian="10pt" style:font-size-complex="10pt"/>
    </style:style>
    <style:style style:name="T90" style:family="text">
      <style:text-properties fo:color="#2a6099" loext:opacity="100%" fo:font-weight="bold" style:font-weight-asian="bold" style:font-weight-complex="bold"/>
    </style:style>
    <style:style style:name="T91" style:family="text">
      <style:text-properties fo:color="#2a6099" loext:opacity="100%" fo:font-weight="bold" officeooo:rsid="00b21ef0" style:font-weight-asian="bold" style:font-weight-complex="bold"/>
    </style:style>
    <style:style style:name="T92" style:family="text">
      <style:text-properties fo:color="#c9211e" loext:opacity="100%" officeooo:rsid="002f88c8"/>
    </style:style>
    <style:style style:name="T93" style:family="text">
      <style:text-properties fo:color="#c9211e" loext:opacity="100%" fo:font-weight="bold" officeooo:rsid="002f88c8" style:font-weight-asian="bold" style:font-weight-complex="bold"/>
    </style:style>
    <style:style style:name="T94" style:family="text">
      <style:text-properties fo:color="#000000" loext:opacity="100%" fo:font-weight="bold" officeooo:rsid="002f88c8" style:font-weight-asian="bold" style:font-weight-complex="bold"/>
    </style:style>
    <style:style style:name="T95" style:family="text">
      <style:text-properties fo:color="#2a6099" loext:opacity="100%" fo:font-weight="bold" officeooo:rsid="002f88c8" style:font-weight-asian="bold" style:font-weight-complex="bold"/>
    </style:style>
    <style:style style:name="T96" style:family="text">
      <style:text-properties fo:color="#2a6099" loext:opacity="100%" fo:font-weight="bold" officeooo:rsid="00776a34" style:font-weight-asian="bold" style:font-weight-complex="bold"/>
    </style:style>
    <style:style style:name="T97" style:family="text">
      <style:text-properties officeooo:rsid="003468fb"/>
    </style:style>
    <style:style style:name="T98" style:family="text">
      <style:text-properties style:text-position="super 58%" fo:font-style="normal" officeooo:rsid="001471f2" style:font-style-asian="normal" style:font-style-complex="normal"/>
    </style:style>
    <style:style style:name="T99" style:family="text">
      <style:text-properties style:text-position="super 58%" fo:font-style="normal" officeooo:rsid="0013224a" style:font-style-asian="normal" style:font-style-complex="normal"/>
    </style:style>
    <style:style style:name="T100" style:family="text">
      <style:text-properties officeooo:rsid="0004722d"/>
    </style:style>
    <style:style style:name="T101" style:family="text">
      <style:text-properties fo:color="#c9211e" loext:opacity="100%" fo:font-weight="bold" officeooo:rsid="003468fb" style:font-weight-asian="bold" style:font-weight-complex="bold"/>
    </style:style>
    <style:style style:name="T102" style:family="text">
      <style:text-properties fo:font-weight="bold" officeooo:rsid="003468fb" style:font-weight-asian="bold" style:font-weight-complex="bold"/>
    </style:style>
    <style:style style:name="T103" style:family="text">
      <style:text-properties fo:color="#2a6099" loext:opacity="100%" fo:font-weight="bold" officeooo:rsid="03fbcae4" style:font-weight-asian="bold" style:font-weight-complex="bold"/>
    </style:style>
    <style:style style:name="T104" style:family="text">
      <style:text-properties fo:color="#c9211e" loext:opacity="100%" fo:font-weight="bold" officeooo:rsid="0228f053" style:font-weight-asian="bold" style:font-weight-complex="bold"/>
    </style:style>
    <style:style style:name="T105" style:family="text">
      <style:text-properties fo:color="#000000" loext:opacity="100%" fo:font-weight="bold" officeooo:rsid="0228f053" style:font-weight-asian="bold" style:font-weight-complex="bold"/>
    </style:style>
    <style:style style:name="T106" style:family="text">
      <style:text-properties fo:color="#2a6099" loext:opacity="100%" fo:font-weight="bold" officeooo:rsid="00b83bdc" style:font-name-asian="Calibri" style:font-weight-asian="bold" style:font-name-complex="Calibri" style:font-weight-complex="bold"/>
    </style:style>
    <style:style style:name="T107" style:family="text">
      <style:text-properties fo:color="#2a6099" loext:opacity="100%" fo:font-weight="bold" officeooo:rsid="03fda654" style:font-name-asian="Calibri" style:font-weight-asian="bold" style:font-name-complex="Calibri" style:font-weight-complex="bold"/>
    </style:style>
    <style:style style:name="T108" style:family="text">
      <style:text-properties fo:color="#c9211e" loext:opacity="100%" fo:font-weight="bold" officeooo:rsid="022acf86" style:font-weight-asian="bold" style:font-weight-complex="bold"/>
    </style:style>
    <style:style style:name="T109" style:family="text">
      <style:text-properties fo:font-weight="bold" officeooo:rsid="022acf86" style:font-weight-asian="bold" style:font-weight-complex="bold"/>
    </style:style>
    <style:style style:name="T110" style:family="text">
      <style:text-properties officeooo:rsid="022acf86"/>
    </style:style>
    <style:style style:name="T111" style:family="text">
      <style:text-properties fo:color="#2a6099" loext:opacity="100%" fo:font-weight="bold" officeooo:rsid="04468ab2" style:font-weight-asian="bold" style:font-weight-complex="bold"/>
    </style:style>
    <style:style style:name="T112" style:family="text">
      <style:text-properties fo:font-weight="bold" officeooo:rsid="0009e01f" style:font-weight-asian="bold" style:font-weight-complex="bold"/>
    </style:style>
    <style:style style:name="T113" style:family="text">
      <style:text-properties officeooo:rsid="0009e01f"/>
    </style:style>
    <style:style style:name="T114" style:family="text">
      <style:text-properties fo:color="#2a6099" loext:opacity="100%" fo:font-weight="bold" officeooo:rsid="00b3efb2" style:font-weight-asian="bold" style:font-weight-complex="bold"/>
    </style:style>
    <style:style style:name="T115" style:family="text">
      <style:text-properties fo:color="#3465a4" loext:opacity="100%" fo:font-weight="bold" officeooo:rsid="03fda654" style:font-weight-asian="bold" style:font-weight-complex="bold"/>
    </style:style>
    <style:style style:name="T116" style:family="text">
      <style:text-properties fo:color="#3465a4" loext:opacity="100%"/>
    </style:style>
    <style:style style:name="T117" style:family="text">
      <style:text-properties fo:color="#3465a4" loext:opacity="100%" officeooo:rsid="02408514"/>
    </style:style>
    <style:style style:name="T118" style:family="text">
      <style:text-properties fo:color="#3465a4" loext:opacity="100%" officeooo:rsid="03fda654"/>
    </style:style>
    <style:style style:name="T119" style:family="text">
      <style:text-properties fo:color="#355269" loext:opacity="100%" officeooo:rsid="02408514"/>
    </style:style>
    <style:style style:name="T120" style:family="text">
      <style:text-properties fo:color="#c9211e" loext:opacity="100%" fo:font-weight="bold" officeooo:rsid="0004722d" style:font-weight-asian="bold" style:font-weight-complex="bold"/>
    </style:style>
    <style:style style:name="T121" style:family="text">
      <style:text-properties fo:font-weight="bold" officeooo:rsid="0004722d" style:font-weight-asian="bold" style:font-weight-complex="bold"/>
    </style:style>
    <style:style style:name="T122" style:family="text">
      <style:text-properties fo:color="#2a6099" loext:opacity="100%" fo:font-weight="bold" officeooo:rsid="024ec295" style:font-weight-asian="bold" style:font-weight-complex="bold"/>
    </style:style>
    <style:style style:name="T123" style:family="text">
      <style:text-properties fo:color="#2a6099" loext:opacity="100%" officeooo:rsid="019fdc81"/>
    </style:style>
    <style:style style:name="T124" style:family="text">
      <style:text-properties fo:color="#2a6099" loext:opacity="100%" officeooo:rsid="023c66b8"/>
    </style:style>
    <style:style style:name="T125" style:family="text">
      <style:text-properties fo:color="#2a6099" loext:opacity="100%" officeooo:rsid="03fda654"/>
    </style:style>
    <style:style style:name="T126" style:family="text">
      <style:text-properties fo:color="#2a6099" loext:opacity="100%" officeooo:rsid="02f50beb"/>
    </style:style>
    <style:style style:name="T127" style:family="text">
      <style:text-properties fo:color="#2a6099" loext:opacity="100%" officeooo:rsid="0339041f"/>
    </style:style>
    <style:style style:name="T128" style:family="text">
      <style:text-properties fo:color="#c9211e" loext:opacity="100%" fo:font-weight="bold" officeooo:rsid="019fdc81" style:font-weight-asian="bold" style:font-weight-complex="bold"/>
    </style:style>
    <style:style style:name="T129" style:family="text">
      <style:text-properties fo:color="#c9211e" loext:opacity="100%" fo:font-weight="bold" officeooo:rsid="019fdc81" fo:background-color="#eeeeee" loext:char-shading-value="0" style:font-weight-asian="bold" style:font-weight-complex="bold"/>
    </style:style>
    <style:style style:name="T130" style:family="text">
      <style:text-properties fo:font-style="italic" fo:background-color="#eeeeee" loext:char-shading-value="0" style:font-style-asian="italic" style:font-style-complex="italic"/>
    </style:style>
    <style:style style:name="T131" style:family="text">
      <style:text-properties fo:color="#c9211e" loext:opacity="100%" fo:font-style="normal" fo:font-weight="bold" officeooo:rsid="0019d2a8" fo:background-color="#eeeeee" loext:char-shading-value="0" style:font-style-asian="normal" style:font-weight-asian="bold" style:font-style-complex="normal" style:font-weight-complex="bold"/>
    </style:style>
    <style:style style:name="T132" style:family="text">
      <style:text-properties fo:font-style="normal" fo:font-weight="bold" officeooo:rsid="0019d2a8" fo:background-color="#eeeeee" loext:char-shading-value="0" style:font-style-asian="normal" style:font-weight-asian="bold" style:font-style-complex="normal" style:font-weight-complex="bold"/>
    </style:style>
    <style:style style:name="T133" style:family="text">
      <style:text-properties fo:color="#c9211e" loext:opacity="100%" fo:font-weight="bold" fo:background-color="#eeeeee" loext:char-shading-value="0" style:font-weight-asian="bold" style:font-weight-complex="bold"/>
    </style:style>
    <style:style style:name="T134" style:family="text">
      <style:text-properties fo:font-weight="bold" fo:background-color="#eeeeee" loext:char-shading-value="0" style:font-weight-asian="bold" style:font-weight-complex="bold"/>
    </style:style>
    <style:style style:name="T135" style:family="text">
      <style:text-properties fo:background-color="#eeeeee" loext:char-shading-value="0"/>
    </style:style>
    <style:style style:name="T136" style:family="text">
      <style:text-properties fo:color="#2a6099" loext:opacity="100%" officeooo:rsid="00b21ef0" fo:background-color="#eeeeee" loext:char-shading-value="0"/>
    </style:style>
    <style:style style:name="T137" style:family="text">
      <style:text-properties fo:color="#2a6099" loext:opacity="100%" fo:font-weight="bold" officeooo:rsid="0004d0f1" fo:background-color="#eeeeee" loext:char-shading-value="0" style:font-weight-asian="bold" style:font-weight-complex="bold"/>
    </style:style>
    <style:style style:name="T138" style:family="text">
      <style:text-properties fo:color="#2a6099" loext:opacity="100%" fo:font-weight="bold" officeooo:rsid="00b21ef0" fo:background-color="#eeeeee" loext:char-shading-value="0" style:font-weight-asian="bold" style:font-weight-complex="bold"/>
    </style:style>
    <style:style style:name="T139" style:family="text">
      <style:text-properties officeooo:rsid="0004d0f1"/>
    </style:style>
    <style:style style:name="T140" style:family="text">
      <style:text-properties fo:color="#c9211e" loext:opacity="100%" fo:font-weight="bold" officeooo:rsid="0004d0f1" fo:background-color="#eeeeee" loext:char-shading-value="0" style:font-weight-asian="bold" style:font-weight-complex="bold"/>
    </style:style>
    <style:style style:name="T141" style:family="text">
      <style:text-properties fo:font-weight="bold" officeooo:rsid="0004d0f1" fo:background-color="#eeeeee" loext:char-shading-value="0" style:font-weight-asian="bold" style:font-weight-complex="bold"/>
    </style:style>
    <style:style style:name="T142" style:family="text">
      <style:text-properties officeooo:rsid="0004d0f1" fo:background-color="#eeeeee" loext:char-shading-value="0"/>
    </style:style>
    <style:style style:name="T143" style:family="text">
      <style:text-properties fo:color="#2a6099" loext:opacity="100%" fo:font-weight="bold" officeooo:rsid="00b21ef0" fo:background-color="#eeeeee" loext:char-shading-value="0" style:font-weight-asian="bold" style:font-weight-complex="bold"/>
    </style:style>
    <style:style style:name="T144" style:family="text">
      <style:text-properties fo:color="#2a6099" loext:opacity="100%" fo:font-weight="bold" officeooo:rsid="0004d0f1" fo:background-color="#eeeeee" loext:char-shading-value="0" style:font-weight-asian="bold" style:font-weight-complex="bold"/>
    </style:style>
    <style:style style:name="T145" style:family="text">
      <style:text-properties fo:color="#2a6099" loext:opacity="100%" fo:font-weight="bold" officeooo:rsid="03fbcae4" fo:background-color="#eeeeee" loext:char-shading-value="0" style:font-weight-asian="bold" style:font-weight-complex="bold"/>
    </style:style>
    <style:style style:name="T146" style:family="text">
      <style:text-properties fo:color="#2a6099" loext:opacity="100%" officeooo:rsid="02f0210b" fo:background-color="#eeeeee" loext:char-shading-value="0"/>
    </style:style>
    <style:style style:name="T147" style:family="text">
      <style:text-properties fo:color="#2a6099" loext:opacity="100%" officeooo:rsid="02408514" fo:background-color="#eeeeee" loext:char-shading-value="0"/>
    </style:style>
    <style:style style:name="T148" style:family="text">
      <style:text-properties fo:font-weight="bold" officeooo:rsid="0004d0f1" fo:background-color="#eeeeee" loext:char-shading-value="0" style:font-weight-asian="bold" style:font-weight-complex="bold"/>
    </style:style>
    <style:style style:name="T149" style:family="text">
      <style:text-properties officeooo:rsid="0004d0f1" fo:background-color="#eeeeee" loext:char-shading-value="0"/>
    </style:style>
    <style:style style:name="T150" style:family="text">
      <style:text-properties officeooo:rsid="0004d0f1" fo:background-color="transparent" loext:char-shading-value="0"/>
    </style:style>
    <style:style style:name="T151" style:family="text">
      <style:text-properties fo:color="#c9211e" loext:opacity="100%" fo:font-weight="bold" officeooo:rsid="0004d0f1" style:font-weight-asian="bold" style:font-weight-complex="bold"/>
    </style:style>
    <style:style style:name="T152" style:family="text">
      <style:text-properties fo:font-weight="bold" officeooo:rsid="0004d0f1" style:font-weight-asian="bold" style:font-weight-complex="bold"/>
    </style:style>
    <style:style style:name="T153" style:family="text">
      <style:text-properties fo:color="#2a6099" loext:opacity="100%" officeooo:rsid="0004d0f1"/>
    </style:style>
    <style:style style:name="T154" style:family="text">
      <style:text-properties fo:color="#2a6099" loext:opacity="100%" fo:font-weight="bold" officeooo:rsid="02408514" fo:background-color="#eeeeee" loext:char-shading-value="0" style:font-weight-asian="bold" style:font-weight-complex="bold"/>
    </style:style>
    <style:style style:name="T155" style:family="text">
      <style:text-properties fo:color="#b4c7dc" loext:opacity="100%" officeooo:rsid="0004d0f1" fo:background-color="#eeeeee" loext:char-shading-value="0"/>
    </style:style>
    <style:style style:name="T156" style:family="text">
      <style:text-properties fo:color="#b4c7dc" loext:opacity="100%" fo:font-weight="bold" officeooo:rsid="00b21ef0" fo:background-color="#eeeeee" loext:char-shading-value="0" style:font-weight-asian="bold" style:font-weight-complex="bold"/>
    </style:style>
    <style:style style:name="T157" style:family="text">
      <style:text-properties fo:color="#b4c7dc" loext:opacity="100%" fo:font-weight="bold" officeooo:rsid="00b997ae" fo:background-color="#eeeeee" loext:char-shading-value="0" style:font-weight-asian="bold" style:font-weight-complex="bold"/>
    </style:style>
    <style:style style:name="T158" style:family="text">
      <style:text-properties fo:color="#3465a4" loext:opacity="100%" officeooo:rsid="02c7af99" fo:background-color="#eeeeee" loext:char-shading-value="0"/>
    </style:style>
    <style:style style:name="T159" style:family="text">
      <style:text-properties fo:color="#2a6099" loext:opacity="100%" fo:font-weight="bold" officeooo:rsid="0004d0f1" fo:background-color="transparent" loext:char-shading-value="0" style:font-weight-asian="bold" style:font-weight-complex="bold"/>
    </style:style>
    <style:style style:name="T160" style:family="text">
      <style:text-properties fo:color="#2a6099" loext:opacity="100%" fo:font-weight="bold" officeooo:rsid="03fbcae4" style:font-name-asian="Calibri" style:font-weight-asian="bold" style:font-name-complex="Calibri" style:font-weight-complex="bold"/>
    </style:style>
    <style:style style:name="T161" style:family="text">
      <style:text-properties fo:color="#2a6099" loext:opacity="100%" fo:font-weight="bold" officeooo:rsid="00b83bdc" fo:background-color="#eeeeee" loext:char-shading-value="0" style:font-name-asian="Calibri" style:font-weight-asian="bold" style:font-name-complex="Calibri" style:font-weight-complex="bold"/>
    </style:style>
    <style:style style:name="T162" style:family="text">
      <style:text-properties fo:color="#2a6099" loext:opacity="100%" fo:font-weight="bold" officeooo:rsid="00b21ef0" fo:background-color="transparent" loext:char-shading-value="0" style:font-weight-asian="bold" style:font-weight-complex="bold"/>
    </style:style>
    <style:style style:name="T163" style:family="text">
      <style:text-properties fo:color="#5983b0" loext:opacity="100%" fo:font-weight="bold" officeooo:rsid="003f7803" style:font-weight-asian="bold" style:font-weight-complex="bold"/>
    </style:style>
    <style:style style:name="T164" style:family="text">
      <style:text-properties fo:color="#5983b0" loext:opacity="100%" fo:font-weight="bold" officeooo:rsid="00b3efb2" style:font-weight-asian="bold" style:font-weight-complex="bold"/>
    </style:style>
    <style:style style:name="T165" style:family="text">
      <style:text-properties fo:color="#2a6099" loext:opacity="100%" officeooo:rsid="03ed1285" fo:background-color="#eeeeee" loext:char-shading-value="0"/>
    </style:style>
    <style:style style:name="T166" style:family="text">
      <style:text-properties fo:color="#5983b0" loext:opacity="100%" fo:font-weight="bold" officeooo:rsid="0004d0f1" style:font-weight-asian="bold" style:font-weight-complex="bold"/>
    </style:style>
    <style:style style:name="T167" style:family="text">
      <style:text-properties fo:color="#5983b0" loext:opacity="100%" fo:font-weight="bold" officeooo:rsid="02c8e69f" style:font-weight-asian="bold" style:font-weight-complex="bold"/>
    </style:style>
    <style:style style:name="T168" style:family="text">
      <style:text-properties fo:color="#5983b0" loext:opacity="100%" fo:font-weight="bold" officeooo:rsid="00b21ef0" style:font-weight-asian="bold" style:font-weight-complex="bold"/>
    </style:style>
    <style:style style:name="T169" style:family="text">
      <style:text-properties fo:color="#5983b0" loext:opacity="100%" fo:font-weight="bold" officeooo:rsid="028f4e8a" style:font-weight-asian="bold" style:font-weight-complex="bold"/>
    </style:style>
    <style:style style:name="T170" style:family="text">
      <style:text-properties fo:color="#000000" loext:opacity="100%" fo:font-size="9pt" officeooo:rsid="04b004b5" fo:background-color="transparent" loext:char-shading-value="0" style:font-size-asian="9pt" style:font-size-complex="9pt"/>
    </style:style>
    <style:style style:name="T171" style:family="text">
      <style:text-properties fo:color="#000000" loext:opacity="100%" fo:font-size="9pt" officeooo:rsid="046034f1" fo:background-color="transparent" loext:char-shading-value="0" style:font-size-asian="9pt" style:font-size-complex="9pt"/>
    </style:style>
    <style:style style:name="T172" style:family="text">
      <style:text-properties fo:color="#000000" loext:opacity="100%" fo:font-weight="bold" style:font-weight-asian="bold" style:font-weight-complex="bold"/>
    </style:style>
    <style:style style:name="T173" style:family="text">
      <style:text-properties fo:color="#2a6099" loext:opacity="100%" fo:font-weight="bold" officeooo:rsid="02c8b1c3" style:font-weight-asian="bold" style:font-weight-complex="bold"/>
    </style:style>
    <style:style style:name="T174" style:family="text">
      <style:text-properties fo:color="#2a6099" loext:opacity="100%" fo:font-weight="bold" officeooo:rsid="0357f201" style:font-weight-asian="bold" style:font-weight-complex="bold"/>
    </style:style>
    <style:style style:name="T175" style:family="text">
      <style:text-properties fo:color="#c9211e" loext:opacity="100%" officeooo:rsid="00b3efb2"/>
    </style:style>
    <style:style style:name="T176" style:family="text">
      <style:text-properties fo:color="#000000" loext:opacity="100%" style:text-underline-style="solid" style:text-underline-width="auto" style:text-underline-color="font-color" fo:font-weight="bold" officeooo:rsid="00b3efb2" style:font-weight-asian="bold" style:font-weight-complex="bold"/>
    </style:style>
    <style:style style:name="T177" style:family="text">
      <style:text-properties fo:color="#2a6099" loext:opacity="100%" fo:font-weight="bold" officeooo:rsid="003468fb" style:font-weight-asian="bold" style:font-weight-complex="bold"/>
    </style:style>
    <style:style style:name="T178" style:family="text">
      <style:text-properties fo:color="#2a6099" loext:opacity="100%" fo:font-weight="bold" officeooo:rsid="00b4b952" style:font-weight-asian="bold" style:font-weight-complex="bold"/>
    </style:style>
    <style:style style:name="T179" style:family="text">
      <style:text-properties fo:color="#2a6099" loext:opacity="100%" officeooo:rsid="00b4b952"/>
    </style:style>
    <style:style style:name="T180" style:family="text">
      <style:text-properties fo:color="#000000" loext:opacity="100%" style:text-underline-style="solid" style:text-underline-width="auto" style:text-underline-color="font-color" fo:font-weight="bold" officeooo:rsid="00b4b952" style:font-weight-asian="bold" style:font-weight-complex="bold"/>
    </style:style>
    <style:style style:name="T181" style:family="text">
      <style:text-properties style:text-underline-style="solid" style:text-underline-width="auto" style:text-underline-color="font-color" fo:font-weight="bold" style:font-weight-asian="bold" style:font-weight-complex="bold"/>
    </style:style>
    <style:style style:name="T182" style:family="text">
      <style:text-properties style:text-underline-style="none" fo:font-weight="bold" style:font-weight-asian="bold" style:font-weight-complex="bold"/>
    </style:style>
    <style:style style:name="T183" style:family="text">
      <style:text-properties fo:font-weight="bold" officeooo:rsid="00ce1e5f" style:font-weight-asian="bold" style:font-weight-complex="bold"/>
    </style:style>
    <style:style style:name="T184" style:family="text">
      <style:text-properties fo:font-size="13pt" style:font-size-asian="13pt" style:font-size-complex="13pt"/>
    </style:style>
    <style:style style:name="T185" style:family="text">
      <style:text-properties fo:font-size="13pt" officeooo:rsid="001157bb" style:font-size-asian="13pt" style:font-size-complex="13pt"/>
    </style:style>
    <style:style style:name="T186" style:family="text">
      <style:text-properties fo:color="#2a6099" loext:opacity="100%" fo:font-weight="bold" officeooo:rsid="02408514" style:font-weight-asian="bold" style:font-weight-complex="bold"/>
    </style:style>
    <style:style style:name="T187" style:family="text">
      <style:text-properties fo:color="#000000" loext:opacity="100%" fo:font-weight="bold" officeooo:rsid="00b4b952" style:font-weight-asian="bold" style:font-weight-complex="bold"/>
    </style:style>
    <style:style style:name="T188" style:family="text">
      <style:text-properties fo:color="#000000" loext:opacity="100%" style:text-underline-style="solid" style:text-underline-width="auto" style:text-underline-color="font-color" officeooo:rsid="00b3efb2"/>
    </style:style>
    <style:style style:name="T189" style:family="text">
      <style:text-properties fo:color="#c9211e" loext:opacity="100%" style:text-underline-style="none" fo:font-weight="bold" officeooo:rsid="0005f06a" style:font-weight-asian="bold" style:font-weight-complex="bold"/>
    </style:style>
    <style:style style:name="T190" style:family="text">
      <style:text-properties fo:color="#000000" loext:opacity="100%" style:text-underline-style="none" fo:font-weight="bold" officeooo:rsid="0005f06a" style:font-weight-asian="bold" style:font-weight-complex="bold"/>
    </style:style>
    <style:style style:name="T191" style:family="text">
      <style:text-properties style:text-underline-style="none" fo:font-weight="bold" officeooo:rsid="0005f06a" style:font-weight-asian="bold" style:font-weight-complex="bold"/>
    </style:style>
    <style:style style:name="T192" style:family="text">
      <style:text-properties style:text-underline-style="none" fo:font-weight="normal" officeooo:rsid="0005f06a" style:font-weight-asian="normal" style:font-weight-complex="normal"/>
    </style:style>
    <style:style style:name="T193" style:family="text">
      <style:text-properties fo:color="#c9211e" loext:opacity="100%" style:text-underline-style="none" fo:font-weight="bold" officeooo:rsid="01af5fa0" style:font-weight-asian="bold" style:font-weight-complex="bold"/>
    </style:style>
    <style:style style:name="T194" style:family="text">
      <style:text-properties fo:color="#ffbf00" loext:opacity="100%" style:text-underline-style="none" fo:font-weight="bold" officeooo:rsid="01519bf9" style:font-weight-asian="bold" style:font-weight-complex="bold"/>
    </style:style>
    <style:style style:name="T195" style:family="text">
      <style:text-properties style:text-underline-style="none" fo:font-weight="normal" officeooo:rsid="01519bf9" style:font-weight-asian="normal" style:font-weight-complex="normal"/>
    </style:style>
    <style:style style:name="T196" style:family="text">
      <style:text-properties fo:color="#c9211e" loext:opacity="100%" style:text-underline-style="none" fo:font-weight="bold" officeooo:rsid="031c12ff" style:font-weight-asian="bold" style:font-weight-complex="bold"/>
    </style:style>
    <style:style style:name="T197" style:family="text">
      <style:text-properties fo:color="#999999" loext:opacity="100%" style:text-underline-style="none" fo:font-weight="bold" officeooo:rsid="01519bf9" style:font-weight-asian="bold" style:font-weight-complex="bold"/>
    </style:style>
    <style:style style:name="T198" style:family="text">
      <style:text-properties fo:color="#999999" loext:opacity="100%" style:text-underline-style="none" fo:font-weight="bold" officeooo:rsid="01af5fa0" style:font-weight-asian="bold" style:font-weight-complex="bold"/>
    </style:style>
    <style:style style:name="T199" style:family="text">
      <style:text-properties fo:color="#c9211e" loext:opacity="100%" style:text-underline-style="none" fo:font-weight="bold" officeooo:rsid="01b60816" style:font-weight-asian="bold" style:font-weight-complex="bold"/>
    </style:style>
    <style:style style:name="T200" style:family="text">
      <style:text-properties fo:color="#b85c00" loext:opacity="100%" style:text-underline-style="none" fo:font-weight="bold" officeooo:rsid="01519bf9" style:font-weight-asian="bold" style:font-weight-complex="bold"/>
    </style:style>
    <style:style style:name="T201" style:family="text">
      <style:text-properties fo:color="#3465a4" loext:opacity="100%" officeooo:rsid="028f4e8a"/>
    </style:style>
    <style:style style:name="T202" style:family="text">
      <style:text-properties fo:font-style="normal" style:text-underline-style="solid" style:text-underline-width="auto" style:text-underline-color="font-color" style:font-style-asian="normal" style:font-style-complex="normal"/>
    </style:style>
    <style:style style:name="T203" style:family="text">
      <style:text-properties fo:font-style="normal" style:text-underline-style="solid" style:text-underline-width="auto" style:text-underline-color="font-color" officeooo:rsid="010a400d" style:font-style-asian="normal" style:font-style-complex="normal"/>
    </style:style>
    <style:style style:name="T204" style:family="text">
      <style:text-properties fo:font-style="normal" style:text-underline-style="solid" style:text-underline-width="auto" style:text-underline-color="font-color" officeooo:rsid="006d4be9" style:font-style-asian="normal" style:font-style-complex="normal"/>
    </style:style>
    <style:style style:name="T205" style:family="text">
      <style:text-properties fo:font-style="normal" style:text-underline-style="solid" style:text-underline-width="auto" style:text-underline-color="font-color" officeooo:rsid="016f946a" style:font-style-asian="normal" style:font-style-complex="normal"/>
    </style:style>
    <style:style style:name="T206" style:family="text">
      <style:text-properties fo:font-style="normal" style:text-underline-style="solid" style:text-underline-width="auto" style:text-underline-color="font-color" officeooo:rsid="03e26a11" style:font-style-asian="normal" style:font-style-complex="normal"/>
    </style:style>
    <style:style style:name="T207" style:family="text">
      <style:text-properties fo:font-style="normal" officeooo:rsid="03e26a11" style:font-style-asian="normal" style:font-style-complex="normal"/>
    </style:style>
    <style:style style:name="T208" style:family="text">
      <style:text-properties fo:font-weight="bold" officeooo:rsid="04372718" style:font-weight-asian="bold" style:font-weight-complex="bold"/>
    </style:style>
    <style:style style:name="T209" style:family="text">
      <style:text-properties officeooo:rsid="04372718"/>
    </style:style>
    <style:style style:name="T210" style:family="text">
      <style:text-properties officeooo:rsid="04392d6f"/>
    </style:style>
    <style:style style:name="T211" style:family="text">
      <style:text-properties officeooo:rsid="0439697c"/>
    </style:style>
    <style:style style:name="T212" style:family="text">
      <style:text-properties officeooo:rsid="03de57f7"/>
    </style:style>
    <style:style style:name="T213" style:family="text">
      <style:text-properties officeooo:rsid="0174342b"/>
    </style:style>
    <style:style style:name="T214" style:family="text">
      <style:text-properties officeooo:rsid="0070cc7d"/>
    </style:style>
    <style:style style:name="T215" style:family="text">
      <style:text-properties officeooo:rsid="03096590"/>
    </style:style>
    <style:style style:name="T216" style:family="text">
      <style:text-properties fo:font-weight="bold" officeooo:rsid="01754d71" style:font-weight-asian="bold" style:font-weight-complex="bold"/>
    </style:style>
    <style:style style:name="T217" style:family="text">
      <style:text-properties officeooo:rsid="01754d71"/>
    </style:style>
    <style:style style:name="T218" style:family="text">
      <style:text-properties officeooo:rsid="0441f70d"/>
    </style:style>
    <style:style style:name="T219" style:family="text">
      <style:text-properties fo:font-weight="bold" officeooo:rsid="0176763b" style:font-weight-asian="bold" style:font-weight-complex="bold"/>
    </style:style>
    <style:style style:name="T220" style:family="text">
      <style:text-properties officeooo:rsid="0176763b"/>
    </style:style>
    <style:style style:name="T221" style:family="text">
      <style:text-properties officeooo:rsid="0303eaac"/>
    </style:style>
    <style:style style:name="T222" style:family="text">
      <style:text-properties fo:color="#000000" loext:opacity="100%" fo:font-style="normal" fo:font-weight="bold" officeooo:rsid="043a756a" style:font-style-asian="normal" style:font-weight-asian="bold" style:font-style-complex="normal" style:font-weight-complex="bold"/>
    </style:style>
    <style:style style:name="T223" style:family="text">
      <style:text-properties fo:color="#000000" loext:opacity="100%" fo:font-style="normal" officeooo:rsid="043a756a" style:font-style-asian="normal" style:font-style-complex="normal"/>
    </style:style>
    <style:style style:name="T224" style:family="text">
      <style:text-properties fo:color="#000000" loext:opacity="100%" fo:font-style="normal" officeooo:rsid="0442faf2" style:font-style-asian="normal" style:font-style-complex="normal"/>
    </style:style>
    <style:style style:name="T225" style:family="text">
      <style:text-properties officeooo:rsid="0302eef9"/>
    </style:style>
    <style:style style:name="T226" style:family="text">
      <style:text-properties officeooo:rsid="016c5d8e"/>
    </style:style>
    <style:style style:name="T227" style:family="text">
      <style:text-properties officeooo:rsid="00702111"/>
    </style:style>
    <style:style style:name="T228" style:family="text">
      <style:text-properties officeooo:rsid="030f28c4"/>
    </style:style>
    <style:style style:name="T229" style:family="text">
      <style:text-properties fo:font-weight="bold" officeooo:rsid="016e9f59" style:font-weight-asian="bold" style:font-weight-complex="bold"/>
    </style:style>
    <style:style style:name="T230" style:family="text">
      <style:text-properties officeooo:rsid="016a5f3c"/>
    </style:style>
    <style:style style:name="T231" style:family="text">
      <style:text-properties officeooo:rsid="016e9f59"/>
    </style:style>
    <style:style style:name="T232" style:family="text">
      <style:text-properties officeooo:rsid="016e98ce"/>
    </style:style>
    <style:style style:name="T233" style:family="text">
      <style:text-properties fo:font-weight="bold" officeooo:rsid="043bc581" style:font-weight-asian="bold" style:font-weight-complex="bold"/>
    </style:style>
    <style:style style:name="T234" style:family="text">
      <style:text-properties fo:color="#000000" loext:opacity="100%" fo:font-style="normal" fo:font-weight="bold" officeooo:rsid="043afc82" style:font-style-asian="normal" style:font-weight-asian="bold" style:font-style-complex="normal" style:font-weight-complex="bold"/>
    </style:style>
    <style:style style:name="T235" style:family="text">
      <style:text-properties fo:color="#000000" loext:opacity="100%" fo:font-style="normal" officeooo:rsid="043afc82" style:font-style-asian="normal" style:font-style-complex="normal"/>
    </style:style>
    <style:style style:name="T236" style:family="text">
      <style:text-properties fo:color="#000000" loext:opacity="100%" fo:font-style="normal" officeooo:rsid="043b35e6" style:font-style-asian="normal" style:font-style-complex="normal"/>
    </style:style>
    <style:style style:name="T237" style:family="text">
      <style:text-properties officeooo:rsid="006fe0d3"/>
    </style:style>
    <style:style style:name="T238" style:family="text">
      <style:text-properties officeooo:rsid="0304f0b5"/>
    </style:style>
    <style:style style:name="T239" style:family="text">
      <style:text-properties officeooo:rsid="0304fc40"/>
    </style:style>
    <style:style style:name="T240" style:family="text">
      <style:text-properties officeooo:rsid="0314e24e"/>
    </style:style>
    <style:style style:name="T241" style:family="text">
      <style:text-properties fo:font-weight="bold" officeooo:rsid="016cb391" style:font-weight-asian="bold" style:font-weight-complex="bold"/>
    </style:style>
    <style:style style:name="T242" style:family="text">
      <style:text-properties fo:font-weight="bold" officeooo:rsid="006fe0d3" style:font-weight-asian="bold" style:font-weight-complex="bold"/>
    </style:style>
    <style:style style:name="T243" style:family="text">
      <style:text-properties officeooo:rsid="0170db18"/>
    </style:style>
    <style:style style:name="T244" style:family="text">
      <style:text-properties fo:font-weight="bold" officeooo:rsid="016fe439" style:font-weight-asian="bold" style:font-weight-complex="bold"/>
    </style:style>
    <style:style style:name="T245" style:family="text">
      <style:text-properties officeooo:rsid="016fe439"/>
    </style:style>
    <style:style style:name="T246" style:family="text">
      <style:text-properties officeooo:rsid="0437ceb2"/>
    </style:style>
    <style:style style:name="T247" style:family="text">
      <style:text-properties fo:font-weight="bold" officeooo:rsid="0439697c" style:font-weight-asian="bold" style:font-weight-complex="bold"/>
    </style:style>
    <style:style style:name="T248" style:family="text">
      <style:text-properties fo:font-weight="bold" officeooo:rsid="0437ceb2" style:font-weight-asian="bold" style:font-weight-complex="bold"/>
    </style:style>
    <style:style style:name="T249" style:family="text">
      <style:text-properties officeooo:rsid="043d77a9"/>
    </style:style>
    <style:style style:name="T250" style:family="text">
      <style:text-properties fo:font-weight="bold" officeooo:rsid="043d77a9" style:font-weight-asian="bold" style:font-weight-complex="bold"/>
    </style:style>
    <style:style style:name="T251" style:family="text">
      <style:text-properties fo:font-weight="bold" officeooo:rsid="0455c2ab" style:font-weight-asian="bold" style:font-weight-complex="bold"/>
    </style:style>
    <style:style style:name="T252" style:family="text">
      <style:text-properties fo:font-weight="bold" officeooo:rsid="0445e17e" style:font-weight-asian="bold" style:font-weight-complex="bold"/>
    </style:style>
    <style:style style:name="T253" style:family="text">
      <style:text-properties fo:font-weight="bold" officeooo:rsid="043daaef" style:font-weight-asian="bold" style:font-weight-complex="bold"/>
    </style:style>
    <style:style style:name="T254" style:family="text">
      <style:text-properties officeooo:rsid="043daaef"/>
    </style:style>
    <style:style style:name="T255" style:family="text">
      <style:text-properties officeooo:rsid="01e94274"/>
    </style:style>
    <style:style style:name="T256" style:family="text">
      <style:text-properties officeooo:rsid="01d90829"/>
    </style:style>
    <style:style style:name="T257" style:family="text">
      <style:text-properties officeooo:rsid="01729f14"/>
    </style:style>
    <style:style style:name="T258" style:family="text">
      <style:text-properties fo:font-weight="bold" officeooo:rsid="044021b0" style:font-weight-asian="bold" style:font-weight-complex="bold"/>
    </style:style>
    <style:style style:name="T259" style:family="text">
      <style:text-properties fo:font-weight="bold" officeooo:rsid="043a756a" style:font-weight-asian="bold" style:font-weight-complex="bold"/>
    </style:style>
    <style:style style:name="T260" style:family="text">
      <style:text-properties officeooo:rsid="043a756a"/>
    </style:style>
    <style:style style:name="T261" style:family="text">
      <style:text-properties officeooo:rsid="044021b0"/>
    </style:style>
    <style:style style:name="T262" style:family="text">
      <style:text-properties style:font-name="Calibri1" fo:font-weight="bold" officeooo:rsid="0439697c" style:font-weight-asian="bold" style:font-weight-complex="bold"/>
    </style:style>
    <style:style style:name="T263" style:family="text">
      <style:text-properties style:font-name="Calibri1" officeooo:rsid="0439697c"/>
    </style:style>
    <style:style style:name="T264" style:family="text">
      <style:text-properties style:font-name="Calibri1" fo:font-weight="normal" officeooo:rsid="0439697c" style:font-weight-asian="normal" style:font-weight-complex="normal"/>
    </style:style>
    <style:style style:name="T265" style:family="text">
      <style:text-properties style:font-name="Calibri1" fo:font-weight="normal" officeooo:rsid="0441f70d" style:font-weight-asian="normal" style:font-weight-complex="normal"/>
    </style:style>
    <style:style style:name="T266" style:family="text">
      <style:text-properties fo:color="#000000" loext:opacity="100%" style:font-name="Calibri1" fo:font-style="normal" fo:font-weight="bold" officeooo:rsid="00278bdc" style:font-style-asian="normal" style:font-weight-asian="bold" style:font-style-complex="normal" style:font-weight-complex="bold"/>
    </style:style>
    <style:style style:name="T267" style:family="text">
      <style:text-properties fo:color="#000000" loext:opacity="100%" style:font-name="Calibri1" fo:font-style="normal" fo:font-weight="bold" officeooo:rsid="0439e97a" style:font-style-asian="normal" style:font-weight-asian="bold" style:font-style-complex="normal" style:font-weight-complex="bold"/>
    </style:style>
    <style:style style:name="T268" style:family="text">
      <style:text-properties fo:color="#000000" loext:opacity="100%" style:font-name="Calibri1" fo:font-style="normal" officeooo:rsid="0439e97a" style:font-style-asian="normal" style:font-style-complex="normal"/>
    </style:style>
    <style:style style:name="T269" style:family="text">
      <style:text-properties fo:color="#000000" loext:opacity="100%" style:font-name="Calibri1" fo:font-style="normal" fo:font-weight="normal" officeooo:rsid="0439e97a" style:font-style-asian="normal" style:font-weight-asian="normal" style:font-style-complex="normal" style:font-weight-complex="normal"/>
    </style:style>
    <style:style style:name="T270" style:family="text">
      <style:text-properties fo:font-style="normal" style:text-underline-style="solid" style:text-underline-width="auto" style:text-underline-color="font-color" officeooo:rsid="03de57f7" style:font-style-asian="normal" style:font-style-complex="normal"/>
    </style:style>
    <style:style style:name="T271" style:family="text">
      <style:text-properties fo:font-style="normal" officeooo:rsid="03de57f7" style:font-style-asian="normal" style:font-style-complex="normal"/>
    </style:style>
    <style:style style:name="T272" style:family="text">
      <style:text-properties fo:color="#000000" loext:opacity="100%" fo:font-style="normal" officeooo:rsid="03de57f7" style:font-style-asian="normal" style:font-style-complex="normal"/>
    </style:style>
    <style:style style:name="T273" style:family="text">
      <style:text-properties fo:font-size="13pt" officeooo:rsid="03de57f7" style:font-size-asian="13pt" style:font-size-complex="13pt"/>
    </style:style>
    <style:style style:name="T274" style:family="text">
      <style:text-properties fo:font-size="13pt" officeooo:rsid="016e9f59" style:font-size-asian="13pt" style:font-size-complex="13pt"/>
    </style:style>
    <style:style style:name="T275" style:family="text">
      <style:text-properties fo:font-size="13pt" officeooo:rsid="0437ceb2" style:font-size-asian="13pt" style:font-size-complex="13pt"/>
    </style:style>
    <style:style style:name="T276" style:family="text">
      <style:text-properties fo:font-size="13pt" officeooo:rsid="04372718" style:font-size-asian="13pt" style:font-size-complex="13pt"/>
    </style:style>
    <style:style style:name="T277" style:family="text">
      <style:text-properties officeooo:rsid="043ee5ac"/>
    </style:style>
    <style:style style:name="T278" style:family="text">
      <style:text-properties fo:color="#000000" loext:opacity="100%" style:font-name="Calibri1" fo:font-style="normal" style:text-underline-style="none" fo:font-weight="bold" officeooo:rsid="0439697c" style:font-style-asian="normal" style:font-weight-asian="bold" style:font-style-complex="normal" style:font-weight-complex="bold"/>
    </style:style>
    <style:style style:name="T279" style:family="text">
      <style:text-properties fo:color="#000000" loext:opacity="100%" style:font-name="Calibri1" fo:font-style="normal" style:text-underline-style="none" fo:font-weight="normal" officeooo:rsid="0439697c" style:font-style-asian="normal" style:font-weight-asian="normal" style:font-style-complex="normal" style:font-weight-complex="normal"/>
    </style:style>
    <style:style style:name="T280" style:family="text">
      <style:text-properties fo:color="#000000" loext:opacity="100%" style:font-name="Calibri1" fo:font-style="normal" style:text-underline-style="none" fo:font-weight="normal" officeooo:rsid="03de57f7" style:font-style-asian="normal" style:font-weight-asian="normal" style:font-style-complex="normal" style:font-weight-complex="normal"/>
    </style:style>
    <style:style style:name="T281" style:family="text">
      <style:text-properties fo:color="#000000" loext:opacity="100%" style:font-name="Calibri1" fo:font-style="normal" style:text-underline-style="none" fo:font-weight="normal" officeooo:rsid="0441f70d" style:font-style-asian="normal" style:font-weight-asian="normal" style:font-style-complex="normal" style:font-weight-complex="normal"/>
    </style:style>
    <style:style style:name="T282" style:family="text">
      <style:text-properties fo:color="#000000" loext:opacity="100%" style:font-name="Calibri1" fo:font-style="normal" style:text-underline-style="none" fo:font-weight="bold" officeooo:rsid="00278bdc" style:font-style-asian="normal" style:font-weight-asian="bold" style:font-style-complex="normal" style:font-weight-complex="bold"/>
    </style:style>
    <style:style style:name="T283" style:family="text">
      <style:text-properties fo:color="#000000" loext:opacity="100%" style:font-name="Calibri1" fo:font-style="normal" style:text-underline-style="none" fo:font-weight="bold" officeooo:rsid="0439e97a" style:font-style-asian="normal" style:font-weight-asian="bold" style:font-style-complex="normal" style:font-weight-complex="bold"/>
    </style:style>
    <style:style style:name="T284" style:family="text">
      <style:text-properties fo:color="#000000" loext:opacity="100%" style:font-name="Calibri1" fo:font-style="normal" style:text-underline-style="none" fo:font-weight="normal" officeooo:rsid="0439e97a" style:font-style-asian="normal" style:font-weight-asian="normal" style:font-style-complex="normal" style:font-weight-complex="normal"/>
    </style:style>
    <style:style style:name="T285" style:family="text">
      <style:text-properties officeooo:rsid="00583c4b"/>
    </style:style>
    <style:style style:name="T286" style:family="text">
      <style:text-properties officeooo:rsid="024b502d"/>
    </style:style>
    <style:style style:name="T287" style:family="text">
      <style:text-properties fo:font-weight="normal" officeooo:rsid="00583c4b" style:font-weight-asian="normal" style:font-weight-complex="normal"/>
    </style:style>
    <style:style style:name="T288" style:family="text">
      <style:text-properties fo:font-weight="normal" officeooo:rsid="024b74e5" style:font-weight-asian="normal" style:font-weight-complex="normal"/>
    </style:style>
    <style:style style:name="T289" style:family="text">
      <style:text-properties fo:font-weight="normal" officeooo:rsid="0371e779" style:font-weight-asian="normal" style:font-weight-complex="normal"/>
    </style:style>
    <style:style style:name="T290" style:family="text">
      <style:text-properties fo:font-weight="normal" officeooo:rsid="01156f02" style:font-weight-asian="normal" style:font-weight-complex="normal"/>
    </style:style>
    <style:style style:name="T291" style:family="text">
      <style:text-properties fo:font-weight="normal" officeooo:rsid="00275d60" style:font-weight-asian="normal" style:font-weight-complex="normal"/>
    </style:style>
    <style:style style:name="T292" style:family="text">
      <style:text-properties fo:color="#000000" loext:opacity="100%"/>
    </style:style>
    <style:style style:name="T293" style:family="text">
      <style:text-properties fo:color="#000000" loext:opacity="100%" fo:font-size="15pt" style:text-underline-style="none" fo:font-weight="bold" officeooo:rsid="0033fb0d" style:font-size-asian="15pt" style:font-weight-asian="bold" style:font-size-complex="15pt" style:font-weight-complex="bold"/>
    </style:style>
    <style:style style:name="T294" style:family="text">
      <style:text-properties fo:color="#000000" loext:opacity="100%" fo:font-size="15pt" style:text-underline-style="none" fo:font-weight="normal" officeooo:rsid="0033fb0d" style:font-size-asian="15pt" style:font-weight-asian="normal" style:font-size-complex="15pt" style:font-weight-complex="normal"/>
    </style:style>
    <style:style style:name="T295" style:family="text">
      <style:text-properties fo:color="#000000" loext:opacity="100%" fo:font-size="15pt" style:text-underline-style="none" fo:font-weight="normal" style:font-size-asian="15pt" style:font-weight-asian="normal" style:font-size-complex="15pt" style:font-weight-complex="normal"/>
    </style:style>
    <style:style style:name="T296" style:family="text">
      <style:text-properties fo:color="#000000" loext:opacity="100%" style:font-name="Calibri" fo:font-size="15pt" style:text-underline-style="none" fo:font-weight="normal" officeooo:rsid="00355d28" style:font-name-asian="Calibri" style:font-size-asian="15pt" style:font-weight-asian="normal" style:font-name-complex="Calibri" style:font-size-complex="15pt" style:font-weight-complex="normal"/>
    </style:style>
    <style:style style:name="T297" style:family="text">
      <style:text-properties fo:color="#000000" loext:opacity="100%" fo:font-size="15pt" style:text-underline-style="none" fo:font-weight="normal" officeooo:rsid="00355d28" style:font-size-asian="15pt" style:font-weight-asian="normal" style:font-size-complex="15pt" style:font-weight-complex="normal"/>
    </style:style>
    <style:style style:name="T298" style:family="text">
      <style:text-properties fo:color="#000000" loext:opacity="100%" fo:font-size="6pt" style:text-underline-style="none" fo:font-weight="normal" style:font-size-asian="6pt" style:font-weight-asian="normal" style:font-size-complex="6pt" style:font-weight-complex="normal"/>
    </style:style>
    <style:style style:name="T299" style:family="text">
      <style:text-properties style:font-name="Calibri"/>
    </style:style>
    <style:style style:name="T300" style:family="text">
      <style:text-properties style:font-name="Calibri" fo:font-size="12pt" fo:font-weight="normal" officeooo:rsid="04b048ce" style:font-size-asian="12pt" style:font-weight-asian="normal" style:font-size-complex="12pt" style:font-weight-complex="normal"/>
    </style:style>
    <style:style style:name="T301" style:family="text">
      <style:text-properties officeooo:rsid="0008e540"/>
    </style:style>
    <style:style style:name="T302" style:family="text">
      <style:text-properties officeooo:rsid="003f7803"/>
    </style:style>
    <style:style style:name="T303" style:family="text">
      <style:text-properties officeooo:rsid="00e236bc"/>
    </style:style>
    <style:style style:name="T304" style:family="text">
      <style:text-properties style:font-name="Calibri" fo:font-size="12pt" officeooo:rsid="04b048ce" style:font-size-asian="12pt" style:font-size-complex="12pt"/>
    </style:style>
    <style:style style:name="T305" style:family="text">
      <style:text-properties style:font-name="Calibri" fo:font-size="12pt" officeooo:rsid="045d02f2" style:font-size-asian="12pt" style:font-size-complex="12pt"/>
    </style:style>
    <style:style style:name="T306" style:family="text">
      <style:text-properties fo:font-size="14pt" fo:font-weight="bold" officeooo:rsid="0429e02a" style:font-size-asian="14pt" style:font-weight-asian="bold" style:font-size-complex="14pt" style:font-weight-complex="bold"/>
    </style:style>
    <style:style style:name="T307" style:family="text">
      <style:text-properties fo:font-size="14pt" fo:font-weight="bold" officeooo:rsid="001b2fa0" style:font-size-asian="14pt" style:font-weight-asian="bold" style:font-size-complex="14pt" style:font-weight-complex="bold"/>
    </style:style>
    <style:style style:name="T308" style:family="text">
      <style:text-properties fo:font-size="14pt" fo:font-weight="bold" officeooo:rsid="000a2a9b" style:font-size-asian="14pt" style:font-weight-asian="bold" style:font-size-complex="14pt" style:font-weight-complex="bold"/>
    </style:style>
    <style:style style:name="T309" style:family="text">
      <style:text-properties fo:color="#000000" loext:opacity="100%" fo:font-size="14pt" officeooo:rsid="000a2a9b" style:font-size-asian="14pt" style:font-size-complex="14pt"/>
    </style:style>
    <style:style style:name="T310" style:family="text">
      <style:text-properties fo:color="#000000" loext:opacity="100%" fo:font-size="14pt" fo:font-weight="bold" officeooo:rsid="000a2a9b" style:font-size-asian="14pt" style:font-weight-asian="bold" style:font-size-complex="14pt" style:font-weight-complex="bold"/>
    </style:style>
    <style:style style:name="T311" style:family="text">
      <style:text-properties fo:font-size="14pt" officeooo:rsid="000a2a9b" style:font-size-asian="14pt" style:font-size-complex="14pt"/>
    </style:style>
    <style:style style:name="T312" style:family="text">
      <style:text-properties style:text-underline-style="none" fo:font-weight="bold" officeooo:rsid="000a2a9b" style:font-weight-asian="bold" style:font-weight-complex="bold"/>
    </style:style>
    <style:style style:name="T313" style:family="text">
      <style:text-properties style:text-underline-style="none" officeooo:rsid="000a2a9b"/>
    </style:style>
    <style:style style:name="T314" style:family="text">
      <style:text-properties style:text-underline-style="none" officeooo:rsid="01091a88"/>
    </style:style>
    <style:style style:name="T315" style:family="text">
      <style:text-properties style:text-underline-style="none"/>
    </style:style>
    <style:style style:name="T316" style:family="text">
      <style:text-properties style:text-underline-style="none" fo:font-weight="bold" officeooo:rsid="012f1898" style:font-weight-asian="bold" style:font-weight-complex="bold"/>
    </style:style>
    <style:style style:name="T317" style:family="text">
      <style:text-properties style:text-underline-style="none" officeooo:rsid="012f1898"/>
    </style:style>
    <style:style style:name="T318" style:family="text">
      <style:text-properties style:text-underline-style="none" fo:font-weight="bold" officeooo:rsid="0221a790" style:font-weight-asian="bold" style:font-weight-complex="bold"/>
    </style:style>
    <style:style style:name="T319" style:family="text">
      <style:text-properties style:text-underline-style="none" officeooo:rsid="010ea76d"/>
    </style:style>
    <style:style style:name="T320" style:family="text">
      <style:text-properties style:text-underline-style="none" officeooo:rsid="01c47fc0"/>
    </style:style>
    <style:style style:name="T321" style:family="text">
      <style:text-properties fo:color="#000000" loext:opacity="100%" style:text-underline-style="none" officeooo:rsid="01c47fc0"/>
    </style:style>
    <style:style style:name="T322" style:family="text">
      <style:text-properties fo:color="#000000" loext:opacity="100%" style:text-underline-style="none" fo:font-weight="bold" officeooo:rsid="01c47fc0" style:font-weight-asian="bold" style:font-weight-complex="bold"/>
    </style:style>
    <style:style style:name="T323" style:family="text">
      <style:text-properties fo:color="#000000" loext:opacity="100%" style:text-underline-style="none"/>
    </style:style>
    <style:style style:name="T324" style:family="text">
      <style:text-properties fo:color="#000000" loext:opacity="100%" style:text-underline-style="none" fo:font-weight="bold" style:font-weight-asian="bold" style:font-weight-complex="bold"/>
    </style:style>
    <style:style style:name="T325" style:family="text">
      <style:text-properties style:text-underline-style="none" officeooo:rsid="000d6c0d"/>
    </style:style>
    <style:style style:name="T326" style:family="text">
      <style:text-properties style:text-underline-style="none" officeooo:rsid="048a9ce9"/>
    </style:style>
    <style:style style:name="T327" style:family="text">
      <style:text-properties style:text-underline-style="none" fo:font-weight="bold" officeooo:rsid="010ea76d" style:font-weight-asian="bold" style:font-weight-complex="bold"/>
    </style:style>
    <style:style style:name="T328" style:family="text">
      <style:text-properties officeooo:rsid="000e074c"/>
    </style:style>
    <style:style style:name="T329" style:family="text">
      <style:text-properties fo:font-weight="normal" officeooo:rsid="00e92cb2" style:font-weight-asian="normal" style:font-weight-complex="normal"/>
    </style:style>
    <style:style style:name="T330" style:family="text">
      <style:text-properties officeooo:rsid="0109e92c"/>
    </style:style>
    <style:style style:name="T331" style:family="text">
      <style:text-properties fo:font-weight="normal" officeooo:rsid="0109e92c" style:font-weight-asian="normal" style:font-weight-complex="normal"/>
    </style:style>
    <style:style style:name="T332" style:family="text">
      <style:text-properties fo:font-weight="normal" officeooo:rsid="01c71ec7" style:font-weight-asian="normal" style:font-weight-complex="normal"/>
    </style:style>
    <style:style style:name="T333" style:family="text">
      <style:text-properties fo:color="#000000" loext:opacity="100%" fo:font-weight="normal" officeooo:rsid="00e92cb2" style:font-weight-asian="normal" style:font-weight-complex="normal"/>
    </style:style>
    <style:style style:name="T334" style:family="text">
      <style:text-properties fo:color="#000000" loext:opacity="100%" officeooo:rsid="00e92cb2"/>
    </style:style>
    <style:style style:name="T335" style:family="text">
      <style:text-properties fo:color="#000000" loext:opacity="100%" style:text-underline-style="none" fo:font-weight="bold" officeooo:rsid="000e074c" style:font-weight-asian="bold" style:font-weight-complex="bold"/>
    </style:style>
    <style:style style:name="T336" style:family="text">
      <style:text-properties fo:color="#000000" loext:opacity="100%" style:text-underline-style="none" fo:font-weight="normal" officeooo:rsid="00e92cb2" style:font-weight-asian="normal" style:font-weight-complex="normal"/>
    </style:style>
    <style:style style:name="T337" style:family="text">
      <style:text-properties fo:color="#000000" loext:opacity="100%" style:text-underline-style="none" fo:font-weight="bold" officeooo:rsid="012f3e0b" style:font-weight-asian="bold" style:font-weight-complex="bold"/>
    </style:style>
    <style:style style:name="T338" style:family="text">
      <style:text-properties fo:color="#000000" loext:opacity="100%" style:text-underline-style="none" fo:font-weight="normal" officeooo:rsid="012f3e0b" style:font-weight-asian="normal" style:font-weight-complex="normal"/>
    </style:style>
    <style:style style:name="T339" style:family="text">
      <style:text-properties fo:color="#000000" loext:opacity="100%" style:text-underline-style="none" fo:font-weight="normal" officeooo:rsid="01c5dc18" style:font-weight-asian="normal" style:font-weight-complex="normal"/>
    </style:style>
    <style:style style:name="T340" style:family="text">
      <style:text-properties fo:color="#000000" loext:opacity="100%" style:text-underline-style="none" fo:font-weight="normal" officeooo:rsid="01091a88" style:font-weight-asian="normal" style:font-weight-complex="normal"/>
    </style:style>
    <style:style style:name="T341" style:family="text">
      <style:text-properties fo:color="#000000" loext:opacity="100%" style:text-underline-style="none" fo:font-weight="bold" officeooo:rsid="0109e92c" style:font-weight-asian="bold" style:font-weight-complex="bold"/>
    </style:style>
    <style:style style:name="T342" style:family="text">
      <style:text-properties fo:color="#000000" loext:opacity="100%" style:text-underline-style="none" fo:font-weight="normal" officeooo:rsid="0109e92c" style:font-weight-asian="normal" style:font-weight-complex="normal"/>
    </style:style>
    <style:style style:name="T343" style:family="text">
      <style:text-properties fo:color="#000000" loext:opacity="100%" style:text-underline-style="none" fo:font-weight="normal" officeooo:rsid="01c71ec7" style:font-weight-asian="normal" style:font-weight-complex="normal"/>
    </style:style>
    <style:style style:name="T344" style:family="text">
      <style:text-properties fo:color="#000000" loext:opacity="100%" fo:font-size="15pt" style:text-underline-style="none" fo:font-weight="bold" style:font-size-asian="15pt" style:font-weight-asian="bold" style:font-size-complex="15pt" style:font-weight-complex="bold"/>
    </style:style>
    <style:style style:name="T345" style:family="text">
      <style:text-properties fo:color="#c9211e" loext:opacity="100%" officeooo:rsid="00c61c25"/>
    </style:style>
    <style:style style:name="T346" style:family="text">
      <style:text-properties officeooo:rsid="00c61c25"/>
    </style:style>
    <style:style style:name="T347" style:family="text">
      <style:text-properties fo:color="#2a6099" loext:opacity="100%" fo:font-weight="bold" officeooo:rsid="04082ad7" style:font-weight-asian="bold" style:font-weight-complex="bold"/>
    </style:style>
    <style:style style:name="T348" style:family="text">
      <style:text-properties fo:color="#3465a4" loext:opacity="100%" fo:font-weight="bold" style:font-weight-asian="bold" style:font-weight-complex="bold"/>
    </style:style>
    <style:style style:name="T349" style:family="text">
      <style:text-properties fo:color="#c9211e" loext:opacity="100%" officeooo:rsid="00061258"/>
    </style:style>
    <style:style style:name="T350" style:family="text">
      <style:text-properties fo:color="#2a6099" loext:opacity="100%" fo:font-weight="bold" officeooo:rsid="024291ec" style:font-weight-asian="bold" style:font-weight-complex="bold"/>
    </style:style>
    <style:style style:name="T351" style:family="text">
      <style:text-properties fo:color="#000000" loext:opacity="100%" officeooo:rsid="002f88c8"/>
    </style:style>
    <style:style style:name="T352" style:family="text">
      <style:text-properties fo:color="#2a6099" loext:opacity="100%" fo:font-weight="bold" officeooo:rsid="04090d83" style:font-weight-asian="bold" style:font-weight-complex="bold"/>
    </style:style>
    <style:style style:name="T353" style:family="text">
      <style:text-properties fo:color="#c9211e" loext:opacity="100%" officeooo:rsid="003468fb"/>
    </style:style>
    <style:style style:name="T354" style:family="text">
      <style:text-properties fo:color="#2a6099" loext:opacity="100%" fo:font-weight="bold" officeooo:rsid="03ff798f" style:font-weight-asian="bold" style:font-weight-complex="bold"/>
    </style:style>
    <style:style style:name="T355" style:family="text">
      <style:text-properties fo:color="#c9211e" loext:opacity="100%" officeooo:rsid="0228f053"/>
    </style:style>
    <style:style style:name="T356" style:family="text">
      <style:text-properties fo:color="#000000" loext:opacity="100%" officeooo:rsid="0228f053"/>
    </style:style>
    <style:style style:name="T357" style:family="text">
      <style:text-properties fo:color="#2a6099" loext:opacity="100%" fo:font-weight="bold" officeooo:rsid="04090d83" style:font-name-asian="Calibri" style:font-weight-asian="bold" style:font-name-complex="Calibri" style:font-weight-complex="bold"/>
    </style:style>
    <style:style style:name="T358" style:family="text">
      <style:text-properties fo:color="#c9211e" loext:opacity="100%" officeooo:rsid="022acf86"/>
    </style:style>
    <style:style style:name="T359" style:family="text">
      <style:text-properties fo:color="#2a6099" loext:opacity="100%" fo:font-weight="bold" officeooo:rsid="0401e857" style:font-weight-asian="bold" style:font-weight-complex="bold"/>
    </style:style>
    <style:style style:name="T360" style:family="text">
      <style:text-properties fo:color="#2a6099" loext:opacity="100%" fo:font-weight="bold" officeooo:rsid="02775cbe" style:font-weight-asian="bold" style:font-weight-complex="bold"/>
    </style:style>
    <style:style style:name="T361" style:family="text">
      <style:text-properties fo:color="#2a6099" loext:opacity="100%" fo:font-weight="bold" officeooo:rsid="045bdf97" style:font-weight-asian="bold" style:font-weight-complex="bold"/>
    </style:style>
    <style:style style:name="T362" style:family="text">
      <style:text-properties fo:color="#2a6099" loext:opacity="100%" fo:font-weight="bold" officeooo:rsid="04036ec7" style:font-weight-asian="bold" style:font-weight-complex="bold"/>
    </style:style>
    <style:style style:name="T363" style:family="text">
      <style:text-properties fo:color="#3465a4" loext:opacity="100%" fo:font-weight="bold" officeooo:rsid="00b997ae" style:font-weight-asian="bold" style:font-weight-complex="bold"/>
    </style:style>
    <style:style style:name="T364" style:family="text">
      <style:text-properties fo:color="#3465a4" loext:opacity="100%" officeooo:rsid="04036ec7"/>
    </style:style>
    <style:style style:name="T365" style:family="text">
      <style:text-properties fo:color="#3465a4" loext:opacity="100%" officeooo:rsid="0388d7fc"/>
    </style:style>
    <style:style style:name="T366" style:family="text">
      <style:text-properties fo:color="#c9211e" loext:opacity="100%" officeooo:rsid="0004722d"/>
    </style:style>
    <style:style style:name="T367" style:family="text">
      <style:text-properties fo:color="#2a6099" loext:opacity="100%" fo:font-weight="bold" officeooo:rsid="0282b59f" style:font-weight-asian="bold" style:font-weight-complex="bold"/>
    </style:style>
    <style:style style:name="T368" style:family="text">
      <style:text-properties fo:color="#2a6099" loext:opacity="100%" fo:font-weight="bold" officeooo:rsid="0406abdf" style:font-weight-asian="bold" style:font-weight-complex="bold"/>
    </style:style>
    <style:style style:name="T369" style:family="text">
      <style:text-properties fo:color="#2a6099" loext:opacity="100%" officeooo:rsid="0404dd6f"/>
    </style:style>
    <style:style style:name="T370" style:family="text">
      <style:text-properties fo:color="#2a6099" loext:opacity="100%" officeooo:rsid="024ec295"/>
    </style:style>
    <style:style style:name="T371" style:family="text">
      <style:text-properties fo:color="#c9211e" loext:opacity="100%" fo:font-style="normal" officeooo:rsid="0019d2a8" fo:background-color="#eeeeee" loext:char-shading-value="0" style:font-style-asian="normal" style:font-style-complex="normal"/>
    </style:style>
    <style:style style:name="T372" style:family="text">
      <style:text-properties fo:font-style="normal" officeooo:rsid="0019d2a8" fo:background-color="#eeeeee" loext:char-shading-value="0" style:font-style-asian="normal" style:font-style-complex="normal"/>
    </style:style>
    <style:style style:name="T373" style:family="text">
      <style:text-properties fo:color="#2a6099" loext:opacity="100%" officeooo:rsid="024442e7" fo:background-color="#eeeeee" loext:char-shading-value="0"/>
    </style:style>
    <style:style style:name="T374" style:family="text">
      <style:text-properties fo:color="#2a6099" loext:opacity="100%" fo:font-weight="bold" officeooo:rsid="024442e7" fo:background-color="#eeeeee" loext:char-shading-value="0" style:font-weight-asian="bold" style:font-weight-complex="bold"/>
    </style:style>
    <style:style style:name="T375" style:family="text">
      <style:text-properties fo:color="#c9211e" loext:opacity="100%" officeooo:rsid="0004d0f1" fo:background-color="#eeeeee" loext:char-shading-value="0"/>
    </style:style>
    <style:style style:name="T376" style:family="text">
      <style:text-properties fo:color="#2a6099" loext:opacity="100%" fo:font-weight="bold" officeooo:rsid="0400e08d" fo:background-color="#eeeeee" loext:char-shading-value="0" style:font-weight-asian="bold" style:font-weight-complex="bold"/>
    </style:style>
    <style:style style:name="T377" style:family="text">
      <style:text-properties fo:color="#2a6099" loext:opacity="100%" fo:font-weight="bold" officeooo:rsid="024465f5" fo:background-color="#eeeeee" loext:char-shading-value="0" style:font-weight-asian="bold" style:font-weight-complex="bold"/>
    </style:style>
    <style:style style:name="T378" style:family="text">
      <style:text-properties fo:color="#c9211e" loext:opacity="100%" officeooo:rsid="0004d0f1"/>
    </style:style>
    <style:style style:name="T379" style:family="text">
      <style:text-properties fo:color="#2a6099" loext:opacity="100%" fo:font-weight="bold" officeooo:rsid="02c8e69f" style:font-weight-asian="bold" style:font-weight-complex="bold"/>
    </style:style>
    <style:style style:name="T380" style:family="text">
      <style:text-properties fo:color="#2a6099" loext:opacity="100%" fo:font-weight="bold" officeooo:rsid="0004d0f1" style:font-weight-asian="bold" style:font-weight-complex="bold"/>
    </style:style>
    <style:style style:name="T381" style:family="text">
      <style:text-properties fo:color="#2a6099" loext:opacity="100%" fo:font-weight="bold" officeooo:rsid="0400e08d" style:font-weight-asian="bold" style:font-weight-complex="bold"/>
    </style:style>
    <style:style style:name="T382" style:family="text">
      <style:text-properties fo:color="#3465a4" loext:opacity="100%" fo:font-weight="bold" officeooo:rsid="0004d0f1" fo:background-color="#eeeeee" loext:char-shading-value="0" style:font-weight-asian="bold" style:font-weight-complex="bold"/>
    </style:style>
    <style:style style:name="T383" style:family="text">
      <style:text-properties fo:color="#3465a4" loext:opacity="100%" fo:font-weight="bold" officeooo:rsid="00b21ef0" fo:background-color="#eeeeee" loext:char-shading-value="0" style:font-weight-asian="bold" style:font-weight-complex="bold"/>
    </style:style>
    <style:style style:name="T384" style:family="text">
      <style:text-properties fo:color="#3465a4" loext:opacity="100%" fo:font-weight="bold" officeooo:rsid="00b997ae" fo:background-color="#eeeeee" loext:char-shading-value="0" style:font-weight-asian="bold" style:font-weight-complex="bold"/>
    </style:style>
    <style:style style:name="T385" style:family="text">
      <style:text-properties fo:color="#3465a4" loext:opacity="100%" fo:font-weight="bold" officeooo:rsid="0249f1da" fo:background-color="#eeeeee" loext:char-shading-value="0" style:font-weight-asian="bold" style:font-weight-complex="bold"/>
    </style:style>
    <style:style style:name="T386" style:family="text">
      <style:text-properties fo:color="#3465a4" loext:opacity="100%" fo:background-color="#eeeeee" loext:char-shading-value="0"/>
    </style:style>
    <style:style style:name="T387" style:family="text">
      <style:text-properties fo:color="#3465a4" loext:opacity="100%" officeooo:rsid="02c8e69f" fo:background-color="#eeeeee" loext:char-shading-value="0"/>
    </style:style>
    <style:style style:name="T388" style:family="text">
      <style:text-properties fo:color="#3465a4" loext:opacity="100%" fo:font-weight="bold" officeooo:rsid="0004d0f1" fo:background-color="#eeeeee" loext:char-shading-value="0" style:font-weight-asian="bold" style:font-weight-complex="bold"/>
    </style:style>
    <style:style style:name="T389" style:family="text">
      <style:text-properties fo:color="#3465a4" loext:opacity="100%" fo:font-weight="bold" officeooo:rsid="00b21ef0" fo:background-color="#eeeeee" loext:char-shading-value="0" style:font-weight-asian="bold" style:font-weight-complex="bold"/>
    </style:style>
    <style:style style:name="T390" style:family="text">
      <style:text-properties fo:color="#2a6099" loext:opacity="100%" fo:font-weight="bold" officeooo:rsid="024291ec" style:font-name-asian="Calibri" style:font-weight-asian="bold" style:font-name-complex="Calibri" style:font-weight-complex="bold"/>
    </style:style>
    <style:style style:name="T391" style:family="text">
      <style:text-properties fo:color="#2a6099" loext:opacity="100%" fo:font-weight="bold" officeooo:rsid="0438aacf" style:font-name-asian="Calibri" style:font-weight-asian="bold" style:font-name-complex="Calibri" style:font-weight-complex="bold"/>
    </style:style>
    <style:style style:name="T392" style:family="text">
      <style:text-properties fo:color="#3465a4" loext:opacity="100%" officeooo:rsid="024ece1d" fo:background-color="#eeeeee" loext:char-shading-value="0"/>
    </style:style>
    <style:style style:name="T393" style:family="text">
      <style:text-properties fo:color="#3465a4" loext:opacity="100%" fo:font-weight="bold" officeooo:rsid="00b83bdc" fo:background-color="#eeeeee" loext:char-shading-value="0" style:font-name-asian="Calibri" style:font-weight-asian="bold" style:font-name-complex="Calibri" style:font-weight-complex="bold"/>
    </style:style>
    <style:style style:name="T394" style:family="text">
      <style:text-properties fo:color="#3465a4" loext:opacity="100%" fo:font-weight="bold" officeooo:rsid="002e5be7" style:font-weight-asian="bold" style:font-weight-complex="bold"/>
    </style:style>
    <style:style style:name="T395" style:family="text">
      <style:text-properties fo:color="#3465a4" loext:opacity="100%" officeooo:rsid="00b21ef0" fo:background-color="#eeeeee" loext:char-shading-value="0"/>
    </style:style>
    <style:style style:name="T396" style:family="text">
      <style:text-properties fo:color="#3465a4" loext:opacity="100%" officeooo:rsid="024442e7" fo:background-color="#eeeeee" loext:char-shading-value="0"/>
    </style:style>
    <style:style style:name="T397" style:family="text">
      <style:text-properties fo:color="#3465a4" loext:opacity="100%" officeooo:rsid="0004d0f1" fo:background-color="#eeeeee" loext:char-shading-value="0"/>
    </style:style>
    <style:style style:name="T398" style:family="text">
      <style:text-properties fo:color="#3465a4" loext:opacity="100%" fo:font-weight="bold" officeooo:rsid="024442e7" fo:background-color="#eeeeee" loext:char-shading-value="0" style:font-weight-asian="bold" style:font-weight-complex="bold"/>
    </style:style>
    <style:style style:name="T399" style:family="text">
      <style:text-properties fo:color="#3465a4" loext:opacity="100%" fo:font-weight="bold" officeooo:rsid="0004d0f1" style:font-weight-asian="bold" style:font-weight-complex="bold"/>
    </style:style>
    <style:style style:name="T400" style:family="text">
      <style:text-properties fo:color="#2a6099" loext:opacity="100%" fo:font-weight="bold" officeooo:rsid="024442e7" style:font-weight-asian="bold" style:font-weight-complex="bold"/>
    </style:style>
    <style:style style:name="T401" style:family="text">
      <style:text-properties fo:color="#2a6099" loext:opacity="100%" fo:font-weight="bold" officeooo:rsid="024465f5" style:font-weight-asian="bold" style:font-weight-complex="bold"/>
    </style:style>
    <style:style style:name="T402" style:family="text">
      <style:text-properties fo:color="#2a6099" loext:opacity="100%" fo:font-weight="bold" officeooo:rsid="02493192" style:font-weight-asian="bold" style:font-weight-complex="bold"/>
    </style:style>
    <style:style style:name="T403" style:family="text">
      <style:text-properties fo:color="#2a6099" loext:opacity="100%" fo:font-weight="bold" officeooo:rsid="0248b950" style:font-weight-asian="bold" style:font-weight-complex="bold"/>
    </style:style>
    <style:style style:name="T404" style:family="text">
      <style:text-properties fo:color="#5983b0" loext:opacity="100%" officeooo:rsid="02c8e69f"/>
    </style:style>
    <style:style style:name="T405" style:family="text">
      <style:text-properties fo:color="#2a6099" loext:opacity="100%"/>
    </style:style>
    <style:style style:name="T406" style:family="text">
      <style:text-properties fo:color="#2a6099" loext:opacity="100%" officeooo:rsid="024465f5"/>
    </style:style>
    <style:style style:name="T407" style:family="text">
      <style:text-properties fo:color="#2a6099" loext:opacity="100%" officeooo:rsid="03ff798f"/>
    </style:style>
    <style:style style:name="T408" style:family="text">
      <style:text-properties fo:color="#000000" loext:opacity="100%" fo:font-weight="normal" officeooo:rsid="00b4b952" style:font-weight-asian="normal" style:font-weight-complex="normal"/>
    </style:style>
    <style:style style:name="T409" style:family="text">
      <style:text-properties fo:color="#000000" loext:opacity="100%" style:text-underline-style="solid" style:text-underline-width="auto" style:text-underline-color="font-color" officeooo:rsid="035bc79d"/>
    </style:style>
    <style:style style:name="T410" style:family="text">
      <style:text-properties fo:color="#000000" loext:opacity="100%" style:text-underline-style="solid" style:text-underline-width="auto" style:text-underline-color="font-color" fo:font-weight="bold" officeooo:rsid="035bc79d" style:font-weight-asian="bold" style:font-weight-complex="bold"/>
    </style:style>
    <style:style style:name="T411" style:family="text">
      <style:text-properties officeooo:rsid="00b4b952"/>
    </style:style>
    <style:style style:name="T412" style:family="text">
      <style:text-properties fo:color="#2a6099" loext:opacity="100%" fo:font-weight="bold" officeooo:rsid="03e095c5" style:font-weight-asian="bold" style:font-weight-complex="bold"/>
    </style:style>
    <style:style style:name="T413" style:family="text">
      <style:text-properties fo:color="#2a6099" loext:opacity="100%" fo:font-weight="bold" officeooo:rsid="0358d40b" style:font-weight-asian="bold" style:font-weight-complex="bold"/>
    </style:style>
    <style:style style:name="T414" style:family="text">
      <style:text-properties fo:color="#000000" loext:opacity="100%" style:text-underline-style="solid" style:text-underline-width="auto" style:text-underline-color="font-color" officeooo:rsid="00400efe"/>
    </style:style>
    <style:style style:name="T415" style:family="text">
      <style:text-properties fo:color="#3465a4" loext:opacity="100%" style:text-underline-style="none" fo:font-weight="bold" officeooo:rsid="03f03bae" style:font-weight-asian="bold" style:font-weight-complex="bold"/>
    </style:style>
    <style:style style:name="T416" style:family="text">
      <style:text-properties fo:color="#3465a4" loext:opacity="100%" officeooo:rsid="024465f5"/>
    </style:style>
    <style:style style:name="T417" style:family="text">
      <style:text-properties fo:color="#3465a4" loext:opacity="100%" officeooo:rsid="02fed4f7"/>
    </style:style>
    <style:style style:name="T418" style:family="text">
      <style:text-properties fo:color="#000000" loext:opacity="100%" style:font-name="Calibri1" fo:font-weight="bold" officeooo:rsid="0439697c" style:font-weight-asian="bold" style:font-weight-complex="bold"/>
    </style:style>
    <style:style style:name="T419" style:family="text">
      <style:text-properties fo:color="#000000" loext:opacity="100%" style:font-name="Calibri1" officeooo:rsid="0439697c"/>
    </style:style>
    <style:style style:name="T420" style:family="text">
      <style:text-properties fo:color="#000000" loext:opacity="100%" style:font-name="Calibri1" officeooo:rsid="0441f70d"/>
    </style:style>
    <style:style style:name="T421" style:family="text">
      <style:text-properties fo:color="#000000" loext:opacity="100%" style:font-name="Calibri1" fo:font-style="normal" style:font-style-asian="normal" style:font-style-complex="normal"/>
    </style:style>
    <style:style style:name="T422" style:family="text">
      <style:text-properties fo:font-size="15pt" style:font-size-asian="15pt" style:font-size-complex="15pt"/>
    </style:style>
    <style:style style:name="T423" style:family="text">
      <style:text-properties fo:font-size="12pt" fo:font-weight="normal" officeooo:rsid="04b048ce" style:font-size-asian="12pt" style:font-weight-asian="normal" style:font-size-complex="12pt" style:font-weight-complex="normal"/>
    </style:style>
    <style:style style:name="T424" style:family="text">
      <style:text-properties fo:font-size="12pt" officeooo:rsid="04b048ce" style:font-size-asian="12pt" style:font-size-complex="12pt"/>
    </style:style>
    <style:style style:name="T425" style:family="text">
      <style:text-properties fo:font-size="12pt" officeooo:rsid="04878ff3" style:font-size-asian="12pt" style:font-size-complex="12pt"/>
    </style:style>
    <style:style style:name="T426" style:family="text">
      <style:text-properties officeooo:rsid="002cedcc"/>
    </style:style>
    <style:style style:name="T427" style:family="text">
      <style:text-properties fo:font-size="12pt" officeooo:rsid="045a0e7e" style:font-size-asian="12pt" style:font-size-complex="12pt"/>
    </style:style>
    <style:style style:name="T428" style:family="text">
      <style:text-properties fo:font-size="6pt" officeooo:rsid="0030dc2d" style:font-size-asian="6pt" style:font-size-complex="6pt"/>
    </style:style>
    <style:style style:name="T429" style:family="text">
      <style:text-properties officeooo:rsid="0030dc2d"/>
    </style:style>
    <style:style style:name="T430" style:family="text">
      <style:text-properties officeooo:rsid="00233a41"/>
    </style:style>
    <style:style style:name="T431" style:family="text">
      <style:text-properties officeooo:rsid="0032bdb1"/>
    </style:style>
    <style:style style:name="T432" style:family="text">
      <style:text-properties fo:font-weight="normal" officeooo:rsid="0032bdb1" style:font-weight-asian="normal" style:font-weight-complex="normal"/>
    </style:style>
    <style:style style:name="T433" style:family="text">
      <style:text-properties fo:font-weight="normal" officeooo:rsid="00233a41" style:font-weight-asian="normal" style:font-weight-complex="normal"/>
    </style:style>
    <style:style style:name="T434" style:family="text">
      <style:text-properties officeooo:rsid="00341072"/>
    </style:style>
    <style:style style:name="T435" style:family="text">
      <style:text-properties fo:font-weight="normal" officeooo:rsid="00341072" style:font-weight-asian="normal" style:font-weight-complex="normal"/>
    </style:style>
    <style:style style:name="T436" style:family="text">
      <style:text-properties fo:font-weight="normal" officeooo:rsid="00331a54" style:font-weight-asian="normal" style:font-weight-complex="normal"/>
    </style:style>
    <style:style style:name="T437" style:family="text">
      <style:text-properties fo:font-weight="normal" officeooo:rsid="0186db9f" style:font-weight-asian="normal" style:font-weight-complex="normal"/>
    </style:style>
    <style:style style:name="T438" style:family="text">
      <style:text-properties fo:font-weight="normal" officeooo:rsid="00749aa8" style:font-weight-asian="normal" style:font-weight-complex="normal"/>
    </style:style>
    <style:style style:name="T439" style:family="text">
      <style:text-properties officeooo:rsid="00367066"/>
    </style:style>
    <style:style style:name="T440" style:family="text">
      <style:text-properties fo:font-weight="normal" officeooo:rsid="00367066" style:font-weight-asian="normal" style:font-weight-complex="normal"/>
    </style:style>
    <style:style style:name="T441" style:family="text">
      <style:text-properties officeooo:rsid="01156f02"/>
    </style:style>
    <style:style style:name="T442" style:family="text">
      <style:text-properties officeooo:rsid="00192439"/>
    </style:style>
    <style:style style:name="T443" style:family="text">
      <style:text-properties officeooo:rsid="011a1a68"/>
    </style:style>
    <style:style style:name="T444" style:family="text">
      <style:text-properties fo:font-weight="bold" officeooo:rsid="000e074c" style:font-weight-asian="bold" style:font-weight-complex="bold"/>
    </style:style>
    <style:style style:name="T445" style:family="text">
      <style:text-properties style:text-underline-style="none" fo:font-weight="normal" officeooo:rsid="00e92cb2" style:font-weight-asian="normal" style:font-weight-complex="normal"/>
    </style:style>
    <style:style style:name="T446" style:family="text">
      <style:text-properties fo:font-weight="bold" officeooo:rsid="012f3e0b" style:font-weight-asian="bold" style:font-weight-complex="bold"/>
    </style:style>
    <style:style style:name="T447" style:family="text">
      <style:text-properties officeooo:rsid="012f3e0b"/>
    </style:style>
    <style:style style:name="T448" style:family="text">
      <style:text-properties officeooo:rsid="01c5dc18"/>
    </style:style>
    <style:style style:name="T449" style:family="text">
      <style:text-properties officeooo:rsid="01091a88"/>
    </style:style>
    <style:style style:name="T450" style:family="text">
      <style:text-properties fo:font-weight="bold" officeooo:rsid="0109e92c" style:font-weight-asian="bold" style:font-weight-complex="bold"/>
    </style:style>
    <style:style style:name="T451" style:family="text">
      <style:text-properties officeooo:rsid="01c71ec7"/>
    </style:style>
    <style:style style:name="T452" style:family="text">
      <style:text-properties style:font-name="Carolingia" fo:font-size="15pt" style:font-size-asian="15pt" style:font-size-complex="15pt"/>
    </style:style>
    <style:style style:name="T453" style:family="text">
      <style:text-properties style:font-name="Carolingia" officeooo:rsid="0230a7ed"/>
    </style:style>
    <style:style style:name="T454" style:family="text">
      <style:text-properties fo:color="#2a6099" loext:opacity="100%" fo:font-weight="bold" officeooo:rsid="041852ed" style:font-weight-asian="bold" style:font-weight-complex="bold"/>
    </style:style>
    <style:style style:name="T455" style:family="text">
      <style:text-properties fo:color="#3465a4" loext:opacity="100%" fo:font-weight="bold" officeooo:rsid="023eed80" style:font-weight-asian="bold" style:font-weight-complex="bold"/>
    </style:style>
    <style:style style:name="T456" style:family="text">
      <style:text-properties fo:color="#2a6099" loext:opacity="100%" fo:font-weight="bold" officeooo:rsid="025cd071" style:font-weight-asian="bold" style:font-weight-complex="bold"/>
    </style:style>
    <style:style style:name="T457" style:family="text">
      <style:text-properties fo:color="#2a6099" loext:opacity="100%" fo:font-weight="bold" officeooo:rsid="025cd071" style:font-name-asian="Calibri" style:font-weight-asian="bold" style:font-name-complex="Calibri" style:font-weight-complex="bold"/>
    </style:style>
    <style:style style:name="T458" style:family="text">
      <style:text-properties fo:color="#2a6099" loext:opacity="100%" fo:font-weight="bold" officeooo:rsid="0459375b" style:font-name-asian="Calibri" style:font-weight-asian="bold" style:font-name-complex="Calibri" style:font-weight-complex="bold"/>
    </style:style>
    <style:style style:name="T459" style:family="text">
      <style:text-properties fo:color="#2a6099" loext:opacity="100%" fo:font-weight="bold" officeooo:rsid="03ed1285" style:font-weight-asian="bold" style:font-weight-complex="bold"/>
    </style:style>
    <style:style style:name="T460" style:family="text">
      <style:text-properties fo:color="#2a6099" loext:opacity="100%" fo:font-weight="bold" officeooo:rsid="0458a816" style:font-weight-asian="bold" style:font-weight-complex="bold"/>
    </style:style>
    <style:style style:name="T461" style:family="text">
      <style:text-properties fo:color="#2a6099" loext:opacity="100%" fo:font-weight="bold" officeooo:rsid="02749f8a" style:font-weight-asian="bold" style:font-weight-complex="bold"/>
    </style:style>
    <style:style style:name="T462" style:family="text">
      <style:text-properties fo:color="#2a6099" loext:opacity="100%" fo:font-weight="bold" officeooo:rsid="03f1ec3b" style:font-weight-asian="bold" style:font-weight-complex="bold"/>
    </style:style>
    <style:style style:name="T463" style:family="text">
      <style:text-properties fo:color="#3465a4" loext:opacity="100%" officeooo:rsid="0274d6c6"/>
    </style:style>
    <style:style style:name="T464" style:family="text">
      <style:text-properties fo:color="#3465a4" loext:opacity="100%" officeooo:rsid="03c0964d"/>
    </style:style>
    <style:style style:name="T465" style:family="text">
      <style:text-properties fo:color="#3465a4" loext:opacity="100%" fo:font-weight="bold" officeooo:rsid="02408514" style:font-weight-asian="bold" style:font-weight-complex="bold"/>
    </style:style>
    <style:style style:name="T466" style:family="text">
      <style:text-properties fo:color="#2a6099" loext:opacity="100%" fo:font-weight="bold" officeooo:rsid="0277a1a9" style:font-weight-asian="bold" style:font-weight-complex="bold"/>
    </style:style>
    <style:style style:name="T467" style:family="text">
      <style:text-properties fo:color="#2a6099" loext:opacity="100%" fo:font-weight="bold" officeooo:rsid="0326937d" style:font-weight-asian="bold" style:font-weight-complex="bold"/>
    </style:style>
    <style:style style:name="T468" style:family="text">
      <style:text-properties fo:color="#2a6099" loext:opacity="100%" fo:font-weight="bold" officeooo:rsid="041909c6" style:font-weight-asian="bold" style:font-weight-complex="bold"/>
    </style:style>
    <style:style style:name="T469" style:family="text">
      <style:text-properties fo:color="#2a6099" loext:opacity="100%" officeooo:rsid="041852ed"/>
    </style:style>
    <style:style style:name="T470" style:family="text">
      <style:text-properties fo:color="#2a6099" loext:opacity="100%" officeooo:rsid="0274d6c6"/>
    </style:style>
    <style:style style:name="T471" style:family="text">
      <style:text-properties fo:color="#3465a4" loext:opacity="100%" officeooo:rsid="02749f8a" fo:background-color="#eeeeee" loext:char-shading-value="0"/>
    </style:style>
    <style:style style:name="T472" style:family="text">
      <style:text-properties fo:color="#3465a4" loext:opacity="100%" officeooo:rsid="03ed1285" fo:background-color="#eeeeee" loext:char-shading-value="0"/>
    </style:style>
    <style:style style:name="T473" style:family="text">
      <style:text-properties fo:color="#2a6099" loext:opacity="100%" fo:font-weight="bold" officeooo:rsid="03ed1285" fo:background-color="#eeeeee" loext:char-shading-value="0" style:font-weight-asian="bold" style:font-weight-complex="bold"/>
    </style:style>
    <style:style style:name="T474" style:family="text">
      <style:text-properties fo:color="#2a6099" loext:opacity="100%" fo:font-weight="bold" officeooo:rsid="0274d6c6" fo:background-color="#eeeeee" loext:char-shading-value="0" style:font-weight-asian="bold" style:font-weight-complex="bold"/>
    </style:style>
    <style:style style:name="T475" style:family="text">
      <style:text-properties fo:color="#2a6099" loext:opacity="100%" fo:font-weight="bold" officeooo:rsid="03f1ec3b" fo:background-color="#eeeeee" loext:char-shading-value="0" style:font-weight-asian="bold" style:font-weight-complex="bold"/>
    </style:style>
    <style:style style:name="T476" style:family="text">
      <style:text-properties fo:color="#2a6099" loext:opacity="100%" fo:font-weight="bold" officeooo:rsid="03ed1285" fo:background-color="#eeeeee" loext:char-shading-value="0" style:font-weight-asian="bold" style:font-weight-complex="bold"/>
    </style:style>
    <style:style style:name="T477" style:family="text">
      <style:text-properties fo:color="#2a6099" loext:opacity="100%" officeooo:rsid="0277a1a9" fo:background-color="#eeeeee" loext:char-shading-value="0"/>
    </style:style>
    <style:style style:name="T478" style:family="text">
      <style:text-properties fo:color="#2a6099" loext:opacity="100%" fo:font-weight="bold" officeooo:rsid="02e69f50" style:font-weight-asian="bold" style:font-weight-complex="bold"/>
    </style:style>
    <style:style style:name="T479" style:family="text">
      <style:text-properties fo:color="#3465a4" loext:opacity="100%" officeooo:rsid="0277a1a9" fo:background-color="#eeeeee" loext:char-shading-value="0"/>
    </style:style>
    <style:style style:name="T480" style:family="text">
      <style:text-properties fo:color="#2a6099" loext:opacity="100%" officeooo:rsid="0004d0f1" fo:background-color="#eeeeee" loext:char-shading-value="0"/>
    </style:style>
    <style:style style:name="T481" style:family="text">
      <style:text-properties fo:color="#3465a4" loext:opacity="100%" fo:font-weight="bold" officeooo:rsid="0279dfe1" style:font-weight-asian="bold" style:font-weight-complex="bold"/>
    </style:style>
    <style:style style:name="T482" style:family="text">
      <style:text-properties fo:color="#3465a4" loext:opacity="100%" fo:font-weight="bold" officeooo:rsid="041852ed" style:font-weight-asian="bold" style:font-weight-complex="bold"/>
    </style:style>
    <style:style style:name="T483" style:family="text">
      <style:text-properties fo:color="#c9211e" loext:opacity="100%" fo:font-weight="bold" officeooo:rsid="027ced79" style:font-name-asian="Calibri" style:font-weight-asian="bold" style:font-name-complex="Calibri" style:font-weight-complex="bold"/>
    </style:style>
    <style:style style:name="T484" style:family="text">
      <style:text-properties fo:color="#000000" loext:opacity="100%" fo:font-weight="bold" officeooo:rsid="027ced79" style:font-name-asian="Calibri" style:font-weight-asian="bold" style:font-name-complex="Calibri" style:font-weight-complex="bold"/>
    </style:style>
    <style:style style:name="T485" style:family="text">
      <style:text-properties fo:color="#2a6099" loext:opacity="100%" fo:font-weight="bold" officeooo:rsid="027ced79" style:font-name-asian="Calibri" style:font-weight-asian="bold" style:font-name-complex="Calibri" style:font-weight-complex="bold"/>
    </style:style>
    <style:style style:name="T486" style:family="text">
      <style:text-properties fo:color="#2a6099" loext:opacity="100%" fo:font-weight="bold" officeooo:rsid="041909c6" style:font-name-asian="Calibri" style:font-weight-asian="bold" style:font-name-complex="Calibri" style:font-weight-complex="bold"/>
    </style:style>
    <style:style style:name="T487" style:family="text">
      <style:text-properties fo:color="#2a6099" loext:opacity="100%" fo:font-weight="bold" officeooo:rsid="003f7803" style:font-weight-asian="bold" style:font-weight-complex="bold"/>
    </style:style>
    <style:style style:name="T488" style:family="text">
      <style:text-properties fo:color="#3465a4" loext:opacity="100%" fo:font-weight="bold" officeooo:rsid="02749f8a" fo:background-color="#eeeeee" loext:char-shading-value="0" style:font-weight-asian="bold" style:font-weight-complex="bold"/>
    </style:style>
    <style:style style:name="T489" style:family="text">
      <style:text-properties fo:color="#3465a4" loext:opacity="100%" fo:font-weight="bold" officeooo:rsid="03ed1285" fo:background-color="#eeeeee" loext:char-shading-value="0" style:font-weight-asian="bold" style:font-weight-complex="bold"/>
    </style:style>
    <style:style style:name="T490" style:family="text">
      <style:text-properties fo:color="#3465a4" loext:opacity="100%" fo:font-weight="bold" officeooo:rsid="0469f0d9" style:font-weight-asian="bold" style:font-weight-complex="bold"/>
    </style:style>
    <style:style style:name="T491" style:family="text">
      <style:text-properties fo:color="#3465a4" loext:opacity="100%" fo:font-weight="bold" officeooo:rsid="045b9e76" style:font-weight-asian="bold" style:font-weight-complex="bold"/>
    </style:style>
    <style:style style:name="T492" style:family="text">
      <style:text-properties fo:color="#2a6099" loext:opacity="100%" fo:font-weight="bold" officeooo:rsid="0279044b" style:font-weight-asian="bold" style:font-weight-complex="bold"/>
    </style:style>
    <style:style style:name="T493" style:family="text">
      <style:text-properties fo:color="#2a6099" loext:opacity="100%" fo:font-weight="bold" officeooo:rsid="03e41516" style:font-weight-asian="bold" style:font-weight-complex="bold"/>
    </style:style>
    <style:style style:name="T494" style:family="text">
      <style:text-properties fo:color="#2a6099" loext:opacity="100%" fo:font-weight="bold" officeooo:rsid="0279dfe1" style:font-weight-asian="bold" style:font-weight-complex="bold"/>
    </style:style>
    <style:style style:name="T495" style:family="text">
      <style:text-properties fo:color="#3465a4" loext:opacity="100%" fo:font-size="14pt" officeooo:rsid="00b3efb2" style:font-size-asian="14pt" style:font-size-complex="14pt"/>
    </style:style>
    <style:style style:name="T496" style:family="text">
      <style:text-properties fo:color="#2a6099" loext:opacity="100%" fo:font-weight="bold" officeooo:rsid="0274d6c6" style:font-weight-asian="bold" style:font-weight-complex="bold"/>
    </style:style>
    <style:style style:name="T497" style:family="text">
      <style:text-properties style:text-underline-style="solid" style:text-underline-width="auto" style:text-underline-color="font-color" fo:font-weight="normal" style:font-weight-asian="normal" style:font-weight-complex="normal"/>
    </style:style>
    <style:style style:name="T498" style:family="text">
      <style:text-properties fo:color="#c9211e" loext:opacity="100%" style:text-underline-style="none" fo:font-weight="bold" style:font-weight-asian="bold" style:font-weight-complex="bold"/>
    </style:style>
    <style:style style:name="T499" style:family="text">
      <style:text-properties fo:color="#000000" loext:opacity="100%" style:text-underline-style="none" fo:font-weight="bold" officeooo:rsid="00ce1e5f" style:font-weight-asian="bold" style:font-weight-complex="bold"/>
    </style:style>
    <style:style style:name="T500" style:family="text">
      <style:text-properties fo:font-size="13pt" style:text-underline-style="none" style:font-size-asian="13pt" style:font-size-complex="13pt"/>
    </style:style>
    <style:style style:name="T501" style:family="text">
      <style:text-properties fo:font-size="13pt" style:text-underline-style="none" officeooo:rsid="001157bb" style:font-size-asian="13pt" style:font-size-complex="13pt"/>
    </style:style>
    <style:style style:name="T502" style:family="text">
      <style:text-properties fo:color="#2a6099" loext:opacity="100%" fo:font-weight="bold" officeooo:rsid="027a38f6" style:font-weight-asian="bold" style:font-weight-complex="bold"/>
    </style:style>
    <style:style style:name="T503" style:family="text">
      <style:text-properties fo:color="#2a6099" loext:opacity="100%" fo:font-weight="bold" officeooo:rsid="0260baac" style:font-weight-asian="bold" style:font-weight-complex="bold"/>
    </style:style>
    <style:style style:name="T504" style:family="text">
      <style:text-properties fo:color="#3465a4" loext:opacity="100%" officeooo:rsid="025e5167"/>
    </style:style>
    <style:style style:name="T505" style:family="text">
      <style:text-properties fo:color="#c9211e" loext:opacity="100%" style:text-underline-style="solid" style:text-underline-width="auto" style:text-underline-color="font-color" fo:font-weight="bold" style:font-weight-asian="bold" style:font-weight-complex="bold"/>
    </style:style>
    <style:style style:name="T506" style:family="text">
      <style:text-properties fo:color="#3465a4" loext:opacity="100%" style:text-underline-style="none" fo:font-weight="bold" officeooo:rsid="03f1c3c3" style:font-weight-asian="bold" style:font-weight-complex="bold"/>
    </style:style>
    <style:style style:name="T507" style:family="text">
      <style:text-properties fo:color="#3465a4" loext:opacity="100%" style:text-underline-style="none" fo:font-weight="bold" officeooo:rsid="03f34725" style:font-weight-asian="bold" style:font-weight-complex="bold"/>
    </style:style>
    <style:style style:name="T508" style:family="text">
      <style:text-properties fo:color="#3465a4" loext:opacity="100%" style:font-name="Carolingia" fo:font-weight="bold" officeooo:rsid="0279044b" style:font-weight-asian="bold" style:font-weight-complex="bold"/>
    </style:style>
    <style:style style:name="T509" style:family="text">
      <style:text-properties fo:color="#3465a4" loext:opacity="100%" style:font-name="Carolingia" fo:font-weight="bold" officeooo:rsid="02408514" style:font-weight-asian="bold" style:font-weight-complex="bold"/>
    </style:style>
    <style:style style:name="T510" style:family="text">
      <style:text-properties fo:color="#3465a4" loext:opacity="100%" style:font-name="Carolingia" fo:font-weight="bold" officeooo:rsid="02a38bec" style:font-weight-asian="bold" style:font-weight-complex="bold"/>
    </style:style>
    <style:style style:name="T511" style:family="text">
      <style:text-properties fo:color="#3465a4" loext:opacity="100%" style:font-name="Carolingia" fo:font-weight="bold" officeooo:rsid="03f910ad" style:font-weight-asian="bold" style:font-weight-complex="bold"/>
    </style:style>
    <style:style style:name="T512" style:family="text">
      <style:text-properties fo:font-weight="bold" officeooo:rsid="027ced79" style:font-weight-asian="bold" style:font-weight-complex="bold"/>
    </style:style>
    <style:style style:name="T513" style:family="text">
      <style:text-properties fo:font-size="12pt" officeooo:rsid="048de0fb" style:font-size-asian="12pt" style:font-size-complex="12pt"/>
    </style:style>
    <style:style style:name="T514" style:family="text">
      <style:text-properties officeooo:rsid="00485964"/>
    </style:style>
    <style:style style:name="T515" style:family="text">
      <style:text-properties fo:font-size="12pt" officeooo:rsid="04579743" style:font-size-asian="12pt" style:font-size-complex="12pt"/>
    </style:style>
    <style:style style:name="T516" style:family="text">
      <style:text-properties fo:font-weight="bold" officeooo:rsid="03fc462b" style:font-weight-asian="bold" style:font-weight-complex="bold"/>
    </style:style>
    <style:style style:name="T517" style:family="text">
      <style:text-properties fo:font-weight="bold" officeooo:rsid="002f88c8" style:font-weight-asian="bold" style:font-weight-complex="bold"/>
    </style:style>
    <style:style style:name="T518" style:family="text">
      <style:text-properties fo:font-weight="bold" officeooo:rsid="00759fce" style:font-weight-asian="bold" style:font-weight-complex="bold"/>
    </style:style>
    <style:style style:name="T519" style:family="text">
      <style:text-properties fo:font-weight="bold" officeooo:rsid="01272c03" style:font-weight-asian="bold" style:font-weight-complex="bold"/>
    </style:style>
    <style:style style:name="T520" style:family="text">
      <style:text-properties fo:font-weight="bold" officeooo:rsid="03f79d6b" style:font-weight-asian="bold" style:font-weight-complex="bold"/>
    </style:style>
    <style:style style:name="T521" style:family="text">
      <style:text-properties officeooo:rsid="03f79d6b"/>
    </style:style>
    <style:style style:name="T522" style:family="text">
      <style:text-properties fo:font-weight="bold" officeooo:rsid="00517386" style:font-weight-asian="bold" style:font-weight-complex="bold"/>
    </style:style>
    <style:style style:name="T523" style:family="text">
      <style:text-properties officeooo:rsid="00517386"/>
    </style:style>
    <style:style style:name="T524" style:family="text">
      <style:text-properties officeooo:rsid="01441473"/>
    </style:style>
    <style:style style:name="T525" style:family="text">
      <style:text-properties officeooo:rsid="01453cd6"/>
    </style:style>
    <style:style style:name="T526" style:family="text">
      <style:text-properties officeooo:rsid="00499fa9"/>
    </style:style>
    <style:style style:name="T527" style:family="text">
      <style:text-properties fo:font-weight="bold" officeooo:rsid="00499fa9" style:font-weight-asian="bold" style:font-weight-complex="bold"/>
    </style:style>
    <style:style style:name="T528" style:family="text">
      <style:text-properties officeooo:rsid="027b2db3"/>
    </style:style>
    <style:style style:name="T529" style:family="text">
      <style:text-properties officeooo:rsid="002ec7ec"/>
    </style:style>
    <style:style style:name="T530" style:family="text">
      <style:text-properties officeooo:rsid="04007a4e"/>
    </style:style>
    <style:style style:name="T531" style:family="text">
      <style:text-properties officeooo:rsid="007e1afb"/>
    </style:style>
    <style:style style:name="T532" style:family="text">
      <style:text-properties style:text-underline-style="none" fo:font-weight="bold" officeooo:rsid="004b26b2" style:font-weight-asian="bold" style:font-weight-complex="bold"/>
    </style:style>
    <style:style style:name="T533" style:family="text">
      <style:text-properties style:text-underline-style="none" officeooo:rsid="01c5dc18"/>
    </style:style>
    <style:style style:name="T534" style:family="text">
      <style:text-properties style:text-underline-style="none" officeooo:rsid="004b26b2"/>
    </style:style>
    <style:style style:name="T535" style:family="text">
      <style:text-properties fo:color="#2a6099" loext:opacity="100%" fo:font-weight="bold" officeooo:rsid="0419da9d" style:font-weight-asian="bold" style:font-weight-complex="bold"/>
    </style:style>
    <style:style style:name="T536" style:family="text">
      <style:text-properties fo:color="#3465a4" loext:opacity="100%" fo:font-weight="bold" officeooo:rsid="02a7ed1f" style:font-weight-asian="bold" style:font-weight-complex="bold"/>
    </style:style>
    <style:style style:name="T537" style:family="text">
      <style:text-properties fo:color="#3465a4" loext:opacity="100%" officeooo:rsid="02a7ed1f"/>
    </style:style>
    <style:style style:name="T538" style:family="text">
      <style:text-properties fo:color="#2a6099" loext:opacity="100%" fo:font-weight="bold" officeooo:rsid="027fa3e3" style:font-weight-asian="bold" style:font-weight-complex="bold"/>
    </style:style>
    <style:style style:name="T539" style:family="text">
      <style:text-properties fo:color="#c9211e" loext:opacity="100%" fo:font-weight="bold" officeooo:rsid="027fa3e3" style:font-name-asian="Calibri" style:font-weight-asian="bold" style:font-name-complex="Calibri" style:font-weight-complex="bold"/>
    </style:style>
    <style:style style:name="T540" style:family="text">
      <style:text-properties fo:color="#000000" loext:opacity="100%" fo:font-weight="bold" officeooo:rsid="027fa3e3" style:font-name-asian="Calibri" style:font-weight-asian="bold" style:font-name-complex="Calibri" style:font-weight-complex="bold"/>
    </style:style>
    <style:style style:name="T541" style:family="text">
      <style:text-properties fo:color="#2a6099" loext:opacity="100%" officeooo:rsid="0004d0f1" style:font-name-asian="Calibri" style:font-name-complex="Calibri"/>
    </style:style>
    <style:style style:name="T542" style:family="text">
      <style:text-properties fo:color="#2a6099" loext:opacity="100%" fo:font-weight="bold" officeooo:rsid="027fa3e3" style:font-name-asian="Calibri" style:font-weight-asian="bold" style:font-name-complex="Calibri" style:font-weight-complex="bold"/>
    </style:style>
    <style:style style:name="T543" style:family="text">
      <style:text-properties fo:color="#2a6099" loext:opacity="100%" fo:font-weight="bold" officeooo:rsid="0419da9d" style:font-name-asian="Calibri" style:font-weight-asian="bold" style:font-name-complex="Calibri" style:font-weight-complex="bold"/>
    </style:style>
    <style:style style:name="T544" style:family="text">
      <style:text-properties fo:color="#2a6099" loext:opacity="100%" fo:font-weight="bold" officeooo:rsid="02a967fe" style:font-name-asian="Calibri" style:font-weight-asian="bold" style:font-name-complex="Calibri" style:font-weight-complex="bold"/>
    </style:style>
    <style:style style:name="T545" style:family="text">
      <style:text-properties fo:color="#2a6099" loext:opacity="100%" fo:font-weight="bold" officeooo:rsid="02aa3740" style:font-weight-asian="bold" style:font-weight-complex="bold"/>
    </style:style>
    <style:style style:name="T546" style:family="text">
      <style:text-properties fo:color="#2a6099" loext:opacity="100%" fo:font-weight="bold" officeooo:rsid="0456ef41" style:font-weight-asian="bold" style:font-weight-complex="bold"/>
    </style:style>
    <style:style style:name="T547" style:family="text">
      <style:text-properties fo:color="#2a6099" loext:opacity="100%" fo:font-weight="bold" officeooo:rsid="02e967e2" style:font-weight-asian="bold" style:font-weight-complex="bold"/>
    </style:style>
    <style:style style:name="T548" style:family="text">
      <style:text-properties fo:color="#3465a4" loext:opacity="100%" officeooo:rsid="0277a1a9"/>
    </style:style>
    <style:style style:name="T549" style:family="text">
      <style:text-properties fo:color="#3465a4" loext:opacity="100%" officeooo:rsid="027fa3e3"/>
    </style:style>
    <style:style style:name="T550" style:family="text">
      <style:text-properties fo:color="#2a6099" loext:opacity="100%" fo:font-weight="bold" officeooo:rsid="0329580b" style:font-weight-asian="bold" style:font-weight-complex="bold"/>
    </style:style>
    <style:style style:name="T551" style:family="text">
      <style:text-properties fo:color="#2a6099" loext:opacity="100%" fo:font-weight="bold" officeooo:rsid="033afd68" style:font-weight-asian="bold" style:font-weight-complex="bold"/>
    </style:style>
    <style:style style:name="T552" style:family="text">
      <style:text-properties fo:color="#2a6099" loext:opacity="100%" officeooo:rsid="0329580b"/>
    </style:style>
    <style:style style:name="T553" style:family="text">
      <style:text-properties fo:font-style="italic" style:font-style-asian="italic" style:font-style-complex="italic"/>
    </style:style>
    <style:style style:name="T554" style:family="text">
      <style:text-properties fo:color="#c9211e" loext:opacity="100%" fo:font-style="normal" fo:font-weight="bold" officeooo:rsid="028128eb" fo:background-color="#eeeeee" loext:char-shading-value="0" style:font-style-asian="normal" style:font-weight-asian="bold" style:font-style-complex="normal" style:font-weight-complex="bold"/>
    </style:style>
    <style:style style:name="T555" style:family="text">
      <style:text-properties fo:font-style="normal" fo:font-weight="bold" officeooo:rsid="028128eb" fo:background-color="#eeeeee" loext:char-shading-value="0" style:font-style-asian="normal" style:font-weight-asian="bold" style:font-style-complex="normal" style:font-weight-complex="bold"/>
    </style:style>
    <style:style style:name="T556" style:family="text">
      <style:text-properties fo:font-style="normal" fo:font-weight="bold" officeooo:rsid="03d75c28" fo:background-color="#eeeeee" loext:char-shading-value="0" style:font-style-asian="normal" style:font-weight-asian="bold" style:font-style-complex="normal" style:font-weight-complex="bold"/>
    </style:style>
    <style:style style:name="T557" style:family="text">
      <style:text-properties fo:color="#2a6099" loext:opacity="100%" fo:font-weight="bold" officeooo:rsid="041b1601" fo:background-color="#eeeeee" loext:char-shading-value="0" style:font-weight-asian="bold" style:font-weight-complex="bold"/>
    </style:style>
    <style:style style:name="T558" style:family="text">
      <style:text-properties fo:color="#2a6099" loext:opacity="100%" fo:font-weight="bold" officeooo:rsid="028128eb" fo:background-color="#eeeeee" loext:char-shading-value="0" style:font-weight-asian="bold" style:font-weight-complex="bold"/>
    </style:style>
    <style:style style:name="T559" style:family="text">
      <style:text-properties fo:color="#2a6099" loext:opacity="100%" fo:font-weight="bold" officeooo:rsid="041e44cc" fo:background-color="#eeeeee" loext:char-shading-value="0" style:font-weight-asian="bold" style:font-weight-complex="bold"/>
    </style:style>
    <style:style style:name="T560" style:family="text">
      <style:text-properties fo:color="#2a6099" loext:opacity="100%" officeooo:rsid="02aa27b8" fo:background-color="#eeeeee" loext:char-shading-value="0"/>
    </style:style>
    <style:style style:name="T561" style:family="text">
      <style:text-properties fo:color="#2a6099" loext:opacity="100%" fo:font-weight="bold" officeooo:rsid="02aa27b8" fo:background-color="#eeeeee" loext:char-shading-value="0" style:font-weight-asian="bold" style:font-weight-complex="bold"/>
    </style:style>
    <style:style style:name="T562" style:family="text">
      <style:text-properties fo:color="#2a6099" loext:opacity="100%" fo:font-weight="bold" officeooo:rsid="02e78eda" style:font-weight-asian="bold" style:font-weight-complex="bold"/>
    </style:style>
    <style:style style:name="T563" style:family="text">
      <style:text-properties fo:color="#2a6099" loext:opacity="100%" officeooo:rsid="027fa3e3" fo:background-color="#eeeeee" loext:char-shading-value="0"/>
    </style:style>
    <style:style style:name="T564" style:family="text">
      <style:text-properties fo:color="#2a6099" loext:opacity="100%" fo:font-weight="bold" officeooo:rsid="041b1601" style:font-weight-asian="bold" style:font-weight-complex="bold"/>
    </style:style>
    <style:style style:name="T565" style:family="text">
      <style:text-properties fo:color="#3465a4" loext:opacity="100%" officeooo:rsid="02f0210b" fo:background-color="#eeeeee" loext:char-shading-value="0"/>
    </style:style>
    <style:style style:name="T566" style:family="text">
      <style:text-properties fo:color="#2a6099" loext:opacity="100%" officeooo:rsid="025cd071" fo:background-color="#eeeeee" loext:char-shading-value="0"/>
    </style:style>
    <style:style style:name="T567" style:family="text">
      <style:text-properties fo:color="#2a6099" loext:opacity="100%" officeooo:rsid="02e78eda" fo:background-color="#eeeeee" loext:char-shading-value="0"/>
    </style:style>
    <style:style style:name="T568" style:family="text">
      <style:text-properties fo:color="#2a6099" loext:opacity="100%" fo:font-weight="bold" officeooo:rsid="02a7ed1f" style:font-weight-asian="bold" style:font-weight-complex="bold"/>
    </style:style>
    <style:style style:name="T569" style:family="text">
      <style:text-properties fo:color="#2a6099" loext:opacity="100%" officeooo:rsid="03eee381" fo:background-color="#eeeeee" loext:char-shading-value="0"/>
    </style:style>
    <style:style style:name="T570" style:family="text">
      <style:text-properties fo:color="#3465a4" loext:opacity="100%" fo:font-weight="bold" officeooo:rsid="02aa27b8" fo:background-color="#eeeeee" loext:char-shading-value="0" style:font-weight-asian="bold" style:font-weight-complex="bold"/>
    </style:style>
    <style:style style:name="T571" style:family="text">
      <style:text-properties fo:color="#3465a4" loext:opacity="100%" fo:font-weight="bold" officeooo:rsid="02a862bb" style:font-weight-asian="bold" style:font-weight-complex="bold"/>
    </style:style>
    <style:style style:name="T572" style:family="text">
      <style:text-properties fo:color="#3465a4" loext:opacity="100%" fo:font-weight="bold" officeooo:rsid="02e78eda" style:font-weight-asian="bold" style:font-weight-complex="bold"/>
    </style:style>
    <style:style style:name="T573" style:family="text">
      <style:text-properties fo:color="#c9211e" loext:opacity="100%" fo:font-weight="bold" officeooo:rsid="027fcaee" style:font-weight-asian="bold" style:font-weight-complex="bold"/>
    </style:style>
    <style:style style:name="T574" style:family="text">
      <style:text-properties fo:font-weight="bold" officeooo:rsid="027fcaee" style:font-weight-asian="bold" style:font-weight-complex="bold"/>
    </style:style>
    <style:style style:name="T575" style:family="text">
      <style:text-properties fo:font-weight="bold" officeooo:rsid="0331a7ba" style:font-weight-asian="bold" style:font-weight-complex="bold"/>
    </style:style>
    <style:style style:name="T576" style:family="text">
      <style:text-properties officeooo:rsid="027fcaee"/>
    </style:style>
    <style:style style:name="T577" style:family="text">
      <style:text-properties fo:color="#2a6099" loext:opacity="100%" fo:font-weight="bold" officeooo:rsid="027fcaee" style:font-weight-asian="bold" style:font-weight-complex="bold"/>
    </style:style>
    <style:style style:name="T578" style:family="text">
      <style:text-properties fo:color="#2a6099" loext:opacity="100%" fo:font-weight="bold" officeooo:rsid="034af673" style:font-weight-asian="bold" style:font-weight-complex="bold"/>
    </style:style>
    <style:style style:name="T579" style:family="text">
      <style:text-properties fo:color="#3465a4" loext:opacity="100%" fo:font-weight="bold" officeooo:rsid="027fcaee" style:font-weight-asian="bold" style:font-weight-complex="bold"/>
    </style:style>
    <style:style style:name="T580" style:family="text">
      <style:text-properties style:text-underline-style="none" fo:font-weight="normal" style:font-weight-asian="normal" style:font-weight-complex="normal"/>
    </style:style>
    <style:style style:name="T581" style:family="text">
      <style:text-properties fo:font-weight="bold" officeooo:rsid="0332d201" style:font-weight-asian="bold" style:font-weight-complex="bold"/>
    </style:style>
    <style:style style:name="T582" style:family="text">
      <style:text-properties fo:color="#c9211e" loext:opacity="100%" style:text-underline-style="none" fo:font-weight="bold" officeooo:rsid="0026d2f1" style:font-weight-asian="bold" style:font-weight-complex="bold"/>
    </style:style>
    <style:style style:name="T583" style:family="text">
      <style:text-properties fo:color="#3465a4" loext:opacity="100%" style:font-name="Carolingia" officeooo:rsid="02a7ed1f"/>
    </style:style>
    <style:style style:name="T584" style:family="text">
      <style:text-properties fo:color="#3465a4" loext:opacity="100%" style:font-name="Carolingia" officeooo:rsid="02408514"/>
    </style:style>
    <style:style style:name="T585" style:family="text">
      <style:text-properties fo:color="#3465a4" loext:opacity="100%" style:font-name="Carolingia" officeooo:rsid="02e82970"/>
    </style:style>
    <style:style style:name="T586" style:family="text">
      <style:text-properties fo:color="#3465a4" loext:opacity="100%" style:font-name="Carolingia" officeooo:rsid="027dfc21"/>
    </style:style>
    <style:style style:name="T587" style:family="text">
      <style:text-properties fo:color="#3465a4" loext:opacity="100%" style:font-name="Carolingia" officeooo:rsid="02a38bec"/>
    </style:style>
    <style:style style:name="T588" style:family="text">
      <style:text-properties officeooo:rsid="03173e30"/>
    </style:style>
    <style:style style:name="T589" style:family="text">
      <style:text-properties fo:color="#3465a4" loext:opacity="100%" officeooo:rsid="03173e30"/>
    </style:style>
    <style:style style:name="T590" style:family="text">
      <style:text-properties style:font-name="Carolingia" fo:font-size="15pt" style:text-underline-style="none" fo:font-weight="normal" officeooo:rsid="0005c2bd" style:font-size-asian="15pt" style:font-weight-asian="normal" style:font-size-complex="15pt" style:font-weight-complex="normal"/>
    </style:style>
    <style:style style:name="T591" style:family="text">
      <style:text-properties officeooo:rsid="027fa3e3"/>
    </style:style>
    <style:style style:name="T592" style:family="text">
      <style:text-properties fo:color="#c9211e" loext:opacity="100%" officeooo:rsid="028128eb"/>
    </style:style>
    <style:style style:name="T593" style:family="text">
      <style:text-properties fo:color="#c9211e" loext:opacity="100%" officeooo:rsid="02a7ed1f"/>
    </style:style>
    <style:style style:name="T594" style:family="text">
      <style:text-properties fo:color="#c9211e" loext:opacity="100%" fo:font-weight="bold" officeooo:rsid="006be284" style:font-weight-asian="bold" style:font-weight-complex="bold"/>
    </style:style>
    <style:style style:name="T595" style:family="text">
      <style:text-properties fo:color="#c9211e" loext:opacity="100%" fo:font-weight="bold" officeooo:rsid="041c8b62" style:font-weight-asian="bold" style:font-weight-complex="bold"/>
    </style:style>
    <style:style style:name="T596" style:family="text">
      <style:text-properties officeooo:rsid="006be284"/>
    </style:style>
    <style:style style:name="T597" style:family="text">
      <style:text-properties fo:color="#c9211e" loext:opacity="100%" style:text-underline-style="none" fo:font-weight="bold" officeooo:rsid="00699d5b" style:font-weight-asian="bold" style:font-weight-complex="bold"/>
    </style:style>
    <style:style style:name="T598" style:family="text">
      <style:text-properties fo:color="#c9211e" loext:opacity="100%" style:text-underline-style="none" fo:font-weight="bold" officeooo:rsid="041c8b62" style:font-weight-asian="bold" style:font-weight-complex="bold"/>
    </style:style>
    <style:style style:name="T599" style:family="text">
      <style:text-properties fo:color="#c9211e" loext:opacity="100%" style:text-underline-style="none" fo:font-weight="bold" officeooo:rsid="01a56744" style:font-weight-asian="bold" style:font-weight-complex="bold"/>
    </style:style>
    <style:style style:name="T600" style:family="text">
      <style:text-properties fo:color="#c9211e" loext:opacity="100%" style:text-underline-style="none" fo:font-weight="bold" officeooo:rsid="02a967fe" style:font-weight-asian="bold" style:font-weight-complex="bold"/>
    </style:style>
    <style:style style:name="T601" style:family="text">
      <style:text-properties fo:color="#c9211e" loext:opacity="100%" style:text-underline-style="none" fo:font-weight="bold" officeooo:rsid="03278336" style:font-weight-asian="bold" style:font-weight-complex="bold"/>
    </style:style>
    <style:style style:name="T602" style:family="text">
      <style:text-properties style:text-underline-style="none" fo:font-weight="normal" officeooo:rsid="00699d5b" style:font-weight-asian="normal" style:font-weight-complex="normal"/>
    </style:style>
    <style:style style:name="T603" style:family="text">
      <style:text-properties fo:color="#c9211e" loext:opacity="100%" fo:font-weight="bold" officeooo:rsid="00699d5b" style:font-weight-asian="bold" style:font-weight-complex="bold"/>
    </style:style>
    <style:style style:name="T604" style:family="text">
      <style:text-properties fo:color="#c9211e" loext:opacity="100%" fo:font-weight="bold" officeooo:rsid="01a56744" style:font-weight-asian="bold" style:font-weight-complex="bold"/>
    </style:style>
    <style:style style:name="T605" style:family="text">
      <style:text-properties fo:color="#c9211e" loext:opacity="100%" fo:font-weight="bold" officeooo:rsid="02a967fe" style:font-weight-asian="bold" style:font-weight-complex="bold"/>
    </style:style>
    <style:style style:name="T606" style:family="text">
      <style:text-properties style:text-underline-style="none" fo:font-weight="normal" officeooo:rsid="018ae8a0" style:font-weight-asian="normal" style:font-weight-complex="normal"/>
    </style:style>
    <style:style style:name="T607" style:family="text">
      <style:text-properties fo:color="#c9211e" loext:opacity="100%" style:text-underline-style="none" fo:font-weight="bold" officeooo:rsid="00bdfe9a" style:font-weight-asian="bold" style:font-weight-complex="bold"/>
    </style:style>
    <style:style style:name="T608" style:family="text">
      <style:text-properties fo:color="#c9211e" loext:opacity="100%" fo:font-weight="bold" officeooo:rsid="03278336" style:font-weight-asian="bold" style:font-weight-complex="bold"/>
    </style:style>
    <style:style style:name="T609" style:family="text">
      <style:text-properties fo:color="#c9211e" loext:opacity="100%" fo:font-weight="bold" officeooo:rsid="02aa27b8" style:font-weight-asian="bold" style:font-weight-complex="bold"/>
    </style:style>
    <style:style style:name="T610" style:family="text">
      <style:text-properties fo:color="#c9211e" loext:opacity="100%" style:text-underline-style="none" fo:font-weight="bold" officeooo:rsid="00be37f6" style:font-weight-asian="bold" style:font-weight-complex="bold"/>
    </style:style>
    <style:style style:name="T611" style:family="text">
      <style:text-properties style:text-underline-style="none" fo:font-weight="normal" officeooo:rsid="00f9941c" style:font-weight-asian="normal" style:font-weight-complex="normal"/>
    </style:style>
    <style:style style:name="T612" style:family="text">
      <style:text-properties fo:color="#c9211e" loext:opacity="100%" fo:font-weight="bold" officeooo:rsid="006ae703" style:font-weight-asian="bold" style:font-weight-complex="bold"/>
    </style:style>
    <style:style style:name="T613" style:family="text">
      <style:text-properties officeooo:rsid="006ae703"/>
    </style:style>
    <style:style style:name="T614" style:family="text">
      <style:text-properties style:text-underline-style="none" fo:font-weight="normal" officeooo:rsid="0480805e" style:font-weight-asian="normal" style:font-weight-complex="normal"/>
    </style:style>
    <style:style style:name="T615" style:family="text">
      <style:text-properties officeooo:rsid="00e195de"/>
    </style:style>
    <style:style style:name="T616" style:family="text">
      <style:text-properties fo:color="#000000" loext:opacity="100%" fo:font-weight="bold" officeooo:rsid="018ae8a0" style:font-weight-asian="bold" style:font-weight-complex="bold"/>
    </style:style>
    <style:style style:name="T617" style:family="text">
      <style:text-properties fo:color="#000000" loext:opacity="100%" style:text-underline-style="none" fo:font-weight="bold" officeooo:rsid="0188a10e" style:font-weight-asian="bold" style:font-weight-complex="bold"/>
    </style:style>
    <style:style style:name="T618" style:family="text">
      <style:text-properties fo:color="#000000" loext:opacity="100%" style:text-underline-style="none" fo:font-weight="bold" officeooo:rsid="01871867" style:font-weight-asian="bold" style:font-weight-complex="bold"/>
    </style:style>
    <style:style style:name="T619" style:family="text">
      <style:text-properties fo:color="#000000" loext:opacity="100%" style:text-underline-style="none" fo:font-weight="bold" officeooo:rsid="01a56744" style:font-weight-asian="bold" style:font-weight-complex="bold"/>
    </style:style>
    <style:style style:name="T620" style:family="text">
      <style:text-properties fo:color="#000000" loext:opacity="100%" style:text-underline-style="none" fo:font-weight="bold" officeooo:rsid="0430fc86" style:font-weight-asian="bold" style:font-weight-complex="bold"/>
    </style:style>
    <style:style style:name="T621" style:family="text">
      <style:text-properties fo:color="#000000" loext:opacity="100%" style:text-underline-style="none" fo:font-weight="bold" officeooo:rsid="00e195de" style:font-weight-asian="bold" style:font-weight-complex="bold"/>
    </style:style>
    <style:style style:name="T622" style:family="text">
      <style:text-properties fo:color="#000000" loext:opacity="100%" style:text-underline-style="none" fo:font-weight="bold" officeooo:rsid="018ae8a0" style:font-weight-asian="bold" style:font-weight-complex="bold"/>
    </style:style>
    <style:style style:name="T623" style:family="text">
      <style:text-properties officeooo:rsid="005c9522"/>
    </style:style>
    <style:style style:name="T624" style:family="text">
      <style:text-properties officeooo:rsid="005c9e91"/>
    </style:style>
    <style:style style:name="T625" style:family="text">
      <style:text-properties fo:font-size="12pt" officeooo:rsid="0455d1fd" style:font-size-asian="12pt" style:font-size-complex="12pt"/>
    </style:style>
    <style:style style:name="T626" style:family="text">
      <style:text-properties officeooo:rsid="03f8f457"/>
    </style:style>
    <style:style style:name="T627" style:family="text">
      <style:text-properties fo:font-weight="normal" officeooo:rsid="03f79d6b" style:font-weight-asian="normal" style:font-weight-complex="normal"/>
    </style:style>
    <style:style style:name="T628" style:family="text">
      <style:text-properties fo:font-weight="normal" officeooo:rsid="0064af69" style:font-weight-asian="normal" style:font-weight-complex="normal"/>
    </style:style>
    <style:style style:name="T629" style:family="text">
      <style:text-properties fo:font-weight="normal" officeooo:rsid="00499fa9" style:font-weight-asian="normal" style:font-weight-complex="normal"/>
    </style:style>
    <style:style style:name="T630" style:family="text">
      <style:text-properties fo:font-weight="normal" officeooo:rsid="00517386" style:font-weight-asian="normal" style:font-weight-complex="normal"/>
    </style:style>
    <style:style style:name="T631" style:family="text">
      <style:text-properties fo:font-weight="normal" officeooo:rsid="01dcc6e1" style:font-weight-asian="normal" style:font-weight-complex="normal"/>
    </style:style>
    <style:style style:name="T632" style:family="text">
      <style:text-properties fo:font-weight="normal" officeooo:rsid="020e1478" style:font-weight-asian="normal" style:font-weight-complex="normal"/>
    </style:style>
    <style:style style:name="T633" style:family="text">
      <style:text-properties fo:font-weight="normal" officeooo:rsid="01dbb491" style:font-weight-asian="normal" style:font-weight-complex="normal"/>
    </style:style>
    <style:style style:name="T634" style:family="text">
      <style:text-properties fo:font-weight="normal" officeooo:rsid="03631ff3" style:font-weight-asian="normal" style:font-weight-complex="normal"/>
    </style:style>
    <style:style style:name="T635" style:family="text">
      <style:text-properties fo:font-weight="normal" officeooo:rsid="01df2a42" style:font-weight-asian="normal" style:font-weight-complex="normal"/>
    </style:style>
    <style:style style:name="T636" style:family="text">
      <style:text-properties style:text-underline-style="none" officeooo:rsid="04007a4e"/>
    </style:style>
    <style:style style:name="T637" style:family="text">
      <style:text-properties style:text-underline-style="none" officeooo:rsid="0401a691"/>
    </style:style>
    <style:style style:name="T638" style:family="text">
      <style:text-properties style:text-underline-style="none" officeooo:rsid="020e1478"/>
    </style:style>
    <style:style style:name="T639" style:family="text">
      <style:text-properties style:text-underline-style="none" officeooo:rsid="01dcc6e1"/>
    </style:style>
    <style:style style:name="T640" style:family="text">
      <style:text-properties style:text-underline-style="none" officeooo:rsid="005ab8d4"/>
    </style:style>
    <style:style style:name="T641" style:family="text">
      <style:text-properties style:text-underline-style="none" fo:font-weight="bold" officeooo:rsid="005ab8d4" style:font-weight-asian="bold" style:font-weight-complex="bold"/>
    </style:style>
    <style:style style:name="T642" style:family="text">
      <style:text-properties fo:color="#808080" loext:opacity="100%"/>
    </style:style>
    <style:style style:name="T643" style:family="text">
      <style:text-properties fo:color="#808080" loext:opacity="100%" fo:font-weight="bold" officeooo:rsid="0109e92c" style:font-weight-asian="bold" style:font-weight-complex="bold"/>
    </style:style>
    <style:style style:name="T644" style:family="text">
      <style:text-properties fo:color="#808080" loext:opacity="100%" officeooo:rsid="0109e92c"/>
    </style:style>
    <style:style style:name="T645" style:family="text">
      <style:text-properties fo:color="#808080" loext:opacity="100%" officeooo:rsid="01c71ec7"/>
    </style:style>
    <style:style style:name="T646" style:family="text">
      <style:text-properties style:font-name="Calibri1" officeooo:rsid="005a6095"/>
    </style:style>
    <style:style style:name="T647" style:family="text">
      <style:text-properties style:font-name="Calibri1" fo:font-weight="bold" officeooo:rsid="005a6095" style:font-weight-asian="bold" style:font-weight-complex="bold"/>
    </style:style>
    <style:style style:name="T648" style:family="text">
      <style:text-properties style:font-name="Calibri1" officeooo:rsid="01c8d812"/>
    </style:style>
    <style:style style:name="T649" style:family="text">
      <style:text-properties fo:color="#2a6099" loext:opacity="100%" fo:font-weight="bold" officeooo:rsid="041e44cc" style:font-weight-asian="bold" style:font-weight-complex="bold"/>
    </style:style>
    <style:style style:name="T650" style:family="text">
      <style:text-properties fo:color="#3465a4" loext:opacity="100%" fo:font-weight="bold" officeooo:rsid="0285fe40" style:font-weight-asian="bold" style:font-weight-complex="bold"/>
    </style:style>
    <style:style style:name="T651" style:family="text">
      <style:text-properties fo:color="#2a6099" loext:opacity="100%" fo:font-weight="bold" officeooo:rsid="02eaab74" style:font-weight-asian="bold" style:font-weight-complex="bold"/>
    </style:style>
    <style:style style:name="T652" style:family="text">
      <style:text-properties fo:color="#2a6099" loext:opacity="100%" fo:font-weight="bold" officeooo:rsid="041e44cc" style:font-name-asian="Calibri" style:font-weight-asian="bold" style:font-name-complex="Calibri" style:font-weight-complex="bold"/>
    </style:style>
    <style:style style:name="T653" style:family="text">
      <style:text-properties fo:color="#2a6099" loext:opacity="100%" fo:font-weight="bold" officeooo:rsid="0455d1fd" style:font-weight-asian="bold" style:font-weight-complex="bold"/>
    </style:style>
    <style:style style:name="T654" style:family="text">
      <style:text-properties fo:color="#2a6099" loext:opacity="100%" fo:font-weight="bold" officeooo:rsid="04279803" style:font-weight-asian="bold" style:font-weight-complex="bold"/>
    </style:style>
    <style:style style:name="T655" style:family="text">
      <style:text-properties fo:color="#2a6099" loext:opacity="100%" officeooo:rsid="041e44cc"/>
    </style:style>
    <style:style style:name="T656" style:family="text">
      <style:text-properties fo:font-style="normal" fo:font-weight="bold" officeooo:rsid="03d6d5da" fo:background-color="#eeeeee" loext:char-shading-value="0" style:font-style-asian="normal" style:font-weight-asian="bold" style:font-style-complex="normal" style:font-weight-complex="bold"/>
    </style:style>
    <style:style style:name="T657" style:family="text">
      <style:text-properties fo:color="#2a6099" loext:opacity="100%" fo:font-weight="bold" officeooo:rsid="04202394" fo:background-color="#eeeeee" loext:char-shading-value="0" style:font-weight-asian="bold" style:font-weight-complex="bold"/>
    </style:style>
    <style:style style:name="T658" style:family="text">
      <style:text-properties fo:color="#3465a4" loext:opacity="100%" fo:font-weight="bold" officeooo:rsid="027fa3e3" fo:background-color="#eeeeee" loext:char-shading-value="0" style:font-weight-asian="bold" style:font-weight-complex="bold"/>
    </style:style>
    <style:style style:name="T659" style:family="text">
      <style:text-properties fo:color="#3465a4" loext:opacity="100%" fo:font-weight="bold" officeooo:rsid="02e8ec35" fo:background-color="#eeeeee" loext:char-shading-value="0" style:font-weight-asian="bold" style:font-weight-complex="bold"/>
    </style:style>
    <style:style style:name="T660" style:family="text">
      <style:text-properties fo:color="#3465a4" loext:opacity="100%" fo:font-weight="bold" officeooo:rsid="041e44cc" style:font-weight-asian="bold" style:font-weight-complex="bold"/>
    </style:style>
    <style:style style:name="T661" style:family="text">
      <style:text-properties fo:color="#2a6099" loext:opacity="100%" officeooo:rsid="02e8ec35" fo:background-color="#eeeeee" loext:char-shading-value="0"/>
    </style:style>
    <style:style style:name="T662" style:family="text">
      <style:text-properties fo:color="#2a6099" loext:opacity="100%" fo:font-weight="bold" officeooo:rsid="02e8ec35" fo:background-color="#eeeeee" loext:char-shading-value="0" style:font-weight-asian="bold" style:font-weight-complex="bold"/>
    </style:style>
    <style:style style:name="T663" style:family="text">
      <style:text-properties fo:color="#3465a4" loext:opacity="100%" fo:font-weight="bold" officeooo:rsid="02e8ec35" style:font-weight-asian="bold" style:font-weight-complex="bold"/>
    </style:style>
    <style:style style:name="T664" style:family="text">
      <style:text-properties fo:color="#c9211e" loext:opacity="100%" officeooo:rsid="027fcaee"/>
    </style:style>
    <style:style style:name="T665" style:family="text">
      <style:text-properties officeooo:rsid="033442ec"/>
    </style:style>
    <style:style style:name="T666" style:family="text">
      <style:text-properties fo:color="#2a6099" loext:opacity="100%" fo:font-weight="bold" officeooo:rsid="0329b7fa" style:font-weight-asian="bold" style:font-weight-complex="bold"/>
    </style:style>
    <style:style style:name="T667" style:family="text">
      <style:text-properties fo:color="#2a6099" loext:opacity="100%" fo:font-weight="bold" officeooo:rsid="03496fd5" style:font-weight-asian="bold" style:font-weight-complex="bold"/>
    </style:style>
    <style:style style:name="T668" style:family="text">
      <style:text-properties fo:color="#000000" loext:opacity="100%" style:text-underline-style="solid" style:text-underline-width="auto" style:text-underline-color="font-color" fo:font-weight="bold" officeooo:rsid="03496fd5" style:font-weight-asian="bold" style:font-weight-complex="bold"/>
    </style:style>
    <style:style style:name="T669" style:family="text">
      <style:text-properties fo:font-weight="bold" officeooo:rsid="033442ec" style:font-weight-asian="bold" style:font-weight-complex="bold"/>
    </style:style>
    <style:style style:name="T670" style:family="text">
      <style:text-properties fo:color="#c9211e" loext:opacity="100%" fo:font-family="Carolingia" style:font-family-generic="swiss" fo:font-size="24pt" style:text-underline-style="none" fo:font-weight="bold" officeooo:rsid="001ad18f" style:font-size-asian="24pt" style:font-weight-asian="bold" style:font-size-complex="24pt" style:font-weight-complex="bold"/>
    </style:style>
    <style:style style:name="T671" style:family="text">
      <style:text-properties fo:color="#3465a4" loext:opacity="100%" style:font-name="Carolingia" officeooo:rsid="03173e30"/>
    </style:style>
    <style:style style:name="T672" style:family="text">
      <style:text-properties fo:color="#3465a4" loext:opacity="100%" style:font-name="Carolingia" officeooo:rsid="03003a3b"/>
    </style:style>
    <style:style style:name="T673" style:family="text">
      <style:text-properties style:font-name="Carolingia" officeooo:rsid="0035896a" fo:background-color="#eeeeee" loext:char-shading-value="0"/>
    </style:style>
    <style:style style:name="T674" style:family="text">
      <style:text-properties style:font-name="Carolingia" officeooo:rsid="027fa3e3" fo:background-color="#eeeeee" loext:char-shading-value="0"/>
    </style:style>
    <style:style style:name="T675" style:family="text">
      <style:text-properties fo:color="#c9211e" loext:opacity="100%" style:font-name="Carolingia" officeooo:rsid="028128eb" fo:background-color="#eeeeee" loext:char-shading-value="0"/>
    </style:style>
    <style:style style:name="T676" style:family="text">
      <style:text-properties fo:color="#c9211e" loext:opacity="100%" fo:font-weight="bold" officeooo:rsid="041e44cc" style:font-weight-asian="bold" style:font-weight-complex="bold"/>
    </style:style>
    <style:style style:name="T677" style:family="text">
      <style:text-properties fo:color="#c9211e" loext:opacity="100%" style:text-underline-style="none" fo:font-weight="bold" officeooo:rsid="041e44cc" style:font-weight-asian="bold" style:font-weight-complex="bold"/>
    </style:style>
    <style:style style:name="T678" style:family="text">
      <style:text-properties fo:color="#c9211e" loext:opacity="100%" style:text-underline-style="none" fo:font-weight="bold" officeooo:rsid="028128eb" style:font-weight-asian="bold" style:font-weight-complex="bold"/>
    </style:style>
    <style:style style:name="T679" style:family="text">
      <style:text-properties fo:color="#c9211e" loext:opacity="100%" style:text-underline-style="none" fo:font-weight="bold" officeooo:rsid="03292072" style:font-weight-asian="bold" style:font-weight-complex="bold"/>
    </style:style>
    <style:style style:name="T680" style:family="text">
      <style:text-properties fo:color="#c9211e" loext:opacity="100%" fo:font-weight="bold" officeooo:rsid="028128eb" style:font-weight-asian="bold" style:font-weight-complex="bold"/>
    </style:style>
    <style:style style:name="T681" style:family="text">
      <style:text-properties fo:color="#c9211e" loext:opacity="100%" fo:font-size="12pt" style:text-underline-style="none" fo:font-weight="bold" officeooo:rsid="03292072" style:font-size-asian="12pt" style:font-weight-asian="bold" style:font-size-complex="12pt" style:font-weight-complex="bold"/>
    </style:style>
    <style:style style:name="T682" style:family="text">
      <style:text-properties fo:color="#c9211e" loext:opacity="100%" fo:font-weight="bold" officeooo:rsid="03292072" style:font-weight-asian="bold" style:font-weight-complex="bold"/>
    </style:style>
    <style:style style:name="T683" style:family="text">
      <style:text-properties fo:color="#c9211e" loext:opacity="100%" fo:font-weight="bold" officeooo:rsid="02e8ec35" style:font-weight-asian="bold" style:font-weight-complex="bold"/>
    </style:style>
    <style:style style:name="T684" style:family="text">
      <style:text-properties fo:color="#c9211e" loext:opacity="100%" fo:font-size="12pt" fo:font-weight="bold" officeooo:rsid="03292072" style:font-size-asian="12pt" style:font-weight-asian="bold" style:font-size-complex="12pt" style:font-weight-complex="bold"/>
    </style:style>
    <style:style style:name="T685" style:family="text">
      <style:text-properties fo:color="#c9211e" loext:opacity="100%" style:text-underline-style="none" fo:font-weight="bold" officeooo:rsid="02e8ec35" style:font-weight-asian="bold" style:font-weight-complex="bold"/>
    </style:style>
    <style:style style:name="T686" style:family="text">
      <style:text-properties fo:font-size="14pt" officeooo:rsid="00e195de" style:font-size-asian="14pt" style:font-size-complex="14pt"/>
    </style:style>
    <style:style style:name="T687" style:family="text">
      <style:text-properties fo:color="#c9211e" loext:opacity="100%" fo:font-size="14pt" fo:font-weight="bold" officeooo:rsid="00699d5b" style:font-size-asian="14pt" style:font-weight-asian="bold" style:font-size-complex="14pt" style:font-weight-complex="bold"/>
    </style:style>
    <style:style style:name="T688" style:family="text">
      <style:text-properties fo:color="#c9211e" loext:opacity="100%" fo:font-size="14pt" fo:font-weight="bold" officeooo:rsid="041e44cc" style:font-size-asian="14pt" style:font-weight-asian="bold" style:font-size-complex="14pt" style:font-weight-complex="bold"/>
    </style:style>
    <style:style style:name="T689" style:family="text">
      <style:text-properties fo:color="#c9211e" loext:opacity="100%" fo:font-size="14pt" fo:font-weight="bold" officeooo:rsid="006ae703" style:font-size-asian="14pt" style:font-weight-asian="bold" style:font-size-complex="14pt" style:font-weight-complex="bold"/>
    </style:style>
    <style:style style:name="T690" style:family="text">
      <style:text-properties fo:color="#000000" loext:opacity="100%" fo:font-size="14pt" fo:font-weight="bold" officeooo:rsid="018ae8a0" style:font-size-asian="14pt" style:font-weight-asian="bold" style:font-size-complex="14pt" style:font-weight-complex="bold"/>
    </style:style>
    <style:style style:name="T691" style:family="text">
      <style:text-properties fo:color="#000000" loext:opacity="100%" fo:font-size="14pt" style:text-underline-style="none" fo:font-weight="bold" officeooo:rsid="0188a10e" style:font-size-asian="14pt" style:font-weight-asian="bold" style:font-size-complex="14pt" style:font-weight-complex="bold"/>
    </style:style>
    <style:style style:name="T692" style:family="text">
      <style:text-properties fo:color="#000000" loext:opacity="100%" fo:font-size="14pt" style:text-underline-style="none" fo:font-weight="bold" officeooo:rsid="01871867" style:font-size-asian="14pt" style:font-weight-asian="bold" style:font-size-complex="14pt" style:font-weight-complex="bold"/>
    </style:style>
    <style:style style:name="T693" style:family="text">
      <style:text-properties fo:color="#000000" loext:opacity="100%" fo:font-size="14pt" style:text-underline-style="none" fo:font-weight="bold" officeooo:rsid="01a56744" style:font-size-asian="14pt" style:font-weight-asian="bold" style:font-size-complex="14pt" style:font-weight-complex="bold"/>
    </style:style>
    <style:style style:name="T694" style:family="text">
      <style:text-properties fo:color="#000000" loext:opacity="100%" fo:font-size="14pt" style:text-underline-style="none" fo:font-weight="bold" officeooo:rsid="03d3776f" style:font-size-asian="14pt" style:font-weight-asian="bold" style:font-size-complex="14pt" style:font-weight-complex="bold"/>
    </style:style>
    <style:style style:name="T695" style:family="text">
      <style:text-properties fo:color="#000000" loext:opacity="100%" fo:font-size="14pt" style:text-underline-style="none" fo:font-weight="bold" officeooo:rsid="00e195de" style:font-size-asian="14pt" style:font-weight-asian="bold" style:font-size-complex="14pt" style:font-weight-complex="bold"/>
    </style:style>
    <style:style style:name="T696" style:family="text">
      <style:text-properties fo:color="#000000" loext:opacity="100%" fo:font-size="14pt" style:text-underline-style="none" fo:font-weight="bold" officeooo:rsid="018ae8a0" style:font-size-asian="14pt" style:font-weight-asian="bold" style:font-size-complex="14pt" style:font-weight-complex="bold"/>
    </style:style>
    <style:style style:name="T697" style:family="text">
      <style:text-properties fo:color="#000000" loext:opacity="100%" fo:font-size="14pt" style:text-underline-style="none" fo:font-weight="normal" officeooo:rsid="018ae8a0" style:font-size-asian="14pt" style:font-weight-asian="normal" style:font-size-complex="14pt" style:font-weight-complex="normal"/>
    </style:style>
    <style:style style:name="T698" style:family="text">
      <style:text-properties fo:font-size="12pt" officeooo:rsid="0455b005" style:font-size-asian="12pt" style:font-size-complex="12pt"/>
    </style:style>
    <style:style style:name="T699" style:family="text">
      <style:text-properties style:font-name="Calibri1"/>
    </style:style>
    <style:style style:name="T700" style:family="text">
      <style:text-properties fo:color="#808080" loext:opacity="100%" style:font-name="Calibri1"/>
    </style:style>
    <style:style style:name="T701" style:family="text">
      <style:text-properties fo:color="#808080" loext:opacity="100%" style:font-name="Calibri1" fo:font-weight="bold" officeooo:rsid="0109e92c" style:font-weight-asian="bold" style:font-weight-complex="bold"/>
    </style:style>
    <style:style style:name="T702" style:family="text">
      <style:text-properties fo:color="#808080" loext:opacity="100%" style:font-name="Calibri1" officeooo:rsid="0109e92c"/>
    </style:style>
    <style:style style:name="T703" style:family="text">
      <style:text-properties fo:color="#808080" loext:opacity="100%" style:font-name="Calibri1" officeooo:rsid="01c71ec7"/>
    </style:style>
    <style:style style:name="T704" style:family="text">
      <style:text-properties style:font-name="Calibri1" officeooo:rsid="01c71ec7"/>
    </style:style>
    <style:style style:name="T705" style:family="text">
      <style:text-properties fo:color="#c9211e" loext:opacity="100%" style:font-name="Carolingia" fo:font-size="48pt" officeooo:rsid="007f3977" fo:background-color="#ffbf00" loext:char-shading-value="0" style:font-size-asian="48pt" style:font-size-complex="48pt"/>
    </style:style>
    <style:style style:name="T706" style:family="text">
      <style:text-properties fo:color="#c9211e" loext:opacity="100%" style:font-name="Carolingia" fo:font-size="15pt" officeooo:rsid="007f3977" fo:background-color="transparent" loext:char-shading-value="0" style:font-size-asian="15pt" style:font-size-complex="15pt"/>
    </style:style>
    <style:style style:name="T707" style:family="text">
      <style:text-properties style:font-name="Carolingia" officeooo:rsid="007f3977"/>
    </style:style>
    <style:style style:name="T708" style:family="text">
      <style:text-properties fo:color="#3465a4" loext:opacity="100%" fo:font-weight="bold" officeooo:rsid="02af343f" style:font-weight-asian="bold" style:font-weight-complex="bold"/>
    </style:style>
    <style:style style:name="T709" style:family="text">
      <style:text-properties fo:font-weight="bold" officeooo:rsid="024ec295" style:font-weight-asian="bold" style:font-weight-complex="bold"/>
    </style:style>
    <style:style style:name="T710" style:family="text">
      <style:text-properties fo:color="#127622" loext:opacity="100%" fo:font-weight="bold" officeooo:rsid="02af343f" style:font-weight-asian="bold" style:font-weight-complex="bold"/>
    </style:style>
    <style:style style:name="T711" style:family="text">
      <style:text-properties fo:color="#c9211e" loext:opacity="100%" fo:font-weight="bold" officeooo:rsid="024ec295" style:font-weight-asian="bold" style:font-weight-complex="bold"/>
    </style:style>
    <style:style style:name="T712" style:family="text">
      <style:text-properties fo:color="#c9211e" loext:opacity="100%" fo:font-weight="bold" officeooo:rsid="024ec295" style:font-name-asian="Calibri" style:font-weight-asian="bold" style:font-name-complex="Calibri" style:font-weight-complex="bold"/>
    </style:style>
    <style:style style:name="T713" style:family="text">
      <style:text-properties fo:color="#000000" loext:opacity="100%" fo:font-weight="bold" officeooo:rsid="024ec295" style:font-name-asian="Calibri" style:font-weight-asian="bold" style:font-name-complex="Calibri" style:font-weight-complex="bold"/>
    </style:style>
    <style:style style:name="T714" style:family="text">
      <style:text-properties fo:color="#2a6099" loext:opacity="100%" fo:font-weight="bold" officeooo:rsid="024ec295" style:font-name-asian="Calibri" style:font-weight-asian="bold" style:font-name-complex="Calibri" style:font-weight-complex="bold"/>
    </style:style>
    <style:style style:name="T715" style:family="text">
      <style:text-properties fo:color="#2a6099" loext:opacity="100%" fo:font-weight="bold" officeooo:rsid="040a006c" style:font-name-asian="Calibri" style:font-weight-asian="bold" style:font-name-complex="Calibri" style:font-weight-complex="bold"/>
    </style:style>
    <style:style style:name="T716" style:family="text">
      <style:text-properties fo:color="#127622" loext:opacity="100%" fo:font-size="12pt" officeooo:rsid="024ec295" style:font-size-asian="12pt" style:font-size-complex="12pt"/>
    </style:style>
    <style:style style:name="T717" style:family="text">
      <style:text-properties fo:color="#127622" loext:opacity="100%" fo:font-size="12pt" officeooo:rsid="02af343f" style:font-size-asian="12pt" style:font-size-complex="12pt"/>
    </style:style>
    <style:style style:name="T718" style:family="text">
      <style:text-properties fo:color="#2a6099" loext:opacity="100%" fo:font-weight="bold" officeooo:rsid="040a006c" style:font-weight-asian="bold" style:font-weight-complex="bold"/>
    </style:style>
    <style:style style:name="T719" style:family="text">
      <style:text-properties fo:color="#2a6099" loext:opacity="100%" fo:font-weight="bold" officeooo:rsid="04541a32" style:font-weight-asian="bold" style:font-weight-complex="bold"/>
    </style:style>
    <style:style style:name="T720" style:family="text">
      <style:text-properties fo:color="#2a6099" loext:opacity="100%" fo:font-weight="bold" officeooo:rsid="00b997ae" style:font-weight-asian="bold" style:font-weight-complex="bold"/>
    </style:style>
    <style:style style:name="T721" style:family="text">
      <style:text-properties fo:color="#3465a4" loext:opacity="100%" officeooo:rsid="040a006c"/>
    </style:style>
    <style:style style:name="T722" style:family="text">
      <style:text-properties fo:color="#3465a4" loext:opacity="100%" officeooo:rsid="0399d4db"/>
    </style:style>
    <style:style style:name="T723" style:family="text">
      <style:text-properties fo:color="#2a6099" loext:opacity="100%" fo:font-weight="bold" officeooo:rsid="0322b29e" style:font-weight-asian="bold" style:font-weight-complex="bold"/>
    </style:style>
    <style:style style:name="T724" style:family="text">
      <style:text-properties fo:color="#2a6099" loext:opacity="100%" officeooo:rsid="04082ad7"/>
    </style:style>
    <style:style style:name="T725" style:family="text">
      <style:text-properties fo:color="#2a6099" loext:opacity="100%" fo:font-weight="bold" officeooo:rsid="040a8de3" fo:background-color="#eeeeee" loext:char-shading-value="0" style:font-weight-asian="bold" style:font-weight-complex="bold"/>
    </style:style>
    <style:style style:name="T726" style:family="text">
      <style:text-properties fo:color="#2a6099" loext:opacity="100%" fo:font-weight="bold" officeooo:rsid="040a8de3" style:font-weight-asian="bold" style:font-weight-complex="bold"/>
    </style:style>
    <style:style style:name="T727" style:family="text">
      <style:text-properties fo:color="#3465a4" loext:opacity="100%" fo:font-weight="bold" officeooo:rsid="03229ea6" fo:background-color="#eeeeee" loext:char-shading-value="0" style:font-weight-asian="bold" style:font-weight-complex="bold"/>
    </style:style>
    <style:style style:name="T728" style:family="text">
      <style:text-properties fo:color="#3465a4" loext:opacity="100%" fo:font-weight="bold" officeooo:rsid="040a8de3" fo:background-color="#eeeeee" loext:char-shading-value="0" style:font-weight-asian="bold" style:font-weight-complex="bold"/>
    </style:style>
    <style:style style:name="T729" style:family="text">
      <style:text-properties fo:color="#2a6099" loext:opacity="100%" officeooo:rsid="02e0f649" fo:background-color="#eeeeee" loext:char-shading-value="0"/>
    </style:style>
    <style:style style:name="T730" style:family="text">
      <style:text-properties fo:color="#2a6099" loext:opacity="100%" fo:font-weight="bold" officeooo:rsid="02d49e86" style:font-weight-asian="bold" style:font-weight-complex="bold"/>
    </style:style>
    <style:style style:name="T731" style:family="text">
      <style:text-properties fo:color="#2a6099" loext:opacity="100%" fo:font-weight="bold" officeooo:rsid="024ec295" fo:background-color="#eeeeee" loext:char-shading-value="0" style:font-name-asian="Calibri" style:font-weight-asian="bold" style:font-name-complex="Calibri" style:font-weight-complex="bold"/>
    </style:style>
    <style:style style:name="T732" style:family="text">
      <style:text-properties fo:color="#2a6099" loext:opacity="100%" fo:font-weight="bold" officeooo:rsid="02c900aa" fo:background-color="#eeeeee" loext:char-shading-value="0" style:font-name-asian="Calibri" style:font-weight-asian="bold" style:font-name-complex="Calibri" style:font-weight-complex="bold"/>
    </style:style>
    <style:style style:name="T733" style:family="text">
      <style:text-properties fo:color="#2a6099" loext:opacity="100%" fo:font-weight="bold" officeooo:rsid="040a8de3" style:font-name-asian="Calibri" style:font-weight-asian="bold" style:font-name-complex="Calibri" style:font-weight-complex="bold"/>
    </style:style>
    <style:style style:name="T734" style:family="text">
      <style:text-properties fo:color="#2a6099" loext:opacity="100%" fo:font-weight="bold" officeooo:rsid="024ece1d" fo:background-color="#eeeeee" loext:char-shading-value="0" style:font-name-asian="Calibri" style:font-weight-asian="bold" style:font-name-complex="Calibri" style:font-weight-complex="bold"/>
    </style:style>
    <style:style style:name="T735" style:family="text">
      <style:text-properties fo:color="#3465a4" loext:opacity="100%" fo:font-weight="bold" officeooo:rsid="02af770e" style:font-weight-asian="bold" style:font-weight-complex="bold"/>
    </style:style>
    <style:style style:name="T736" style:family="text">
      <style:text-properties fo:color="#3465a4" loext:opacity="100%" fo:font-weight="bold" officeooo:rsid="02f84947" style:font-weight-asian="bold" style:font-weight-complex="bold"/>
    </style:style>
    <style:style style:name="T737" style:family="text">
      <style:text-properties fo:color="#2a6099" loext:opacity="100%" fo:font-weight="bold" officeooo:rsid="040bdcfe" style:font-weight-asian="bold" style:font-weight-complex="bold"/>
    </style:style>
    <style:style style:name="T738" style:family="text">
      <style:text-properties fo:color="#2a6099" loext:opacity="100%" fo:font-weight="bold" officeooo:rsid="024ece1d" style:font-weight-asian="bold" style:font-weight-complex="bold"/>
    </style:style>
    <style:style style:name="T739" style:family="text">
      <style:text-properties fo:color="#2a6099" loext:opacity="100%" fo:font-weight="bold" officeooo:rsid="03229ea6" style:font-weight-asian="bold" style:font-weight-complex="bold"/>
    </style:style>
    <style:style style:name="T740" style:family="text">
      <style:text-properties fo:color="#2a6099" loext:opacity="100%" fo:font-weight="bold" officeooo:rsid="0285fe40" style:font-weight-asian="bold" style:font-weight-complex="bold"/>
    </style:style>
    <style:style style:name="T741" style:family="text">
      <style:text-properties fo:color="#3465a4" loext:opacity="100%" officeooo:rsid="02505907"/>
    </style:style>
    <style:style style:name="T742" style:family="text">
      <style:text-properties fo:color="#3465a4" loext:opacity="100%" officeooo:rsid="02860b4f"/>
    </style:style>
    <style:style style:name="T743" style:family="text">
      <style:text-properties fo:color="#3465a4" loext:opacity="100%" fo:font-weight="bold" officeooo:rsid="02505907" style:font-weight-asian="bold" style:font-weight-complex="bold"/>
    </style:style>
    <style:style style:name="T744" style:family="text">
      <style:text-properties fo:color="#3465a4" loext:opacity="100%" fo:font-weight="bold" officeooo:rsid="03229ea6" style:font-weight-asian="bold" style:font-weight-complex="bold"/>
    </style:style>
    <style:style style:name="T745" style:family="text">
      <style:text-properties fo:color="#3465a4" loext:opacity="100%" fo:font-weight="bold" officeooo:rsid="040bdcfe" style:font-weight-asian="bold" style:font-weight-complex="bold"/>
    </style:style>
    <style:style style:name="T746" style:family="text">
      <style:text-properties fo:color="#000000" loext:opacity="100%" style:text-underline-style="solid" style:text-underline-width="auto" style:text-underline-color="font-color" fo:font-weight="normal" style:font-weight-asian="normal" style:font-weight-complex="normal"/>
    </style:style>
    <style:style style:name="T747" style:family="text">
      <style:text-properties fo:color="#000000" loext:opacity="100%" style:text-underline-style="none" fo:font-weight="normal" style:font-weight-asian="normal" style:font-weight-complex="normal"/>
    </style:style>
    <style:style style:name="T748" style:family="text">
      <style:text-properties fo:color="#3465a4" loext:opacity="100%" style:text-underline-style="none" fo:font-weight="bold" officeooo:rsid="03f16216" style:font-weight-asian="bold" style:font-weight-complex="bold"/>
    </style:style>
    <style:style style:name="T749" style:family="text">
      <style:text-properties fo:color="#3465a4" loext:opacity="100%" style:text-underline-style="none" fo:font-weight="bold" officeooo:rsid="031c12ff" style:font-weight-asian="bold" style:font-weight-complex="bold"/>
    </style:style>
    <style:style style:name="T750" style:family="text">
      <style:text-properties fo:color="#3465a4" loext:opacity="100%" style:font-name="Carolingia" fo:font-weight="bold" officeooo:rsid="024465f5" style:font-weight-asian="bold" style:font-weight-complex="bold"/>
    </style:style>
    <style:style style:name="T751" style:family="text">
      <style:text-properties fo:color="#3465a4" loext:opacity="100%" style:font-name="Carolingia" fo:font-weight="bold" officeooo:rsid="0291e854" style:font-weight-asian="bold" style:font-weight-complex="bold"/>
    </style:style>
    <style:style style:name="T752" style:family="text">
      <style:text-properties fo:color="#3465a4" loext:opacity="100%" style:font-name="Carolingia" fo:font-weight="bold" officeooo:rsid="02afcd97" style:font-weight-asian="bold" style:font-weight-complex="bold"/>
    </style:style>
    <style:style style:name="T753" style:family="text">
      <style:text-properties fo:color="#3465a4" loext:opacity="100%" style:font-name="Carolingia" officeooo:rsid="02afcd97"/>
    </style:style>
    <style:style style:name="T754" style:family="text">
      <style:text-properties fo:color="#3465a4" loext:opacity="100%" style:font-name="Carolingia" fo:font-weight="bold" officeooo:rsid="02c900aa" style:font-weight-asian="bold" style:font-weight-complex="bold"/>
    </style:style>
    <style:style style:name="T755" style:family="text">
      <style:text-properties fo:color="#c9211e" loext:opacity="100%" style:font-name="Carolingia" officeooo:rsid="00ed8a6c"/>
    </style:style>
    <style:style style:name="T756" style:family="text">
      <style:text-properties style:font-name="Carolingia" officeooo:rsid="00ed8a6c"/>
    </style:style>
    <style:style style:name="T757" style:family="text">
      <style:text-properties fo:font-size="12pt" fo:font-weight="normal" officeooo:rsid="00ed8a6c" style:font-size-asian="12pt" style:font-weight-asian="normal" style:font-size-complex="12pt" style:font-weight-complex="normal"/>
    </style:style>
    <style:style style:name="T758" style:family="text">
      <style:text-properties fo:font-size="12pt" fo:font-weight="normal" officeooo:rsid="00853802" style:font-size-asian="12pt" style:font-weight-asian="normal" style:font-size-complex="12pt" style:font-weight-complex="normal"/>
    </style:style>
    <style:style style:name="T759" style:family="text">
      <style:text-properties fo:font-size="12pt" fo:font-weight="normal" officeooo:rsid="03a675f9" style:font-size-asian="12pt" style:font-weight-asian="normal" style:font-size-complex="12pt" style:font-weight-complex="normal"/>
    </style:style>
    <style:style style:name="T760" style:family="text">
      <style:text-properties fo:font-size="12pt" fo:font-weight="normal" officeooo:rsid="040a006c" style:font-size-asian="12pt" style:font-weight-asian="normal" style:font-size-complex="12pt" style:font-weight-complex="normal"/>
    </style:style>
    <style:style style:name="T761" style:family="text">
      <style:text-properties fo:font-size="12pt" fo:font-weight="normal" officeooo:rsid="010b0d8f" style:font-size-asian="12pt" style:font-weight-asian="normal" style:font-size-complex="12pt" style:font-weight-complex="normal"/>
    </style:style>
    <style:style style:name="T762" style:family="text">
      <style:text-properties fo:font-size="12pt" fo:font-weight="normal" officeooo:rsid="00fe7dc6" style:font-size-asian="12pt" style:font-weight-asian="normal" style:font-size-complex="12pt" style:font-weight-complex="normal"/>
    </style:style>
    <style:style style:name="T763" style:family="text">
      <style:text-properties fo:color="#3465a4" loext:opacity="100%" fo:font-size="12pt" officeooo:rsid="03a675f9" style:font-size-asian="12pt" style:font-size-complex="12pt"/>
    </style:style>
    <style:style style:name="T764" style:family="text">
      <style:text-properties fo:color="#3465a4" loext:opacity="100%" fo:font-size="12pt" officeooo:rsid="040a006c" style:font-size-asian="12pt" style:font-size-complex="12pt"/>
    </style:style>
    <style:style style:name="T765" style:family="text">
      <style:text-properties fo:font-size="12pt" style:font-size-asian="12pt" style:font-size-complex="12pt"/>
    </style:style>
    <style:style style:name="T766" style:family="text">
      <style:text-properties fo:font-size="12pt" fo:font-weight="normal" style:font-size-asian="12pt" style:font-weight-asian="normal" style:font-size-complex="12pt" style:font-weight-complex="normal"/>
    </style:style>
    <style:style style:name="T767" style:family="text">
      <style:text-properties fo:color="#3465a4" loext:opacity="100%" fo:font-size="12pt" officeooo:rsid="00fe7dc6" style:font-size-asian="12pt" style:font-size-complex="12pt"/>
    </style:style>
    <style:style style:name="T768" style:family="text">
      <style:text-properties fo:color="#127622" loext:opacity="100%" style:text-underline-style="none" fo:font-weight="bold" officeooo:rsid="040c9c2a" style:font-weight-asian="bold" style:font-weight-complex="bold"/>
    </style:style>
    <style:style style:name="T769" style:family="text">
      <style:text-properties fo:color="#127622" loext:opacity="100%" style:text-underline-style="none" fo:font-weight="bold" officeooo:rsid="02b315af" style:font-weight-asian="bold" style:font-weight-complex="bold"/>
    </style:style>
    <style:style style:name="T770" style:family="text">
      <style:text-properties fo:color="#127622" loext:opacity="100%" style:text-underline-style="none" fo:font-weight="bold" officeooo:rsid="02e5a480" style:font-weight-asian="bold" style:font-weight-complex="bold"/>
    </style:style>
    <style:style style:name="T771" style:family="text">
      <style:text-properties fo:color="#127622" loext:opacity="100%" style:text-underline-style="none" fo:font-weight="bold" officeooo:rsid="0005c2bd" style:font-weight-asian="bold" style:font-weight-complex="bold"/>
    </style:style>
    <style:style style:name="T772" style:family="text">
      <style:text-properties fo:color="#127622" loext:opacity="100%" style:text-underline-style="none" fo:font-weight="bold" officeooo:rsid="033602ad" style:font-weight-asian="bold" style:font-weight-complex="bold"/>
    </style:style>
    <style:style style:name="T773" style:family="text">
      <style:text-properties fo:color="#127622" loext:opacity="100%" style:text-underline-style="none" fo:font-weight="bold" officeooo:rsid="02b6cbcf" style:font-weight-asian="bold" style:font-weight-complex="bold"/>
    </style:style>
    <style:style style:name="T774" style:family="text">
      <style:text-properties fo:color="#127622" loext:opacity="100%" style:text-underline-style="none" fo:font-weight="bold" officeooo:rsid="043fda39" style:font-weight-asian="bold" style:font-weight-complex="bold"/>
    </style:style>
    <style:style style:name="T775" style:family="text">
      <style:text-properties fo:color="#127622" loext:opacity="100%" style:text-underline-style="none" fo:font-weight="bold" style:font-weight-asian="bold" style:font-weight-complex="bold"/>
    </style:style>
    <style:style style:name="T776" style:family="text">
      <style:text-properties fo:color="#127622" loext:opacity="100%" style:text-underline-style="none" fo:font-weight="bold" officeooo:rsid="040e48e3" style:font-weight-asian="bold" style:font-weight-complex="bold"/>
    </style:style>
    <style:style style:name="T777" style:family="text">
      <style:text-properties fo:color="#c9211e" loext:opacity="100%" style:font-name="Carolingia"/>
    </style:style>
    <style:style style:name="T778" style:family="text">
      <style:text-properties fo:color="#000000" loext:opacity="100%" fo:font-size="12pt" fo:font-style="normal" fo:font-weight="normal" officeooo:rsid="04394d64" style:font-size-asian="12pt" style:font-style-asian="normal" style:font-weight-asian="normal" style:font-size-complex="12pt" style:font-style-complex="normal" style:font-weight-complex="normal"/>
    </style:style>
    <style:style style:name="T779" style:family="text">
      <style:text-properties fo:color="#3465a4" loext:opacity="100%" fo:font-size="12pt" officeooo:rsid="040bdcfe" style:font-size-asian="12pt" style:font-size-complex="12pt"/>
    </style:style>
    <style:style style:name="T780" style:family="text">
      <style:text-properties officeooo:rsid="0101b973"/>
    </style:style>
    <style:style style:name="T781" style:family="text">
      <style:text-properties officeooo:rsid="0095abea"/>
    </style:style>
    <style:style style:name="T782" style:family="text">
      <style:text-properties officeooo:rsid="0097a604"/>
    </style:style>
    <style:style style:name="T783" style:family="text">
      <style:text-properties fo:font-style="italic" fo:font-weight="bold" officeooo:rsid="02505907" style:font-style-asian="italic" style:font-weight-asian="bold" style:font-style-complex="italic" style:font-weight-complex="bold"/>
    </style:style>
    <style:style style:name="T784" style:family="text">
      <style:text-properties fo:font-style="italic" fo:font-weight="bold" officeooo:rsid="0099375c" style:font-style-asian="italic" style:font-weight-asian="bold" style:font-style-complex="italic" style:font-weight-complex="bold"/>
    </style:style>
    <style:style style:name="T785" style:family="text">
      <style:text-properties fo:color="#c9211e" loext:opacity="100%" style:font-name="Carolingia" fo:font-style="normal" fo:font-weight="bold" officeooo:rsid="00e123e4" style:font-style-asian="normal" style:font-weight-asian="bold" style:font-style-complex="normal" style:font-weight-complex="bold"/>
    </style:style>
    <style:style style:name="T786" style:family="text">
      <style:text-properties style:font-name="Carolingia" fo:font-style="normal" fo:font-weight="bold" officeooo:rsid="00e123e4" style:font-style-asian="normal" style:font-weight-asian="bold" style:font-style-complex="normal" style:font-weight-complex="bold"/>
    </style:style>
    <style:style style:name="T787" style:family="text">
      <style:text-properties fo:font-style="normal" fo:font-weight="bold" officeooo:rsid="00e123e4" style:font-style-asian="normal" style:font-weight-asian="bold" style:font-style-complex="normal" style:font-weight-complex="bold"/>
    </style:style>
    <style:style style:name="T788" style:family="text">
      <style:text-properties fo:font-size="12pt" fo:font-style="normal" officeooo:rsid="00e195de" style:font-size-asian="12pt" style:font-style-asian="normal" style:font-size-complex="12pt" style:font-style-complex="normal"/>
    </style:style>
    <style:style style:name="T789" style:family="text">
      <style:text-properties fo:font-size="12pt" fo:font-style="normal" officeooo:rsid="00e123e4" style:font-size-asian="12pt" style:font-style-asian="normal" style:font-size-complex="12pt" style:font-style-complex="normal"/>
    </style:style>
    <style:style style:name="T790" style:family="text">
      <style:text-properties fo:font-size="12pt" fo:font-style="normal" officeooo:rsid="02f7903b" style:font-size-asian="12pt" style:font-style-asian="normal" style:font-size-complex="12pt" style:font-style-complex="normal"/>
    </style:style>
    <style:style style:name="T791" style:family="text">
      <style:text-properties fo:color="#3465a4" loext:opacity="100%" fo:font-size="12pt" fo:font-style="normal" fo:font-weight="bold" officeooo:rsid="00fe7dc6" style:font-size-asian="12pt" style:font-style-asian="normal" style:font-weight-asian="bold" style:font-size-complex="12pt" style:font-style-complex="normal" style:font-weight-complex="bold"/>
    </style:style>
    <style:style style:name="T792" style:family="text">
      <style:text-properties fo:color="#3465a4" loext:opacity="100%" fo:font-size="12pt" fo:font-style="normal" fo:font-weight="bold" officeooo:rsid="040a006c" style:font-size-asian="12pt" style:font-style-asian="normal" style:font-weight-asian="bold" style:font-size-complex="12pt" style:font-style-complex="normal" style:font-weight-complex="bold"/>
    </style:style>
    <style:style style:name="T793" style:family="text">
      <style:text-properties fo:font-weight="normal" officeooo:rsid="00a211c4" style:font-weight-asian="normal" style:font-weight-complex="normal"/>
    </style:style>
    <style:style style:name="T794" style:family="text">
      <style:text-properties fo:font-weight="normal" officeooo:rsid="00af0c0d" style:font-weight-asian="normal" style:font-weight-complex="normal"/>
    </style:style>
    <style:style style:name="T795" style:family="text">
      <style:text-properties fo:font-weight="normal" officeooo:rsid="043ded41" style:font-weight-asian="normal" style:font-weight-complex="normal"/>
    </style:style>
    <style:style style:name="T796" style:family="text">
      <style:text-properties fo:font-weight="normal" officeooo:rsid="00b0cb3d" style:font-weight-asian="normal" style:font-weight-complex="normal"/>
    </style:style>
    <style:style style:name="T797" style:family="text">
      <style:text-properties fo:font-weight="normal" officeooo:rsid="04331adc" style:font-weight-asian="normal" style:font-weight-complex="normal"/>
    </style:style>
    <style:style style:name="T798" style:family="text">
      <style:text-properties officeooo:rsid="00a691af"/>
    </style:style>
    <style:style style:name="T799" style:family="text">
      <style:text-properties fo:font-weight="normal" officeooo:rsid="00a691af" style:font-weight-asian="normal" style:font-weight-complex="normal"/>
    </style:style>
    <style:style style:name="T800" style:family="text">
      <style:text-properties officeooo:rsid="00a211c4"/>
    </style:style>
    <style:style style:name="T801" style:family="text">
      <style:text-properties fo:font-weight="normal" officeooo:rsid="0437d815" style:font-weight-asian="normal" style:font-weight-complex="normal"/>
    </style:style>
    <style:style style:name="T802" style:family="text">
      <style:text-properties fo:font-weight="normal" officeooo:rsid="00a490ee" style:font-weight-asian="normal" style:font-weight-complex="normal"/>
    </style:style>
    <style:style style:name="T803" style:family="text">
      <style:text-properties fo:font-weight="normal" officeooo:rsid="00a6d62f" style:font-weight-asian="normal" style:font-weight-complex="normal"/>
    </style:style>
    <style:style style:name="T804" style:family="text">
      <style:text-properties fo:font-weight="normal" officeooo:rsid="00ab030e" style:font-weight-asian="normal" style:font-weight-complex="normal"/>
    </style:style>
    <style:style style:name="T805" style:family="text">
      <style:text-properties officeooo:rsid="00a1c686"/>
    </style:style>
    <style:style style:name="T806" style:family="text">
      <style:text-properties fo:font-weight="normal" officeooo:rsid="00a1c686" style:font-weight-asian="normal" style:font-weight-complex="normal"/>
    </style:style>
    <style:style style:name="T807" style:family="text">
      <style:text-properties fo:font-style="italic" officeooo:rsid="02505907" style:font-style-asian="italic" style:font-style-complex="italic"/>
    </style:style>
    <style:style style:name="T808" style:family="text">
      <style:text-properties fo:font-style="italic" officeooo:rsid="00a747e1" style:font-style-asian="italic" style:font-style-complex="italic"/>
    </style:style>
    <style:style style:name="T809" style:family="text">
      <style:text-properties fo:font-style="italic" officeooo:rsid="010034ae" style:font-style-asian="italic" style:font-style-complex="italic"/>
    </style:style>
    <style:style style:name="T810" style:family="text">
      <style:text-properties fo:color="#c9211e" loext:opacity="100%" style:font-name="Carolingia" fo:font-size="15pt" officeooo:rsid="00ed8a6c" style:font-size-asian="15pt" style:font-size-complex="15pt"/>
    </style:style>
    <style:style style:name="T811" style:family="text">
      <style:text-properties style:font-name="Carolingia" fo:font-size="15pt" officeooo:rsid="00ed8a6c" style:font-size-asian="15pt" style:font-size-complex="15pt"/>
    </style:style>
    <style:style style:name="T812" style:family="text">
      <style:text-properties style:font-name="Carolingia" fo:font-size="15pt" officeooo:rsid="0430e5b1" style:font-size-asian="15pt" style:font-size-complex="15pt"/>
    </style:style>
    <style:style style:name="T813" style:family="text">
      <style:text-properties fo:font-size="15pt" officeooo:rsid="00ed8a6c" style:font-size-asian="15pt" style:font-size-complex="15pt"/>
    </style:style>
    <style:style style:name="T814" style:family="text">
      <style:text-properties fo:font-size="12pt" fo:font-weight="normal" officeooo:rsid="00e195de" style:font-size-asian="12pt" style:font-weight-asian="normal" style:font-size-complex="12pt" style:font-weight-complex="normal"/>
    </style:style>
    <style:style style:name="T815" style:family="text">
      <style:text-properties officeooo:rsid="009132bd"/>
    </style:style>
    <style:style style:name="T816" style:family="text">
      <style:text-properties officeooo:rsid="009204b7"/>
    </style:style>
    <style:style style:name="T817" style:family="text">
      <style:text-properties officeooo:rsid="008fd917"/>
    </style:style>
    <style:style style:name="T818" style:family="text">
      <style:text-properties officeooo:rsid="00e94111"/>
    </style:style>
    <style:style style:name="T819" style:family="text">
      <style:text-properties officeooo:rsid="00e73d7d"/>
    </style:style>
    <style:style style:name="T820" style:family="text">
      <style:text-properties fo:color="#000000" loext:opacity="100%" style:font-name="Calibri" style:text-underline-style="none" officeooo:rsid="00b83bdc" style:font-name-asian="Calibri" style:font-name-complex="Calibri"/>
    </style:style>
    <style:style style:name="T821" style:family="text">
      <style:text-properties fo:font-size="12pt" officeooo:rsid="0450bbb0" style:font-size-asian="12pt" style:font-size-complex="12pt"/>
    </style:style>
    <style:style style:name="T822" style:family="text">
      <style:text-properties fo:color="#000000" loext:opacity="100%" style:font-name="Calibri" style:text-underline-style="none" fo:font-weight="normal" officeooo:rsid="00b83bdc" style:font-name-asian="Calibri" style:font-weight-asian="normal" style:font-name-complex="Calibri" style:font-weight-complex="normal"/>
    </style:style>
    <style:style style:name="T823" style:family="text">
      <style:text-properties fo:color="#000000" loext:opacity="100%" fo:font-weight="normal" style:font-weight-asian="normal" style:font-weight-complex="normal"/>
    </style:style>
    <style:style style:name="T824" style:family="text">
      <style:text-properties fo:color="#000000" loext:opacity="100%" style:font-name="Calibri" style:text-underline-style="none" fo:font-weight="normal" style:font-name-asian="Calibri" style:font-weight-asian="normal" style:font-name-complex="Calibri" style:font-weight-complex="normal"/>
    </style:style>
    <style:style style:name="T825" style:family="text">
      <style:text-properties officeooo:rsid="00e76b99"/>
    </style:style>
    <style:style style:name="T826" style:family="text">
      <style:text-properties fo:color="#000000" loext:opacity="100%" style:font-name="Calibri" style:text-underline-style="none" fo:font-weight="normal" officeooo:rsid="00e76b99" style:font-name-asian="Calibri" style:font-weight-asian="normal" style:font-name-complex="Calibri" style:font-weight-complex="normal"/>
    </style:style>
    <style:style style:name="T827" style:family="text">
      <style:text-properties fo:font-size="6pt" officeooo:rsid="0065e989" style:font-size-asian="6pt" style:font-size-complex="6pt"/>
    </style:style>
    <style:style style:name="T828" style:family="text">
      <style:text-properties officeooo:rsid="0065e989"/>
    </style:style>
    <style:style style:name="T829" style:family="text">
      <style:text-properties fo:font-weight="normal" officeooo:rsid="0065e989" style:font-weight-asian="normal" style:font-weight-complex="normal"/>
    </style:style>
    <style:style style:name="T830" style:family="text">
      <style:text-properties officeooo:rsid="025456cf"/>
    </style:style>
    <style:style style:name="T831" style:family="text">
      <style:text-properties officeooo:rsid="0040e48b"/>
    </style:style>
    <style:style style:name="T832" style:family="text">
      <style:text-properties officeooo:rsid="00a8a79a"/>
    </style:style>
    <style:style style:name="T833" style:family="text">
      <style:text-properties officeooo:rsid="00ed8a6c"/>
    </style:style>
    <style:style style:name="T834" style:family="text">
      <style:text-properties style:text-underline-style="none" fo:font-weight="normal" officeooo:rsid="00875045" style:font-weight-asian="normal" style:font-weight-complex="normal"/>
    </style:style>
    <style:style style:name="T835" style:family="text">
      <style:text-properties style:text-underline-style="none" fo:font-weight="normal" officeooo:rsid="008b37f1" style:font-weight-asian="normal" style:font-weight-complex="normal"/>
    </style:style>
    <style:style style:name="T836" style:family="text">
      <style:text-properties style:text-underline-style="none" fo:font-weight="normal" officeooo:rsid="008859d8" style:font-weight-asian="normal" style:font-weight-complex="normal"/>
    </style:style>
    <style:style style:name="T837" style:family="text">
      <style:text-properties style:text-underline-style="none" fo:font-weight="normal" officeooo:rsid="00404a84" style:font-weight-asian="normal" style:font-weight-complex="normal"/>
    </style:style>
    <style:style style:name="T838" style:family="text">
      <style:text-properties style:text-underline-style="none" fo:font-weight="normal" officeooo:rsid="02505907" style:font-weight-asian="normal" style:font-weight-complex="normal"/>
    </style:style>
    <style:style style:name="T839" style:family="text">
      <style:text-properties style:text-underline-style="none" fo:font-weight="normal" officeooo:rsid="0057dbbb" style:font-weight-asian="normal" style:font-weight-complex="normal"/>
    </style:style>
    <style:style style:name="T840" style:family="text">
      <style:text-properties style:text-underline-style="none" fo:font-weight="normal" officeooo:rsid="0377b25a" style:font-weight-asian="normal" style:font-weight-complex="normal"/>
    </style:style>
    <style:style style:name="T841" style:family="text">
      <style:text-properties style:text-underline-style="none" fo:font-weight="normal" officeooo:rsid="037922b9" style:font-weight-asian="normal" style:font-weight-complex="normal"/>
    </style:style>
    <style:style style:name="T842" style:family="text">
      <style:text-properties style:text-underline-style="none" fo:font-weight="normal" officeooo:rsid="0065e989" style:font-weight-asian="normal" style:font-weight-complex="normal"/>
    </style:style>
    <style:style style:name="T843" style:family="text">
      <style:text-properties officeooo:rsid="009d1685"/>
    </style:style>
    <style:style style:name="T844" style:family="text">
      <style:text-properties officeooo:rsid="00e56fb7"/>
    </style:style>
    <style:style style:name="T845" style:family="text">
      <style:text-properties officeooo:rsid="049eec16"/>
    </style:style>
    <style:style style:name="T846" style:family="text">
      <style:text-properties fo:font-weight="bold" officeooo:rsid="01e8ba29" style:font-weight-asian="bold" style:font-weight-complex="bold"/>
    </style:style>
    <style:style style:name="T847" style:family="text">
      <style:text-properties officeooo:rsid="01e8ba29"/>
    </style:style>
    <style:style style:name="T848" style:family="text">
      <style:text-properties fo:font-weight="bold" officeooo:rsid="0496b1ee" style:font-weight-asian="bold" style:font-weight-complex="bold"/>
    </style:style>
    <style:style style:name="T849" style:family="text">
      <style:text-properties officeooo:rsid="0496b1ee"/>
    </style:style>
    <style:style style:name="T850" style:family="text">
      <style:text-properties fo:font-weight="bold" officeooo:rsid="01cd926a" style:font-weight-asian="bold" style:font-weight-complex="bold"/>
    </style:style>
    <style:style style:name="T851" style:family="text">
      <style:text-properties officeooo:rsid="01cd926a"/>
    </style:style>
    <style:style style:name="T852" style:family="text">
      <style:text-properties officeooo:rsid="00ed33a1"/>
    </style:style>
    <style:style style:name="T853" style:family="text">
      <style:text-properties fo:font-weight="bold" officeooo:rsid="00e56fb7" style:font-weight-asian="bold" style:font-weight-complex="bold"/>
    </style:style>
    <style:style style:name="T854" style:family="text">
      <style:text-properties fo:font-weight="bold" officeooo:rsid="0129e3bf" style:font-weight-asian="bold" style:font-weight-complex="bold"/>
    </style:style>
    <style:style style:name="T855" style:family="text">
      <style:text-properties officeooo:rsid="0129e3bf"/>
    </style:style>
    <style:style style:name="T856" style:family="text">
      <style:text-properties fo:font-weight="bold" officeooo:rsid="00f835b5" style:font-weight-asian="bold" style:font-weight-complex="bold"/>
    </style:style>
    <style:style style:name="T857" style:family="text">
      <style:text-properties officeooo:rsid="0237e207"/>
    </style:style>
    <style:style style:name="T858" style:family="text">
      <style:text-properties fo:font-weight="bold" officeooo:rsid="0237e207" style:font-weight-asian="bold" style:font-weight-complex="bold"/>
    </style:style>
    <style:style style:name="T859" style:family="text">
      <style:text-properties fo:font-weight="bold" officeooo:rsid="012d52a1" style:font-weight-asian="bold" style:font-weight-complex="bold"/>
    </style:style>
    <style:style style:name="T860" style:family="text">
      <style:text-properties officeooo:rsid="012d52a1"/>
    </style:style>
    <style:style style:name="T861" style:family="text">
      <style:text-properties officeooo:rsid="0235b4ab"/>
    </style:style>
    <style:style style:name="T862" style:family="text">
      <style:text-properties fo:font-weight="bold" officeooo:rsid="0235b4ab" style:font-weight-asian="bold" style:font-weight-complex="bold"/>
    </style:style>
    <style:style style:name="T863" style:family="text">
      <style:text-properties officeooo:rsid="00e76829"/>
    </style:style>
    <style:style style:name="T864" style:family="text">
      <style:text-properties fo:color="#808080" loext:opacity="100%" fo:font-weight="bold" officeooo:rsid="00f835b5" style:font-weight-asian="bold" style:font-weight-complex="bold"/>
    </style:style>
    <style:style style:name="T865" style:family="text">
      <style:text-properties officeooo:rsid="00951f51"/>
    </style:style>
    <style:style style:name="T866" style:family="text">
      <style:text-properties officeooo:rsid="0094f224"/>
    </style:style>
    <style:style style:name="T867" style:family="text">
      <style:text-properties officeooo:rsid="00eab902"/>
    </style:style>
    <style:style style:name="T868" style:family="text">
      <style:text-properties fo:color="#c9211e" loext:opacity="100%" fo:font-size="48pt" officeooo:rsid="02c9520c" fo:background-color="#ffbf00" loext:char-shading-value="0" style:font-size-asian="48pt" style:font-size-complex="48pt"/>
    </style:style>
    <style:style style:name="T869" style:family="text">
      <style:text-properties fo:color="#127622" loext:opacity="100%" fo:font-size="48pt" officeooo:rsid="02c9520c" fo:background-color="#ffbf00" loext:char-shading-value="0" style:font-size-asian="48pt" style:font-size-complex="48pt"/>
    </style:style>
    <style:style style:name="T870" style:family="text">
      <style:text-properties fo:color="#127622" loext:opacity="100%" fo:font-size="15pt" officeooo:rsid="02c9520c" style:font-size-asian="15pt" style:font-size-complex="15pt"/>
    </style:style>
    <style:style style:name="T871" style:family="text">
      <style:text-properties fo:color="#127622" loext:opacity="100%" fo:font-size="24pt" officeooo:rsid="02d27ac7" style:font-size-asian="24pt" style:font-size-complex="24pt"/>
    </style:style>
    <style:style style:name="T872" style:family="text">
      <style:text-properties fo:color="#127622" loext:opacity="100%" fo:font-size="24pt" officeooo:rsid="02c9520c" style:font-size-asian="24pt" style:font-size-complex="24pt"/>
    </style:style>
    <style:style style:name="T873" style:family="text">
      <style:text-properties fo:color="#127622" loext:opacity="100%" officeooo:rsid="02d0af99"/>
    </style:style>
    <style:style style:name="T874" style:family="text">
      <style:text-properties fo:color="#127622" loext:opacity="100%"/>
    </style:style>
    <style:style style:name="T875" style:family="text">
      <style:text-properties fo:color="#127622" loext:opacity="100%" officeooo:rsid="02d212ad"/>
    </style:style>
    <style:style style:name="T876" style:family="text">
      <style:text-properties fo:color="#127622" loext:opacity="100%" officeooo:rsid="02c9520c"/>
    </style:style>
    <style:style style:name="T877" style:family="text">
      <style:text-properties fo:color="#127622" loext:opacity="100%" officeooo:rsid="02f47090"/>
    </style:style>
    <style:style style:name="T878" style:family="text">
      <style:text-properties officeooo:rsid="02cf0674"/>
    </style:style>
    <style:style style:name="T879" style:family="text">
      <style:text-properties fo:color="#000000" loext:opacity="100%" style:font-name="Calibri1" fo:font-size="15pt" style:text-underline-style="none" fo:font-weight="normal" officeooo:rsid="02caf4ce" style:font-size-asian="13.1000003814697pt" style:font-weight-asian="normal" style:font-size-complex="15pt" style:font-weight-complex="normal"/>
    </style:style>
    <style:style style:name="T880" style:family="text">
      <style:text-properties fo:color="#000000" loext:opacity="100%" style:font-name="Calibri1" fo:font-size="15pt" style:text-underline-style="none" fo:font-weight="normal" officeooo:rsid="02cd2b63" style:font-size-asian="13.1000003814697pt" style:font-weight-asian="normal" style:font-size-complex="15pt" style:font-weight-complex="normal"/>
    </style:style>
    <style:style style:name="T881" style:family="text">
      <style:text-properties fo:color="#000000" loext:opacity="100%" style:font-name="Calibri1" fo:font-size="15pt" style:text-underline-style="none" fo:font-weight="normal" style:font-size-asian="13.1000003814697pt" style:font-weight-asian="normal" style:font-size-complex="15pt" style:font-weight-complex="normal"/>
    </style:style>
    <style:style style:name="T882" style:family="text">
      <style:text-properties fo:color="#000000" loext:opacity="100%" style:font-name="Calibri1" fo:font-size="15pt" style:text-underline-style="none" fo:font-weight="normal" officeooo:rsid="02cca386" style:font-size-asian="13.1000003814697pt" style:font-weight-asian="normal" style:font-size-complex="15pt" style:font-weight-complex="normal"/>
    </style:style>
    <style:style style:name="T883" style:family="text">
      <style:text-properties fo:color="#000000" loext:opacity="100%" style:font-name="Calibri1" fo:font-size="15pt" style:text-underline-style="none" fo:font-weight="normal" officeooo:rsid="02ceb800" style:font-size-asian="13.1000003814697pt" style:font-weight-asian="normal" style:font-size-complex="15pt" style:font-weight-complex="normal"/>
    </style:style>
    <style:style style:name="T884" style:family="text">
      <style:text-properties fo:color="#000000" loext:opacity="100%" style:font-name="Calibri1" fo:font-size="15pt" style:text-underline-style="none" fo:font-weight="normal" officeooo:rsid="02cdb609" style:font-size-asian="13.1000003814697pt" style:font-weight-asian="normal" style:font-size-complex="15pt" style:font-weight-complex="normal"/>
    </style:style>
    <style:style style:name="T885" style:family="text">
      <style:text-properties fo:color="#000000" loext:opacity="100%" style:font-name="Calibri1" fo:font-size="15pt" style:text-underline-style="none" fo:font-weight="normal" officeooo:rsid="02dc37e5" style:font-size-asian="13.1000003814697pt" style:font-weight-asian="normal" style:font-size-complex="15pt" style:font-weight-complex="normal"/>
    </style:style>
    <style:style style:name="T886" style:family="text">
      <style:text-properties fo:font-weight="normal" officeooo:rsid="02505907" style:font-weight-asian="normal" style:font-weight-complex="normal"/>
    </style:style>
    <style:style style:name="T887" style:family="text">
      <style:text-properties fo:font-weight="normal" officeooo:rsid="0377b25a" style:font-weight-asian="normal" style:font-weight-complex="normal"/>
    </style:style>
    <style:style style:name="T888" style:family="text">
      <style:text-properties fo:font-weight="normal" officeooo:rsid="037922b9" style:font-weight-asian="normal" style:font-weight-complex="normal"/>
    </style:style>
    <style:style style:name="T889" style:family="text">
      <style:text-properties officeooo:rsid="01fe19a6"/>
    </style:style>
    <style:style style:name="T890" style:family="text">
      <style:text-properties officeooo:rsid="01fa7a58"/>
    </style:style>
    <style:style style:name="T891" style:family="text">
      <style:text-properties officeooo:rsid="01fb4b23"/>
    </style:style>
    <style:style style:name="T892" style:family="text">
      <style:text-properties officeooo:rsid="01fcd495"/>
    </style:style>
    <style:style style:name="T893" style:family="text">
      <style:text-properties officeooo:rsid="01ff66b2"/>
    </style:style>
    <style:style style:name="T894" style:family="text">
      <style:text-properties officeooo:rsid="00b0e559"/>
    </style:style>
    <style:style style:name="T895" style:family="text">
      <style:text-properties officeooo:rsid="0200f11d"/>
    </style:style>
    <style:style style:name="T896" style:family="text">
      <style:text-properties officeooo:rsid="0201d1b7"/>
    </style:style>
    <style:style style:name="T897" style:family="text">
      <style:text-properties officeooo:rsid="0203b9ca"/>
    </style:style>
    <style:style style:name="T898" style:family="text">
      <style:text-properties officeooo:rsid="02047387"/>
    </style:style>
    <style:style style:name="T899" style:family="text">
      <style:text-properties fo:color="#000000" loext:opacity="100%" officeooo:rsid="05f5ae0a"/>
    </style:style>
    <style:style style:name="T900" style:family="text">
      <style:text-properties fo:color="#000000" loext:opacity="100%" officeooo:rsid="02241ff8"/>
    </style:style>
    <style:style style:name="T901" style:family="text">
      <style:text-properties fo:color="#000000" loext:opacity="100%" officeooo:rsid="02047387"/>
    </style:style>
    <style:style style:name="T902" style:family="text">
      <style:text-properties fo:color="#000000" loext:opacity="100%" officeooo:rsid="020551b1"/>
    </style:style>
    <style:style style:name="T903" style:family="text">
      <style:text-properties officeooo:rsid="04b25a18"/>
    </style:style>
    <style:style style:name="T904" style:family="text">
      <style:text-properties officeooo:rsid="0388a7cb"/>
    </style:style>
    <style:style style:name="T905" style:family="text">
      <style:text-properties fo:color="#c9211e" loext:opacity="100%" officeooo:rsid="0281cff2"/>
    </style:style>
    <style:style style:name="T906" style:family="text">
      <style:text-properties officeooo:rsid="02dd9dfa"/>
    </style:style>
    <style:style style:name="T907" style:family="text">
      <style:text-properties fo:color="#c9211e" loext:opacity="100%" officeooo:rsid="038a6bf5"/>
    </style:style>
    <style:style style:name="T908" style:family="text">
      <style:text-properties officeooo:rsid="038ecfc4"/>
    </style:style>
    <style:style style:name="T909" style:family="text">
      <style:text-properties officeooo:rsid="038eee22"/>
    </style:style>
    <style:style style:name="T910" style:family="text">
      <style:text-properties officeooo:rsid="01612d84"/>
    </style:style>
    <style:style style:name="T911" style:family="text">
      <style:text-properties officeooo:rsid="02e5bca5"/>
    </style:style>
    <style:style style:name="T912" style:family="text">
      <style:text-properties officeooo:rsid="02e7245f"/>
    </style:style>
    <style:style style:name="T913" style:family="text">
      <style:text-properties officeooo:rsid="03a1bcfc"/>
    </style:style>
    <style:style style:name="T914" style:family="text">
      <style:text-properties officeooo:rsid="050e743f"/>
    </style:style>
    <style:style style:name="T915" style:family="text">
      <style:text-properties officeooo:rsid="0510fc7b"/>
    </style:style>
    <style:style style:name="T916" style:family="text">
      <style:text-properties fo:font-weight="bold" officeooo:rsid="050e743f" style:font-weight-asian="bold" style:font-weight-complex="bold"/>
    </style:style>
    <style:style style:name="T917" style:family="text">
      <style:text-properties officeooo:rsid="0385242f"/>
    </style:style>
    <style:style style:name="T918" style:family="text">
      <style:text-properties officeooo:rsid="037b2cff"/>
    </style:style>
    <style:style style:name="T919" style:family="text">
      <style:text-properties officeooo:rsid="02e81722"/>
    </style:style>
    <style:style style:name="T920" style:family="text">
      <style:text-properties officeooo:rsid="02e94649"/>
    </style:style>
    <style:style style:name="T921" style:family="text">
      <style:text-properties officeooo:rsid="02ea2d62"/>
    </style:style>
    <style:style style:name="T922" style:family="text">
      <style:text-properties officeooo:rsid="02eb516c"/>
    </style:style>
    <style:style style:name="T923" style:family="text">
      <style:text-properties officeooo:rsid="02eb847a"/>
    </style:style>
    <style:style style:name="T924" style:family="text">
      <style:text-properties fo:font-weight="bold" officeooo:rsid="02e33bd3" style:font-weight-asian="bold" style:font-weight-complex="bold"/>
    </style:style>
    <style:style style:name="T925" style:family="text">
      <style:text-properties officeooo:rsid="02ec6b06"/>
    </style:style>
    <style:style style:name="T926" style:family="text">
      <style:text-properties fo:font-weight="bold" officeooo:rsid="02e3d4c5" style:font-weight-asian="bold" style:font-weight-complex="bold"/>
    </style:style>
    <style:style style:name="T927" style:family="text">
      <style:text-properties officeooo:rsid="03d4f4b3"/>
    </style:style>
    <style:style style:name="T928" style:family="text">
      <style:text-properties fo:font-weight="bold" officeooo:rsid="02e3f378" style:font-weight-asian="bold" style:font-weight-complex="bold"/>
    </style:style>
    <style:style style:name="T929" style:family="text">
      <style:text-properties officeooo:rsid="02ed8b63"/>
    </style:style>
    <style:style style:name="T930" style:family="text">
      <style:text-properties officeooo:rsid="02ee2436"/>
    </style:style>
    <style:style style:name="T931" style:family="text">
      <style:text-properties officeooo:rsid="02ef30a8"/>
    </style:style>
    <style:style style:name="T932" style:family="text">
      <style:text-properties officeooo:rsid="02f07c0a"/>
    </style:style>
    <style:style style:name="T933" style:family="text">
      <style:text-properties fo:font-size="15pt" style:text-underline-style="none" fo:font-weight="normal" officeooo:rsid="01156f02" style:font-size-asian="15pt" style:font-weight-asian="normal" style:font-size-complex="15pt" style:font-weight-complex="normal"/>
    </style:style>
    <style:style style:name="T934" style:family="text">
      <style:text-properties officeooo:rsid="04b0eaf0"/>
    </style:style>
    <style:style style:name="T935" style:family="text">
      <style:text-properties officeooo:rsid="03ed9d19"/>
    </style:style>
    <style:style style:name="T936" style:family="text">
      <style:text-properties officeooo:rsid="02b62508"/>
    </style:style>
    <style:style style:name="T937" style:family="text">
      <style:text-properties fo:font-weight="bold" officeooo:rsid="02b62508" style:font-weight-asian="bold" style:font-weight-complex="bold"/>
    </style:style>
    <style:style style:name="T938" style:family="text">
      <style:text-properties fo:font-weight="normal" officeooo:rsid="02e81722" style:font-weight-asian="normal" style:font-weight-complex="normal"/>
    </style:style>
    <style:style style:name="T939" style:family="text">
      <style:text-properties fo:font-weight="normal" officeooo:rsid="02b62508" style:font-weight-asian="normal" style:font-weight-complex="normal"/>
    </style:style>
    <style:style style:name="T940" style:family="text">
      <style:text-properties officeooo:rsid="02b7b14a"/>
    </style:style>
    <style:style style:name="T941" style:family="text">
      <style:text-properties officeooo:rsid="04b2d781"/>
    </style:style>
    <style:style style:name="T942" style:family="text">
      <style:text-properties officeooo:rsid="037ab79d"/>
    </style:style>
    <style:style style:name="T943" style:family="text">
      <style:text-properties officeooo:rsid="02b4b4f4"/>
    </style:style>
    <style:style style:name="T944" style:family="text">
      <style:text-properties officeooo:rsid="0281cff2"/>
    </style:style>
    <style:style style:name="T945" style:family="text">
      <style:text-properties officeooo:rsid="038a6bf5"/>
    </style:style>
    <style:style style:name="T946" style:family="text">
      <style:text-properties officeooo:rsid="038de91d"/>
    </style:style>
    <style:style style:name="T947" style:family="text">
      <style:text-properties officeooo:rsid="038b7b79"/>
    </style:style>
    <style:style style:name="T948" style:family="text">
      <style:text-properties officeooo:rsid="00c87703"/>
    </style:style>
    <style:style style:name="T949" style:family="text">
      <style:text-properties officeooo:rsid="01d2c0f1"/>
    </style:style>
    <style:style style:name="T950" style:family="text">
      <style:text-properties officeooo:rsid="01d179b3"/>
    </style:style>
    <style:style style:name="T951" style:family="text">
      <style:text-properties fo:color="#c9211e" loext:opacity="100%" fo:font-weight="bold" officeooo:rsid="05ad8c4b" style:font-weight-asian="bold" style:font-weight-complex="bold"/>
    </style:style>
    <style:style style:name="T952" style:family="text">
      <style:text-properties fo:color="#c9211e" loext:opacity="100%" fo:font-weight="bold" officeooo:rsid="05fade9d" style:font-weight-asian="bold" style:font-weight-complex="bold"/>
    </style:style>
    <style:style style:name="T953" style:family="text">
      <style:text-properties style:text-underline-style="none" fo:font-weight="bold" officeooo:rsid="035dd688" style:font-weight-asian="bold" style:font-weight-complex="bold"/>
    </style:style>
    <style:style style:name="T954" style:family="text">
      <style:text-properties style:text-underline-style="none" fo:font-weight="bold" officeooo:rsid="036c5ebd" style:font-weight-asian="bold" style:font-weight-complex="bold"/>
    </style:style>
    <style:style style:name="T955" style:family="text">
      <style:text-properties style:text-underline-style="none" fo:font-weight="bold" officeooo:rsid="036e82ac" style:font-weight-asian="bold" style:font-weight-complex="bold"/>
    </style:style>
    <style:style style:name="T956" style:family="text">
      <style:text-properties style:text-underline-style="none" fo:font-weight="bold" officeooo:rsid="0371490d" style:font-weight-asian="bold" style:font-weight-complex="bold"/>
    </style:style>
    <style:style style:name="T957" style:family="text">
      <style:text-properties style:text-underline-style="none" fo:font-weight="bold" officeooo:rsid="02b4a899" style:font-weight-asian="bold" style:font-weight-complex="bold"/>
    </style:style>
    <style:style style:name="T958" style:family="text">
      <style:text-properties style:text-underline-style="none" fo:font-weight="bold" officeooo:rsid="0528f60c" style:font-weight-asian="bold" style:font-weight-complex="bold"/>
    </style:style>
    <style:style style:name="T959" style:family="text">
      <style:text-properties style:text-underline-style="none" fo:font-weight="bold" officeooo:rsid="05d502d4" style:font-weight-asian="bold" style:font-weight-complex="bold"/>
    </style:style>
    <style:style style:name="T960" style:family="text">
      <style:text-properties officeooo:rsid="00cd7af5"/>
    </style:style>
    <style:style style:name="T961" style:family="text">
      <style:text-properties officeooo:rsid="023e878e"/>
    </style:style>
    <style:style style:name="T962" style:family="text">
      <style:text-properties officeooo:rsid="05d84712"/>
    </style:style>
    <style:style style:name="T963" style:family="text">
      <style:text-properties fo:font-weight="bold" officeooo:rsid="00cd7af5" style:font-weight-asian="bold" style:font-weight-complex="bold"/>
    </style:style>
    <style:style style:name="T964" style:family="text">
      <style:text-properties fo:font-weight="bold" officeooo:rsid="05d84712" style:font-weight-asian="bold" style:font-weight-complex="bold"/>
    </style:style>
    <style:style style:name="T965" style:family="text">
      <style:text-properties fo:font-weight="bold" officeooo:rsid="0312b500" style:font-weight-asian="bold" style:font-weight-complex="bold"/>
    </style:style>
    <style:style style:name="T966" style:family="text">
      <style:text-properties fo:font-weight="normal" officeooo:rsid="02b4b4f4" style:font-weight-asian="normal" style:font-weight-complex="normal"/>
    </style:style>
    <style:style style:name="T967" style:family="text">
      <style:text-properties fo:font-weight="bold" officeooo:rsid="0312d229" style:font-weight-asian="bold" style:font-weight-complex="bold"/>
    </style:style>
    <style:style style:name="T968" style:family="text">
      <style:text-properties officeooo:rsid="01d451a3"/>
    </style:style>
    <style:style style:name="T969" style:family="text">
      <style:text-properties officeooo:rsid="05d502d4"/>
    </style:style>
    <style:style style:name="T970" style:family="text">
      <style:text-properties officeooo:rsid="01dd27da"/>
    </style:style>
    <style:style style:name="T971" style:family="text">
      <style:text-properties officeooo:rsid="01d62afd"/>
    </style:style>
    <style:style style:name="T972" style:family="text">
      <style:text-properties officeooo:rsid="01d971c9"/>
    </style:style>
    <style:style style:name="T973" style:family="text">
      <style:text-properties fo:font-weight="bold" officeooo:rsid="01d971c9" style:font-weight-asian="bold" style:font-weight-complex="bold"/>
    </style:style>
    <style:style style:name="T974" style:family="text">
      <style:text-properties officeooo:rsid="01da89fb"/>
    </style:style>
    <style:style style:name="T975" style:family="text">
      <style:text-properties officeooo:rsid="05d61459"/>
    </style:style>
    <style:style style:name="T976" style:family="text">
      <style:text-properties fo:font-weight="bold" officeooo:rsid="01de9d19" style:font-weight-asian="bold" style:font-weight-complex="bold"/>
    </style:style>
    <style:style style:name="T977" style:family="text">
      <style:text-properties officeooo:rsid="01de9d19"/>
    </style:style>
    <style:style style:name="T978" style:family="text">
      <style:text-properties fo:font-weight="bold" officeooo:rsid="01dec89c" style:font-weight-asian="bold" style:font-weight-complex="bold"/>
    </style:style>
    <style:style style:name="T979" style:family="text">
      <style:text-properties officeooo:rsid="01dec89c"/>
    </style:style>
    <style:style style:name="T980" style:family="text">
      <style:text-properties officeooo:rsid="01e0435a"/>
    </style:style>
    <style:style style:name="T981" style:family="text">
      <style:text-properties officeooo:rsid="00c262ee"/>
    </style:style>
    <style:style style:name="T982" style:family="text">
      <style:text-properties officeooo:rsid="00b7ead2"/>
    </style:style>
    <style:style style:name="T983" style:family="text">
      <style:text-properties officeooo:rsid="01e30168"/>
    </style:style>
    <style:style style:name="T984" style:family="text">
      <style:text-properties officeooo:rsid="01c7e8fc"/>
    </style:style>
    <style:style style:name="T985" style:family="text">
      <style:text-properties officeooo:rsid="05d873a4"/>
    </style:style>
    <style:style style:name="T986" style:family="text">
      <style:text-properties officeooo:rsid="01e3c9f4"/>
    </style:style>
    <style:style style:name="T987" style:family="text">
      <style:text-properties fo:color="#224b12" loext:opacity="100%" fo:font-size="6pt" officeooo:rsid="04b2d781" style:font-size-asian="6pt" style:font-size-complex="6pt"/>
    </style:style>
    <style:style style:name="T988" style:family="text">
      <style:text-properties officeooo:rsid="01e4ada1"/>
    </style:style>
    <style:style style:name="T989" style:family="text">
      <style:text-properties fo:font-weight="bold" officeooo:rsid="03a49364" style:font-weight-asian="bold" style:font-weight-complex="bold"/>
    </style:style>
    <style:style style:name="T990" style:family="text">
      <style:text-properties fo:font-weight="bold" officeooo:rsid="01e5325b" style:font-weight-asian="bold" style:font-weight-complex="bold"/>
    </style:style>
    <style:style style:name="T991" style:family="text">
      <style:text-properties fo:font-weight="bold" officeooo:rsid="01e7d2f8" style:font-weight-asian="bold" style:font-weight-complex="bold"/>
    </style:style>
    <style:style style:name="T992" style:family="text">
      <style:text-properties fo:font-weight="bold" officeooo:rsid="03a373e8" style:font-weight-asian="bold" style:font-weight-complex="bold"/>
    </style:style>
    <style:style style:name="T993" style:family="text">
      <style:text-properties officeooo:rsid="01e5325b"/>
    </style:style>
    <style:style style:name="T994" style:family="text">
      <style:text-properties officeooo:rsid="03a51fa7"/>
    </style:style>
    <style:style style:name="T995" style:family="text">
      <style:text-properties officeooo:rsid="03a5bff9"/>
    </style:style>
    <style:style style:name="T996" style:family="text">
      <style:text-properties officeooo:rsid="03a49364"/>
    </style:style>
    <style:style style:name="T997" style:family="text">
      <style:text-properties officeooo:rsid="03a373e8"/>
    </style:style>
    <style:style style:name="T998" style:family="text">
      <style:text-properties officeooo:rsid="024fac6c"/>
    </style:style>
    <style:style style:name="T999" style:family="text">
      <style:text-properties fo:font-weight="bold" officeooo:rsid="01e4eae5" style:font-weight-asian="bold" style:font-weight-complex="bold"/>
    </style:style>
    <style:style style:name="T1000" style:family="text">
      <style:text-properties officeooo:rsid="03a8830b"/>
    </style:style>
    <style:style style:name="T1001" style:family="text">
      <style:text-properties fo:font-weight="bold" officeooo:rsid="03a673b0" style:font-weight-asian="bold" style:font-weight-complex="bold"/>
    </style:style>
    <style:style style:name="T1002" style:family="text">
      <style:text-properties officeooo:rsid="03a673b0"/>
    </style:style>
    <style:style style:name="T1003" style:family="text">
      <style:text-properties officeooo:rsid="03a850e0"/>
    </style:style>
    <style:style style:name="T1004" style:family="text">
      <style:text-properties fo:font-weight="bold" officeooo:rsid="024fac6c" style:font-weight-asian="bold" style:font-weight-complex="bold"/>
    </style:style>
    <style:style style:name="T1005" style:family="text">
      <style:text-properties fo:font-weight="bold" officeooo:rsid="01e9907a" style:font-weight-asian="bold" style:font-weight-complex="bold"/>
    </style:style>
    <style:style style:name="T1006" style:family="text">
      <style:text-properties officeooo:rsid="023fe44b"/>
    </style:style>
    <style:style style:name="T1007" style:family="text">
      <style:text-properties style:font-name="Calibri" fo:font-size="12pt" fo:font-weight="bold" officeooo:rsid="00b53b22" style:font-name-asian="NSimSun" style:font-size-asian="12pt" style:font-weight-asian="bold" style:font-name-complex="Lucida Sans1" style:font-size-complex="12pt" style:font-weight-complex="bold"/>
    </style:style>
    <style:style style:name="T1008" style:family="text">
      <style:text-properties style:font-name="Calibri" fo:font-size="12pt" fo:font-weight="bold" officeooo:rsid="01e5325b" style:font-name-asian="NSimSun" style:font-size-asian="12pt" style:font-weight-asian="bold" style:font-name-complex="Lucida Sans1" style:font-size-complex="12pt" style:font-weight-complex="bold"/>
    </style:style>
    <style:style style:name="T1009" style:family="text">
      <style:text-properties style:font-name="Calibri" fo:font-size="12pt" officeooo:rsid="00b53b22" style:font-name-asian="NSimSun" style:font-size-asian="12pt" style:font-name-complex="Lucida Sans1" style:font-size-complex="12pt"/>
    </style:style>
    <style:style style:name="T1010" style:family="text">
      <style:text-properties style:font-name="Calibri" fo:font-size="12pt" officeooo:rsid="023e878e" style:font-name-asian="NSimSun" style:font-size-asian="12pt" style:font-name-complex="Lucida Sans1" style:font-size-complex="12pt"/>
    </style:style>
    <style:style style:name="T1011" style:family="text">
      <style:text-properties style:font-name="Calibri" fo:font-size="12pt" officeooo:rsid="03a8830b" style:font-name-asian="NSimSun" style:font-size-asian="12pt" style:font-name-complex="Lucida Sans1" style:font-size-complex="12pt"/>
    </style:style>
    <style:style style:name="T1012" style:family="text">
      <style:text-properties style:font-name="Calibri" fo:font-size="12pt" officeooo:rsid="047f922f" style:font-name-asian="NSimSun" style:font-size-asian="12pt" style:font-name-complex="Lucida Sans1" style:font-size-complex="12pt"/>
    </style:style>
    <style:style style:name="T1013" style:family="text">
      <style:text-properties style:font-name="Calibri" fo:font-size="12pt" officeooo:rsid="023fe44b" style:font-name-asian="NSimSun" style:font-size-asian="12pt" style:font-name-complex="Lucida Sans1" style:font-size-complex="12pt"/>
    </style:style>
    <style:style style:name="T1014" style:family="text">
      <style:text-properties style:font-name="Calibri" fo:font-size="12pt" officeooo:rsid="024fac6c" style:font-name-asian="NSimSun" style:font-size-asian="12pt" style:font-name-complex="Lucida Sans1" style:font-size-complex="12pt"/>
    </style:style>
    <style:style style:name="T1015" style:family="text">
      <style:text-properties officeooo:rsid="03e79fd4"/>
    </style:style>
    <style:style style:name="T1016" style:family="text">
      <style:text-properties officeooo:rsid="039070ec"/>
    </style:style>
    <style:style style:name="T1017" style:family="text">
      <style:text-properties officeooo:rsid="02fc1b20"/>
    </style:style>
    <style:style style:name="T1018" style:family="text">
      <style:text-properties style:font-name="Calibri" officeooo:rsid="02fc1b20" style:font-name-asian="Calibri" style:font-name-complex="Calibri"/>
    </style:style>
    <style:style style:name="T1019" style:family="text">
      <style:text-properties style:font-name="Calibri" officeooo:rsid="018e8bdf" style:font-name-asian="Calibri" style:font-name-complex="Calibri"/>
    </style:style>
    <style:style style:name="T1020" style:family="text">
      <style:text-properties style:font-name="Calibri" officeooo:rsid="02f23896" style:font-name-asian="Calibri" style:font-name-complex="Calibri"/>
    </style:style>
    <style:style style:name="T1021" style:family="text">
      <style:text-properties officeooo:rsid="02f0ba6f"/>
    </style:style>
    <style:style style:name="T1022" style:family="text">
      <style:text-properties officeooo:rsid="051a3145"/>
    </style:style>
    <style:style style:name="T1023" style:family="text">
      <style:text-properties officeooo:rsid="02fcc66e"/>
    </style:style>
    <style:style style:name="T1024" style:family="text">
      <style:text-properties fo:font-weight="bold" officeooo:rsid="02f8dd31" style:font-weight-asian="bold" style:font-weight-complex="bold"/>
    </style:style>
    <style:style style:name="T1025" style:family="text">
      <style:text-properties officeooo:rsid="02fd7155"/>
    </style:style>
    <style:style style:name="T1026" style:family="text">
      <style:text-properties fo:font-weight="bold" officeooo:rsid="02f9d4fa" style:font-weight-asian="bold" style:font-weight-complex="bold"/>
    </style:style>
    <style:style style:name="T1027" style:family="text">
      <style:text-properties officeooo:rsid="02fe7924"/>
    </style:style>
    <style:style style:name="T1028" style:family="text">
      <style:text-properties fo:font-weight="bold" officeooo:rsid="02fa7f8c" style:font-weight-asian="bold" style:font-weight-complex="bold"/>
    </style:style>
    <style:style style:name="T1029" style:family="text">
      <style:text-properties officeooo:rsid="02ff71c9"/>
    </style:style>
    <style:style style:name="T1030" style:family="text">
      <style:text-properties fo:color="#000000" loext:opacity="100%" style:font-name="Calibri" officeooo:rsid="02f0ba6f" style:font-name-asian="NSimSun" style:font-name-complex="Lucida Sans1"/>
    </style:style>
    <style:style style:name="T1031" style:family="text">
      <style:text-properties fo:color="#000000" loext:opacity="100%" style:font-name="Calibri" officeooo:rsid="02ff71c9" style:font-name-asian="NSimSun" style:font-name-complex="Lucida Sans1"/>
    </style:style>
    <style:style style:name="T1032" style:family="text">
      <style:text-properties officeooo:rsid="03eec704"/>
    </style:style>
    <style:style style:name="T1033" style:family="text">
      <style:text-properties officeooo:rsid="0596d924"/>
    </style:style>
    <style:style style:name="T1034" style:family="text">
      <style:text-properties officeooo:rsid="016639af"/>
    </style:style>
    <style:style style:name="T1035" style:family="text">
      <style:text-properties style:font-name="Calibri" officeooo:rsid="0596d924" style:font-name-asian="Calibri" style:font-name-complex="Calibri"/>
    </style:style>
    <style:style style:name="T1036" style:family="text">
      <style:text-properties style:font-name="Calibri" officeooo:rsid="0596d924" style:font-name-asian="NSimSun" style:font-name-complex="Lucida Sans1"/>
    </style:style>
    <style:style style:name="T1037" style:family="text">
      <style:text-properties style:font-name="Calibri" officeooo:rsid="05a87ca7" style:font-name-asian="NSimSun" style:font-name-complex="Lucida Sans1"/>
    </style:style>
    <style:style style:name="T1038" style:family="text">
      <style:text-properties officeooo:rsid="0598d57e"/>
    </style:style>
    <style:style style:name="T1039" style:family="text">
      <style:text-properties officeooo:rsid="06326a13"/>
    </style:style>
    <style:style style:name="T1040" style:family="text">
      <style:text-properties officeooo:rsid="05a1f77f"/>
    </style:style>
    <style:style style:name="T1041" style:family="text">
      <style:text-properties fo:color="#000000" loext:opacity="100%" officeooo:rsid="0598d57e"/>
    </style:style>
    <style:style style:name="T1042" style:family="text">
      <style:text-properties fo:color="#000000" loext:opacity="100%" officeooo:rsid="0596d924"/>
    </style:style>
    <style:style style:name="T1043" style:family="text">
      <style:text-properties fo:color="#000000" loext:opacity="100%" style:font-name="Calibri" officeooo:rsid="0596d924" style:font-name-asian="Calibri" style:font-name-complex="Calibri"/>
    </style:style>
    <style:style style:name="T1044" style:family="text">
      <style:text-properties fo:color="#000000" loext:opacity="100%" style:font-name="Calibri" officeooo:rsid="0596d924" style:font-name-asian="NSimSun" style:font-name-complex="Lucida Sans1"/>
    </style:style>
    <style:style style:name="T1045" style:family="text">
      <style:text-properties fo:color="#000000" loext:opacity="100%" style:font-name="Calibri" officeooo:rsid="0598d57e" style:font-name-asian="NSimSun" style:font-name-complex="Lucida Sans1"/>
    </style:style>
    <style:style style:name="T1046" style:family="text">
      <style:text-properties fo:font-weight="bold" officeooo:rsid="0598d57e" style:font-weight-asian="bold" style:font-weight-complex="bold"/>
    </style:style>
    <style:style style:name="T1047" style:family="text">
      <style:text-properties officeooo:rsid="059948f0"/>
    </style:style>
    <style:style style:name="T1048" style:family="text">
      <style:text-properties officeooo:rsid="059b3d70"/>
    </style:style>
    <style:style style:name="T1049" style:family="text">
      <style:text-properties officeooo:rsid="059e7f03"/>
    </style:style>
    <style:style style:name="T1050" style:family="text">
      <style:text-properties fo:font-weight="bold" officeooo:rsid="059e0ebc" style:font-weight-asian="bold" style:font-weight-complex="bold"/>
    </style:style>
    <style:style style:name="T1051" style:family="text">
      <style:text-properties fo:font-weight="bold" officeooo:rsid="059b3d70" style:font-weight-asian="bold" style:font-weight-complex="bold"/>
    </style:style>
    <style:style style:name="T1052" style:family="text">
      <style:text-properties fo:font-weight="bold" officeooo:rsid="059eabab" style:font-weight-asian="bold" style:font-weight-complex="bold"/>
    </style:style>
    <style:style style:name="T1053" style:family="text">
      <style:text-properties officeooo:rsid="05a248c5"/>
    </style:style>
    <style:style style:name="T1054" style:family="text">
      <style:text-properties fo:font-weight="bold" officeooo:rsid="059f40f1" style:font-weight-asian="bold" style:font-weight-complex="bold"/>
    </style:style>
    <style:style style:name="T1055" style:family="text">
      <style:text-properties officeooo:rsid="059bd5c9"/>
    </style:style>
    <style:style style:name="T1056" style:family="text">
      <style:text-properties officeooo:rsid="059bc68f"/>
    </style:style>
    <style:style style:name="T1057" style:family="text">
      <style:text-properties officeooo:rsid="059e0ebc"/>
    </style:style>
    <style:style style:name="T1058" style:family="text">
      <style:text-properties officeooo:rsid="059eabab"/>
    </style:style>
    <style:style style:name="T1059" style:family="text">
      <style:text-properties officeooo:rsid="059f40f1"/>
    </style:style>
    <style:style style:name="T1060" style:family="text">
      <style:text-properties officeooo:rsid="05a27005"/>
    </style:style>
    <style:style style:name="T1061" style:family="text">
      <style:text-properties fo:font-weight="bold" officeooo:rsid="05a27005" style:font-weight-asian="bold" style:font-weight-complex="bold"/>
    </style:style>
    <style:style style:name="T1062" style:family="text">
      <style:text-properties officeooo:rsid="05a45d3f"/>
    </style:style>
    <style:style style:name="T1063" style:family="text">
      <style:text-properties fo:font-weight="bold" officeooo:rsid="059bd5c9" style:font-weight-asian="bold" style:font-weight-complex="bold"/>
    </style:style>
    <style:style style:name="T1064" style:family="text">
      <style:text-properties fo:color="#000000" loext:opacity="100%" style:font-name="Calibri" fo:font-weight="bold" officeooo:rsid="0598d57e" style:font-name-asian="NSimSun" style:font-weight-asian="bold" style:font-name-complex="Lucida Sans1" style:font-weight-complex="bold"/>
    </style:style>
    <style:style style:name="T1065" style:family="text">
      <style:text-properties officeooo:rsid="05a509e5"/>
    </style:style>
    <style:style style:name="T1066" style:family="text">
      <style:text-properties officeooo:rsid="05a70361"/>
    </style:style>
    <style:style style:name="T1067" style:family="text">
      <style:text-properties fo:font-weight="bold" officeooo:rsid="05a509e5" style:font-weight-asian="bold" style:font-weight-complex="bold"/>
    </style:style>
    <style:style style:name="T1068" style:family="text">
      <style:text-properties officeooo:rsid="05a741c2"/>
    </style:style>
    <style:style style:name="T1069" style:family="text">
      <style:text-properties fo:font-weight="bold" officeooo:rsid="05a741c2" style:font-weight-asian="bold" style:font-weight-complex="bold"/>
    </style:style>
    <style:style style:name="T1070" style:family="text">
      <style:text-properties officeooo:rsid="05a82593"/>
    </style:style>
    <style:style style:name="T1071" style:family="text">
      <style:text-properties fo:font-weight="bold" officeooo:rsid="05a82593" style:font-weight-asian="bold" style:font-weight-complex="bold"/>
    </style:style>
    <style:style style:name="T1072" style:family="text">
      <style:text-properties officeooo:rsid="04ae835b"/>
    </style:style>
    <style:style style:name="T1073" style:family="text">
      <style:text-properties officeooo:rsid="04096a6d"/>
    </style:style>
    <style:style style:name="T1074" style:family="text">
      <style:text-properties officeooo:rsid="0161d5fd"/>
    </style:style>
    <style:style style:name="T1075" style:family="text">
      <style:text-properties officeooo:rsid="04a6c57e"/>
    </style:style>
    <style:style style:name="T1076" style:family="text">
      <style:text-properties style:font-name="Calibri" officeooo:rsid="04a84c80" style:font-name-asian="Calibri" style:font-name-complex="Calibri"/>
    </style:style>
    <style:style style:name="T1077" style:family="text">
      <style:text-properties officeooo:rsid="04a84c80"/>
    </style:style>
    <style:style style:name="T1078" style:family="text">
      <style:text-properties officeooo:rsid="04a2567d"/>
    </style:style>
    <style:style style:name="T1079" style:family="text">
      <style:text-properties officeooo:rsid="04a2f43f"/>
    </style:style>
    <style:style style:name="T1080" style:family="text">
      <style:text-properties fo:font-weight="bold" officeooo:rsid="04a2f43f" style:font-weight-asian="bold" style:font-weight-complex="bold"/>
    </style:style>
    <style:style style:name="T1081" style:family="text">
      <style:text-properties officeooo:rsid="04a38d15"/>
    </style:style>
    <style:style style:name="T1082" style:family="text">
      <style:text-properties officeooo:rsid="04a41e39"/>
    </style:style>
    <style:style style:name="T1083" style:family="text">
      <style:text-properties officeooo:rsid="04a69fe6"/>
    </style:style>
    <style:style style:name="T1084" style:family="text">
      <style:text-properties fo:font-weight="bold" officeooo:rsid="04a69fe6" style:font-weight-asian="bold" style:font-weight-complex="bold"/>
    </style:style>
    <style:style style:name="T1085" style:family="text">
      <style:text-properties officeooo:rsid="04a6b9d9"/>
    </style:style>
    <style:style style:name="T1086" style:family="text">
      <style:text-properties fo:font-weight="bold" officeooo:rsid="04a6b9d9" style:font-weight-asian="bold" style:font-weight-complex="bold"/>
    </style:style>
    <style:style style:name="T1087" style:family="text">
      <style:text-properties fo:font-weight="normal" officeooo:rsid="04a41e39" style:font-weight-asian="normal" style:font-weight-complex="normal"/>
    </style:style>
    <style:style style:name="T1088" style:family="text">
      <style:text-properties fo:font-weight="normal" officeooo:rsid="04a69fe6" style:font-weight-asian="normal" style:font-weight-complex="normal"/>
    </style:style>
    <style:style style:name="T1089" style:family="text">
      <style:text-properties fo:font-weight="normal" officeooo:rsid="04a6b9d9" style:font-weight-asian="normal" style:font-weight-complex="normal"/>
    </style:style>
    <style:style style:name="T1090" style:family="text">
      <style:text-properties fo:font-weight="bold" officeooo:rsid="04a6c57e" style:font-weight-asian="bold" style:font-weight-complex="bold"/>
    </style:style>
    <style:style style:name="T1091" style:family="text">
      <style:text-properties fo:font-weight="bold" officeooo:rsid="030c991a" style:font-weight-asian="bold" style:font-weight-complex="bold"/>
    </style:style>
    <style:style style:name="T1092" style:family="text">
      <style:text-properties fo:font-weight="bold" officeooo:rsid="04a9e3d8" style:font-weight-asian="bold" style:font-weight-complex="bold"/>
    </style:style>
    <style:style style:name="T1093" style:family="text">
      <style:text-properties fo:font-weight="bold" officeooo:rsid="04abc841" style:font-weight-asian="bold" style:font-weight-complex="bold"/>
    </style:style>
    <style:style style:name="T1094" style:family="text">
      <style:text-properties fo:font-weight="normal" officeooo:rsid="04abc841" style:font-weight-asian="normal" style:font-weight-complex="normal"/>
    </style:style>
    <style:style style:name="T1095" style:family="text">
      <style:text-properties fo:font-weight="bold" officeooo:rsid="031840df" style:font-weight-asian="bold" style:font-weight-complex="bold"/>
    </style:style>
    <style:style style:name="T1096" style:family="text">
      <style:text-properties fo:font-weight="bold" officeooo:rsid="04abdbeb" style:font-weight-asian="bold" style:font-weight-complex="bold"/>
    </style:style>
    <style:style style:name="T1097" style:family="text">
      <style:text-properties fo:font-weight="bold" officeooo:rsid="03195f2e" style:font-weight-asian="bold" style:font-weight-complex="bold"/>
    </style:style>
    <style:style style:name="T1098" style:family="text">
      <style:text-properties fo:font-weight="normal" officeooo:rsid="04abdbeb" style:font-weight-asian="normal" style:font-weight-complex="normal"/>
    </style:style>
    <style:style style:name="T1099" style:family="text">
      <style:text-properties fo:font-weight="normal" officeooo:rsid="02b92a6b" style:font-weight-asian="normal" style:font-weight-complex="normal"/>
    </style:style>
    <style:style style:name="T1100" style:family="text">
      <style:text-properties fo:font-weight="bold" officeooo:rsid="04ac034e" style:font-weight-asian="bold" style:font-weight-complex="bold"/>
    </style:style>
    <style:style style:name="T1101" style:family="text">
      <style:text-properties fo:color="#000000" loext:opacity="100%" style:font-name="Calibri" fo:font-weight="normal" officeooo:rsid="04a6b9d9" style:font-name-asian="NSimSun" style:font-weight-asian="normal" style:font-name-complex="Lucida Sans1" style:font-weight-complex="normal"/>
    </style:style>
    <style:style style:name="T1102" style:family="text">
      <style:text-properties fo:color="#000000" loext:opacity="100%" style:font-name="Calibri" officeooo:rsid="04ac034e" style:font-name-asian="NSimSun" style:font-name-complex="Lucida Sans1"/>
    </style:style>
    <style:style style:name="T1103" style:family="text">
      <style:text-properties fo:color="#000000" loext:opacity="100%" style:font-name="Calibri" officeooo:rsid="04acafa7" style:font-name-asian="NSimSun" style:font-name-complex="Lucida Sans1"/>
    </style:style>
    <style:style style:name="T1104" style:family="text">
      <style:text-properties officeooo:rsid="0408a786"/>
    </style:style>
    <style:style style:name="T1105" style:family="text">
      <style:text-properties officeooo:rsid="0407fc58"/>
    </style:style>
    <style:style style:name="T1106" style:family="text">
      <style:text-properties officeooo:rsid="070a619f"/>
    </style:style>
    <style:style style:name="T1107" style:family="text">
      <style:text-properties officeooo:rsid="043e2dd5"/>
    </style:style>
    <style:style style:name="T1108" style:family="text">
      <style:text-properties officeooo:rsid="0440c659"/>
    </style:style>
    <style:style style:name="T1109" style:family="text">
      <style:text-properties officeooo:rsid="019422cf"/>
    </style:style>
    <style:style style:name="T1110" style:family="text">
      <style:text-properties officeooo:rsid="043fda39"/>
    </style:style>
    <style:style style:name="T1111" style:family="text">
      <style:text-properties fo:color="#127622" loext:opacity="100%" fo:font-size="15pt" fo:font-weight="normal" officeooo:rsid="039070ec" style:font-size-asian="15pt" style:font-weight-asian="normal" style:font-size-complex="15pt" style:font-weight-complex="normal"/>
    </style:style>
    <style:style style:name="T1112" style:family="text">
      <style:text-properties fo:color="#127622" loext:opacity="100%" fo:font-size="15pt" fo:font-weight="normal" officeooo:rsid="01156f02" style:font-size-asian="15pt" style:font-weight-asian="normal" style:font-size-complex="15pt" style:font-weight-complex="normal"/>
    </style:style>
    <style:style style:name="T1113" style:family="text">
      <style:text-properties fo:color="#127622" loext:opacity="100%" fo:font-size="15pt" fo:font-weight="normal" officeooo:rsid="02bf16eb" style:font-size-asian="15pt" style:font-weight-asian="normal" style:font-size-complex="15pt" style:font-weight-complex="normal"/>
    </style:style>
    <style:style style:name="T1114" style:family="text">
      <style:text-properties fo:color="#127622" loext:opacity="100%" fo:font-size="15pt" fo:font-weight="normal" officeooo:rsid="016639af" style:font-size-asian="15pt" style:font-weight-asian="normal" style:font-size-complex="15pt" style:font-weight-complex="normal"/>
    </style:style>
    <style:style style:name="T1115" style:family="text">
      <style:text-properties fo:color="#127622" loext:opacity="100%" fo:font-size="15pt" fo:font-weight="normal" officeooo:rsid="044501d7" style:font-size-asian="15pt" style:font-weight-asian="normal" style:font-size-complex="15pt" style:font-weight-complex="normal"/>
    </style:style>
    <style:style style:name="T1116" style:family="text">
      <style:text-properties fo:color="#127622" loext:opacity="100%" fo:font-size="15pt" fo:font-weight="normal" officeooo:rsid="070a619f" style:font-size-asian="15pt" style:font-weight-asian="normal" style:font-size-complex="15pt" style:font-weight-complex="normal"/>
    </style:style>
    <style:style style:name="T1117" style:family="text">
      <style:text-properties fo:color="#127622" loext:opacity="100%" style:font-name="Calibri" fo:font-size="15pt" fo:font-weight="normal" officeooo:rsid="044a994c" style:font-name-asian="NSimSun" style:font-size-asian="15pt" style:font-weight-asian="normal" style:font-name-complex="Lucida Sans1" style:font-size-complex="15pt" style:font-weight-complex="normal"/>
    </style:style>
    <style:style style:name="T1118" style:family="text">
      <style:text-properties officeooo:rsid="02bf16eb"/>
    </style:style>
    <style:style style:name="T1119" style:family="text">
      <style:text-properties officeooo:rsid="07470f84"/>
    </style:style>
    <style:style style:name="T1120" style:family="text">
      <style:text-properties officeooo:rsid="044c5526"/>
    </style:style>
    <style:style style:name="T1121" style:family="text">
      <style:text-properties fo:font-weight="normal" officeooo:rsid="00ed8a6c" style:font-weight-asian="normal" style:font-weight-complex="normal"/>
    </style:style>
    <style:style style:name="T1122" style:family="text">
      <style:text-properties fo:font-weight="bold" officeooo:rsid="02c0dbe3" style:font-weight-asian="bold" style:font-weight-complex="bold"/>
    </style:style>
    <style:style style:name="T1123" style:family="text">
      <style:text-properties officeooo:rsid="02c0dbe3"/>
    </style:style>
    <style:style style:name="T1124" style:family="text">
      <style:text-properties officeooo:rsid="07471bed"/>
    </style:style>
    <style:style style:name="T1125" style:family="text">
      <style:text-properties style:font-name="Calibri" officeooo:rsid="07471bed" style:font-name-asian="Calibri" style:font-name-complex="Calibri"/>
    </style:style>
    <style:style style:name="T1126" style:family="text">
      <style:text-properties fo:color="#000000" loext:opacity="100%" fo:font-weight="bold" officeooo:rsid="02c0dbe3" style:font-weight-asian="bold" style:font-weight-complex="bold"/>
    </style:style>
    <style:style style:name="T1127" style:family="text">
      <style:text-properties fo:color="#000000" loext:opacity="100%" officeooo:rsid="02c0dbe3"/>
    </style:style>
    <style:style style:name="T1128" style:family="text">
      <style:text-properties fo:color="#000000" loext:opacity="100%" officeooo:rsid="07471bed"/>
    </style:style>
    <style:style style:name="T1129" style:family="text">
      <style:text-properties fo:color="#000000" loext:opacity="100%" style:font-name="Calibri" officeooo:rsid="07471bed" style:font-name-asian="Calibri" style:font-name-complex="Calibri"/>
    </style:style>
    <style:style style:name="T1130" style:family="text">
      <style:text-properties fo:color="#000000" loext:opacity="100%" officeooo:rsid="074818bc"/>
    </style:style>
    <style:style style:name="T1131" style:family="text">
      <style:text-properties officeooo:rsid="074a43fe"/>
    </style:style>
    <style:style style:name="T1132" style:family="text">
      <style:text-properties fo:color="#000000" loext:opacity="100%" officeooo:rsid="074bc63e"/>
    </style:style>
    <style:style style:name="T1133" style:family="text">
      <style:text-properties fo:color="#000000" loext:opacity="100%" officeooo:rsid="074e25b8"/>
    </style:style>
    <style:style style:name="T1134" style:family="text">
      <style:text-properties fo:color="#000000" loext:opacity="100%" officeooo:rsid="074c9bf0"/>
    </style:style>
    <style:style style:name="T1135" style:family="text">
      <style:text-properties fo:color="#000000" loext:opacity="100%" officeooo:rsid="074e31d2"/>
    </style:style>
    <style:style style:name="T1136" style:family="text">
      <style:text-properties fo:color="#000000" loext:opacity="100%" officeooo:rsid="074d6b72"/>
    </style:style>
    <style:style style:name="T1137" style:family="text">
      <style:text-properties fo:color="#000000" loext:opacity="100%" fo:font-weight="bold" officeooo:rsid="074d6b72" style:font-weight-asian="bold" style:font-weight-complex="bold"/>
    </style:style>
    <style:style style:name="T1138" style:family="text">
      <style:text-properties officeooo:rsid="074bc63e"/>
    </style:style>
    <style:style style:name="T1139" style:family="text">
      <style:text-properties officeooo:rsid="074e25b8"/>
    </style:style>
    <style:style style:name="T1140" style:family="text">
      <style:text-properties officeooo:rsid="074c9bf0"/>
    </style:style>
    <style:style style:name="T1141" style:family="text">
      <style:text-properties officeooo:rsid="074e31d2"/>
    </style:style>
    <style:style style:name="T1142" style:family="text">
      <style:text-properties officeooo:rsid="074f9ba1"/>
    </style:style>
    <style:style style:name="T1143" style:family="text">
      <style:text-properties officeooo:rsid="074d6b72"/>
    </style:style>
    <style:style style:name="T1144" style:family="text">
      <style:text-properties fo:font-weight="bold" officeooo:rsid="074d6b72" style:font-weight-asian="bold" style:font-weight-complex="bold"/>
    </style:style>
    <style:style style:name="T1145" style:family="text">
      <style:text-properties fo:font-weight="bold" officeooo:rsid="074f9ba1" style:font-weight-asian="bold" style:font-weight-complex="bold"/>
    </style:style>
    <style:style style:name="T1146" style:family="text">
      <style:text-properties fo:color="#000000" loext:opacity="100%" fo:font-weight="bold" officeooo:rsid="030a97bb" style:font-weight-asian="bold" style:font-weight-complex="bold"/>
    </style:style>
    <style:style style:name="T1147" style:family="text">
      <style:text-properties fo:color="#000000" loext:opacity="100%" officeooo:rsid="07504d31"/>
    </style:style>
    <style:style style:name="T1148" style:family="text">
      <style:text-properties fo:color="#000000" loext:opacity="100%" fo:font-weight="bold" officeooo:rsid="07504d31" style:font-weight-asian="bold" style:font-weight-complex="bold"/>
    </style:style>
    <style:style style:name="T1149" style:family="text">
      <style:text-properties fo:color="#000000" loext:opacity="100%" officeooo:rsid="0752d6d6"/>
    </style:style>
    <style:style style:name="T1150" style:family="text">
      <style:text-properties fo:color="#000000" loext:opacity="100%" officeooo:rsid="07523c9c"/>
    </style:style>
    <style:style style:name="T1151" style:family="text">
      <style:text-properties fo:color="#000000" loext:opacity="100%" officeooo:rsid="0753d038"/>
    </style:style>
    <style:style style:name="T1152" style:family="text">
      <style:text-properties officeooo:rsid="070aa133"/>
    </style:style>
    <style:style style:name="T1153" style:family="text">
      <style:text-properties fo:color="#127622" loext:opacity="100%" fo:font-size="15pt" fo:font-weight="normal" officeooo:rsid="070aa133" style:font-size-asian="15pt" style:font-weight-asian="normal" style:font-size-complex="15pt" style:font-weight-complex="normal"/>
    </style:style>
    <style:style style:name="T1154" style:family="text">
      <style:text-properties fo:font-weight="normal" officeooo:rsid="0473982c" style:font-weight-asian="normal" style:font-weight-complex="normal"/>
    </style:style>
    <style:style style:name="T1155" style:family="text">
      <style:text-properties fo:font-weight="normal" officeooo:rsid="072f91c3" style:font-weight-asian="normal" style:font-weight-complex="normal"/>
    </style:style>
    <style:style style:name="T1156" style:family="text">
      <style:text-properties officeooo:rsid="072f91c3"/>
    </style:style>
    <style:style style:name="T1157" style:family="text">
      <style:text-properties officeooo:rsid="073bc5f2"/>
    </style:style>
    <style:style style:name="T1158" style:family="text">
      <style:text-properties officeooo:rsid="0724bac8"/>
    </style:style>
    <style:style style:name="T1159" style:family="text">
      <style:text-properties fo:font-weight="bold" officeooo:rsid="0473982c" style:font-weight-asian="bold" style:font-weight-complex="bold"/>
    </style:style>
    <style:style style:name="T1160" style:family="text">
      <style:text-properties officeooo:rsid="0714d875"/>
    </style:style>
    <style:style style:name="T1161" style:family="text">
      <style:text-properties fo:font-weight="normal" officeooo:rsid="02c0dbe3" style:font-weight-asian="normal" style:font-weight-complex="normal"/>
    </style:style>
    <style:style style:name="T1162" style:family="text">
      <style:text-properties fo:font-weight="normal" officeooo:rsid="073bc5f2" style:font-weight-asian="normal" style:font-weight-complex="normal"/>
    </style:style>
    <style:style style:name="T1163" style:family="text">
      <style:text-properties fo:font-weight="normal" officeooo:rsid="0714d875" style:font-weight-asian="normal" style:font-weight-complex="normal"/>
    </style:style>
    <style:style style:name="T1164" style:family="text">
      <style:text-properties officeooo:rsid="073df16f"/>
    </style:style>
    <style:style style:name="T1165" style:family="text">
      <style:text-properties fo:color="#000000" loext:opacity="100%" officeooo:rsid="073df16f"/>
    </style:style>
    <style:style style:name="T1166" style:family="text">
      <style:text-properties fo:color="#000000" loext:opacity="100%" officeooo:rsid="073f666b"/>
    </style:style>
    <style:style style:name="T1167" style:family="text">
      <style:text-properties officeooo:rsid="073f666b"/>
    </style:style>
    <style:style style:name="T1168" style:family="text">
      <style:text-properties fo:color="#000000" loext:opacity="100%" officeooo:rsid="074310b2"/>
    </style:style>
    <style:style style:name="T1169" style:family="text">
      <style:text-properties officeooo:rsid="074310b2"/>
    </style:style>
    <style:style style:name="T1170" style:family="text">
      <style:text-properties officeooo:rsid="0744da8f"/>
    </style:style>
    <style:style style:name="T1171" style:family="text">
      <style:text-properties officeooo:rsid="0744b3d3"/>
    </style:style>
    <style:style style:name="T1172" style:family="text">
      <style:text-properties officeooo:rsid="0745a4dc"/>
    </style:style>
    <style:style style:name="T1173" style:family="text">
      <style:text-properties fo:font-weight="bold" officeooo:rsid="030a97bb" style:font-weight-asian="bold" style:font-weight-complex="bold"/>
    </style:style>
    <style:style style:name="T1174" style:family="text">
      <style:text-properties style:font-name="Calibri" fo:font-weight="bold" officeooo:rsid="030a97bb" style:font-name-asian="NSimSun" style:font-weight-asian="bold" style:font-name-complex="Lucida Sans1" style:font-weight-complex="bold"/>
    </style:style>
    <style:style style:name="T1175" style:family="text">
      <style:text-properties style:font-name="Calibri" fo:font-weight="bold" officeooo:rsid="02c0dbe3" style:font-name-asian="NSimSun" style:font-weight-asian="bold" style:font-name-complex="Lucida Sans1" style:font-weight-complex="bold"/>
    </style:style>
    <style:style style:name="T1176" style:family="text">
      <style:text-properties style:font-name="Calibri" officeooo:rsid="04ac034e" style:font-name-asian="NSimSun" style:font-name-complex="Lucida Sans1"/>
    </style:style>
    <style:style style:name="T1177" style:family="text">
      <style:text-properties style:font-name="Calibri" officeooo:rsid="02c0dbe3" style:font-name-asian="NSimSun" style:font-name-complex="Lucida Sans1"/>
    </style:style>
    <style:style style:name="T1178" style:family="text">
      <style:text-properties style:font-name="Calibri" officeooo:rsid="073df16f" style:font-name-asian="NSimSun" style:font-name-complex="Lucida Sans1"/>
    </style:style>
    <style:style style:name="T1179" style:family="text">
      <style:text-properties style:font-name="Calibri" officeooo:rsid="0744da8f" style:font-name-asian="NSimSun" style:font-name-complex="Lucida Sans1"/>
    </style:style>
    <style:style style:name="T1180" style:family="text">
      <style:text-properties style:font-name="Calibri" officeooo:rsid="0744b3d3" style:font-name-asian="NSimSun" style:font-name-complex="Lucida Sans1"/>
    </style:style>
    <style:style style:name="T1181" style:family="text">
      <style:text-properties style:font-name="Calibri" officeooo:rsid="0745a4dc" style:font-name-asian="NSimSun" style:font-name-complex="Lucida Sans1"/>
    </style:style>
    <style:style style:name="T1182" style:family="text">
      <style:text-properties style:font-name="Calibri" officeooo:rsid="073f666b" style:font-name-asian="NSimSun" style:font-name-complex="Lucida Sans1"/>
    </style:style>
    <style:style style:name="T1183" style:family="text">
      <style:text-properties officeooo:rsid="070cdd55"/>
    </style:style>
    <style:style style:name="T1184" style:family="text">
      <style:text-properties officeooo:rsid="070e6ca3"/>
    </style:style>
    <style:style style:name="T1185" style:family="text">
      <style:text-properties officeooo:rsid="070ad772"/>
    </style:style>
    <style:style style:name="T1186" style:family="text">
      <style:text-properties fo:font-size="15pt" fo:font-weight="normal" officeooo:rsid="039070ec" style:font-size-asian="15pt" style:font-weight-asian="normal" style:font-size-complex="15pt" style:font-weight-complex="normal"/>
    </style:style>
    <style:style style:name="T1187" style:family="text">
      <style:text-properties fo:font-size="15pt" fo:font-weight="normal" officeooo:rsid="01156f02" style:font-size-asian="15pt" style:font-weight-asian="normal" style:font-size-complex="15pt" style:font-weight-complex="normal"/>
    </style:style>
    <style:style style:name="T1188" style:family="text">
      <style:text-properties fo:font-size="15pt" fo:font-weight="normal" officeooo:rsid="02bf16eb" style:font-size-asian="15pt" style:font-weight-asian="normal" style:font-size-complex="15pt" style:font-weight-complex="normal"/>
    </style:style>
    <style:style style:name="T1189" style:family="text">
      <style:text-properties fo:font-size="15pt" fo:font-weight="normal" officeooo:rsid="016639af" style:font-size-asian="15pt" style:font-weight-asian="normal" style:font-size-complex="15pt" style:font-weight-complex="normal"/>
    </style:style>
    <style:style style:name="T1190" style:family="text">
      <style:text-properties fo:font-size="15pt" fo:font-weight="normal" officeooo:rsid="070ca6db" style:font-size-asian="15pt" style:font-weight-asian="normal" style:font-size-complex="15pt" style:font-weight-complex="normal"/>
    </style:style>
    <style:style style:name="T1191" style:family="text">
      <style:text-properties fo:font-size="15pt" fo:font-weight="normal" officeooo:rsid="070e6ca3" style:font-size-asian="15pt" style:font-weight-asian="normal" style:font-size-complex="15pt" style:font-weight-complex="normal"/>
    </style:style>
    <style:style style:name="T1192" style:family="text">
      <style:text-properties fo:font-size="15pt" fo:font-weight="normal" officeooo:rsid="070aa133" style:font-size-asian="15pt" style:font-weight-asian="normal" style:font-size-complex="15pt" style:font-weight-complex="normal"/>
    </style:style>
    <style:style style:name="T1193" style:family="text">
      <style:text-properties style:font-name="Calibri" fo:font-size="15pt" fo:font-weight="normal" officeooo:rsid="070e6ca3" style:font-name-asian="NSimSun" style:font-size-asian="15pt" style:font-weight-asian="normal" style:font-name-complex="Lucida Sans1" style:font-size-complex="15pt" style:font-weight-complex="normal"/>
    </style:style>
    <style:style style:name="T1194" style:family="text">
      <style:text-properties officeooo:rsid="0473982c"/>
    </style:style>
    <style:style style:name="T1195" style:family="text">
      <style:text-properties fo:font-weight="normal" officeooo:rsid="071b691a" style:font-weight-asian="normal" style:font-weight-complex="normal"/>
    </style:style>
    <style:style style:name="T1196" style:family="text">
      <style:text-properties officeooo:rsid="0714e53b"/>
    </style:style>
    <style:style style:name="T1197" style:family="text">
      <style:text-properties officeooo:rsid="0716853f"/>
    </style:style>
    <style:style style:name="T1198" style:family="text">
      <style:text-properties fo:font-weight="bold" officeooo:rsid="044ff01c" style:font-weight-asian="bold" style:font-weight-complex="bold"/>
    </style:style>
    <style:style style:name="T1199" style:family="text">
      <style:text-properties officeooo:rsid="044ff01c"/>
    </style:style>
    <style:style style:name="T1200" style:family="text">
      <style:text-properties officeooo:rsid="0716845b"/>
    </style:style>
    <style:style style:name="T1201" style:family="text">
      <style:text-properties fo:color="#000000" loext:opacity="100%" officeooo:rsid="0714e53b"/>
    </style:style>
    <style:style style:name="T1202" style:family="text">
      <style:text-properties fo:color="#000000" loext:opacity="100%" officeooo:rsid="0716853f"/>
    </style:style>
    <style:style style:name="T1203" style:family="text">
      <style:text-properties fo:color="#000000" loext:opacity="100%" fo:font-weight="bold" officeooo:rsid="0716853f" style:font-weight-asian="bold" style:font-weight-complex="bold"/>
    </style:style>
    <style:style style:name="T1204" style:family="text">
      <style:text-properties fo:color="#000000" loext:opacity="100%" officeooo:rsid="044ff01c"/>
    </style:style>
    <style:style style:name="T1205" style:family="text">
      <style:text-properties fo:color="#000000" loext:opacity="100%" officeooo:rsid="0716845b"/>
    </style:style>
    <style:style style:name="T1206" style:family="text">
      <style:text-properties fo:color="#000000" loext:opacity="100%" fo:font-weight="bold" officeooo:rsid="0714e53b" style:font-weight-asian="bold" style:font-weight-complex="bold"/>
    </style:style>
    <style:style style:name="T1207" style:family="text">
      <style:text-properties fo:color="#000000" loext:opacity="100%" fo:font-weight="bold" officeooo:rsid="0717b84c" style:font-weight-asian="bold" style:font-weight-complex="bold"/>
    </style:style>
    <style:style style:name="T1208" style:family="text">
      <style:text-properties fo:color="#000000" loext:opacity="100%" officeooo:rsid="0717b84c"/>
    </style:style>
    <style:style style:name="T1209" style:family="text">
      <style:text-properties style:font-name="Calibri" officeooo:rsid="07199910" style:font-name-asian="NSimSun" style:font-name-complex="Lucida Sans1"/>
    </style:style>
    <style:style style:name="T1210" style:family="text">
      <style:text-properties style:font-name="Calibri" fo:font-weight="bold" officeooo:rsid="07199910" style:font-name-asian="NSimSun" style:font-weight-asian="bold" style:font-name-complex="Lucida Sans1" style:font-weight-complex="bold"/>
    </style:style>
    <style:style style:name="T1211" style:family="text">
      <style:text-properties style:font-name="Calibri" fo:font-weight="bold" officeooo:rsid="0717b84c" style:font-name-asian="NSimSun" style:font-weight-asian="bold" style:font-name-complex="Lucida Sans1" style:font-weight-complex="bold"/>
    </style:style>
    <style:style style:name="T1212" style:family="text">
      <style:text-properties style:font-name="Calibri" fo:font-weight="bold" officeooo:rsid="0716853f" style:font-name-asian="NSimSun" style:font-weight-asian="bold" style:font-name-complex="Lucida Sans1" style:font-weight-complex="bold"/>
    </style:style>
    <style:style style:name="T1213" style:family="text">
      <style:text-properties style:font-name="Calibri" officeooo:rsid="0716853f" style:font-name-asian="NSimSun" style:font-name-complex="Lucida Sans1"/>
    </style:style>
    <style:style style:name="T1214" style:family="text">
      <style:text-properties style:font-name="Calibri" officeooo:rsid="0714e53b" style:font-name-asian="NSimSun" style:font-name-complex="Lucida Sans1"/>
    </style:style>
    <style:style style:name="T1215" style:family="text">
      <style:text-properties style:font-name="Calibri" officeooo:rsid="044ff01c" style:font-name-asian="NSimSun" style:font-name-complex="Lucida Sans1"/>
    </style:style>
    <style:style style:name="T1216" style:family="text">
      <style:text-properties style:font-name="Calibri" officeooo:rsid="0716845b" style:font-name-asian="NSimSun" style:font-name-complex="Lucida Sans1"/>
    </style:style>
    <style:style style:name="T1217" style:family="text">
      <style:text-properties style:font-name="Calibri" officeooo:rsid="0717b84c" style:font-name-asian="NSimSun" style:font-name-complex="Lucida Sans1"/>
    </style:style>
    <style:style style:name="T1218" style:family="text">
      <style:text-properties fo:color="#c9211e" loext:opacity="100%" style:font-name="Carolingia" fo:font-size="15pt" fo:background-color="transparent" loext:char-shading-value="0" style:font-size-asian="15pt" style:font-size-complex="15pt"/>
    </style:style>
    <style:style style:name="T1219" style:family="text">
      <style:text-properties fo:color="#2a6099" loext:opacity="100%" fo:font-weight="bold" officeooo:rsid="040f4f7e" style:font-weight-asian="bold" style:font-weight-complex="bold"/>
    </style:style>
    <style:style style:name="T1220" style:family="text">
      <style:text-properties fo:color="#3465a4" loext:opacity="100%" fo:font-weight="bold" officeooo:rsid="024b74e5" style:font-weight-asian="bold" style:font-weight-complex="bold"/>
    </style:style>
    <style:style style:name="T1221" style:family="text">
      <style:text-properties officeooo:rsid="024b74e5"/>
    </style:style>
    <style:style style:name="T1222" style:family="text">
      <style:text-properties fo:color="#2a6099" loext:opacity="100%" fo:font-weight="bold" officeooo:rsid="040f4f7e" style:font-name-asian="Calibri" style:font-weight-asian="bold" style:font-name-complex="Calibri" style:font-weight-complex="bold"/>
    </style:style>
    <style:style style:name="T1223" style:family="text">
      <style:text-properties fo:color="#c9211e" loext:opacity="100%" fo:font-size="12pt" officeooo:rsid="024ec295" style:font-size-asian="12pt" style:font-size-complex="12pt"/>
    </style:style>
    <style:style style:name="T1224" style:family="text">
      <style:text-properties fo:color="#c9211e" loext:opacity="100%" fo:font-size="13pt" officeooo:rsid="024ec295" style:font-size-asian="13pt" style:font-size-complex="13pt"/>
    </style:style>
    <style:style style:name="T1225" style:family="text">
      <style:text-properties fo:color="#2a6099" loext:opacity="100%" fo:font-weight="bold" officeooo:rsid="044dd136" style:font-weight-asian="bold" style:font-weight-complex="bold"/>
    </style:style>
    <style:style style:name="T1226" style:family="text">
      <style:text-properties fo:color="#3465a4" loext:opacity="100%" officeooo:rsid="040f4f7e"/>
    </style:style>
    <style:style style:name="T1227" style:family="text">
      <style:text-properties fo:color="#3465a4" loext:opacity="100%" officeooo:rsid="039f4d54"/>
    </style:style>
    <style:style style:name="T1228" style:family="text">
      <style:text-properties fo:color="#2a6099" loext:opacity="100%" fo:font-weight="bold" officeooo:rsid="0339a300" style:font-weight-asian="bold" style:font-weight-complex="bold"/>
    </style:style>
    <style:style style:name="T1229" style:family="text">
      <style:text-properties fo:color="#2a6099" loext:opacity="100%" officeooo:rsid="040f4f7e"/>
    </style:style>
    <style:style style:name="T1230" style:family="text">
      <style:text-properties fo:color="#2a6099" loext:opacity="100%" officeooo:rsid="03229ea6"/>
    </style:style>
    <style:style style:name="T1231" style:family="text">
      <style:text-properties fo:color="#000000" loext:opacity="100%" fo:font-size="9pt" fo:font-weight="bold" officeooo:rsid="04b004b5" fo:background-color="transparent" loext:char-shading-value="0" style:font-size-asian="9pt" style:font-weight-asian="bold" style:font-size-complex="9pt" style:font-weight-complex="bold"/>
    </style:style>
    <style:style style:name="T1232" style:family="text">
      <style:text-properties fo:color="#3465a4" loext:opacity="100%" fo:font-weight="bold" officeooo:rsid="042cd3a0" fo:background-color="#eeeeee" loext:char-shading-value="0" style:font-weight-asian="bold" style:font-weight-complex="bold"/>
    </style:style>
    <style:style style:name="T1233" style:family="text">
      <style:text-properties fo:color="#2a6099" loext:opacity="100%" fo:font-weight="bold" officeooo:rsid="02e0f649" style:font-weight-asian="bold" style:font-weight-complex="bold"/>
    </style:style>
    <style:style style:name="T1234" style:family="text">
      <style:text-properties fo:color="#2a6099" loext:opacity="100%" fo:font-weight="bold" officeooo:rsid="042ba77d" style:font-weight-asian="bold" style:font-weight-complex="bold"/>
    </style:style>
    <style:style style:name="T1235" style:family="text">
      <style:text-properties fo:color="#2a6099" loext:opacity="100%" officeooo:rsid="024ece1d" fo:background-color="#eeeeee" loext:char-shading-value="0"/>
    </style:style>
    <style:style style:name="T1236" style:family="text">
      <style:text-properties fo:color="#2a6099" loext:opacity="100%" fo:font-weight="bold" officeooo:rsid="024ec295" fo:background-color="#eeeeee" loext:char-shading-value="0" style:font-weight-asian="bold" style:font-weight-complex="bold"/>
    </style:style>
    <style:style style:name="T1237" style:family="text">
      <style:text-properties fo:color="#2a6099" loext:opacity="100%" fo:font-weight="bold" officeooo:rsid="02d49e86" fo:background-color="#eeeeee" loext:char-shading-value="0" style:font-name-asian="Calibri" style:font-weight-asian="bold" style:font-name-complex="Calibri" style:font-weight-complex="bold"/>
    </style:style>
    <style:style style:name="T1238" style:family="text">
      <style:text-properties fo:color="#2a6099" loext:opacity="100%" fo:font-weight="bold" officeooo:rsid="042ba77d" style:font-name-asian="Calibri" style:font-weight-asian="bold" style:font-name-complex="Calibri" style:font-weight-complex="bold"/>
    </style:style>
    <style:style style:name="T1239" style:family="text">
      <style:text-properties fo:color="#2a6099" loext:opacity="100%" fo:font-weight="bold" officeooo:rsid="030f28c4" style:font-weight-asian="bold" style:font-weight-complex="bold"/>
    </style:style>
    <style:style style:name="T1240" style:family="text">
      <style:text-properties fo:color="#2a6099" loext:opacity="100%" fo:font-weight="bold" officeooo:rsid="042cd3a0" style:font-weight-asian="bold" style:font-weight-complex="bold"/>
    </style:style>
    <style:style style:name="T1241" style:family="text">
      <style:text-properties fo:color="#3465a4" loext:opacity="100%" fo:font-weight="bold" officeooo:rsid="0322b29e" style:font-weight-asian="bold" style:font-weight-complex="bold"/>
    </style:style>
    <style:style style:name="T1242" style:family="text">
      <style:text-properties fo:color="#3465a4" loext:opacity="100%" fo:font-weight="bold" officeooo:rsid="042cd3a0" style:font-weight-asian="bold" style:font-weight-complex="bold"/>
    </style:style>
    <style:style style:name="T1243" style:family="text">
      <style:text-properties fo:color="#3465a4" loext:opacity="100%" style:font-name="Carolingia" officeooo:rsid="024465f5"/>
    </style:style>
    <style:style style:name="T1244" style:family="text">
      <style:text-properties fo:color="#3465a4" loext:opacity="100%" style:font-name="Carolingia" officeooo:rsid="0291e854"/>
    </style:style>
    <style:style style:name="T1245" style:family="text">
      <style:text-properties fo:color="#3465a4" loext:opacity="100%" style:font-name="Carolingia" officeooo:rsid="02fed4f7"/>
    </style:style>
    <style:style style:name="T1246" style:family="text">
      <style:text-properties fo:font-size="12pt" fo:font-weight="normal" officeooo:rsid="03a47b4d" style:font-size-asian="12pt" style:font-weight-asian="normal" style:font-size-complex="12pt" style:font-weight-complex="normal"/>
    </style:style>
    <style:style style:name="T1247" style:family="text">
      <style:text-properties fo:font-size="12pt" fo:font-weight="normal" officeooo:rsid="042ad4c4" style:font-size-asian="12pt" style:font-weight-asian="normal" style:font-size-complex="12pt" style:font-weight-complex="normal"/>
    </style:style>
    <style:style style:name="T1248" style:family="text">
      <style:text-properties fo:color="#3465a4" loext:opacity="100%" fo:font-size="12pt" officeooo:rsid="042ad4c4" style:font-size-asian="12pt" style:font-size-complex="12pt"/>
    </style:style>
    <style:style style:name="T1249" style:family="text">
      <style:text-properties fo:font-weight="normal" officeooo:rsid="00853802" style:font-weight-asian="normal" style:font-weight-complex="normal"/>
    </style:style>
    <style:style style:name="T1250" style:family="text">
      <style:text-properties fo:color="#3465a4" loext:opacity="100%" fo:font-size="12pt" officeooo:rsid="03a47b4d" style:font-size-asian="12pt" style:font-size-complex="12pt"/>
    </style:style>
    <style:style style:name="T1251" style:family="text">
      <style:text-properties fo:color="#127622" loext:opacity="100%" officeooo:rsid="0410af34"/>
    </style:style>
    <style:style style:name="T1252" style:family="text">
      <style:text-properties fo:color="#127622" loext:opacity="100%" officeooo:rsid="0334556f"/>
    </style:style>
    <style:style style:name="T1253" style:family="text">
      <style:text-properties fo:color="#127622" loext:opacity="100%" officeooo:rsid="02b315af"/>
    </style:style>
    <style:style style:name="T1254" style:family="text">
      <style:text-properties fo:color="#127622" loext:opacity="100%" officeooo:rsid="040c9c2a"/>
    </style:style>
    <style:style style:name="T1255" style:family="text">
      <style:text-properties fo:color="#127622" loext:opacity="100%" officeooo:rsid="04151968"/>
    </style:style>
    <style:style style:name="T1256" style:family="text">
      <style:text-properties fo:color="#127622" loext:opacity="100%" officeooo:rsid="040e48e3"/>
    </style:style>
    <style:style style:name="T1257" style:family="text">
      <style:text-properties fo:color="#000000" loext:opacity="100%" style:font-name="Carolingia" fo:font-style="normal" fo:font-weight="bold" officeooo:rsid="00e123e4" style:font-style-asian="normal" style:font-weight-asian="bold" style:font-style-complex="normal" style:font-weight-complex="bold"/>
    </style:style>
    <style:style style:name="T1258" style:family="text">
      <style:text-properties fo:color="#000000" loext:opacity="100%" fo:font-style="normal" fo:font-weight="bold" officeooo:rsid="00e123e4" style:font-style-asian="normal" style:font-weight-asian="bold" style:font-style-complex="normal" style:font-weight-complex="bold"/>
    </style:style>
    <style:style style:name="T1259" style:family="text">
      <style:text-properties fo:color="#000000" loext:opacity="100%" fo:font-size="12pt" fo:font-style="normal" officeooo:rsid="00e195de" style:font-size-asian="12pt" style:font-style-asian="normal" style:font-size-complex="12pt" style:font-style-complex="normal"/>
    </style:style>
    <style:style style:name="T1260" style:family="text">
      <style:text-properties fo:color="#000000" loext:opacity="100%" fo:font-size="12pt" fo:font-style="normal" officeooo:rsid="00e123e4" style:font-size-asian="12pt" style:font-style-asian="normal" style:font-size-complex="12pt" style:font-style-complex="normal"/>
    </style:style>
    <style:style style:name="T1261" style:family="text">
      <style:text-properties fo:color="#000000" loext:opacity="100%" fo:font-size="12pt" fo:font-style="normal" officeooo:rsid="04394d64" style:font-size-asian="12pt" style:font-style-asian="normal" style:font-size-complex="12pt" style:font-style-complex="normal"/>
    </style:style>
    <style:style style:name="T1262" style:family="text">
      <style:text-properties fo:color="#000000" loext:opacity="100%" fo:font-size="12pt" fo:font-style="normal" officeooo:rsid="02f7903b" style:font-size-asian="12pt" style:font-style-asian="normal" style:font-size-complex="12pt" style:font-style-complex="normal"/>
    </style:style>
    <style:style style:name="T1263" style:family="text">
      <style:text-properties fo:color="#3465a4" loext:opacity="100%" fo:font-size="12pt" fo:font-style="normal" fo:font-weight="bold" officeooo:rsid="0431ca1a" style:font-size-asian="12pt" style:font-style-asian="normal" style:font-weight-asian="bold" style:font-size-complex="12pt" style:font-style-complex="normal" style:font-weight-complex="bold"/>
    </style:style>
    <style:style style:name="T1264" style:family="text">
      <style:text-properties fo:color="#c9211e" loext:opacity="100%" style:font-name="Carolingia" officeooo:rsid="03fba042"/>
    </style:style>
    <style:style style:name="T1265" style:family="text">
      <style:text-properties style:font-name="Carolingia" officeooo:rsid="0430e5b1"/>
    </style:style>
    <style:style style:name="T1266" style:family="text">
      <style:text-properties style:font-name="Calibri1" fo:font-weight="bold" officeooo:rsid="00e92cb2" style:font-weight-asian="bold" style:font-weight-complex="bold"/>
    </style:style>
    <style:style style:name="T1267" style:family="text">
      <style:text-properties style:font-name="Calibri1" fo:font-weight="normal" officeooo:rsid="00e92cb2" style:font-weight-asian="normal" style:font-weight-complex="normal"/>
    </style:style>
    <style:style style:name="T1268" style:family="text">
      <style:text-properties style:font-name="Calibri1" fo:font-size="12pt" style:text-underline-style="none" fo:font-weight="normal" officeooo:rsid="0104ebf3" style:font-size-asian="12pt" style:font-weight-asian="normal" style:font-size-complex="12pt" style:font-weight-complex="normal"/>
    </style:style>
    <style:style style:name="T1269" style:family="text">
      <style:text-properties fo:color="#c9211e" loext:opacity="100%" fo:font-size="48pt" officeooo:rsid="02d72614" fo:background-color="#ffbf00" loext:char-shading-value="0" style:font-size-asian="48pt" style:font-size-complex="48pt"/>
    </style:style>
    <style:style style:name="T1270" style:family="text">
      <style:text-properties fo:color="#000000" loext:opacity="100%" fo:font-size="24pt" officeooo:rsid="02d72614" style:font-size-asian="24pt" style:font-size-complex="24pt"/>
    </style:style>
    <style:style style:name="T1271" style:family="text">
      <style:text-properties fo:color="#000000" loext:opacity="100%" style:font-name="Carolingia" fo:font-size="24pt" fo:font-weight="normal" officeooo:rsid="02d72614" style:font-size-asian="24pt" style:font-weight-asian="normal" style:font-size-complex="24pt" style:font-weight-complex="normal"/>
    </style:style>
    <style:style style:name="T1272" style:family="text">
      <style:text-properties officeooo:rsid="02dd3988"/>
    </style:style>
    <style:style style:name="T1273" style:family="text">
      <style:text-properties officeooo:rsid="02d0af99"/>
    </style:style>
    <style:style style:name="T1274" style:family="text">
      <style:text-properties officeooo:rsid="02d72614"/>
    </style:style>
    <style:style style:name="T1275" style:family="text">
      <style:text-properties officeooo:rsid="0446a1ce"/>
    </style:style>
    <style:style style:name="T1276" style:family="text">
      <style:text-properties officeooo:rsid="03f3c555"/>
    </style:style>
    <style:style style:name="T1277" style:family="text">
      <style:text-properties fo:color="#000000" loext:opacity="100%" style:font-name="Calibri1" fo:font-size="15pt" style:text-underline-style="none" fo:font-weight="normal" officeooo:rsid="02d752d4" style:font-size-asian="13.1000003814697pt" style:font-weight-asian="normal" style:font-size-complex="15pt" style:font-weight-complex="normal"/>
    </style:style>
    <style:style style:name="T1278" style:family="text">
      <style:text-properties fo:color="#127622" loext:opacity="100%" fo:font-size="15pt" style:text-underline-style="none" fo:font-weight="bold" officeooo:rsid="04b25a18" style:font-size-asian="15pt" style:font-weight-asian="bold" style:font-size-complex="15pt" style:font-weight-complex="bold"/>
    </style:style>
    <style:style style:name="T1279" style:family="text">
      <style:text-properties fo:color="#127622" loext:opacity="100%" fo:font-size="15pt" style:text-underline-style="none" fo:font-weight="bold" officeooo:rsid="0388a7cb" style:font-size-asian="15pt" style:font-weight-asian="bold" style:font-size-complex="15pt" style:font-weight-complex="bold"/>
    </style:style>
    <style:style style:name="T1280" style:family="text">
      <style:text-properties fo:color="#127622" loext:opacity="100%" fo:font-size="15pt" style:text-underline-style="none" fo:font-weight="bold" officeooo:rsid="02dd9dfa" style:font-size-asian="15pt" style:font-weight-asian="bold" style:font-size-complex="15pt" style:font-weight-complex="bold"/>
    </style:style>
    <style:style style:name="T1281" style:family="text">
      <style:text-properties fo:color="#c9211e" loext:opacity="100%" fo:font-size="15pt" style:text-underline-style="none" fo:font-weight="bold" officeooo:rsid="0281cff2" style:font-size-asian="15pt" style:font-weight-asian="bold" style:font-size-complex="15pt" style:font-weight-complex="bold"/>
    </style:style>
    <style:style style:name="T1282" style:family="text">
      <style:text-properties fo:color="#c9211e" loext:opacity="100%" fo:font-size="15pt" style:text-underline-style="none" fo:font-weight="bold" officeooo:rsid="038a6bf5" style:font-size-asian="15pt" style:font-weight-asian="bold" style:font-size-complex="15pt" style:font-weight-complex="bold"/>
    </style:style>
    <style:style style:name="T1283" style:family="text">
      <style:text-properties fo:color="#127622" loext:opacity="100%" fo:font-size="15pt" style:text-underline-style="none" fo:font-weight="bold" officeooo:rsid="038ecfc4" style:font-size-asian="15pt" style:font-weight-asian="bold" style:font-size-complex="15pt" style:font-weight-complex="bold"/>
    </style:style>
    <style:style style:name="T1284" style:family="text">
      <style:text-properties officeooo:rsid="038eaa1b"/>
    </style:style>
    <style:style style:name="T1285" style:family="text">
      <style:text-properties officeooo:rsid="039c194a"/>
    </style:style>
    <style:style style:name="T1286" style:family="text">
      <style:text-properties officeooo:rsid="039e098f"/>
    </style:style>
    <style:style style:name="T1287" style:family="text">
      <style:text-properties officeooo:rsid="039ec606"/>
    </style:style>
    <style:style style:name="T1288" style:family="text">
      <style:text-properties officeooo:rsid="03a008f3"/>
    </style:style>
    <style:style style:name="T1289" style:family="text">
      <style:text-properties fo:font-weight="normal" officeooo:rsid="02de5952" style:font-weight-asian="normal" style:font-weight-complex="normal"/>
    </style:style>
    <style:style style:name="T1290" style:family="text">
      <style:text-properties fo:font-weight="normal" officeooo:rsid="02dffe90" style:font-weight-asian="normal" style:font-weight-complex="normal"/>
    </style:style>
    <style:style style:name="T1291" style:family="text">
      <style:text-properties officeooo:rsid="02dffe90"/>
    </style:style>
    <style:style style:name="T1292" style:family="text">
      <style:text-properties officeooo:rsid="02de5952"/>
    </style:style>
    <style:style style:name="T1293" style:family="text">
      <style:text-properties officeooo:rsid="02e14942"/>
    </style:style>
    <style:style style:name="T1294" style:family="text">
      <style:text-properties officeooo:rsid="02e33bd3"/>
    </style:style>
    <style:style style:name="T1295" style:family="text">
      <style:text-properties officeooo:rsid="02e3d4c5"/>
    </style:style>
    <style:style style:name="T1296" style:family="text">
      <style:text-properties officeooo:rsid="02e3f378"/>
    </style:style>
    <style:style style:name="T1297" style:family="text">
      <style:text-properties officeooo:rsid="03206457"/>
    </style:style>
    <style:style style:name="T1298" style:family="text">
      <style:text-properties officeooo:rsid="02b9b3a6"/>
    </style:style>
    <style:style style:name="T1299" style:family="text">
      <style:text-properties style:font-name="Calibri" officeooo:rsid="02bb08d3" style:font-name-asian="Calibri" style:font-name-complex="Calibri"/>
    </style:style>
    <style:style style:name="T1300" style:family="text">
      <style:text-properties officeooo:rsid="03212f65"/>
    </style:style>
    <style:style style:name="T1301" style:family="text">
      <style:text-properties style:font-name="Calibri" officeooo:rsid="03206457" style:font-name-asian="Calibri" style:font-name-complex="Calibri"/>
    </style:style>
    <style:style style:name="T1302" style:family="text">
      <style:text-properties style:font-name="Calibri" officeooo:rsid="03206457" style:font-name-asian="NSimSun" style:font-name-complex="Lucida Sans1"/>
    </style:style>
    <style:style style:name="T1303" style:family="text">
      <style:text-properties style:font-name="Calibri" officeooo:rsid="02e1b3fb" style:font-name-asian="NSimSun" style:font-name-complex="Lucida Sans1"/>
    </style:style>
    <style:style style:name="T1304" style:family="text">
      <style:text-properties officeooo:rsid="032301d0"/>
    </style:style>
    <style:style style:name="T1305" style:family="text">
      <style:text-properties officeooo:rsid="03246c40"/>
    </style:style>
    <style:style style:name="T1306" style:family="text">
      <style:text-properties style:font-name="Calibri" officeooo:rsid="02e1b3fb" style:font-name-asian="Calibri" style:font-name-complex="Calibri"/>
    </style:style>
    <style:style style:name="T1307" style:family="text">
      <style:text-properties style:font-name="Calibri" officeooo:rsid="03212f65" style:font-name-asian="NSimSun" style:font-name-complex="Lucida Sans1"/>
    </style:style>
    <style:style style:name="T1308" style:family="text">
      <style:text-properties style:font-name="Calibri" officeooo:rsid="02e2a90b" style:font-name-asian="NSimSun" style:font-name-complex="Lucida Sans1"/>
    </style:style>
    <style:style style:name="T1309" style:family="text">
      <style:text-properties style:font-name="Calibri" officeooo:rsid="03274adb" style:font-name-asian="NSimSun" style:font-name-complex="Lucida Sans1"/>
    </style:style>
    <style:style style:name="T1310" style:family="text">
      <style:text-properties style:font-name="Calibri" officeooo:rsid="03246c40" style:font-name-asian="NSimSun" style:font-name-complex="Lucida Sans1"/>
    </style:style>
    <style:style style:name="T1311" style:family="text">
      <style:text-properties officeooo:rsid="03264016"/>
    </style:style>
    <style:style style:name="T1312" style:family="text">
      <style:text-properties officeooo:rsid="03274adb"/>
    </style:style>
    <style:style style:name="T1313" style:family="text">
      <style:text-properties officeooo:rsid="032b9e3a"/>
    </style:style>
    <style:style style:name="T1314" style:family="text">
      <style:text-properties style:font-name="Calibri" officeooo:rsid="03274adb"/>
    </style:style>
    <style:style style:name="T1315" style:family="text">
      <style:text-properties style:font-name="Calibri" officeooo:rsid="0329a57c" style:font-name-asian="NSimSun" style:font-name-complex="Lucida Sans1"/>
    </style:style>
    <style:style style:name="T1316" style:family="text">
      <style:text-properties officeooo:rsid="032d5b58"/>
    </style:style>
    <style:style style:name="T1317" style:family="text">
      <style:text-properties style:font-name="Calibri" officeooo:rsid="02e34d73" style:font-name-asian="NSimSun" style:font-name-complex="Lucida Sans1"/>
    </style:style>
    <style:style style:name="T1318" style:family="text">
      <style:text-properties style:font-name="Calibri" officeooo:rsid="032b9e3a" style:font-name-asian="NSimSun" style:font-name-complex="Lucida Sans1"/>
    </style:style>
    <style:style style:name="T1319" style:family="text">
      <style:text-properties fo:color="#000000" loext:opacity="100%" style:font-name="Calibri" officeooo:rsid="03246c40" style:font-name-asian="NSimSun" style:font-name-complex="Lucida Sans1"/>
    </style:style>
    <style:style style:name="T1320" style:family="text">
      <style:text-properties fo:color="#000000" loext:opacity="100%" style:font-name="Calibri" officeooo:rsid="03274adb" style:font-name-asian="NSimSun" style:font-name-complex="Lucida Sans1"/>
    </style:style>
    <style:style style:name="T1321" style:family="text">
      <style:text-properties fo:color="#127622" loext:opacity="100%" style:font-name="Calibri" officeooo:rsid="03274adb" style:font-name-asian="NSimSun" style:font-name-complex="Lucida Sans1"/>
    </style:style>
    <style:style style:name="T1322" style:family="text">
      <style:text-properties fo:color="#000000" loext:opacity="100%" style:font-name="Calibri" officeooo:rsid="032b9e3a" style:font-name-asian="NSimSun" style:font-name-complex="Lucida Sans1"/>
    </style:style>
    <style:style style:name="T1323" style:family="text">
      <style:text-properties fo:color="#000000" loext:opacity="100%" style:font-name="Calibri" officeooo:rsid="0329a57c" style:font-name-asian="NSimSun" style:font-name-complex="Lucida Sans1"/>
    </style:style>
    <style:style style:name="T1324" style:family="text">
      <style:text-properties officeooo:rsid="02bb43c4"/>
    </style:style>
    <style:style style:name="T1325" style:family="text">
      <style:text-properties officeooo:rsid="02bd1107"/>
    </style:style>
    <style:style style:name="T1326" style:family="text">
      <style:text-properties officeooo:rsid="0167012c"/>
    </style:style>
    <style:style style:name="T1327" style:family="text">
      <style:text-properties officeooo:rsid="0402044a"/>
    </style:style>
    <style:style style:name="T1328" style:family="text">
      <style:text-properties officeooo:rsid="0306bbbc"/>
    </style:style>
    <style:style style:name="T1329" style:family="text">
      <style:text-properties officeooo:rsid="03073e55"/>
    </style:style>
    <style:style style:name="T1330" style:family="text">
      <style:text-properties officeooo:rsid="03093b84"/>
    </style:style>
    <style:style style:name="T1331" style:family="text">
      <style:text-properties fo:font-weight="bold" officeooo:rsid="0307787c" style:font-weight-asian="bold" style:font-weight-complex="bold"/>
    </style:style>
    <style:style style:name="T1332" style:family="text">
      <style:text-properties officeooo:rsid="0307787c"/>
    </style:style>
    <style:style style:name="T1333" style:family="text">
      <style:text-properties officeooo:rsid="030a97bb"/>
    </style:style>
    <style:style style:name="T1334" style:family="text">
      <style:text-properties officeooo:rsid="02cfac37"/>
    </style:style>
    <style:style style:name="T1335" style:family="text">
      <style:text-properties fo:font-weight="bold" officeooo:rsid="02cf3e8d" style:font-weight-asian="bold" style:font-weight-complex="bold"/>
    </style:style>
    <style:style style:name="T1336" style:family="text">
      <style:text-properties officeooo:rsid="05ff5191"/>
    </style:style>
    <style:style style:name="T1337" style:family="text">
      <style:text-properties officeooo:rsid="03104206"/>
    </style:style>
    <style:style style:name="T1338" style:family="text">
      <style:text-properties officeooo:rsid="0601ac16"/>
    </style:style>
    <style:style style:name="T1339" style:family="text">
      <style:text-properties fo:font-weight="bold" officeooo:rsid="0163885a" style:font-weight-asian="bold" style:font-weight-complex="bold"/>
    </style:style>
    <style:style style:name="T1340" style:family="text">
      <style:text-properties officeooo:rsid="0163885a"/>
    </style:style>
    <style:style style:name="T1341" style:family="text">
      <style:text-properties officeooo:rsid="01652474"/>
    </style:style>
    <style:style style:name="T1342" style:family="text">
      <style:text-properties officeooo:rsid="01638b8a"/>
    </style:style>
    <style:style style:name="T1343" style:family="text">
      <style:text-properties fo:font-weight="bold" officeooo:rsid="01638b8a" style:font-weight-asian="bold" style:font-weight-complex="bold"/>
    </style:style>
    <style:style style:name="T1344" style:family="text">
      <style:text-properties officeooo:rsid="030e955b"/>
    </style:style>
    <style:style style:name="T1345" style:family="text">
      <style:text-properties officeooo:rsid="06011876"/>
    </style:style>
    <style:style style:name="T1346" style:family="text">
      <style:text-properties fo:font-weight="normal" officeooo:rsid="01638b8a" style:font-weight-asian="normal" style:font-weight-complex="normal"/>
    </style:style>
    <style:style style:name="T1347" style:family="text">
      <style:text-properties fo:font-weight="normal" officeooo:rsid="01652474" style:font-weight-asian="normal" style:font-weight-complex="normal"/>
    </style:style>
    <style:style style:name="T1348" style:family="text">
      <style:text-properties fo:font-weight="normal" officeooo:rsid="0312c574" style:font-weight-asian="normal" style:font-weight-complex="normal"/>
    </style:style>
    <style:style style:name="T1349" style:family="text">
      <style:text-properties fo:font-weight="normal" officeooo:rsid="06011876" style:font-weight-asian="normal" style:font-weight-complex="normal"/>
    </style:style>
    <style:style style:name="T1350" style:family="text">
      <style:text-properties officeooo:rsid="03113abc"/>
    </style:style>
    <style:style style:name="T1351" style:family="text">
      <style:text-properties officeooo:rsid="03172732"/>
    </style:style>
    <style:style style:name="T1352" style:family="text">
      <style:text-properties fo:font-weight="normal" officeooo:rsid="0601ac16" style:font-weight-asian="normal" style:font-weight-complex="normal"/>
    </style:style>
    <style:style style:name="T1353" style:family="text">
      <style:text-properties fo:font-weight="normal" officeooo:rsid="031840df" style:font-weight-asian="normal" style:font-weight-complex="normal"/>
    </style:style>
    <style:style style:name="T1354" style:family="text">
      <style:text-properties fo:font-weight="normal" officeooo:rsid="0163885a" style:font-weight-asian="normal" style:font-weight-complex="normal"/>
    </style:style>
    <style:style style:name="T1355" style:family="text">
      <style:text-properties fo:font-weight="normal" officeooo:rsid="03104206" style:font-weight-asian="normal" style:font-weight-complex="normal"/>
    </style:style>
    <style:style style:name="T1356" style:family="text">
      <style:text-properties fo:font-weight="normal" officeooo:rsid="03113abc" style:font-weight-asian="normal" style:font-weight-complex="normal"/>
    </style:style>
    <style:style style:name="T1357" style:family="text">
      <style:text-properties fo:font-weight="normal" officeooo:rsid="03189a29" style:font-weight-asian="normal" style:font-weight-complex="normal"/>
    </style:style>
    <style:style style:name="T1358" style:family="text">
      <style:text-properties fo:font-weight="normal" officeooo:rsid="030e955b" style:font-weight-asian="normal" style:font-weight-complex="normal"/>
    </style:style>
    <style:style style:name="T1359" style:family="text">
      <style:text-properties officeooo:rsid="03195f2e"/>
    </style:style>
    <style:style style:name="T1360" style:family="text">
      <style:text-properties fo:font-weight="normal" officeooo:rsid="03195f2e" style:font-weight-asian="normal" style:font-weight-complex="normal"/>
    </style:style>
    <style:style style:name="T1361" style:family="text">
      <style:text-properties fo:font-weight="normal" officeooo:rsid="03198ded" style:font-weight-asian="normal" style:font-weight-complex="normal"/>
    </style:style>
    <style:style style:name="T1362" style:family="text">
      <style:text-properties fo:font-weight="normal" officeooo:rsid="031d0e78" style:font-weight-asian="normal" style:font-weight-complex="normal"/>
    </style:style>
    <style:style style:name="T1363" style:family="text">
      <style:text-properties officeooo:rsid="031b6433"/>
    </style:style>
    <style:style style:name="T1364" style:family="text">
      <style:text-properties fo:font-weight="normal" officeooo:rsid="031b6433" style:font-weight-asian="normal" style:font-weight-complex="normal"/>
    </style:style>
    <style:style style:name="T1365" style:family="text">
      <style:text-properties fo:color="#000000" loext:opacity="100%" style:font-name="Calibri" fo:font-weight="normal" officeooo:rsid="03195f2e" style:font-name-asian="NSimSun" style:font-weight-asian="normal" style:font-name-complex="Lucida Sans1" style:font-weight-complex="normal"/>
    </style:style>
    <style:style style:name="T1366" style:family="text">
      <style:text-properties fo:color="#000000" loext:opacity="100%" style:font-name="Calibri" fo:font-weight="normal" officeooo:rsid="031f0c1b" style:font-name-asian="NSimSun" style:font-weight-asian="normal" style:font-name-complex="Lucida Sans1" style:font-weight-complex="normal"/>
    </style:style>
    <style:style style:name="T1367" style:family="text">
      <style:text-properties fo:color="#000000" loext:opacity="100%" style:font-name="Calibri" fo:font-weight="normal" officeooo:rsid="0601ac16" style:font-name-asian="NSimSun" style:font-weight-asian="normal" style:font-name-complex="Lucida Sans1" style:font-weight-complex="normal"/>
    </style:style>
    <style:style style:name="T1368" style:family="text">
      <style:text-properties fo:color="#000000" loext:opacity="100%" style:font-name="Calibri" fo:font-weight="normal" officeooo:rsid="031b6433" style:font-name-asian="NSimSun" style:font-weight-asian="normal" style:font-name-complex="Lucida Sans1" style:font-weight-complex="normal"/>
    </style:style>
    <style:style style:name="T1369" style:family="text">
      <style:text-properties officeooo:rsid="03b19e90"/>
    </style:style>
    <style:style style:name="T1370" style:family="text">
      <style:text-properties fo:color="#000000" loext:opacity="100%" style:font-name="Calibri" fo:font-weight="normal" officeooo:rsid="04abc841" style:font-name-asian="NSimSun" style:font-weight-asian="normal" style:font-name-complex="Lucida Sans1" style:font-weight-complex="normal"/>
    </style:style>
    <style:style style:name="T1371" style:family="text">
      <style:text-properties officeooo:rsid="0441e8c1"/>
    </style:style>
    <style:style style:name="T1372" style:family="text">
      <style:text-properties fo:font-size="15pt" fo:font-weight="normal" officeooo:rsid="044501d7" style:font-size-asian="15pt" style:font-weight-asian="normal" style:font-size-complex="15pt" style:font-weight-complex="normal"/>
    </style:style>
    <style:style style:name="T1373" style:family="text">
      <style:text-properties style:font-name="Calibri" fo:font-size="15pt" fo:font-weight="normal" officeooo:rsid="044501d7" style:font-name-asian="Calibri" style:font-size-asian="15pt" style:font-weight-asian="normal" style:font-name-complex="Calibri" style:font-size-complex="15pt" style:font-weight-complex="normal"/>
    </style:style>
    <style:style style:name="T1374" style:family="text">
      <style:text-properties style:font-name="Calibri" fo:font-size="15pt" fo:font-weight="normal" officeooo:rsid="044a994c" style:font-name-asian="NSimSun" style:font-size-asian="15pt" style:font-weight-asian="normal" style:font-name-complex="Lucida Sans1" style:font-size-complex="15pt" style:font-weight-complex="normal"/>
    </style:style>
    <style:style style:name="T1375" style:family="text">
      <style:text-properties officeooo:rsid="044a994c"/>
    </style:style>
    <style:style style:name="T1376" style:family="text">
      <style:text-properties officeooo:rsid="044e2945"/>
    </style:style>
    <style:style style:name="T1377" style:family="text">
      <style:text-properties fo:font-weight="bold" officeooo:rsid="044e2945" style:font-weight-asian="bold" style:font-weight-complex="bold"/>
    </style:style>
    <style:style style:name="T1378" style:family="text">
      <style:text-properties fo:font-weight="bold" officeooo:rsid="04500d61" style:font-weight-asian="bold" style:font-weight-complex="bold"/>
    </style:style>
    <style:style style:name="T1379" style:family="text">
      <style:text-properties officeooo:rsid="04500d61"/>
    </style:style>
    <style:style style:name="T1380" style:family="text">
      <style:text-properties fo:font-weight="bold" officeooo:rsid="045029d5" style:font-weight-asian="bold" style:font-weight-complex="bold"/>
    </style:style>
    <style:style style:name="T1381" style:family="text">
      <style:text-properties fo:font-weight="bold" officeooo:rsid="0450df2f" style:font-weight-asian="bold" style:font-weight-complex="bold"/>
    </style:style>
    <style:style style:name="T1382" style:family="text">
      <style:text-properties officeooo:rsid="044501d7"/>
    </style:style>
    <style:style style:name="T1383" style:family="text">
      <style:text-properties officeooo:rsid="04523406"/>
    </style:style>
    <style:style style:name="T1384" style:family="text">
      <style:text-properties style:font-name="Calibri" officeooo:rsid="044501d7" style:font-name-asian="Calibri" style:font-name-complex="Calibri"/>
    </style:style>
    <style:style style:name="T1385" style:family="text">
      <style:text-properties style:font-name="Calibri" officeooo:rsid="045309f4" style:font-name-asian="Calibri" style:font-name-complex="Calibri"/>
    </style:style>
    <style:style style:name="T1386" style:family="text">
      <style:text-properties officeooo:rsid="045468e3"/>
    </style:style>
    <style:style style:name="T1387" style:family="text">
      <style:text-properties officeooo:rsid="04562623"/>
    </style:style>
    <style:style style:name="T1388" style:family="text">
      <style:text-properties officeooo:rsid="0457960a"/>
    </style:style>
    <style:style style:name="T1389" style:family="text">
      <style:text-properties fo:color="#000000" loext:opacity="100%" officeooo:rsid="0457960a"/>
    </style:style>
    <style:style style:name="T1390" style:family="text">
      <style:text-properties fo:color="#000000" loext:opacity="100%" officeooo:rsid="04523406"/>
    </style:style>
    <style:style style:name="T1391" style:family="text">
      <style:text-properties fo:color="#000000" loext:opacity="100%" officeooo:rsid="045967c9"/>
    </style:style>
    <style:style style:name="T1392" style:family="text">
      <style:text-properties officeooo:rsid="045ac98b"/>
    </style:style>
    <style:style style:name="T1393" style:family="text">
      <style:text-properties fo:color="#000000" loext:opacity="100%" style:font-name="Calibri" officeooo:rsid="0457960a" style:font-name-asian="Calibri" style:font-name-complex="Calibri"/>
    </style:style>
    <style:style style:name="T1394" style:family="text">
      <style:text-properties fo:color="#000000" loext:opacity="100%" style:font-name="Calibri" officeooo:rsid="047973f9" style:font-name-asian="Calibri" style:font-name-complex="Calibri"/>
    </style:style>
    <style:style style:name="T1395" style:family="text">
      <style:text-properties fo:color="#000000" loext:opacity="100%" style:font-name="Calibri" officeooo:rsid="04626ff0" style:font-name-asian="Calibri" style:font-name-complex="Calibri"/>
    </style:style>
    <style:style style:name="T1396" style:family="text">
      <style:text-properties fo:color="#000000" loext:opacity="100%" style:font-name="Calibri" fo:font-weight="bold" officeooo:rsid="04626ff0" style:font-name-asian="Calibri" style:font-weight-asian="bold" style:font-name-complex="Calibri" style:font-weight-complex="bold"/>
    </style:style>
    <style:style style:name="T1397" style:family="text">
      <style:text-properties fo:color="#000000" loext:opacity="100%" officeooo:rsid="045f1766"/>
    </style:style>
    <style:style style:name="T1398" style:family="text">
      <style:text-properties fo:color="#000000" loext:opacity="100%" officeooo:rsid="045f7425"/>
    </style:style>
    <style:style style:name="T1399" style:family="text">
      <style:text-properties fo:color="#000000" loext:opacity="100%" officeooo:rsid="0460c83c"/>
    </style:style>
    <style:style style:name="T1400" style:family="text">
      <style:text-properties fo:font-weight="bold" officeooo:rsid="0463ed13" style:font-weight-asian="bold" style:font-weight-complex="bold"/>
    </style:style>
    <style:style style:name="T1401" style:family="text">
      <style:text-properties fo:font-weight="bold" officeooo:rsid="045ac98b" style:font-weight-asian="bold" style:font-weight-complex="bold"/>
    </style:style>
    <style:style style:name="T1402" style:family="text">
      <style:text-properties officeooo:rsid="0464de28"/>
    </style:style>
    <style:style style:name="T1403" style:family="text">
      <style:text-properties fo:font-weight="bold" officeooo:rsid="0464de28" style:font-weight-asian="bold" style:font-weight-complex="bold"/>
    </style:style>
    <style:style style:name="T1404" style:family="text">
      <style:text-properties fo:font-weight="bold" officeooo:rsid="0465e4d9" style:font-weight-asian="bold" style:font-weight-complex="bold"/>
    </style:style>
    <style:style style:name="T1405" style:family="text">
      <style:text-properties fo:color="#000000" loext:opacity="100%" fo:font-weight="bold" officeooo:rsid="0465e4d9" style:font-weight-asian="bold" style:font-weight-complex="bold"/>
    </style:style>
    <style:style style:name="T1406" style:family="text">
      <style:text-properties officeooo:rsid="04663273"/>
    </style:style>
    <style:style style:name="T1407" style:family="text">
      <style:text-properties fo:font-weight="bold" officeooo:rsid="04663273" style:font-weight-asian="bold" style:font-weight-complex="bold"/>
    </style:style>
    <style:style style:name="T1408" style:family="text">
      <style:text-properties officeooo:rsid="0465e4d9"/>
    </style:style>
    <style:style style:name="T1409" style:family="text">
      <style:text-properties fo:color="#000000" loext:opacity="100%" officeooo:rsid="04663273"/>
    </style:style>
    <style:style style:name="T1410" style:family="text">
      <style:text-properties fo:font-weight="bold" officeooo:rsid="04695a1a" style:font-weight-asian="bold" style:font-weight-complex="bold"/>
    </style:style>
    <style:style style:name="T1411" style:family="text">
      <style:text-properties fo:font-weight="bold" officeooo:rsid="046d0c62" style:font-weight-asian="bold" style:font-weight-complex="bold"/>
    </style:style>
    <style:style style:name="T1412" style:family="text">
      <style:text-properties fo:color="#000000" loext:opacity="100%" style:font-name="Calibri" officeooo:rsid="046b1029" style:font-name-asian="Calibri" style:font-name-complex="Calibri"/>
    </style:style>
    <style:style style:name="T1413" style:family="text">
      <style:text-properties fo:color="#000000" loext:opacity="100%" style:font-name="Calibri" fo:font-weight="bold" officeooo:rsid="046b1029" style:font-name-asian="Calibri" style:font-weight-asian="bold" style:font-name-complex="Calibri" style:font-weight-complex="bold"/>
    </style:style>
    <style:style style:name="T1414" style:family="text">
      <style:text-properties fo:color="#000000" loext:opacity="100%" fo:font-weight="bold" officeooo:rsid="046d0c62" style:font-weight-asian="bold" style:font-weight-complex="bold"/>
    </style:style>
    <style:style style:name="T1415" style:family="text">
      <style:text-properties style:font-name="Calibri" officeooo:rsid="045f7425" style:font-name-asian="NSimSun" style:font-name-complex="Lucida Sans1"/>
    </style:style>
    <style:style style:name="T1416" style:family="text">
      <style:text-properties style:font-name="Calibri" officeooo:rsid="046d0c62" style:font-name-asian="NSimSun" style:font-name-complex="Lucida Sans1"/>
    </style:style>
    <style:style style:name="T1417" style:family="text">
      <style:text-properties style:font-name="Calibri" officeooo:rsid="045f1766" style:font-name-asian="NSimSun" style:font-name-complex="Lucida Sans1"/>
    </style:style>
    <style:style style:name="T1418" style:family="text">
      <style:text-properties style:font-name="Calibri" officeooo:rsid="0460c83c" style:font-name-asian="NSimSun" style:font-name-complex="Lucida Sans1"/>
    </style:style>
    <style:style style:name="T1419" style:family="text">
      <style:text-properties officeooo:rsid="04710e1b"/>
    </style:style>
    <style:style style:name="T1420" style:family="text">
      <style:text-properties style:font-name="Calibri" officeooo:rsid="04710e1b" style:font-name-asian="Calibri" style:font-name-complex="Calibri"/>
    </style:style>
    <style:style style:name="T1421" style:family="text">
      <style:text-properties style:font-name="Calibri" officeooo:rsid="04523406" style:font-name-asian="Calibri" style:font-name-complex="Calibri"/>
    </style:style>
    <style:style style:name="T1422" style:family="text">
      <style:text-properties officeooo:rsid="0471c731"/>
    </style:style>
    <style:style style:name="T1423" style:family="text">
      <style:text-properties officeooo:rsid="063fa9f3"/>
    </style:style>
    <style:style style:name="T1424" style:family="text">
      <style:text-properties officeooo:rsid="04725744"/>
    </style:style>
    <style:style style:name="T1425" style:family="text">
      <style:text-properties officeooo:rsid="047354aa"/>
    </style:style>
    <style:style style:name="T1426" style:family="text">
      <style:text-properties officeooo:rsid="04750c5d"/>
    </style:style>
    <style:style style:name="T1427" style:family="text">
      <style:text-properties officeooo:rsid="0475dc5a"/>
    </style:style>
    <style:style style:name="T1428" style:family="text">
      <style:text-properties fo:font-weight="normal" officeooo:rsid="04773d5d" style:font-weight-asian="normal" style:font-weight-complex="normal"/>
    </style:style>
    <style:style style:name="T1429" style:family="text">
      <style:text-properties fo:font-weight="bold" officeooo:rsid="04773d5d" style:font-weight-asian="bold" style:font-weight-complex="bold"/>
    </style:style>
    <style:style style:name="T1430" style:family="text">
      <style:text-properties fo:font-weight="normal" officeooo:rsid="04777e5c" style:font-weight-asian="normal" style:font-weight-complex="normal"/>
    </style:style>
    <style:style style:name="T1431" style:family="text">
      <style:text-properties fo:font-weight="normal" officeooo:rsid="047a9973" style:font-weight-asian="normal" style:font-weight-complex="normal"/>
    </style:style>
    <style:style style:name="T1432" style:family="text">
      <style:text-properties style:font-name="Calibri" fo:font-weight="bold" officeooo:rsid="047a9973" style:font-name-asian="Calibri" style:font-weight-asian="bold" style:font-name-complex="Calibri" style:font-weight-complex="bold"/>
    </style:style>
    <style:style style:name="T1433" style:family="text">
      <style:text-properties fo:font-weight="bold" officeooo:rsid="047a9973" style:font-weight-asian="bold" style:font-weight-complex="bold"/>
    </style:style>
    <style:style style:name="T1434" style:family="text">
      <style:text-properties fo:font-weight="normal" officeooo:rsid="047e4911" style:font-weight-asian="normal" style:font-weight-complex="normal"/>
    </style:style>
    <style:style style:name="T1435" style:family="text">
      <style:text-properties fo:font-weight="normal" officeooo:rsid="04826c38" style:font-weight-asian="normal" style:font-weight-complex="normal"/>
    </style:style>
    <style:style style:name="T1436" style:family="text">
      <style:text-properties fo:font-weight="normal" officeooo:rsid="047e7290" style:font-weight-asian="normal" style:font-weight-complex="normal"/>
    </style:style>
    <style:style style:name="T1437" style:family="text">
      <style:text-properties fo:font-weight="bold" officeooo:rsid="047e7290" style:font-weight-asian="bold" style:font-weight-complex="bold"/>
    </style:style>
    <style:style style:name="T1438" style:family="text">
      <style:text-properties fo:font-weight="normal" officeooo:rsid="047f922f" style:font-weight-asian="normal" style:font-weight-complex="normal"/>
    </style:style>
    <style:style style:name="T1439" style:family="text">
      <style:text-properties fo:font-weight="bold" officeooo:rsid="047f922f" style:font-weight-asian="bold" style:font-weight-complex="bold"/>
    </style:style>
    <style:style style:name="T1440" style:family="text">
      <style:text-properties fo:font-weight="normal" officeooo:rsid="047fb0f5" style:font-weight-asian="normal" style:font-weight-complex="normal"/>
    </style:style>
    <style:style style:name="T1441" style:family="text">
      <style:text-properties fo:font-weight="bold" officeooo:rsid="047fb0f5" style:font-weight-asian="bold" style:font-weight-complex="bold"/>
    </style:style>
    <style:style style:name="T1442" style:family="text">
      <style:text-properties fo:font-weight="bold" officeooo:rsid="0488f737" style:font-weight-asian="bold" style:font-weight-complex="bold"/>
    </style:style>
    <style:style style:name="T1443" style:family="text">
      <style:text-properties fo:font-weight="normal" officeooo:rsid="0488f737" style:font-weight-asian="normal" style:font-weight-complex="normal"/>
    </style:style>
    <style:style style:name="T1444" style:family="text">
      <style:text-properties fo:font-weight="bold" officeooo:rsid="048b4dec" style:font-weight-asian="bold" style:font-weight-complex="bold"/>
    </style:style>
    <style:style style:name="T1445" style:family="text">
      <style:text-properties style:font-name="Calibri" fo:font-weight="bold" officeooo:rsid="0481c4ee" style:font-name-asian="Calibri" style:font-weight-asian="bold" style:font-name-complex="Calibri" style:font-weight-complex="bold"/>
    </style:style>
    <style:style style:name="T1446" style:family="text">
      <style:text-properties fo:font-weight="normal" officeooo:rsid="0485ee67" style:font-weight-asian="normal" style:font-weight-complex="normal"/>
    </style:style>
    <style:style style:name="T1447" style:family="text">
      <style:text-properties fo:font-weight="bold" officeooo:rsid="048408fa" style:font-weight-asian="bold" style:font-weight-complex="bold"/>
    </style:style>
    <style:style style:name="T1448" style:family="text">
      <style:text-properties fo:font-weight="bold" officeooo:rsid="04877abe" style:font-weight-asian="bold" style:font-weight-complex="bold"/>
    </style:style>
    <style:style style:name="T1449" style:family="text">
      <style:text-properties fo:font-weight="normal" officeooo:rsid="04877abe" style:font-weight-asian="normal" style:font-weight-complex="normal"/>
    </style:style>
    <style:style style:name="T1450" style:family="text">
      <style:text-properties fo:color="#000000" loext:opacity="100%" style:font-name="Calibri" fo:font-weight="normal" officeooo:rsid="047fb0f5" style:font-name-asian="Calibri" style:font-weight-asian="normal" style:font-name-complex="Calibri" style:font-weight-complex="normal"/>
    </style:style>
    <style:style style:name="T1451" style:family="text">
      <style:text-properties officeooo:rsid="04773d5d"/>
    </style:style>
    <style:style style:name="T1452" style:family="text">
      <style:text-properties fo:font-weight="bold" officeooo:rsid="048170c0" style:font-weight-asian="bold" style:font-weight-complex="bold"/>
    </style:style>
    <style:style style:name="T1453" style:family="text">
      <style:text-properties fo:font-weight="bold" officeooo:rsid="0491b98b" style:font-weight-asian="bold" style:font-weight-complex="bold"/>
    </style:style>
    <style:style style:name="T1454" style:family="text">
      <style:text-properties officeooo:rsid="04777e5c"/>
    </style:style>
    <style:style style:name="T1455" style:family="text">
      <style:text-properties officeooo:rsid="048b4dec"/>
    </style:style>
    <style:style style:name="T1456" style:family="text">
      <style:text-properties officeooo:rsid="048f3d1f"/>
    </style:style>
    <style:style style:name="T1457" style:family="text">
      <style:text-properties officeooo:rsid="047a9973"/>
    </style:style>
    <style:style style:name="T1458" style:family="text">
      <style:text-properties style:font-name="Calibri" fo:font-weight="bold" officeooo:rsid="048b4dec" style:font-name-asian="Calibri" style:font-weight-asian="bold" style:font-name-complex="Calibri" style:font-weight-complex="bold"/>
    </style:style>
    <style:style style:name="T1459" style:family="text">
      <style:text-properties fo:font-weight="normal" officeooo:rsid="048ca0d5" style:font-weight-asian="normal" style:font-weight-complex="normal"/>
    </style:style>
    <style:style style:name="T1460" style:family="text">
      <style:text-properties fo:font-weight="bold" officeooo:rsid="048ca0d5" style:font-weight-asian="bold" style:font-weight-complex="bold"/>
    </style:style>
    <style:style style:name="T1461" style:family="text">
      <style:text-properties fo:font-weight="normal" officeooo:rsid="048cb7d7" style:font-weight-asian="normal" style:font-weight-complex="normal"/>
    </style:style>
    <style:style style:name="T1462" style:family="text">
      <style:text-properties officeooo:rsid="047fb0f5"/>
    </style:style>
    <style:style style:name="T1463" style:family="text">
      <style:text-properties fo:font-weight="bold" officeooo:rsid="0493010e" style:font-weight-asian="bold" style:font-weight-complex="bold"/>
    </style:style>
    <style:style style:name="T1464" style:family="text">
      <style:text-properties fo:color="#000000" loext:opacity="100%" officeooo:rsid="047fb0f5"/>
    </style:style>
    <style:style style:name="T1465" style:family="text">
      <style:text-properties fo:color="#000000" loext:opacity="100%" officeooo:rsid="0495b38e"/>
    </style:style>
    <style:style style:name="T1466" style:family="text">
      <style:text-properties fo:color="#000000" loext:opacity="100%" officeooo:rsid="0493010e"/>
    </style:style>
    <style:style style:name="T1467" style:family="text">
      <style:text-properties fo:color="#000000" loext:opacity="100%" fo:font-weight="normal" officeooo:rsid="0493010e" style:font-weight-asian="normal" style:font-weight-complex="normal"/>
    </style:style>
    <style:style style:name="T1468" style:family="text">
      <style:text-properties fo:color="#000000" loext:opacity="100%" fo:font-weight="normal" officeooo:rsid="049946d6" style:font-weight-asian="normal" style:font-weight-complex="normal"/>
    </style:style>
    <style:style style:name="T1469" style:family="text">
      <style:text-properties fo:font-weight="normal" officeooo:rsid="049946d6" style:font-weight-asian="normal" style:font-weight-complex="normal"/>
    </style:style>
    <style:style style:name="T1470" style:family="text">
      <style:text-properties style:font-name="Calibri" fo:font-weight="bold" officeooo:rsid="0493010e" style:font-name-asian="Calibri" style:font-weight-asian="bold" style:font-name-complex="Calibri" style:font-weight-complex="bold"/>
    </style:style>
    <style:style style:name="T1471" style:family="text">
      <style:text-properties fo:font-weight="normal" officeooo:rsid="0493010e" style:font-weight-asian="normal" style:font-weight-complex="normal"/>
    </style:style>
    <style:style style:name="T1472" style:family="text">
      <style:text-properties fo:font-weight="bold" officeooo:rsid="049b405a" style:font-weight-asian="bold" style:font-weight-complex="bold"/>
    </style:style>
    <style:style style:name="T1473" style:family="text">
      <style:text-properties fo:font-weight="bold" officeooo:rsid="0499a78a" style:font-weight-asian="bold" style:font-weight-complex="bold"/>
    </style:style>
    <style:style style:name="T1474" style:family="text">
      <style:text-properties fo:font-weight="normal" officeooo:rsid="0499a78a" style:font-weight-asian="normal" style:font-weight-complex="normal"/>
    </style:style>
    <style:style style:name="T1475" style:family="text">
      <style:text-properties fo:color="#000000" loext:opacity="100%" fo:font-weight="normal" officeooo:rsid="047fb0f5" style:font-weight-asian="normal" style:font-weight-complex="normal"/>
    </style:style>
    <style:style style:name="T1476" style:family="text">
      <style:text-properties fo:color="#000000" loext:opacity="100%" fo:font-weight="normal" officeooo:rsid="0495b38e" style:font-weight-asian="normal" style:font-weight-complex="normal"/>
    </style:style>
    <style:style style:name="T1477" style:family="text">
      <style:text-properties fo:color="#000000" loext:opacity="100%" fo:font-weight="normal" officeooo:rsid="0499a78a" style:font-weight-asian="normal" style:font-weight-complex="normal"/>
    </style:style>
    <style:style style:name="T1478" style:family="text">
      <style:text-properties fo:color="#000000" loext:opacity="100%" fo:font-weight="normal" officeooo:rsid="047e7290" style:font-weight-asian="normal" style:font-weight-complex="normal"/>
    </style:style>
    <style:style style:name="T1479" style:family="text">
      <style:text-properties fo:color="#000000" loext:opacity="100%" fo:font-weight="bold" officeooo:rsid="047e7290" style:font-weight-asian="bold" style:font-weight-complex="bold"/>
    </style:style>
    <style:style style:name="T1480" style:family="text">
      <style:text-properties fo:color="#000000" loext:opacity="100%" fo:font-weight="bold" officeooo:rsid="048ca0d5" style:font-weight-asian="bold" style:font-weight-complex="bold"/>
    </style:style>
    <style:style style:name="T1481" style:family="text">
      <style:text-properties fo:color="#000000" loext:opacity="100%" fo:font-weight="normal" officeooo:rsid="047f922f" style:font-weight-asian="normal" style:font-weight-complex="normal"/>
    </style:style>
    <style:style style:name="T1482" style:family="text">
      <style:text-properties fo:font-weight="normal" officeooo:rsid="049f2e19" style:font-weight-asian="normal" style:font-weight-complex="normal"/>
    </style:style>
    <style:style style:name="T1483" style:family="text">
      <style:text-properties officeooo:rsid="049f2e19"/>
    </style:style>
    <style:style style:name="T1484" style:family="text">
      <style:text-properties fo:font-weight="bold" officeooo:rsid="049c84b6" style:font-weight-asian="bold" style:font-weight-complex="bold"/>
    </style:style>
    <style:style style:name="T1485" style:family="text">
      <style:text-properties style:font-name="Calibri" officeooo:rsid="049f2e19" style:font-name-asian="NSimSun" style:font-name-complex="Lucida Sans1"/>
    </style:style>
    <style:style style:name="T1486" style:family="text">
      <style:text-properties style:font-name="Calibri" fo:font-weight="bold" officeooo:rsid="049f2e19" style:font-name-asian="NSimSun" style:font-weight-asian="bold" style:font-name-complex="Lucida Sans1" style:font-weight-complex="bold"/>
    </style:style>
    <style:style style:name="T1487" style:family="text">
      <style:text-properties style:font-name="Calibri" fo:font-weight="bold" officeooo:rsid="049c84b6" style:font-name-asian="NSimSun" style:font-weight-asian="bold" style:font-name-complex="Lucida Sans1" style:font-weight-complex="bold"/>
    </style:style>
    <style:style style:name="T1488" style:family="text">
      <style:text-properties style:font-name="Calibri" fo:font-weight="bold" officeooo:rsid="047fb0f5" style:font-name-asian="NSimSun" style:font-weight-asian="bold" style:font-name-complex="Lucida Sans1" style:font-weight-complex="bold"/>
    </style:style>
    <style:style style:name="T1489" style:family="text">
      <style:text-properties style:font-name="Calibri" fo:font-weight="bold" officeooo:rsid="0499a78a" style:font-name-asian="NSimSun" style:font-weight-asian="bold" style:font-name-complex="Lucida Sans1" style:font-weight-complex="bold"/>
    </style:style>
    <style:style style:name="T1490" style:family="text">
      <style:text-properties fo:color="#c9211e" loext:opacity="100%" style:font-name="Carolingia" fo:font-size="48pt" officeooo:rsid="025cd071" fo:background-color="#ffbf00" loext:char-shading-value="0" style:font-size-asian="48pt" style:font-size-complex="48pt"/>
    </style:style>
    <style:style style:name="T1491" style:family="text">
      <style:text-properties style:font-name="Carolingia" officeooo:rsid="025cd071"/>
    </style:style>
    <style:style style:name="T1492" style:family="text">
      <style:text-properties fo:color="#2a6099" loext:opacity="100%" fo:font-weight="bold" officeooo:rsid="041619aa" style:font-weight-asian="bold" style:font-weight-complex="bold"/>
    </style:style>
    <style:style style:name="T1493" style:family="text">
      <style:text-properties fo:color="#c9211e" loext:opacity="100%" fo:font-weight="bold" officeooo:rsid="001fb00f" style:font-weight-asian="bold" style:font-weight-complex="bold"/>
    </style:style>
    <style:style style:name="T1494" style:family="text">
      <style:text-properties fo:color="#000000" loext:opacity="100%" fo:font-weight="bold" officeooo:rsid="001fb00f" style:font-weight-asian="bold" style:font-weight-complex="bold"/>
    </style:style>
    <style:style style:name="T1495" style:family="text">
      <style:text-properties fo:color="#000000" loext:opacity="100%" officeooo:rsid="001fb00f"/>
    </style:style>
    <style:style style:name="T1496" style:family="text">
      <style:text-properties fo:color="#2a6099" loext:opacity="100%" fo:font-weight="bold" officeooo:rsid="041619aa" style:font-name-asian="Calibri" style:font-weight-asian="bold" style:font-name-complex="Calibri" style:font-weight-complex="bold"/>
    </style:style>
    <style:style style:name="T1497" style:family="text">
      <style:text-properties fo:color="#2a6099" loext:opacity="100%" fo:font-weight="bold" officeooo:rsid="044be897" style:font-weight-asian="bold" style:font-weight-complex="bold"/>
    </style:style>
    <style:style style:name="T1498" style:family="text">
      <style:text-properties fo:color="#3465a4" loext:opacity="100%" officeooo:rsid="025cd071"/>
    </style:style>
    <style:style style:name="T1499" style:family="text">
      <style:text-properties fo:color="#2a6099" loext:opacity="100%" fo:font-weight="bold" officeooo:rsid="0323704c" style:font-weight-asian="bold" style:font-weight-complex="bold"/>
    </style:style>
    <style:style style:name="T1500" style:family="text">
      <style:text-properties fo:color="#2a6099" loext:opacity="100%" fo:font-weight="bold" officeooo:rsid="0418009d" style:font-weight-asian="bold" style:font-weight-complex="bold"/>
    </style:style>
    <style:style style:name="T1501" style:family="text">
      <style:text-properties fo:color="#2a6099" loext:opacity="100%" officeooo:rsid="0418009d"/>
    </style:style>
    <style:style style:name="T1502" style:family="text">
      <style:text-properties fo:color="#2a6099" loext:opacity="100%" officeooo:rsid="025cd071"/>
    </style:style>
    <style:style style:name="T1503" style:family="text">
      <style:text-properties fo:color="#2a6099" loext:opacity="100%" officeooo:rsid="02e2d508"/>
    </style:style>
    <style:style style:name="T1504" style:family="text">
      <style:text-properties fo:color="#2a6099" loext:opacity="100%" officeooo:rsid="0323704c"/>
    </style:style>
    <style:style style:name="T1505" style:family="text">
      <style:text-properties fo:color="#2a6099" loext:opacity="100%" officeooo:rsid="02e2d508" fo:background-color="#eeeeee" loext:char-shading-value="0"/>
    </style:style>
    <style:style style:name="T1506" style:family="text">
      <style:text-properties fo:color="#2a6099" loext:opacity="100%" fo:font-weight="bold" officeooo:rsid="02e2d508" style:font-weight-asian="bold" style:font-weight-complex="bold"/>
    </style:style>
    <style:style style:name="T1507" style:family="text">
      <style:text-properties fo:color="#2a6099" loext:opacity="100%" fo:font-weight="bold" officeooo:rsid="025cd071" fo:background-color="#eeeeee" loext:char-shading-value="0" style:font-name-asian="Calibri" style:font-weight-asian="bold" style:font-name-complex="Calibri" style:font-weight-complex="bold"/>
    </style:style>
    <style:style style:name="T1508" style:family="text">
      <style:text-properties fo:color="#2a6099" loext:opacity="100%" fo:font-weight="bold" officeooo:rsid="02e2d508" fo:background-color="#eeeeee" loext:char-shading-value="0" style:font-name-asian="Calibri" style:font-weight-asian="bold" style:font-name-complex="Calibri" style:font-weight-complex="bold"/>
    </style:style>
    <style:style style:name="T1509" style:family="text">
      <style:text-properties fo:color="#2a6099" loext:opacity="100%" fo:font-weight="bold" officeooo:rsid="02e3e664" style:font-weight-asian="bold" style:font-weight-complex="bold"/>
    </style:style>
    <style:style style:name="T1510" style:family="text">
      <style:text-properties fo:color="#c9211e" loext:opacity="100%" fo:font-weight="bold" officeooo:rsid="00b3efb2" style:font-weight-asian="bold" style:font-weight-complex="bold"/>
    </style:style>
    <style:style style:name="T1511" style:family="text">
      <style:text-properties fo:color="#2a6099" loext:opacity="100%" fo:font-weight="bold" officeooo:rsid="02e5b245" style:font-weight-asian="bold" style:font-weight-complex="bold"/>
    </style:style>
    <style:style style:name="T1512" style:family="text">
      <style:text-properties fo:color="#3465a4" loext:opacity="100%" officeooo:rsid="02e5b245"/>
    </style:style>
    <style:style style:name="T1513" style:family="text">
      <style:text-properties fo:color="#c9211e" loext:opacity="100%" style:font-name="Carolingia" fo:font-size="15pt" style:text-underline-style="none" fo:font-weight="normal" officeooo:rsid="0005f06a" style:font-size-asian="15pt" style:font-weight-asian="normal" style:font-size-complex="15pt" style:font-weight-complex="normal"/>
    </style:style>
    <style:style style:name="T1514" style:family="text">
      <style:text-properties fo:color="#3465a4" loext:opacity="100%" fo:font-weight="bold" officeooo:rsid="0260baac" style:font-weight-asian="bold" style:font-weight-complex="bold"/>
    </style:style>
    <style:style style:name="T1515" style:family="text">
      <style:text-properties fo:color="#3465a4" loext:opacity="100%" fo:font-weight="bold" officeooo:rsid="02c13944" style:font-weight-asian="bold" style:font-weight-complex="bold"/>
    </style:style>
    <style:style style:name="T1516" style:family="text">
      <style:text-properties fo:color="#3465a4" loext:opacity="100%" fo:font-weight="bold" officeooo:rsid="02e36180" style:font-weight-asian="bold" style:font-weight-complex="bold"/>
    </style:style>
    <style:style style:name="T1517" style:family="text">
      <style:text-properties style:text-underline-style="none" fo:font-weight="bold" officeooo:rsid="00ed8a6c" style:font-weight-asian="bold" style:font-weight-complex="bold"/>
    </style:style>
    <style:style style:name="T1518" style:family="text">
      <style:text-properties fo:color="#c9211e" loext:opacity="100%" style:font-name="Carolingia" fo:font-weight="bold" officeooo:rsid="00ed8a6c" style:font-weight-asian="bold" style:font-weight-complex="bold"/>
    </style:style>
    <style:style style:name="T1519" style:family="text">
      <style:text-properties style:font-name="Carolingia" fo:font-weight="bold" officeooo:rsid="00ed8a6c" style:font-weight-asian="bold" style:font-weight-complex="bold"/>
    </style:style>
    <style:style style:name="T1520" style:family="text">
      <style:text-properties fo:font-size="12pt" officeooo:rsid="00ed8a6c" style:font-size-asian="12pt" style:font-size-complex="12pt"/>
    </style:style>
    <style:style style:name="T1521" style:family="text">
      <style:text-properties fo:font-size="12pt" officeooo:rsid="00853802" style:font-size-asian="12pt" style:font-size-complex="12pt"/>
    </style:style>
    <style:style style:name="T1522" style:family="text">
      <style:text-properties fo:font-size="12pt" officeooo:rsid="041619aa" style:font-size-asian="12pt" style:font-size-complex="12pt"/>
    </style:style>
    <style:style style:name="T1523" style:family="text">
      <style:text-properties fo:font-size="12pt" officeooo:rsid="0105b326" style:font-size-asian="12pt" style:font-size-complex="12pt"/>
    </style:style>
    <style:style style:name="T1524" style:family="text">
      <style:text-properties fo:font-size="12pt" officeooo:rsid="010b0d8f" style:font-size-asian="12pt" style:font-size-complex="12pt"/>
    </style:style>
    <style:style style:name="T1525" style:family="text">
      <style:text-properties fo:font-size="12pt" officeooo:rsid="00fe7dc6" style:font-size-asian="12pt" style:font-size-complex="12pt"/>
    </style:style>
    <style:style style:name="T1526" style:family="text">
      <style:text-properties fo:color="#3465a4" loext:opacity="100%" fo:font-size="12pt" fo:font-weight="bold" officeooo:rsid="041619aa" style:font-size-asian="12pt" style:font-weight-asian="bold" style:font-size-complex="12pt" style:font-weight-complex="bold"/>
    </style:style>
    <style:style style:name="T1527" style:family="text">
      <style:text-properties fo:font-size="12pt" officeooo:rsid="00e195de" style:font-size-asian="12pt" style:font-size-complex="12pt"/>
    </style:style>
    <style:style style:name="T1528" style:family="text">
      <style:text-properties fo:font-size="12pt" officeooo:rsid="03b44efc" style:font-size-asian="12pt" style:font-size-complex="12pt"/>
    </style:style>
    <style:style style:name="T1529" style:family="text">
      <style:text-properties fo:font-size="12pt" officeooo:rsid="018d6820" style:font-size-asian="12pt" style:font-size-complex="12pt"/>
    </style:style>
    <style:style style:name="T1530" style:family="text">
      <style:text-properties fo:color="#3465a4" loext:opacity="100%" fo:font-size="12pt" fo:font-weight="bold" officeooo:rsid="00fe7dc6" style:font-size-asian="12pt" style:font-weight-asian="bold" style:font-size-complex="12pt" style:font-weight-complex="bold"/>
    </style:style>
    <style:style style:name="T1531" style:family="text">
      <style:text-properties fo:color="#3465a4" loext:opacity="100%" fo:font-size="12pt" fo:font-weight="bold" officeooo:rsid="0324d05c" style:font-size-asian="12pt" style:font-weight-asian="bold" style:font-size-complex="12pt" style:font-weight-complex="bold"/>
    </style:style>
    <style:style style:name="T1532" style:family="text">
      <style:text-properties officeooo:rsid="0418009d"/>
    </style:style>
    <style:style style:name="T1533" style:family="text">
      <style:text-properties officeooo:rsid="032cee5b"/>
    </style:style>
    <style:style style:name="T1534" style:family="text">
      <style:text-properties fo:font-weight="bold" officeooo:rsid="0104ebf3" style:font-weight-asian="bold" style:font-weight-complex="bold"/>
    </style:style>
    <style:style style:name="T1535" style:family="text">
      <style:text-properties officeooo:rsid="01249e8e"/>
    </style:style>
    <style:style style:name="T1536" style:family="text">
      <style:text-properties officeooo:rsid="012495cb"/>
    </style:style>
    <style:style style:name="T1537" style:family="text">
      <style:text-properties fo:font-size="12pt" officeooo:rsid="044a28a3" style:font-size-asian="12pt" style:font-size-complex="12pt"/>
    </style:style>
    <style:style style:name="T1538" style:family="text">
      <style:text-properties officeooo:rsid="005b25b8"/>
    </style:style>
    <style:style style:name="T1539" style:family="text">
      <style:text-properties officeooo:rsid="0260baac"/>
    </style:style>
    <style:style style:name="T1540" style:family="text">
      <style:text-properties officeooo:rsid="005b8448"/>
    </style:style>
    <style:style style:name="T1541" style:family="text">
      <style:text-properties fo:font-weight="normal" officeooo:rsid="005b8448" style:font-weight-asian="normal" style:font-weight-complex="normal"/>
    </style:style>
    <style:style style:name="T1542" style:family="text">
      <style:text-properties officeooo:rsid="02c13944"/>
    </style:style>
    <style:style style:name="T1543" style:family="text">
      <style:text-properties fo:font-weight="normal" officeooo:rsid="02c13944" style:font-weight-asian="normal" style:font-weight-complex="normal"/>
    </style:style>
    <style:style style:name="T1544" style:family="text">
      <style:text-properties fo:font-weight="normal" officeooo:rsid="0260baac" style:font-weight-asian="normal" style:font-weight-complex="normal"/>
    </style:style>
    <style:style style:name="T1545" style:family="text">
      <style:text-properties fo:font-weight="normal" officeooo:rsid="005c85e3" style:font-weight-asian="normal" style:font-weight-complex="normal"/>
    </style:style>
    <style:style style:name="T1546" style:family="text">
      <style:text-properties fo:font-weight="normal" officeooo:rsid="005e707c" style:font-weight-asian="normal" style:font-weight-complex="normal"/>
    </style:style>
    <style:style style:name="T1547" style:family="text">
      <style:text-properties fo:font-weight="normal" officeooo:rsid="003a8560" style:font-weight-asian="normal" style:font-weight-complex="normal"/>
    </style:style>
    <style:style style:name="T1548" style:family="text">
      <style:text-properties fo:font-weight="normal" officeooo:rsid="0039cedc" style:font-weight-asian="normal" style:font-weight-complex="normal"/>
    </style:style>
    <style:style style:name="T1549" style:family="text">
      <style:text-properties fo:font-weight="normal" officeooo:rsid="006175bb" style:font-weight-asian="normal" style:font-weight-complex="normal"/>
    </style:style>
    <style:style style:name="T1550" style:family="text">
      <style:text-properties style:text-underline-style="none" officeooo:rsid="00e92cb2"/>
    </style:style>
    <style:style style:name="T1551" style:family="text">
      <style:text-properties fo:font-weight="normal" officeooo:rsid="023369cb" style:font-weight-asian="normal" style:font-weight-complex="normal"/>
    </style:style>
    <style:style style:name="T1552" style:family="text">
      <style:text-properties fo:font-weight="normal" officeooo:rsid="0034e78a" style:font-weight-asian="normal" style:font-weight-complex="normal"/>
    </style:style>
    <style:style style:name="T1553" style:family="text">
      <style:text-properties fo:color="#000000" loext:opacity="100%" fo:font-weight="normal" officeooo:rsid="0034e78a" style:font-weight-asian="normal" style:font-weight-complex="normal"/>
    </style:style>
    <style:style style:name="T1554" style:family="text">
      <style:text-properties fo:color="#000000" loext:opacity="100%" fo:font-weight="normal" officeooo:rsid="00601405" style:font-weight-asian="normal" style:font-weight-complex="normal"/>
    </style:style>
    <style:style style:name="T1555" style:family="text">
      <style:text-properties fo:font-weight="normal" officeooo:rsid="00601405" style:font-weight-asian="normal" style:font-weight-complex="normal"/>
    </style:style>
    <style:style style:name="T1556" style:family="text">
      <style:text-properties officeooo:rsid="020b603a"/>
    </style:style>
    <style:style style:name="T1557" style:family="text">
      <style:text-properties officeooo:rsid="003dcfb9"/>
    </style:style>
    <style:style style:name="T1558" style:family="text">
      <style:text-properties officeooo:rsid="0209bf25"/>
    </style:style>
    <style:style style:name="T1559" style:family="text">
      <style:text-properties officeooo:rsid="003e0f2a"/>
    </style:style>
    <style:style style:name="T1560" style:family="text">
      <style:text-properties officeooo:rsid="02255b6c"/>
    </style:style>
    <style:style style:name="T1561" style:family="text">
      <style:text-properties officeooo:rsid="020ba2d9"/>
    </style:style>
    <style:style style:name="T1562" style:family="text">
      <style:text-properties officeooo:rsid="00419a89"/>
    </style:style>
    <style:style style:name="T1563" style:family="text">
      <style:text-properties fo:font-size="15pt" style:text-underline-style="solid" style:text-underline-width="auto" style:text-underline-color="font-color" fo:font-weight="bold" style:font-size-asian="15pt" style:font-weight-asian="bold" style:font-size-complex="15pt" style:font-weight-complex="bold"/>
    </style:style>
    <style:style style:name="T1564" style:family="text">
      <style:text-properties fo:font-size="15pt" style:text-underline-style="solid" style:text-underline-width="auto" style:text-underline-color="font-color" officeooo:rsid="0034e78a" style:font-size-asian="15pt" style:font-size-complex="15pt"/>
    </style:style>
    <style:style style:name="T1565" style:family="text">
      <style:text-properties fo:color="#000000" loext:opacity="100%" fo:font-size="15pt" style:text-underline-style="solid" style:text-underline-width="auto" style:text-underline-color="font-color" officeooo:rsid="0034e78a" style:font-size-asian="15pt" style:font-size-complex="15pt"/>
    </style:style>
    <style:style style:name="T1566" style:family="text">
      <style:text-properties fo:color="#000000" loext:opacity="100%" fo:font-size="15pt" style:text-underline-style="solid" style:text-underline-width="auto" style:text-underline-color="font-color" officeooo:rsid="00601405" style:font-size-asian="15pt" style:font-size-complex="15pt"/>
    </style:style>
    <style:style style:name="T1567" style:family="text">
      <style:text-properties fo:font-size="15pt" style:text-underline-style="solid" style:text-underline-width="auto" style:text-underline-color="font-color" officeooo:rsid="00601405" style:font-size-asian="15pt" style:font-size-complex="15pt"/>
    </style:style>
    <style:style style:name="T1568" style:family="text">
      <style:text-properties officeooo:rsid="0042fd67"/>
    </style:style>
    <style:style style:name="T1569" style:family="text">
      <style:text-properties officeooo:rsid="020f02a0"/>
    </style:style>
    <style:style style:name="T1570" style:family="text">
      <style:text-properties officeooo:rsid="0046ab1a"/>
    </style:style>
    <style:style style:name="T1571" style:family="text">
      <style:text-properties officeooo:rsid="04b41658"/>
    </style:style>
    <style:style style:name="T1572" style:family="text">
      <style:text-properties officeooo:rsid="03e4e54c"/>
    </style:style>
    <style:style style:name="T1573" style:family="text">
      <style:text-properties fo:color="#c9211e" loext:opacity="100%" officeooo:rsid="0290903a"/>
    </style:style>
    <style:style style:name="T1574" style:family="text">
      <style:text-properties fo:color="#c9211e" loext:opacity="100%" officeooo:rsid="02644a08"/>
    </style:style>
    <style:style style:name="T1575" style:family="text">
      <style:text-properties style:text-underline-style="none" fo:font-weight="bold" officeooo:rsid="03579827" style:font-weight-asian="bold" style:font-weight-complex="bold"/>
    </style:style>
    <style:style style:name="T1576" style:family="text">
      <style:text-properties style:text-underline-style="none" fo:font-weight="bold" officeooo:rsid="0291fd8e" style:font-weight-asian="bold" style:font-weight-complex="bold"/>
    </style:style>
    <style:style style:name="T1577" style:family="text">
      <style:text-properties style:text-underline-style="none" fo:font-weight="bold" officeooo:rsid="035964df" style:font-weight-asian="bold" style:font-weight-complex="bold"/>
    </style:style>
    <style:style style:name="T1578" style:family="text">
      <style:text-properties officeooo:rsid="0291fd8e"/>
    </style:style>
    <style:style style:name="T1579" style:family="text">
      <style:text-properties style:font-name="Calibri" fo:font-weight="bold" officeooo:rsid="04122b44" style:font-name-asian="Calibri" style:font-weight-asian="bold" style:font-name-complex="Calibri" style:font-weight-complex="bold"/>
    </style:style>
    <style:style style:name="T1580" style:family="text">
      <style:text-properties fo:font-weight="bold" officeooo:rsid="0291fd8e" style:font-weight-asian="bold" style:font-weight-complex="bold"/>
    </style:style>
    <style:style style:name="T1581" style:family="text">
      <style:text-properties officeooo:rsid="0375ff29"/>
    </style:style>
    <style:style style:name="T1582" style:family="text">
      <style:text-properties fo:font-weight="bold" officeooo:rsid="00c262ee" style:font-weight-asian="bold" style:font-weight-complex="bold"/>
    </style:style>
    <style:style style:name="T1583" style:family="text">
      <style:text-properties officeooo:rsid="02644a08"/>
    </style:style>
    <style:style style:name="T1584" style:family="text">
      <style:text-properties fo:font-weight="normal" officeooo:rsid="02644a08" style:font-weight-asian="normal" style:font-weight-complex="normal"/>
    </style:style>
    <style:style style:name="T1585" style:family="text">
      <style:text-properties fo:font-weight="normal" officeooo:rsid="0291fd8e" style:font-weight-asian="normal" style:font-weight-complex="normal"/>
    </style:style>
    <style:style style:name="T1586" style:family="text">
      <style:text-properties fo:font-weight="normal" officeooo:rsid="02923e65" style:font-weight-asian="normal" style:font-weight-complex="normal"/>
    </style:style>
    <style:style style:name="T1587" style:family="text">
      <style:text-properties fo:font-weight="bold" officeooo:rsid="0196a987" style:font-weight-asian="bold" style:font-weight-complex="bold"/>
    </style:style>
    <style:style style:name="T1588" style:family="text">
      <style:text-properties fo:font-weight="normal" officeooo:rsid="029289ea" style:font-weight-asian="normal" style:font-weight-complex="normal"/>
    </style:style>
    <style:style style:name="T1589" style:family="text">
      <style:text-properties fo:font-weight="bold" officeooo:rsid="019731bb" style:font-weight-asian="bold" style:font-weight-complex="bold"/>
    </style:style>
    <style:style style:name="T1590" style:family="text">
      <style:text-properties fo:font-weight="normal" officeooo:rsid="0293f6ea" style:font-weight-asian="normal" style:font-weight-complex="normal"/>
    </style:style>
    <style:style style:name="T1591" style:family="text">
      <style:text-properties fo:font-weight="normal" officeooo:rsid="03d46553" style:font-weight-asian="normal" style:font-weight-complex="normal"/>
    </style:style>
    <style:style style:name="T1592" style:family="text">
      <style:text-properties fo:font-weight="normal" officeooo:rsid="029558f6" style:font-weight-asian="normal" style:font-weight-complex="normal"/>
    </style:style>
    <style:style style:name="T1593" style:family="text">
      <style:text-properties fo:font-weight="normal" officeooo:rsid="0416368e" style:font-weight-asian="normal" style:font-weight-complex="normal"/>
    </style:style>
    <style:style style:name="T1594" style:family="text">
      <style:text-properties fo:font-weight="normal" officeooo:rsid="0296b4b3" style:font-weight-asian="normal" style:font-weight-complex="normal"/>
    </style:style>
    <style:style style:name="T1595" style:family="text">
      <style:text-properties fo:font-weight="normal" officeooo:rsid="0297f70b" style:font-weight-asian="normal" style:font-weight-complex="normal"/>
    </style:style>
    <style:style style:name="T1596" style:family="text">
      <style:text-properties officeooo:rsid="0272edc6"/>
    </style:style>
    <style:style style:name="T1597" style:family="text">
      <style:text-properties officeooo:rsid="02992efe"/>
    </style:style>
    <style:style style:name="T1598" style:family="text">
      <style:text-properties officeooo:rsid="04163d13"/>
    </style:style>
    <style:style style:name="T1599" style:family="text">
      <style:text-properties officeooo:rsid="04166c88"/>
    </style:style>
    <style:style style:name="T1600" style:family="text">
      <style:text-properties style:text-underline-style="none" officeooo:rsid="04163d13"/>
    </style:style>
    <style:style style:name="T1601" style:family="text">
      <style:text-properties style:text-underline-style="none" officeooo:rsid="0299dc52"/>
    </style:style>
    <style:style style:name="T1602" style:family="text">
      <style:text-properties style:text-underline-style="none" officeooo:rsid="035964df"/>
    </style:style>
    <style:style style:name="T1603" style:family="text">
      <style:text-properties fo:font-weight="bold" officeooo:rsid="02775256" style:font-weight-asian="bold" style:font-weight-complex="bold"/>
    </style:style>
    <style:style style:name="T1604" style:family="text">
      <style:text-properties officeooo:rsid="029a1619"/>
    </style:style>
    <style:style style:name="T1605" style:family="text">
      <style:text-properties officeooo:rsid="029b8944"/>
    </style:style>
    <style:style style:name="T1606" style:family="text">
      <style:text-properties fo:font-weight="bold" officeooo:rsid="029b8944" style:font-weight-asian="bold" style:font-weight-complex="bold"/>
    </style:style>
    <style:style style:name="T1607" style:family="text">
      <style:text-properties fo:font-weight="bold" officeooo:rsid="029eaeaa" style:font-weight-asian="bold" style:font-weight-complex="bold"/>
    </style:style>
    <style:style style:name="T1608" style:family="text">
      <style:text-properties officeooo:rsid="029eaeaa"/>
    </style:style>
    <style:style style:name="T1609" style:family="text">
      <style:text-properties officeooo:rsid="0418422b"/>
    </style:style>
    <style:style style:name="T1610" style:family="text">
      <style:text-properties officeooo:rsid="03598f4d"/>
    </style:style>
    <style:style style:name="T1611" style:family="text">
      <style:text-properties style:text-underline-style="none" officeooo:rsid="0281cff2"/>
    </style:style>
    <style:style style:name="T1612" style:family="text">
      <style:text-properties style:text-underline-style="none" officeooo:rsid="038a6bf5"/>
    </style:style>
    <style:style style:name="T1613" style:family="text">
      <style:text-properties style:text-underline-style="none" officeooo:rsid="038b7b79"/>
    </style:style>
    <style:style style:name="T1614" style:family="text">
      <style:text-properties officeooo:rsid="00b53b22"/>
    </style:style>
    <style:style style:name="T1615" style:family="text">
      <style:text-properties officeooo:rsid="01a7a137"/>
    </style:style>
    <style:style style:name="T1616" style:family="text">
      <style:text-properties style:text-underline-style="none" officeooo:rsid="035dd688"/>
    </style:style>
    <style:style style:name="T1617" style:family="text">
      <style:text-properties fo:font-weight="normal" officeooo:rsid="00b53b22" style:font-weight-asian="normal" style:font-weight-complex="normal"/>
    </style:style>
    <style:style style:name="T1618" style:family="text">
      <style:text-properties fo:font-weight="bold" officeooo:rsid="00b53b22" style:font-weight-asian="bold" style:font-weight-complex="bold"/>
    </style:style>
    <style:style style:name="T1619" style:family="text">
      <style:text-properties fo:font-weight="normal" officeooo:rsid="00c262ee" style:font-weight-asian="normal" style:font-weight-complex="normal"/>
    </style:style>
    <style:style style:name="T1620" style:family="text">
      <style:text-properties style:text-underline-style="none" officeooo:rsid="00bfa244"/>
    </style:style>
    <style:style style:name="T1621" style:family="text">
      <style:text-properties style:text-underline-style="none" officeooo:rsid="0375ff29"/>
    </style:style>
    <style:style style:name="T1622" style:family="text">
      <style:text-properties officeooo:rsid="00b56951"/>
    </style:style>
    <style:style style:name="T1623" style:family="text">
      <style:text-properties fo:font-weight="bold" officeooo:rsid="01a7a137" style:font-weight-asian="bold" style:font-weight-complex="bold"/>
    </style:style>
    <style:style style:name="T1624" style:family="text">
      <style:text-properties officeooo:rsid="01a93f73"/>
    </style:style>
    <style:style style:name="T1625" style:family="text">
      <style:text-properties officeooo:rsid="01aaa61c"/>
    </style:style>
    <style:style style:name="T1626" style:family="text">
      <style:text-properties style:text-underline-style="solid" style:text-underline-width="auto" style:text-underline-color="font-color" officeooo:rsid="00b53b22"/>
    </style:style>
    <style:style style:name="T1627" style:family="text">
      <style:text-properties style:text-underline-style="none" officeooo:rsid="00b7ead2"/>
    </style:style>
    <style:style style:name="T1628" style:family="text">
      <style:text-properties officeooo:rsid="01a6b33e"/>
    </style:style>
    <style:style style:name="T1629" style:family="text">
      <style:text-properties officeooo:rsid="033818a9"/>
    </style:style>
    <style:style style:name="T1630" style:family="text">
      <style:text-properties fo:color="#000000" loext:opacity="100%" fo:font-weight="normal" officeooo:rsid="00b53b22" style:font-weight-asian="normal" style:font-weight-complex="normal"/>
    </style:style>
    <style:style style:name="T1631" style:family="text">
      <style:text-properties fo:color="#000000" loext:opacity="100%" officeooo:rsid="00b53b22"/>
    </style:style>
    <style:style style:name="T1632" style:family="text">
      <style:text-properties fo:font-weight="bold" officeooo:rsid="04b41658" style:font-weight-asian="bold" style:font-weight-complex="bold"/>
    </style:style>
    <style:style style:name="T1633" style:family="text">
      <style:text-properties fo:font-weight="bold" officeooo:rsid="03d7d59d" style:font-weight-asian="bold" style:font-weight-complex="bold"/>
    </style:style>
    <style:style style:name="T1634" style:family="text">
      <style:text-properties fo:font-weight="bold" officeooo:rsid="03e79fd4" style:font-weight-asian="bold" style:font-weight-complex="bold"/>
    </style:style>
    <style:style style:name="T1635" style:family="text">
      <style:text-properties fo:font-weight="bold" officeooo:rsid="0388a7cb" style:font-weight-asian="bold" style:font-weight-complex="bold"/>
    </style:style>
    <style:style style:name="T1636" style:family="text">
      <style:text-properties fo:font-weight="bold" officeooo:rsid="007c94d8" style:font-weight-asian="bold" style:font-weight-complex="bold"/>
    </style:style>
    <style:style style:name="T1637" style:family="text">
      <style:text-properties style:text-underline-style="none" fo:font-weight="bold" officeooo:rsid="0281cff2" style:font-weight-asian="bold" style:font-weight-complex="bold"/>
    </style:style>
    <style:style style:name="T1638" style:family="text">
      <style:text-properties style:text-underline-style="none" fo:font-weight="bold" officeooo:rsid="038a6bf5" style:font-weight-asian="bold" style:font-weight-complex="bold"/>
    </style:style>
    <style:style style:name="T1639" style:family="text">
      <style:text-properties style:text-underline-style="none" fo:font-weight="bold" officeooo:rsid="038b7b79" style:font-weight-asian="bold" style:font-weight-complex="bold"/>
    </style:style>
    <style:style style:name="T1640" style:family="text">
      <style:text-properties style:text-underline-style="none" fo:font-weight="bold" officeooo:rsid="038c4b2d" style:font-weight-asian="bold" style:font-weight-complex="bold"/>
    </style:style>
    <style:style style:name="T1641" style:family="text">
      <style:text-properties officeooo:rsid="038c4b2d"/>
    </style:style>
    <style:style style:name="T1642" style:family="text">
      <style:text-properties officeooo:rsid="007d91ab"/>
    </style:style>
    <style:style style:name="T1643" style:family="text">
      <style:text-properties officeooo:rsid="008a43a6"/>
    </style:style>
    <style:style style:name="T1644" style:family="text">
      <style:text-properties officeooo:rsid="033b618f"/>
    </style:style>
    <style:style style:name="T1645" style:family="text">
      <style:text-properties officeooo:rsid="03399623"/>
    </style:style>
    <style:style style:name="T1646" style:family="text">
      <style:text-properties officeooo:rsid="007c94d8"/>
    </style:style>
    <style:style style:name="T1647" style:family="text">
      <style:text-properties officeooo:rsid="0085721d"/>
    </style:style>
    <style:style style:name="T1648" style:family="text">
      <style:text-properties officeooo:rsid="00841644"/>
    </style:style>
    <style:style style:name="T1649" style:family="text">
      <style:text-properties officeooo:rsid="00add08b"/>
    </style:style>
    <style:style style:name="T1650" style:family="text">
      <style:text-properties fo:font-weight="bold" officeooo:rsid="00abb1f9" style:font-weight-asian="bold" style:font-weight-complex="bold"/>
    </style:style>
    <style:style style:name="T1651" style:family="text">
      <style:text-properties officeooo:rsid="00895898"/>
    </style:style>
    <style:style style:name="T1652" style:family="text">
      <style:text-properties officeooo:rsid="04c56db5"/>
    </style:style>
    <style:style style:name="T1653" style:family="text">
      <style:text-properties officeooo:rsid="04c1a5e8"/>
    </style:style>
    <style:style style:name="T1654" style:family="text">
      <style:text-properties officeooo:rsid="01ac9d28"/>
    </style:style>
    <style:style style:name="T1655" style:family="text">
      <style:text-properties style:text-underline-style="none" officeooo:rsid="04c22ca3"/>
    </style:style>
    <style:style style:name="T1656" style:family="text">
      <style:text-properties style:text-underline-style="none" fo:font-weight="bold" officeooo:rsid="007c94d8" style:font-weight-asian="bold" style:font-weight-complex="bold"/>
    </style:style>
    <style:style style:name="T1657" style:family="text">
      <style:text-properties style:text-underline-style="none" officeooo:rsid="007c94d8"/>
    </style:style>
    <style:style style:name="T1658" style:family="text">
      <style:text-properties style:text-underline-style="none" officeooo:rsid="01ac9d28"/>
    </style:style>
    <style:style style:name="T1659" style:family="text">
      <style:text-properties style:text-underline-style="none" officeooo:rsid="0085721d"/>
    </style:style>
    <style:style style:name="T1660" style:family="text">
      <style:text-properties style:text-underline-style="none" officeooo:rsid="026bbeec"/>
    </style:style>
    <style:style style:name="T1661" style:family="text">
      <style:text-properties style:text-underline-style="none" officeooo:rsid="04c1a5e8"/>
    </style:style>
    <style:style style:name="T1662" style:family="text">
      <style:text-properties style:text-underline-style="none" fo:font-weight="bold" officeooo:rsid="01ac9d28" style:font-weight-asian="bold" style:font-weight-complex="bold"/>
    </style:style>
    <style:style style:name="T1663" style:family="text">
      <style:text-properties style:text-underline-style="none" officeooo:rsid="04c56db5"/>
    </style:style>
    <style:style style:name="T1664" style:family="text">
      <style:text-properties style:text-underline-style="none" officeooo:rsid="04c3c415"/>
    </style:style>
    <style:style style:name="T1665" style:family="text">
      <style:text-properties officeooo:rsid="01accf42"/>
    </style:style>
    <style:style style:name="T1666" style:family="text">
      <style:text-properties style:text-underline-style="none" fo:font-weight="bold" officeooo:rsid="01accf42" style:font-weight-asian="bold" style:font-weight-complex="bold"/>
    </style:style>
    <style:style style:name="T1667" style:family="text">
      <style:text-properties style:text-underline-style="none" officeooo:rsid="01accf42"/>
    </style:style>
    <style:style style:name="T1668" style:family="text">
      <style:text-properties officeooo:rsid="008159cc"/>
    </style:style>
    <style:style style:name="T1669" style:family="text">
      <style:text-properties officeooo:rsid="04c6fc9f"/>
    </style:style>
    <style:style style:name="T1670" style:family="text">
      <style:text-properties officeooo:rsid="04c82b90"/>
    </style:style>
    <style:style style:name="T1671" style:family="text">
      <style:text-properties officeooo:rsid="04c991fe"/>
    </style:style>
    <style:style style:name="T1672" style:family="text">
      <style:text-properties officeooo:rsid="008214ee"/>
    </style:style>
    <style:style style:name="T1673" style:family="text">
      <style:text-properties officeooo:rsid="008381cd"/>
    </style:style>
    <style:style style:name="T1674" style:family="text">
      <style:text-properties officeooo:rsid="04bd77c1"/>
    </style:style>
    <style:style style:name="T1675" style:family="text">
      <style:text-properties style:text-underline-style="solid" style:text-underline-width="auto" style:text-underline-color="font-color" officeooo:rsid="008159cc"/>
    </style:style>
    <style:style style:name="T1676" style:family="text">
      <style:text-properties style:text-underline-style="solid" style:text-underline-width="auto" style:text-underline-color="font-color" officeooo:rsid="007d91ab"/>
    </style:style>
    <style:style style:name="T1677" style:family="text">
      <style:text-properties officeooo:rsid="01ae5e11"/>
    </style:style>
    <style:style style:name="T1678" style:family="text">
      <style:text-properties officeooo:rsid="008dc81d"/>
    </style:style>
    <style:style style:name="T1679" style:family="text">
      <style:text-properties officeooo:rsid="008f23da"/>
    </style:style>
    <style:style style:name="T1680" style:family="text">
      <style:text-properties officeooo:rsid="033d57c6"/>
    </style:style>
    <style:style style:name="T1681" style:family="text">
      <style:text-properties officeooo:rsid="008f5682"/>
    </style:style>
    <style:style style:name="T1682" style:family="text">
      <style:text-properties officeooo:rsid="00926f49"/>
    </style:style>
    <style:style style:name="T1683" style:family="text">
      <style:text-properties officeooo:rsid="033ef023"/>
    </style:style>
    <style:style style:name="T1684" style:family="text">
      <style:text-properties officeooo:rsid="00947a5d"/>
    </style:style>
    <style:style style:name="T1685" style:family="text">
      <style:text-properties officeooo:rsid="00af2465"/>
    </style:style>
    <style:style style:name="T1686" style:family="text">
      <style:text-properties officeooo:rsid="0340e3b0"/>
    </style:style>
    <style:style style:name="T1687" style:family="text">
      <style:text-properties style:text-underline-style="none" fo:font-weight="normal" officeooo:rsid="00926f49" style:font-weight-asian="normal" style:font-weight-complex="normal"/>
    </style:style>
    <style:style style:name="T1688" style:family="text">
      <style:text-properties officeooo:rsid="03aeef60"/>
    </style:style>
    <style:style style:name="T1689" style:family="text">
      <style:text-properties officeooo:rsid="01943cb6"/>
    </style:style>
    <style:style style:name="T1690" style:family="text">
      <style:text-properties officeooo:rsid="01bb5eb2"/>
    </style:style>
    <style:style style:name="T1691" style:family="text">
      <style:text-properties officeooo:rsid="03bc26c2"/>
    </style:style>
    <style:style style:name="T1692" style:family="text">
      <style:text-properties style:font-name="Calibri" officeooo:rsid="03bc26c2" style:font-name-asian="Calibri" style:font-name-complex="Calibri"/>
    </style:style>
    <style:style style:name="T1693" style:family="text">
      <style:text-properties style:font-name="Calibri" officeooo:rsid="03bc26c2" style:font-name-asian="NSimSun" style:font-name-complex="Lucida Sans1"/>
    </style:style>
    <style:style style:name="T1694" style:family="text">
      <style:text-properties style:text-underline-style="none" fo:font-weight="bold" officeooo:rsid="03bc26c2" style:font-weight-asian="bold" style:font-weight-complex="bold"/>
    </style:style>
    <style:style style:name="T1695" style:family="text">
      <style:text-properties style:text-underline-style="none" fo:font-weight="bold" officeooo:rsid="04d2be57" style:font-weight-asian="bold" style:font-weight-complex="bold"/>
    </style:style>
    <style:style style:name="T1696" style:family="text">
      <style:text-properties style:text-underline-style="none" fo:font-weight="bold" officeooo:rsid="03be7d31" style:font-weight-asian="bold" style:font-weight-complex="bold"/>
    </style:style>
    <style:style style:name="T1697" style:family="text">
      <style:text-properties officeooo:rsid="023cb054"/>
    </style:style>
    <style:style style:name="T1698" style:family="text">
      <style:text-properties fo:font-weight="bold" officeooo:rsid="03be7d31" style:font-weight-asian="bold" style:font-weight-complex="bold"/>
    </style:style>
    <style:style style:name="T1699" style:family="text">
      <style:text-properties officeooo:rsid="00bfa244"/>
    </style:style>
    <style:style style:name="T1700" style:family="text">
      <style:text-properties fo:font-weight="bold" officeooo:rsid="01be5ac5" style:font-weight-asian="bold" style:font-weight-complex="bold"/>
    </style:style>
    <style:style style:name="T1701" style:family="text">
      <style:text-properties fo:font-weight="normal" officeooo:rsid="01be5ac5" style:font-weight-asian="normal" style:font-weight-complex="normal"/>
    </style:style>
    <style:style style:name="T1702" style:family="text">
      <style:text-properties fo:font-weight="normal" officeooo:rsid="03be7d31" style:font-weight-asian="normal" style:font-weight-complex="normal"/>
    </style:style>
    <style:style style:name="T1703" style:family="text">
      <style:text-properties fo:font-weight="normal" officeooo:rsid="03bf6f55" style:font-weight-asian="normal" style:font-weight-complex="normal"/>
    </style:style>
    <style:style style:name="T1704" style:family="text">
      <style:text-properties fo:font-weight="normal" officeooo:rsid="026f822c" style:font-weight-asian="normal" style:font-weight-complex="normal"/>
    </style:style>
    <style:style style:name="T1705" style:family="text">
      <style:text-properties fo:font-weight="bold" officeooo:rsid="01bfbc87" style:font-weight-asian="bold" style:font-weight-complex="bold"/>
    </style:style>
    <style:style style:name="T1706" style:family="text">
      <style:text-properties fo:font-weight="normal" officeooo:rsid="03c110ea" style:font-weight-asian="normal" style:font-weight-complex="normal"/>
    </style:style>
    <style:style style:name="T1707" style:family="text">
      <style:text-properties fo:font-weight="normal" officeooo:rsid="03c1574f" style:font-weight-asian="normal" style:font-weight-complex="normal"/>
    </style:style>
    <style:style style:name="T1708" style:family="text">
      <style:text-properties fo:font-weight="normal" officeooo:rsid="03c1ee35" style:font-weight-asian="normal" style:font-weight-complex="normal"/>
    </style:style>
    <style:style style:name="T1709" style:family="text">
      <style:text-properties fo:font-weight="bold" officeooo:rsid="01c0a4e5" style:font-weight-asian="bold" style:font-weight-complex="bold"/>
    </style:style>
    <style:style style:name="T1710" style:family="text">
      <style:text-properties fo:font-weight="bold" officeooo:rsid="01c1f6cb" style:font-weight-asian="bold" style:font-weight-complex="bold"/>
    </style:style>
    <style:style style:name="T1711" style:family="text">
      <style:text-properties fo:font-weight="normal" officeooo:rsid="04d4ea7a" style:font-weight-asian="normal" style:font-weight-complex="normal"/>
    </style:style>
    <style:style style:name="T1712" style:family="text">
      <style:text-properties fo:font-weight="bold" officeooo:rsid="01c3b47f" style:font-weight-asian="bold" style:font-weight-complex="bold"/>
    </style:style>
    <style:style style:name="T1713" style:family="text">
      <style:text-properties style:font-name="Calibri" fo:font-weight="normal" officeooo:rsid="03c1ee35" style:font-name-asian="Calibri" style:font-weight-asian="normal" style:font-name-complex="Calibri" style:font-weight-complex="normal"/>
    </style:style>
    <style:style style:name="T1714" style:family="text">
      <style:text-properties style:font-name="Calibri" fo:font-weight="normal" officeooo:rsid="03c1ee35" style:font-name-asian="NSimSun" style:font-weight-asian="normal" style:font-name-complex="Lucida Sans1" style:font-weight-complex="normal"/>
    </style:style>
    <style:style style:name="T1715" style:family="text">
      <style:text-properties officeooo:rsid="00b69bfe"/>
    </style:style>
    <style:style style:name="T1716" style:family="text">
      <style:text-properties officeooo:rsid="01c6e088"/>
    </style:style>
    <style:style style:name="T1717" style:family="text">
      <style:text-properties fo:font-weight="normal" officeooo:rsid="01c6e088" style:font-weight-asian="normal" style:font-weight-complex="normal"/>
    </style:style>
    <style:style style:name="T1718" style:family="text">
      <style:text-properties fo:font-weight="bold" officeooo:rsid="03c1ee35" style:font-weight-asian="bold" style:font-weight-complex="bold"/>
    </style:style>
    <style:style style:name="T1719" style:family="text">
      <style:text-properties fo:font-weight="bold" officeooo:rsid="01c6e088" style:font-weight-asian="bold" style:font-weight-complex="bold"/>
    </style:style>
    <style:style style:name="T1720" style:family="text">
      <style:text-properties officeooo:rsid="03c35e15"/>
    </style:style>
    <style:style style:name="T1721" style:family="text">
      <style:text-properties fo:font-weight="bold" officeooo:rsid="03c35e15" style:font-weight-asian="bold" style:font-weight-complex="bold"/>
    </style:style>
    <style:style style:name="T1722" style:family="text">
      <style:text-properties style:text-underline-style="none" fo:font-weight="bold" officeooo:rsid="0368a456" style:font-weight-asian="bold" style:font-weight-complex="bold"/>
    </style:style>
    <style:style style:name="T1723" style:family="text">
      <style:text-properties fo:font-weight="bold" officeooo:rsid="01bcc34d" style:font-weight-asian="bold" style:font-weight-complex="bold"/>
    </style:style>
    <style:style style:name="T1724" style:family="text">
      <style:text-properties fo:font-weight="normal" officeooo:rsid="01bf625f" style:font-weight-asian="normal" style:font-weight-complex="normal"/>
    </style:style>
    <style:style style:name="T1725" style:family="text">
      <style:text-properties fo:font-weight="normal" officeooo:rsid="01bfbc87" style:font-weight-asian="normal" style:font-weight-complex="normal"/>
    </style:style>
    <style:style style:name="T1726" style:family="text">
      <style:text-properties fo:font-weight="normal" officeooo:rsid="01c0a4e5" style:font-weight-asian="normal" style:font-weight-complex="normal"/>
    </style:style>
    <style:style style:name="T1727" style:family="text">
      <style:text-properties fo:font-weight="normal" officeooo:rsid="01c1f6cb" style:font-weight-asian="normal" style:font-weight-complex="normal"/>
    </style:style>
    <style:style style:name="T1728" style:family="text">
      <style:text-properties fo:font-weight="normal" officeooo:rsid="04d6a4a9" style:font-weight-asian="normal" style:font-weight-complex="normal"/>
    </style:style>
    <style:style style:name="T1729" style:family="text">
      <style:text-properties fo:font-weight="normal" officeooo:rsid="01c3b47f" style:font-weight-asian="normal" style:font-weight-complex="normal"/>
    </style:style>
    <style:style style:name="T1730" style:family="text">
      <style:text-properties fo:font-weight="normal" officeooo:rsid="01c4710f" style:font-weight-asian="normal" style:font-weight-complex="normal"/>
    </style:style>
    <style:style style:name="T1731" style:family="text">
      <style:text-properties style:font-name="Calibri" fo:font-weight="normal" officeooo:rsid="04dd25c4" style:font-name-asian="Calibri" style:font-weight-asian="normal" style:font-name-complex="Calibri" style:font-weight-complex="normal"/>
    </style:style>
    <style:style style:name="T1732" style:family="text">
      <style:text-properties style:font-name="Calibri" fo:font-weight="normal" officeooo:rsid="04de8a2c" style:font-name-asian="Calibri" style:font-weight-asian="normal" style:font-name-complex="Calibri" style:font-weight-complex="normal"/>
    </style:style>
    <style:style style:name="T1733" style:family="text">
      <style:text-properties officeooo:rsid="04da7d0c"/>
    </style:style>
    <style:style style:name="T1734" style:family="text">
      <style:text-properties officeooo:rsid="01c6fa53"/>
    </style:style>
    <style:style style:name="T1735" style:family="text">
      <style:text-properties fo:font-weight="normal" officeooo:rsid="01c6fa53" style:font-weight-asian="normal" style:font-weight-complex="normal"/>
    </style:style>
    <style:style style:name="T1736" style:family="text">
      <style:text-properties officeooo:rsid="01c721a3"/>
    </style:style>
    <style:style style:name="T1737" style:family="text">
      <style:text-properties officeooo:rsid="04dbfb95"/>
    </style:style>
    <style:style style:name="T1738" style:family="text">
      <style:text-properties officeooo:rsid="01c8d27a"/>
    </style:style>
    <style:style style:name="T1739" style:family="text">
      <style:text-properties style:font-name="Calibri" officeooo:rsid="04da7d0c" style:font-name-asian="Calibri" style:font-name-complex="Calibri"/>
    </style:style>
    <style:style style:name="T1740" style:family="text">
      <style:text-properties fo:font-weight="bold" officeooo:rsid="01c8d27a" style:font-weight-asian="bold" style:font-weight-complex="bold"/>
    </style:style>
    <style:style style:name="T1741" style:family="text">
      <style:text-properties officeooo:rsid="0251d9bd"/>
    </style:style>
    <style:style style:name="T1742" style:family="text">
      <style:text-properties style:text-underline-style="none" fo:font-weight="bold" officeooo:rsid="036d8669" style:font-weight-asian="bold" style:font-weight-complex="bold"/>
    </style:style>
    <style:style style:name="T1743" style:family="text">
      <style:text-properties fo:font-weight="bold" officeooo:rsid="0251d9bd" style:font-weight-asian="bold" style:font-weight-complex="bold"/>
    </style:style>
    <style:style style:name="T1744" style:family="text">
      <style:text-properties fo:font-weight="normal" officeooo:rsid="0251d9bd" style:font-weight-asian="normal" style:font-weight-complex="normal"/>
    </style:style>
    <style:style style:name="T1745" style:family="text">
      <style:text-properties fo:font-weight="normal" officeooo:rsid="025316a3" style:font-weight-asian="normal" style:font-weight-complex="normal"/>
    </style:style>
    <style:style style:name="T1746" style:family="text">
      <style:text-properties fo:font-weight="normal" officeooo:rsid="02589e0a" style:font-weight-asian="normal" style:font-weight-complex="normal"/>
    </style:style>
    <style:style style:name="T1747" style:family="text">
      <style:text-properties fo:font-weight="normal" officeooo:rsid="02573dd6" style:font-weight-asian="normal" style:font-weight-complex="normal"/>
    </style:style>
    <style:style style:name="T1748" style:family="text">
      <style:text-properties fo:font-weight="normal" officeooo:rsid="025b25fe" style:font-weight-asian="normal" style:font-weight-complex="normal"/>
    </style:style>
    <style:style style:name="T1749" style:family="text">
      <style:text-properties fo:font-weight="normal" officeooo:rsid="0255d873" style:font-weight-asian="normal" style:font-weight-complex="normal"/>
    </style:style>
    <style:style style:name="T1750" style:family="text">
      <style:text-properties fo:font-weight="normal" officeooo:rsid="025a01f0" style:font-weight-asian="normal" style:font-weight-complex="normal"/>
    </style:style>
    <style:style style:name="T1751" style:family="text">
      <style:text-properties fo:font-weight="normal" officeooo:rsid="0261a25c" style:font-weight-asian="normal" style:font-weight-complex="normal"/>
    </style:style>
    <style:style style:name="T1752" style:family="text">
      <style:text-properties officeooo:rsid="025c0279"/>
    </style:style>
    <style:style style:name="T1753" style:family="text">
      <style:text-properties fo:font-weight="normal" officeooo:rsid="025c0279" style:font-weight-asian="normal" style:font-weight-complex="normal"/>
    </style:style>
    <style:style style:name="T1754" style:family="text">
      <style:text-properties officeooo:rsid="025c0c26"/>
    </style:style>
    <style:style style:name="T1755" style:family="text">
      <style:text-properties officeooo:rsid="04bc7989"/>
    </style:style>
    <style:style style:name="T1756" style:family="text">
      <style:text-properties officeooo:rsid="025cc0f6"/>
    </style:style>
    <style:style style:name="T1757" style:family="text">
      <style:text-properties officeooo:rsid="025d430b"/>
    </style:style>
    <style:style style:name="T1758" style:family="text">
      <style:text-properties officeooo:rsid="04333bb9"/>
    </style:style>
    <style:style style:name="T1759" style:family="text">
      <style:text-properties officeooo:rsid="00b64193"/>
    </style:style>
    <style:style style:name="T1760" style:family="text">
      <style:text-properties officeooo:rsid="00ba2d97"/>
    </style:style>
    <style:style style:name="T1761" style:family="text">
      <style:text-properties style:text-underline-style="none" fo:font-weight="bold" officeooo:rsid="037809d9" style:font-weight-asian="bold" style:font-weight-complex="bold"/>
    </style:style>
    <style:style style:name="T1762" style:family="text">
      <style:text-properties style:text-underline-style="none" fo:font-weight="bold" officeooo:rsid="037473e2" style:font-weight-asian="bold" style:font-weight-complex="bold"/>
    </style:style>
    <style:style style:name="T1763" style:family="text">
      <style:text-properties officeooo:rsid="00b96f08"/>
    </style:style>
    <style:style style:name="T1764" style:family="text">
      <style:text-properties fo:font-weight="bold" officeooo:rsid="00b96f08" style:font-weight-asian="bold" style:font-weight-complex="bold"/>
    </style:style>
    <style:style style:name="T1765" style:family="text">
      <style:text-properties style:text-underline-style="none" fo:font-weight="bold" officeooo:rsid="00b53b22" style:font-weight-asian="bold" style:font-weight-complex="bold"/>
    </style:style>
    <style:style style:name="T1766" style:family="text">
      <style:text-properties style:text-underline-style="none" officeooo:rsid="00b53b22"/>
    </style:style>
    <style:style style:name="T1767" style:family="text">
      <style:text-properties style:text-underline-style="none" officeooo:rsid="00bec017"/>
    </style:style>
    <style:style style:name="T1768" style:family="text">
      <style:text-properties style:text-underline-style="none" officeooo:rsid="05ad8c4b"/>
    </style:style>
    <style:style style:name="T1769" style:family="text">
      <style:text-properties officeooo:rsid="00bec017"/>
    </style:style>
    <style:style style:name="T1770" style:family="text">
      <style:text-properties officeooo:rsid="0434053d"/>
    </style:style>
    <style:style style:name="T1771" style:family="text">
      <style:text-properties fo:font-weight="normal" officeooo:rsid="00b96f08" style:font-weight-asian="normal" style:font-weight-complex="normal"/>
    </style:style>
    <style:style style:name="T1772" style:family="text">
      <style:text-properties officeooo:rsid="00bbd4bb"/>
    </style:style>
    <style:style style:name="T1773" style:family="text">
      <style:text-properties officeooo:rsid="04374513"/>
    </style:style>
    <style:style style:name="T1774" style:family="text">
      <style:text-properties officeooo:rsid="043acaaa"/>
    </style:style>
    <style:style style:name="T1775" style:family="text">
      <style:text-properties officeooo:rsid="00bcf049"/>
    </style:style>
    <style:style style:name="T1776" style:family="text">
      <style:text-properties officeooo:rsid="0439d3cd"/>
    </style:style>
    <style:style style:name="T1777" style:family="text">
      <style:text-properties officeooo:rsid="00c45f1f"/>
    </style:style>
    <style:style style:name="T1778" style:family="text">
      <style:text-properties officeooo:rsid="00b954dd"/>
    </style:style>
    <style:style style:name="T1779" style:family="text">
      <style:text-properties officeooo:rsid="043d1509"/>
    </style:style>
    <style:style style:name="T1780" style:family="text">
      <style:text-properties officeooo:rsid="03444f07"/>
    </style:style>
    <style:style style:name="T1781" style:family="text">
      <style:text-properties officeooo:rsid="0343ed36"/>
    </style:style>
    <style:style style:name="T1782" style:family="text">
      <style:text-properties fo:color="#2a6099" loext:opacity="100%" fo:font-weight="bold" officeooo:rsid="04183d57" style:font-weight-asian="bold" style:font-weight-complex="bold"/>
    </style:style>
    <style:style style:name="T1783" style:family="text">
      <style:text-properties fo:color="#3465a4" loext:opacity="100%" fo:font-weight="bold" officeooo:rsid="02e603a5" style:font-weight-asian="bold" style:font-weight-complex="bold"/>
    </style:style>
    <style:style style:name="T1784" style:family="text">
      <style:text-properties fo:color="#c9211e" loext:opacity="100%" fo:font-weight="bold" officeooo:rsid="042454d8" style:font-weight-asian="bold" style:font-weight-complex="bold"/>
    </style:style>
    <style:style style:name="T1785" style:family="text">
      <style:text-properties fo:color="#000000" loext:opacity="100%" fo:font-weight="bold" officeooo:rsid="042454d8" style:font-weight-asian="bold" style:font-weight-complex="bold"/>
    </style:style>
    <style:style style:name="T1786" style:family="text">
      <style:text-properties fo:color="#2a6099" loext:opacity="100%" fo:font-weight="bold" officeooo:rsid="04183d57" style:font-name-asian="Calibri" style:font-weight-asian="bold" style:font-name-complex="Calibri" style:font-weight-complex="bold"/>
    </style:style>
    <style:style style:name="T1787" style:family="text">
      <style:text-properties fo:color="#000000" loext:opacity="100%" officeooo:rsid="0004722d"/>
    </style:style>
    <style:style style:name="T1788" style:family="text">
      <style:text-properties fo:color="#2a6099" loext:opacity="100%" fo:font-weight="bold" officeooo:rsid="044999e5" style:font-name-asian="Calibri" style:font-weight-asian="bold" style:font-name-complex="Calibri" style:font-weight-complex="bold"/>
    </style:style>
    <style:style style:name="T1789" style:family="text">
      <style:text-properties fo:color="#2a6099" loext:opacity="100%" fo:font-weight="bold" officeooo:rsid="0324d05c" style:font-weight-asian="bold" style:font-weight-complex="bold"/>
    </style:style>
    <style:style style:name="T1790" style:family="text">
      <style:text-properties fo:color="#2a6099" loext:opacity="100%" fo:font-weight="bold" officeooo:rsid="04478b69" style:font-weight-asian="bold" style:font-weight-complex="bold"/>
    </style:style>
    <style:style style:name="T1791" style:family="text">
      <style:text-properties fo:color="#2a6099" loext:opacity="100%" officeooo:rsid="04183d57"/>
    </style:style>
    <style:style style:name="T1792" style:family="text">
      <style:text-properties fo:color="#2a6099" loext:opacity="100%" fo:font-weight="bold" officeooo:rsid="02749f8a" fo:background-color="#eeeeee" loext:char-shading-value="0" style:font-weight-asian="bold" style:font-weight-complex="bold"/>
    </style:style>
    <style:style style:name="T1793" style:family="text">
      <style:text-properties fo:color="#2a6099" loext:opacity="100%" fo:font-weight="bold" officeooo:rsid="025cd071" fo:background-color="#eeeeee" loext:char-shading-value="0" style:font-weight-asian="bold" style:font-weight-complex="bold"/>
    </style:style>
    <style:style style:name="T1794" style:family="text">
      <style:text-properties fo:color="#2a6099" loext:opacity="100%" fo:font-weight="bold" officeooo:rsid="02e603a5" fo:background-color="#eeeeee" loext:char-shading-value="0" style:font-weight-asian="bold" style:font-weight-complex="bold"/>
    </style:style>
    <style:style style:name="T1795" style:family="text">
      <style:text-properties fo:color="#2a6099" loext:opacity="100%" fo:font-weight="bold" officeooo:rsid="025cd071" fo:background-color="#eeeeee" loext:char-shading-value="0" style:font-weight-asian="bold" style:font-weight-complex="bold"/>
    </style:style>
    <style:style style:name="T1796" style:family="text">
      <style:text-properties fo:color="#2a6099" loext:opacity="100%" officeooo:rsid="02749f8a" fo:background-color="#eeeeee" loext:char-shading-value="0"/>
    </style:style>
    <style:style style:name="T1797" style:family="text">
      <style:text-properties fo:color="#2a6099" loext:opacity="100%" fo:font-weight="bold" officeooo:rsid="02408514" fo:background-color="#eeeeee" loext:char-shading-value="0" style:font-weight-asian="bold" style:font-weight-complex="bold"/>
    </style:style>
    <style:style style:name="T1798" style:family="text">
      <style:text-properties fo:color="#2a6099" loext:opacity="100%" fo:font-weight="bold" officeooo:rsid="04289349" fo:background-color="#eeeeee" loext:char-shading-value="0" style:font-weight-asian="bold" style:font-weight-complex="bold"/>
    </style:style>
    <style:style style:name="T1799" style:family="text">
      <style:text-properties fo:color="#2a6099" loext:opacity="100%" officeooo:rsid="02e5cdb4" fo:background-color="#eeeeee" loext:char-shading-value="0"/>
    </style:style>
    <style:style style:name="T1800" style:family="text">
      <style:text-properties fo:color="#2a6099" loext:opacity="100%" fo:font-weight="bold" officeooo:rsid="02e5cdb4" style:font-weight-asian="bold" style:font-weight-complex="bold"/>
    </style:style>
    <style:style style:name="T1801" style:family="text">
      <style:text-properties fo:font-weight="bold" officeooo:rsid="02749592" fo:background-color="#eeeeee" loext:char-shading-value="0" style:font-weight-asian="bold" style:font-weight-complex="bold"/>
    </style:style>
    <style:style style:name="T1802" style:family="text">
      <style:text-properties officeooo:rsid="02749592" fo:background-color="#eeeeee" loext:char-shading-value="0"/>
    </style:style>
    <style:style style:name="T1803" style:family="text">
      <style:text-properties fo:color="#b4c7dc" loext:opacity="100%" fo:font-weight="bold" officeooo:rsid="0004d0f1" fo:background-color="#eeeeee" loext:char-shading-value="0" style:font-weight-asian="bold" style:font-weight-complex="bold"/>
    </style:style>
    <style:style style:name="T1804" style:family="text">
      <style:text-properties fo:color="#b4c7dc" loext:opacity="100%" fo:font-weight="bold" officeooo:rsid="02a6205a" fo:background-color="#eeeeee" loext:char-shading-value="0" style:font-weight-asian="bold" style:font-weight-complex="bold"/>
    </style:style>
    <style:style style:name="T1805" style:family="text">
      <style:text-properties fo:color="#b4c7dc" loext:opacity="100%" fo:font-weight="bold" officeooo:rsid="044009d6" fo:background-color="#eeeeee" loext:char-shading-value="0" style:font-weight-asian="bold" style:font-weight-complex="bold"/>
    </style:style>
    <style:style style:name="T1806" style:family="text">
      <style:text-properties fo:color="#b4c7dc" loext:opacity="100%" fo:font-weight="bold" officeooo:rsid="02e5cdb4" fo:background-color="#eeeeee" loext:char-shading-value="0" style:font-weight-asian="bold" style:font-weight-complex="bold"/>
    </style:style>
    <style:style style:name="T1807" style:family="text">
      <style:text-properties fo:color="#2a6099" loext:opacity="100%" fo:font-weight="bold" officeooo:rsid="042978fa" style:font-weight-asian="bold" style:font-weight-complex="bold"/>
    </style:style>
    <style:style style:name="T1808" style:family="text">
      <style:text-properties fo:color="#2a6099" loext:opacity="100%" style:font-name="Carolingia" fo:font-weight="bold" officeooo:rsid="0260baac" style:font-weight-asian="bold" style:font-weight-complex="bold"/>
    </style:style>
    <style:style style:name="T1809" style:family="text">
      <style:text-properties fo:color="#2a6099" loext:opacity="100%" style:font-name="Carolingia" fo:font-weight="bold" officeooo:rsid="02408514" style:font-weight-asian="bold" style:font-weight-complex="bold"/>
    </style:style>
    <style:style style:name="T1810" style:family="text">
      <style:text-properties fo:color="#2a6099" loext:opacity="100%" style:font-name="Carolingia" fo:font-weight="bold" officeooo:rsid="02a38bec" style:font-weight-asian="bold" style:font-weight-complex="bold"/>
    </style:style>
    <style:style style:name="T1811" style:family="text">
      <style:text-properties fo:color="#2a6099" loext:opacity="100%" style:font-name="Carolingia" fo:font-weight="bold" officeooo:rsid="02e603a5" style:font-weight-asian="bold" style:font-weight-complex="bold"/>
    </style:style>
    <style:style style:name="T1812" style:family="text">
      <style:text-properties fo:color="#3465a4" loext:opacity="100%" style:font-name="Carolingia" fo:font-weight="bold" officeooo:rsid="02e603a5" style:font-weight-asian="bold" style:font-weight-complex="bold"/>
    </style:style>
    <style:style style:name="T1813" style:family="text">
      <style:text-properties fo:color="#3465a4" loext:opacity="100%" fo:font-size="12pt" officeooo:rsid="0429b867" style:font-size-asian="12pt" style:font-size-complex="12pt"/>
    </style:style>
    <style:style style:name="T1814" style:family="text">
      <style:text-properties fo:font-size="12pt" fo:font-weight="normal" officeooo:rsid="018e7e3c" style:font-size-asian="12pt" style:font-weight-asian="normal" style:font-size-complex="12pt" style:font-weight-complex="normal"/>
    </style:style>
    <style:style style:name="T1815" style:family="text">
      <style:text-properties fo:color="#c9211e" loext:opacity="100%" fo:font-size="14pt" fo:font-weight="bold" officeooo:rsid="04183d57" style:font-size-asian="14pt" style:font-weight-asian="bold" style:font-size-complex="14pt" style:font-weight-complex="bold"/>
    </style:style>
    <style:style style:name="T1816" style:family="text">
      <style:text-properties fo:color="#c9211e" loext:opacity="100%" fo:font-size="14pt" fo:font-weight="bold" officeooo:rsid="0260baac" style:font-size-asian="14pt" style:font-weight-asian="bold" style:font-size-complex="14pt" style:font-weight-complex="bold"/>
    </style:style>
    <style:style style:name="T1817" style:family="text">
      <style:text-properties fo:color="#c9211e" loext:opacity="100%" fo:font-size="14pt" fo:font-weight="bold" officeooo:rsid="032b8792" style:font-size-asian="14pt" style:font-weight-asian="bold" style:font-size-complex="14pt" style:font-weight-complex="bold"/>
    </style:style>
    <style:style style:name="T1818" style:family="text">
      <style:text-properties fo:color="#c9211e" loext:opacity="100%" fo:font-weight="bold" officeooo:rsid="0260baac" style:font-weight-asian="bold" style:font-weight-complex="bold"/>
    </style:style>
    <style:style style:name="T1819" style:family="text">
      <style:text-properties fo:color="#2a6099" loext:opacity="100%" fo:font-size="13pt" style:font-size-asian="13pt" style:font-size-complex="13pt"/>
    </style:style>
    <style:style style:name="T1820" style:family="text">
      <style:text-properties fo:color="#c9211e" loext:opacity="100%" fo:font-size="13pt" style:font-size-asian="13pt" style:font-size-complex="13pt"/>
    </style:style>
    <style:style style:name="T1821" style:family="text">
      <style:text-properties fo:color="#c9211e" loext:opacity="100%" fo:font-size="13pt" fo:font-weight="bold" style:font-size-asian="13pt" style:font-weight-asian="bold" style:font-size-complex="13pt" style:font-weight-complex="bold"/>
    </style:style>
    <style:style style:name="T1822" style:family="text">
      <style:text-properties fo:font-size="15pt" style:text-underline-style="none" fo:font-weight="normal" officeooo:rsid="0206e286" style:font-size-asian="15pt" style:font-weight-asian="normal" style:font-size-complex="15pt" style:font-weight-complex="normal"/>
    </style:style>
    <style:style style:name="T1823" style:family="text">
      <style:text-properties fo:font-size="12pt" fo:font-weight="normal" officeooo:rsid="04abd64b" style:font-size-asian="12pt" style:font-weight-asian="normal" style:font-size-complex="12pt" style:font-weight-complex="normal"/>
    </style:style>
    <style:style style:name="T1824" style:family="text">
      <style:text-properties fo:font-size="14pt" officeooo:rsid="04b048ce" style:font-size-asian="14pt" style:font-size-complex="14pt"/>
    </style:style>
    <style:style style:name="T1825" style:family="text">
      <style:text-properties fo:font-size="14pt" officeooo:rsid="04485d73" style:font-size-asian="14pt" style:font-size-complex="14pt"/>
    </style:style>
    <style:style style:name="T1826" style:family="text">
      <style:text-properties officeooo:rsid="040403e4"/>
    </style:style>
    <style:style style:name="T1827" style:family="text">
      <style:text-properties officeooo:rsid="011c81cc"/>
    </style:style>
    <style:style style:name="T1828" style:family="text">
      <style:text-properties officeooo:rsid="0125d09f"/>
    </style:style>
    <style:style style:name="T1829" style:family="text">
      <style:text-properties fo:font-weight="bold" officeooo:rsid="003759bd" style:font-weight-asian="bold" style:font-weight-complex="bold"/>
    </style:style>
    <style:style style:name="T1830" style:family="text">
      <style:text-properties fo:font-weight="bold" officeooo:rsid="0039cedc" style:font-weight-asian="bold" style:font-weight-complex="bold"/>
    </style:style>
    <style:style style:name="T1831" style:family="text">
      <style:text-properties officeooo:rsid="003759bd"/>
    </style:style>
    <style:style style:name="T1832" style:family="text">
      <style:text-properties officeooo:rsid="011deddd"/>
    </style:style>
    <style:style style:name="T1833" style:family="text">
      <style:text-properties officeooo:rsid="003a8560"/>
    </style:style>
    <style:style style:name="T1834" style:family="text">
      <style:text-properties officeooo:rsid="0039cedc"/>
    </style:style>
    <style:style style:name="T1835" style:family="text">
      <style:text-properties officeooo:rsid="003da23b"/>
    </style:style>
    <style:style style:name="T1836" style:family="text">
      <style:text-properties officeooo:rsid="003cdc83"/>
    </style:style>
    <style:style style:name="T1837" style:family="text">
      <style:text-properties style:text-underline-style="none" fo:font-weight="normal" officeooo:rsid="003828ee" style:font-weight-asian="normal" style:font-weight-complex="normal"/>
    </style:style>
    <style:style style:name="T1838" style:family="text">
      <style:text-properties style:text-underline-style="none" fo:font-weight="normal" officeooo:rsid="002f88c8" style:font-weight-asian="normal" style:font-weight-complex="normal"/>
    </style:style>
    <style:style style:name="T1839" style:family="text">
      <style:text-properties style:text-underline-style="none" fo:font-weight="bold" officeooo:rsid="002f88c8" style:font-weight-asian="bold" style:font-weight-complex="bold"/>
    </style:style>
    <style:style style:name="T1840" style:family="text">
      <style:text-properties style:text-underline-style="none" fo:font-weight="bold" officeooo:rsid="003e6c82" style:font-weight-asian="bold" style:font-weight-complex="bold"/>
    </style:style>
    <style:style style:name="T1841" style:family="text">
      <style:text-properties style:text-underline-style="none" fo:font-weight="normal" officeooo:rsid="003e6c82" style:font-weight-asian="normal" style:font-weight-complex="normal"/>
    </style:style>
    <style:style style:name="T1842" style:family="text">
      <style:text-properties style:text-underline-style="none" fo:font-weight="normal" officeooo:rsid="0260baac" style:font-weight-asian="normal" style:font-weight-complex="normal"/>
    </style:style>
    <style:style style:name="T1843" style:family="text">
      <style:text-properties style:text-underline-style="none" fo:font-weight="bold" officeooo:rsid="0039cedc" style:font-weight-asian="bold" style:font-weight-complex="bold"/>
    </style:style>
    <style:style style:name="T1844" style:family="text">
      <style:text-properties style:text-underline-style="none" fo:font-weight="normal" officeooo:rsid="0039cedc" style:font-weight-asian="normal" style:font-weight-complex="normal"/>
    </style:style>
    <style:style style:name="T1845" style:family="text">
      <style:text-properties style:text-underline-style="none" fo:font-weight="normal" officeooo:rsid="003a8560" style:font-weight-asian="normal" style:font-weight-complex="normal"/>
    </style:style>
    <style:style style:name="T1846" style:family="text">
      <style:text-properties style:text-underline-style="none" fo:font-weight="normal" officeooo:rsid="0206e286" style:font-weight-asian="normal" style:font-weight-complex="normal"/>
    </style:style>
    <style:style style:name="T1847" style:family="text">
      <style:text-properties style:text-underline-style="none" fo:font-weight="normal" officeooo:rsid="003c12c8" style:font-weight-asian="normal" style:font-weight-complex="normal"/>
    </style:style>
    <style:style style:name="T1848" style:family="text">
      <style:text-properties style:text-underline-style="none" fo:font-weight="normal" officeooo:rsid="011c81cc" style:font-weight-asian="normal" style:font-weight-complex="normal"/>
    </style:style>
    <style:style style:name="T1849" style:family="text">
      <style:text-properties style:text-underline-style="none" fo:font-weight="normal" officeooo:rsid="011d9aa4" style:font-weight-asian="normal" style:font-weight-complex="normal"/>
    </style:style>
    <style:style style:name="T1850" style:family="text">
      <style:text-properties style:text-underline-style="none" fo:font-weight="normal" officeooo:rsid="0274d6c6" style:font-weight-asian="normal" style:font-weight-complex="normal"/>
    </style:style>
    <style:style style:name="T1851" style:family="text">
      <style:text-properties style:text-underline-style="none" fo:font-weight="normal" officeooo:rsid="02079ad0" style:font-weight-asian="normal" style:font-weight-complex="normal"/>
    </style:style>
    <style:style style:name="T1852" style:family="text">
      <style:text-properties fo:color="#000000" loext:opacity="100%" style:text-underline-style="none" fo:font-weight="bold" officeooo:rsid="000a2a9b" style:font-weight-asian="bold" style:font-weight-complex="bold"/>
    </style:style>
    <style:style style:name="T1853" style:family="text">
      <style:text-properties fo:color="#000000" loext:opacity="100%" style:text-underline-style="none" officeooo:rsid="000a2a9b"/>
    </style:style>
    <style:style style:name="T1854" style:family="text">
      <style:text-properties fo:color="#000000" loext:opacity="100%" style:text-underline-style="none" officeooo:rsid="00182e14"/>
    </style:style>
    <style:style style:name="T1855" style:family="text">
      <style:text-properties fo:font-weight="normal" officeooo:rsid="002282ca" style:font-weight-asian="normal" style:font-weight-complex="normal"/>
    </style:style>
    <style:style style:name="T1856" style:family="text">
      <style:text-properties fo:color="#000000" loext:opacity="100%" officeooo:rsid="002282ca"/>
    </style:style>
    <style:style style:name="T1857" style:family="text">
      <style:text-properties fo:color="#000000" loext:opacity="100%" fo:font-weight="normal" officeooo:rsid="002282ca" style:font-weight-asian="normal" style:font-weight-complex="normal"/>
    </style:style>
    <style:style style:name="T1858" style:family="text">
      <style:text-properties officeooo:rsid="03c6b029"/>
    </style:style>
    <style:style style:name="T1859" style:family="text">
      <style:text-properties fo:color="#c9211e" loext:opacity="100%" fo:font-size="15pt" style:text-underline-style="none" fo:font-weight="bold" officeooo:rsid="01bb5eb2" style:font-size-asian="15pt" style:font-weight-asian="bold" style:font-size-complex="15pt" style:font-weight-complex="bold"/>
    </style:style>
    <style:style style:name="T1860" style:family="text">
      <style:text-properties officeooo:rsid="03ecbd20"/>
    </style:style>
    <style:style style:name="T1861" style:family="text">
      <style:text-properties officeooo:rsid="05452d8c"/>
    </style:style>
    <style:style style:name="T1862" style:family="text">
      <style:text-properties style:font-name="Calibri" officeooo:rsid="05452d8c" style:font-name-asian="Calibri" style:font-name-complex="Calibri"/>
    </style:style>
    <style:style style:name="T1863" style:family="text">
      <style:text-properties style:font-name="Calibri" officeooo:rsid="05452d8c" style:font-name-asian="NSimSun" style:font-name-complex="Lucida Sans1"/>
    </style:style>
    <style:style style:name="T1864" style:family="text">
      <style:text-properties style:text-underline-style="none" fo:font-weight="bold" officeooo:rsid="05452d8c" style:font-weight-asian="bold" style:font-weight-complex="bold"/>
    </style:style>
    <style:style style:name="T1865" style:family="text">
      <style:text-properties officeooo:rsid="05473b44"/>
    </style:style>
    <style:style style:name="T1866" style:family="text">
      <style:text-properties officeooo:rsid="054852eb"/>
    </style:style>
    <style:style style:name="T1867" style:family="text">
      <style:text-properties officeooo:rsid="054888a8"/>
    </style:style>
    <style:style style:name="T1868" style:family="text">
      <style:text-properties fo:font-weight="normal" officeooo:rsid="0549c1d9" style:font-weight-asian="normal" style:font-weight-complex="normal"/>
    </style:style>
    <style:style style:name="T1869" style:family="text">
      <style:text-properties fo:font-weight="normal" officeooo:rsid="032c515e" style:font-weight-asian="normal" style:font-weight-complex="normal"/>
    </style:style>
    <style:style style:name="T1870" style:family="text">
      <style:text-properties fo:font-weight="bold" officeooo:rsid="01b14f87" style:font-weight-asian="bold" style:font-weight-complex="bold"/>
    </style:style>
    <style:style style:name="T1871" style:family="text">
      <style:text-properties fo:font-weight="normal" officeooo:rsid="04f2f890" style:font-weight-asian="normal" style:font-weight-complex="normal"/>
    </style:style>
    <style:style style:name="T1872" style:family="text">
      <style:text-properties officeooo:rsid="00ca6596"/>
    </style:style>
    <style:style style:name="T1873" style:family="text">
      <style:text-properties officeooo:rsid="054568b9"/>
    </style:style>
    <style:style style:name="T1874" style:family="text">
      <style:text-properties officeooo:rsid="0545aac1"/>
    </style:style>
    <style:style style:name="T1875" style:family="text">
      <style:text-properties officeooo:rsid="0545eb6e"/>
    </style:style>
    <style:style style:name="T1876" style:family="text">
      <style:text-properties officeooo:rsid="0498b00f"/>
    </style:style>
    <style:style style:name="T1877" style:family="text">
      <style:text-properties officeooo:rsid="01e7d2f8"/>
    </style:style>
    <style:style style:name="T1878" style:family="text">
      <style:text-properties fo:font-weight="bold" officeooo:rsid="023e878e" style:font-weight-asian="bold" style:font-weight-complex="bold"/>
    </style:style>
    <style:style style:name="T1879" style:family="text">
      <style:text-properties fo:font-weight="bold" officeooo:rsid="0498b00f" style:font-weight-asian="bold" style:font-weight-complex="bold"/>
    </style:style>
    <style:style style:name="T1880" style:family="text">
      <style:text-properties officeooo:rsid="0414f860"/>
    </style:style>
    <style:style style:name="T1881" style:family="text">
      <style:text-properties officeooo:rsid="03d8e290"/>
    </style:style>
    <style:style style:name="T1882" style:family="text">
      <style:text-properties officeooo:rsid="01fce73c"/>
    </style:style>
    <style:style style:name="T1883" style:family="text">
      <style:text-properties fo:color="#2a6099" loext:opacity="100%" officeooo:rsid="01fce73c"/>
    </style:style>
    <style:style style:name="T1884" style:family="text">
      <style:text-properties fo:color="#2a6099" loext:opacity="100%" officeooo:rsid="01fbb9e3"/>
    </style:style>
    <style:style style:name="T1885" style:family="text">
      <style:text-properties officeooo:rsid="02042644"/>
    </style:style>
    <style:style style:name="T1886" style:family="text">
      <style:text-properties fo:font-weight="bold" officeooo:rsid="01fce73c" style:font-weight-asian="bold" style:font-weight-complex="bold"/>
    </style:style>
    <style:style style:name="T1887" style:family="text">
      <style:text-properties style:font-name="Calibri" fo:font-weight="bold" officeooo:rsid="04106ca9" style:font-name-asian="Calibri" style:font-weight-asian="bold" style:font-name-complex="Calibri" style:font-weight-complex="bold"/>
    </style:style>
    <style:style style:name="T1888" style:family="text">
      <style:text-properties officeooo:rsid="03e1eee4"/>
    </style:style>
    <style:style style:name="T1889" style:family="text">
      <style:text-properties officeooo:rsid="03d9bd63"/>
    </style:style>
    <style:style style:name="T1890" style:family="text">
      <style:text-properties officeooo:rsid="01fbb9e3"/>
    </style:style>
    <style:style style:name="T1891" style:family="text">
      <style:text-properties fo:font-weight="normal" officeooo:rsid="01fed99f" style:font-weight-asian="normal" style:font-weight-complex="normal"/>
    </style:style>
    <style:style style:name="T1892" style:family="text">
      <style:text-properties fo:font-weight="normal" officeooo:rsid="02010b42" style:font-weight-asian="normal" style:font-weight-complex="normal"/>
    </style:style>
    <style:style style:name="T1893" style:family="text">
      <style:text-properties fo:font-weight="normal" officeooo:rsid="02023b35" style:font-weight-asian="normal" style:font-weight-complex="normal"/>
    </style:style>
    <style:style style:name="T1894" style:family="text">
      <style:text-properties fo:color="#2a6099" loext:opacity="100%" officeooo:rsid="0414f860"/>
    </style:style>
    <style:style style:name="T1895" style:family="text">
      <style:text-properties fo:color="#2a6099" loext:opacity="100%" officeooo:rsid="03e30234"/>
    </style:style>
    <style:style style:name="T1896" style:family="text">
      <style:text-properties fo:font-weight="normal" officeooo:rsid="04b1b784" style:font-weight-asian="normal" style:font-weight-complex="normal"/>
    </style:style>
    <style:style style:name="T1897" style:family="text">
      <style:text-properties fo:font-weight="normal" officeooo:rsid="04b291cc" style:font-weight-asian="normal" style:font-weight-complex="normal"/>
    </style:style>
    <style:style style:name="T1898" style:family="text">
      <style:text-properties officeooo:rsid="04af9fb6"/>
    </style:style>
    <style:style style:name="T1899" style:family="text">
      <style:text-properties fo:font-weight="normal" officeooo:rsid="04af9fb6" style:font-weight-asian="normal" style:font-weight-complex="normal"/>
    </style:style>
    <style:style style:name="T1900" style:family="text">
      <style:text-properties fo:font-weight="normal" officeooo:rsid="04b44c00" style:font-weight-asian="normal" style:font-weight-complex="normal"/>
    </style:style>
    <style:style style:name="T1901" style:family="text">
      <style:text-properties officeooo:rsid="04b44c00"/>
    </style:style>
    <style:style style:name="T1902" style:family="text">
      <style:text-properties officeooo:rsid="064f9855"/>
    </style:style>
    <style:style style:name="T1903" style:family="text">
      <style:text-properties fo:font-size="14pt" officeooo:rsid="03ef0b27" style:font-size-asian="14pt" style:font-size-complex="14pt"/>
    </style:style>
    <style:style style:name="T1904" style:family="text">
      <style:text-properties fo:font-size="14pt" officeooo:rsid="0260baac" style:font-size-asian="14pt" style:font-size-complex="14pt"/>
    </style:style>
    <style:style style:name="T1905" style:family="text">
      <style:text-properties officeooo:rsid="0643e090"/>
    </style:style>
    <style:style style:name="T1906" style:family="text">
      <style:text-properties fo:color="#000000" loext:opacity="100%" fo:font-size="12pt" fo:font-weight="bold" officeooo:rsid="064f57fb" style:font-size-asian="12pt" style:font-weight-asian="bold" style:font-size-complex="12pt" style:font-weight-complex="bold"/>
    </style:style>
    <style:style style:name="T1907" style:family="text">
      <style:text-properties fo:color="#000000" loext:opacity="100%" fo:font-size="12pt" fo:font-weight="bold" officeooo:rsid="064be1dd" style:font-size-asian="12pt" style:font-weight-asian="bold" style:font-size-complex="12pt" style:font-weight-complex="bold"/>
    </style:style>
    <style:style style:name="T1908" style:family="text">
      <style:text-properties style:text-underline-style="none" fo:font-weight="bold" officeooo:rsid="0643e090" style:font-weight-asian="bold" style:font-weight-complex="bold"/>
    </style:style>
    <style:style style:name="T1909" style:family="text">
      <style:text-properties officeooo:rsid="06443cfa"/>
    </style:style>
    <style:style style:name="T1910" style:family="text">
      <style:text-properties fo:font-weight="bold" officeooo:rsid="06443cfa" style:font-weight-asian="bold" style:font-weight-complex="bold"/>
    </style:style>
    <style:style style:name="T1911" style:family="text">
      <style:text-properties fo:font-weight="normal" officeooo:rsid="06443cfa" style:font-weight-asian="normal" style:font-weight-complex="normal"/>
    </style:style>
    <style:style style:name="T1912" style:family="text">
      <style:text-properties officeooo:rsid="06446b73"/>
    </style:style>
    <style:style style:name="T1913" style:family="text">
      <style:text-properties fo:font-weight="normal" officeooo:rsid="06446b73" style:font-weight-asian="normal" style:font-weight-complex="normal"/>
    </style:style>
    <style:style style:name="T1914" style:family="text">
      <style:text-properties fo:font-weight="normal" officeooo:rsid="0645ecb7" style:font-weight-asian="normal" style:font-weight-complex="normal"/>
    </style:style>
    <style:style style:name="T1915" style:family="text">
      <style:text-properties fo:font-weight="bold" officeooo:rsid="0645ecb7" style:font-weight-asian="bold" style:font-weight-complex="bold"/>
    </style:style>
    <style:style style:name="T1916" style:family="text">
      <style:text-properties fo:font-weight="normal" officeooo:rsid="0646a624" style:font-weight-asian="normal" style:font-weight-complex="normal"/>
    </style:style>
    <style:style style:name="T1917" style:family="text">
      <style:text-properties fo:font-weight="normal" officeooo:rsid="064648ef" style:font-weight-asian="normal" style:font-weight-complex="normal"/>
    </style:style>
    <style:style style:name="T1918" style:family="text">
      <style:text-properties fo:font-weight="bold" officeooo:rsid="0646e8bd" style:font-weight-asian="bold" style:font-weight-complex="bold"/>
    </style:style>
    <style:style style:name="T1919" style:family="text">
      <style:text-properties fo:font-weight="normal" officeooo:rsid="06484dd7" style:font-weight-asian="normal" style:font-weight-complex="normal"/>
    </style:style>
    <style:style style:name="T1920" style:family="text">
      <style:text-properties fo:font-weight="bold" officeooo:rsid="06494730" style:font-weight-asian="bold" style:font-weight-complex="bold"/>
    </style:style>
    <style:style style:name="T1921" style:family="text">
      <style:text-properties fo:font-weight="normal" officeooo:rsid="06494730" style:font-weight-asian="normal" style:font-weight-complex="normal"/>
    </style:style>
    <style:style style:name="T1922" style:family="text">
      <style:text-properties fo:font-weight="normal" officeooo:rsid="064a1534" style:font-weight-asian="normal" style:font-weight-complex="normal"/>
    </style:style>
    <style:style style:name="T1923" style:family="text">
      <style:text-properties fo:font-weight="normal" officeooo:rsid="064b00d7" style:font-weight-asian="normal" style:font-weight-complex="normal"/>
    </style:style>
    <style:style style:name="T1924" style:family="text">
      <style:text-properties officeooo:rsid="064be1dd"/>
    </style:style>
    <style:style style:name="T1925" style:family="text">
      <style:text-properties fo:font-weight="bold" officeooo:rsid="064be1dd" style:font-weight-asian="bold" style:font-weight-complex="bold"/>
    </style:style>
    <style:style style:name="T1926" style:family="text">
      <style:text-properties fo:color="#000000" loext:opacity="100%" officeooo:rsid="064be1dd"/>
    </style:style>
    <style:style style:name="T1927" style:family="text">
      <style:text-properties fo:color="#000000" loext:opacity="100%" officeooo:rsid="064c9984"/>
    </style:style>
    <style:style style:name="T1928" style:family="text">
      <style:text-properties officeooo:rsid="064c8cc5"/>
    </style:style>
    <style:style style:name="T1929" style:family="text">
      <style:text-properties officeooo:rsid="064e3833"/>
    </style:style>
    <style:style style:name="T1930" style:family="text">
      <style:text-properties fo:font-size="13pt" style:text-underline-style="none" fo:font-weight="bold" officeooo:rsid="064e3833" style:font-size-asian="13pt" style:font-weight-asian="bold" style:font-size-complex="13pt" style:font-weight-complex="bold"/>
    </style:style>
    <style:style style:name="T1931" style:family="text">
      <style:text-properties fo:font-size="13pt" style:text-underline-style="none" officeooo:rsid="064e3833" style:font-size-asian="13pt" style:font-size-complex="13pt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mm, 26.18mm, 0mm, 58.79m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from-top" style:vertical-rel="paragraph" style:horizontal-pos="from-left" style:horizontal-rel="paragraph" style:mirror="none" fo:clip="rect(0mm, 0mm, 0mm, 0m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style:vertical-pos="from-top" style:vertical-rel="paragraph" style:horizontal-pos="from-left" style:horizontal-rel="paragraph" style:mirror="none" fo:clip="rect(4.62mm, 9.97mm, 8.11mm, 5.22m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2.7mm" fo:text-indent="-6.35mm" fo:margin-left="12.7m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9.05mm" fo:text-indent="-6.35mm" fo:margin-left="19.05m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5.4mm" fo:text-indent="-6.35mm" fo:margin-left="25.4m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1.75mm" fo:text-indent="-6.35mm" fo:margin-left="31.75m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8.1mm" fo:text-indent="-6.35mm" fo:margin-left="38.1m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4.45mm" fo:text-indent="-6.35mm" fo:margin-left="44.45m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0.8mm" fo:text-indent="-6.35mm" fo:margin-left="50.8m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7.15mm" fo:text-indent="-6.35mm" fo:margin-left="57.15m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3.5mm" fo:text-indent="-6.35mm" fo:margin-left="63.5m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9.85mm" fo:text-indent="-6.35mm" fo:margin-left="69.85mm"/>
        </style:list-level-properties>
      </text:list-level-style-bullet>
    </text:list-style>
    <text:list-style style:name="L2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2.7mm" fo:text-indent="-6.35mm" fo:margin-left="12.7m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9.05mm" fo:text-indent="-6.35mm" fo:margin-left="19.05m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5.4mm" fo:text-indent="-6.35mm" fo:margin-left="25.4m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1.75mm" fo:text-indent="-6.35mm" fo:margin-left="31.75m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8.1mm" fo:text-indent="-6.35mm" fo:margin-left="38.1m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4.45mm" fo:text-indent="-6.35mm" fo:margin-left="44.45m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0.8mm" fo:text-indent="-6.35mm" fo:margin-left="50.8m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7.15mm" fo:text-indent="-6.35mm" fo:margin-left="57.15m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3.5mm" fo:text-indent="-6.35mm" fo:margin-left="63.5m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9.85mm" fo:text-indent="-6.35mm" fo:margin-left="69.85mm"/>
        </style:list-level-properties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202</text:span><text:span text:style-name="T2">6</text:span><text:span text:style-name="T1">-</text:span><text:span text:style-name="T3">0</text:span><text:span text:style-name="T4">8</text:span><text:span text:style-name="T1">-</text:span><text:span text:style-name="T4">27</text:span><text:span text:style-name="T5"> </text:span><text:span text:style-name="T6">Helden Stufe </text:span><text:span text:style-name="T7">3</text:span><text:span text:style-name="T1">.odt</text:span></text:p>
      <text:p text:style-name="P2"><text:span text:style-name="T8">9</text:span><text:span text:style-name="T9"> </text:span>Vorgefertigte Charaktere für <text:span text:style-name="T10">Stufe </text:span><text:span text:style-name="T11">3</text:span> Abenteuer</text:p>
      <text:p text:style-name="P3"><text:s/></text:p>
      <text:p text:style-name="P4"><text:span text:style-name="T12">Lebenspunkte pro Wurf aufgerundet, </text:span><text:span text:style-name="T13">Attribute +2/-1, </text:span><text:span text:style-name="T14">Ausrüstung optimal,</text:span><text:span text:style-name="T15"> </text:span><text:span text:style-name="T14">nicht-magisch, </text:span><text:span text:style-name="T16">Glück minimal</text:span></text:p>
      <text:p text:style-name="P5">Krieger<text:span text:style-name="T17"><text:tab/>Zweihandschwert </text:span><text:span text:style-name="T18">(15)</text:span><text:span text:style-name="T17">, </text:span><text:span text:style-name="T18">3 </text:span><text:span text:style-name="T19">Wurfspeer</text:span><text:span text:style-name="T18">e</text:span><text:span text:style-name="T19"> </text:span><text:span text:style-name="T18">(3)</text:span><text:span text:style-name="T19">, </text:span><text:span text:style-name="T20">Kettenhemd</text:span><text:span text:style-name="T19"> </text:span><text:span text:style-name="T18">(80)</text:span></text:p>
      <text:p text:style-name="P6">Zwerg<text:span text:style-name="T17"><text:tab/>Kriegshammer </text:span><text:span text:style-name="T18">(5)</text:span><text:span text:style-name="T17">, </text:span><text:span text:style-name="T19">Schild </text:span><text:span text:style-name="T18">(10)</text:span><text:span text:style-name="T19">, </text:span><text:span text:style-name="T21">Handaxt (4) </text:span><text:span text:style-name="T20">Kettenhemd</text:span><text:span text:style-name="T19"> </text:span><text:span text:style-name="T18">(80)</text:span></text:p>
      <text:p text:style-name="P7"><text:span text:style-name="T8">Ildavir </text:span>K.<text:tab/><text:span text:style-name="T17">Kriegshammer </text:span><text:span text:style-name="T18">(5)</text:span><text:span text:style-name="T19">, Schild </text:span><text:span text:style-name="T18">(10), </text:span><text:span text:style-name="T22">Heiliges Symbol </text:span><text:span text:style-name="T18">(25)</text:span><text:span text:style-name="T19">, Schuppenpanzer </text:span><text:span text:style-name="T18">(80)</text:span></text:p>
      <text:p text:style-name="P7"><text:span text:style-name="T8">Justitia </text:span>K.<text:tab/><text:span text:style-name="T23">Langschwert</text:span><text:span text:style-name="T17"> </text:span><text:span text:style-name="T18">(</text:span><text:span text:style-name="T24">10</text:span><text:span text:style-name="T18">)</text:span><text:span text:style-name="T19">, Schild </text:span><text:span text:style-name="T18">(10), </text:span><text:span text:style-name="T22">Heiliges Symbol </text:span><text:span text:style-name="T18">(25)</text:span><text:span text:style-name="T19">, Schuppenpanzer </text:span><text:span text:style-name="T18">(80)</text:span></text:p>
      <text:p text:style-name="P8">Magier<text:span text:style-name="T17"> <text:tab/></text:span><text:span text:style-name="T23">Langschwert </text:span><text:span text:style-name="T24">(10)</text:span><text:span text:style-name="T23">, </text:span><text:span text:style-name="T25">Kurzbogen (25+5), </text:span><text:span text:style-name="T19">Waffenrock </text:span><text:span text:style-name="T18">(5)</text:span></text:p>
      <text:p text:style-name="P6">Elb<text:tab/><text:span text:style-name="T17"><text:tab/></text:span><text:span text:style-name="T20">Mithril-Langschwert, </text:span><text:span text:style-name="T17">Langbogen </text:span><text:span text:style-name="T18">(40+5)</text:span><text:span text:style-name="T17">, </text:span><text:span text:style-name="T20">Mithril-Kettenhemd</text:span></text:p>
      <text:p text:style-name="P9">Hobbit<text:tab/><text:span text:style-name="T25">2 Kurzschwerter (14), </text:span><text:span text:style-name="T19">Kurzbogen </text:span><text:span text:style-name="T18">(25+5)</text:span><text:span text:style-name="T17">, </text:span><text:span text:style-name="T20">Kettenhemd</text:span><text:span text:style-name="T19"> </text:span><text:span text:style-name="T18">(80)</text:span></text:p>
      <text:p text:style-name="P10">Dieb<text:span text:style-name="T17"> </text:span><text:span text:style-name="T26">O</text:span><text:span text:style-name="T27">rd.</text:span><text:span text:style-name="T28"><text:tab/></text:span><text:span text:style-name="T25">Langschwert (10), Dolch (3), </text:span><text:span text:style-name="T22">Ga</text:span><text:span text:style-name="T29">r</text:span><text:span text:style-name="T22">rotte </text:span><text:span text:style-name="T18">(2)</text:span><text:span text:style-name="T22">, Totschläger </text:span><text:span text:style-name="T18">(3)</text:span><text:span text:style-name="T22">, </text:span><text:span text:style-name="T18">Kurzbogen (25+5)</text:span><text:span text:style-name="T17">,</text:span></text:p>
      <text:p text:style-name="P10"><text:span text:style-name="T27">&amp;</text:span> <text:span text:style-name="T26">C</text:span><text:span text:style-name="T27">haos</text:span><text:span text:style-name="T25"><text:tab/>Blasrohr (6+1), </text:span><text:span text:style-name="T22">Diebeswerkzeug (</text:span><text:span text:style-name="T18">25</text:span><text:span text:style-name="T22">), </text:span><text:span text:style-name="T19">Lederrüstung </text:span><text:span text:style-name="T18">(5)</text:span></text:p>
      <text:p text:style-name="P11"><text:s/></text:p>
      <text:p text:style-name="P12">Regeln:</text:p>
      <text:list text:style-name="L1">
        <text:list-item>
          <text:p text:style-name="P13">w20, 1<text:span text:style-name="T30">=</text:span>Patzer, 20<text:span text:style-name="T30">=</text:span>Volltreffer, <text:span text:style-name="T30">+/- </text:span>Modifikatoren &amp; Rettungswürfe,</text:p>
        </text:list-item>
        <text:list-item>
          <text:p text:style-name="P13">Fertigkeiten über Beruf, Volk, Klasse (<text:span text:style-name="T30">w</text:span>10)</text:p>
        </text:list-item>
        <text:list-item>
          <text:p text:style-name="P14">pro Runde: <text:span text:style-name="T31">1.</text:span><text:span text:style-name="T32"> </text:span>Bewegung/Waffe ziehen/fallenlassen/Tür öffnen, <text:span text:style-name="T31">2.</text:span><text:span text:style-name="T33"> </text:span>Aktion (Angriff)</text:p>
        </text:list-item>
        <text:list-item>
          <text:p text:style-name="P15">Glück modifiziert: + Volltreffer, <text:span text:style-name="T34">−</text:span> Patzer, <text:span text:style-name="T34">−</text:span> Verderbnis, + <text:span text:style-name="T35">Lieblingswaffe,<text:line-break/></text:span>+ <text:span text:style-name="T35">Lieblingszauber, </text:span>+ <text:span text:style-name="T35">Unheiliges vertreiben</text:span></text:p>
        </text:list-item>
        <text:list-item>
          <text:p text:style-name="P16"><text:span text:style-name="T36">alle: </text:span><text:span text:style-name="T37">nach Wurf </text:span>Glück verbrennen (Boni für Dieb und Hobbit), <text:span text:style-name="T38">aber<text:line-break/></text:span><text:span text:style-name="T39">3: </text:span><text:span text:style-name="T40">−</text:span><text:span text:style-name="T41">3</text:span><text:span text:style-name="T39">,<text:tab/>4-5: </text:span><text:span text:style-name="T40">−</text:span><text:span text:style-name="T41">2</text:span><text:span text:style-name="T39">,<text:tab/>6-8</text:span>: <text:span text:style-name="T40">−1</text:span>,<text:tab/><text:span text:style-name="T39">9-12: </text:span><text:span text:style-name="T41">±0</text:span><text:span text:style-name="T39">,<text:tab/><text:tab/>13-15: </text:span><text:span text:style-name="T41">+1</text:span><text:span text:style-name="T39">,<text:tab/>16-17: </text:span><text:span text:style-name="T41">+2</text:span><text:span text:style-name="T39">,<text:tab/>18: </text:span><text:span text:style-name="T41">+3</text:span></text:p>
        </text:list-item>
        <text:list-item>
          <text:p text:style-name="P16">Magier &amp; Elb: vor <text:span text:style-name="T37">Zauberwurf</text:span> körperliche Attribute verbrennen (Blutmagie)<text:line-break/><text:span text:style-name="T42">Blut, 1 Pfund Fleisch, Finger, Hand, Ohr, Nase, Auge, Haare, Brandzeichen</text:span></text:p>
        </text:list-item>
        <text:list-item>
          <text:p text:style-name="P17"><text:span text:style-name="T43">Kampfwut nach manchen Volltreffern: </text:span><text:span text:style-name="T44">Intelligenz</text:span><text:span text:style-name="T43"> &amp; P</text:span><text:span text:style-name="T44">ersönlichkeit</text:span><text:span text:style-name="T43"> verbrennen<text:line-break/></text:span><text:span text:style-name="T45">j</text:span><text:span text:style-name="T46">e Attributspunkt </text:span><text:span text:style-name="T47">+w</text:span><text:span text:style-name="T46">12 Schaden</text:span></text:p>
        </text:list-item>
        <text:list-item>
          <text:p text:style-name="P17"><text:span text:style-name="T46">Verlorene Attributspunkte </text:span><text:span text:style-name="T48">außer Glück </text:span><text:span text:style-name="T46">heilen mit 1 Punkt pro </text:span><text:span text:style-name="T47">Nacht.</text:span></text:p>
        </text:list-item>
        <text:list-item>
          <text:p text:style-name="P18"><text:span text:style-name="T17">0 Lebenspunkte: </text:span><text:span text:style-name="T49">Stufe (d.h. hier: </text:span><text:span text:style-name="T17">1</text:span><text:span text:style-name="T49">)</text:span><text:span text:style-name="T17"> Runde zum heilen </text:span><text:span text:style-name="T50">−</text:span><text:span text:style-name="T51">1 Attribut</text:span><text:span text:style-name="T52">spunkt</text:span><text:span text:style-name="T17">, sonst tot</text:span></text:p>
        </text:list-item>
        <text:list-item>
          <text:p text:style-name="P19"><text:span text:style-name="T53">+</text:span><text:span text:style-name="T17">1 Lebenspunkt pro Nachtruhe </text:span><text:span text:style-name="T54">und</text:span><text:span text:style-name="T55"> Tag im Bett, </text:span><text:span text:style-name="T54">+1 Attributspunkt dergleichen</text:span></text:p>
        </text:list-item>
        <text:list-item>
          <text:p text:style-name="P20"><text:span text:style-name="T17">beidhändig: Geschick 16-</text:span><text:span text:style-name="T56">17</text:span><text:span text:style-name="T17">: wie Hobbit, normale Patzer, Volltreffer nicht autom</text:span><text:span text:style-name="T56">atisch/n</text:span><text:span text:style-name="T17">ur rechts; allgemein: </text:span><text:span text:style-name="T50">−</text:span><text:span text:style-name="T17">(Geschickmod-3)w, </text:span><text:span text:style-name="T57">≤</text:span><text:span text:style-name="T56">w14 keine Volltreffer</text:span></text:p>
        </text:list-item>
        <text:list-item>
          <text:p text:style-name="P21"><text:span text:style-name="T56">Rückzug</text:span><text:span text:style-name="T17"> im Nahkampf: freier Gelegenheitsangriff</text:span></text:p>
        </text:list-item>
        <text:list-item>
          <text:p text:style-name="P22">in Nahkampf schießen: wenn nicht getroffen 50% Gefährten zu treffen</text:p>
        </text:list-item>
        <text:list-item>
          <text:p text:style-name="P23">brennen: w6 Schaden/Runde, löschen: Reflex 10</text:p>
        </text:list-item>
        <text:list-item>
          <text:p text:style-name="P24"><text:span text:style-name="T58">f</text:span><text:span text:style-name="T17">allen: w6 pro 3m, 6=Knochenbruch </text:span><text:span text:style-name="T59">(Stärke oder Geschick </text:span><text:span text:style-name="T50">−</text:span><text:span text:style-name="T59">1), </text:span><text:span text:style-name="T60">vom Pferd: w4</text:span></text:p>
        </text:list-item>
        <text:list-item>
          <text:p text:style-name="P22">Festhalten: Stärke Vergleichswurf pro Runde</text:p>
        </text:list-item>
        <text:list-item>
          <text:p text:style-name="P22">nicht-tödlicher Schaden: <text:span text:style-name="T61">−</text:span>1w</text:p>
        </text:list-item>
        <text:list-item>
          <text:p text:style-name="P22">unbewaffnet/Stein werfen: w3 Schaden</text:p>
        </text:list-item>
        <text:list-item>
          <text:p text:style-name="P25">Konzentration (Zauber): keine Aktionen außer Bewegung/2, Treffer: Willen 11</text:p>
        </text:list-item>
        <text:list-item>
          <text:p text:style-name="P26">Zauber umkehren: <text:span text:style-name="T61">−</text:span>w (w16 statt w20)</text:p>
        </text:list-item>
        <text:list-item>
          <text:p text:style-name="P27">Sturmangriff: min. ½ Bewegung, Angriff +2, Rüstungsklasse<text:span text:style-name="T61">−</text:span>2</text:p>
        </text:list-item>
        <text:list-item>
          <text:p text:style-name="P28"><text:span text:style-name="T17">Reiterkampf: </text:span><text:span text:style-name="T62">immer RK+1; </text:span><text:span text:style-name="T17">jede Heldentat: Schild zerschmettert/</text:span><text:span text:style-name="T63">RK-1</text:span><text:span text:style-name="T17">;<text:line-break/>abwerfen/umstoßen: Zähigkeit 10-Heldenwurf; </text:span><text:span text:style-name="T63">gegen Fußkämpfer: Angriff+1;<text:line-break/>Pferd erschreckt/</text:span><text:span text:style-name="T64">verwundet</text:span><text:span text:style-name="T63">: Reflex; </text:span><text:span text:style-name="T17">vom Pferd fallen: w4 </text:span><text:span text:style-name="T65">Schaden, </text:span><text:span text:style-name="T63">am Boden</text:span><text:span text:style-name="T65">;<text:line-break/></text:span><text:span text:style-name="T66">Sturmangriff: Lanze/Speer doppelter Schaden</text:span></text:p>
        </text:list-item>
        <text:list-item>
          <text:p text:style-name="P29">20 Punkte Zauberbrand: automatische 20 (kein Wurf nötig)</text:p>
        </text:list-item>
        <text:list-item>
          <text:p text:style-name="P29">Zauberbrand &amp; Patzer: 1 Attributspunkt permanent verloren</text:p>
        </text:list-item>
        <text:list-item>
          <text:p text:style-name="P30">Rituale, Zauberkreis, Zutaten</text:p>
        </text:list-item>
        <text:list-item>
          <text:p text:style-name="P31"><text:span text:style-name="T67">Verteidigen statt Angriff: w20=AC</text:span><text:span text:style-name="T68"><text:tab/><text:tab/><text:tab/><text:tab/><text:tab/><text:tab/><text:tab/><text:tab/><text:tab/></text:span></text:p>
        </text:list-item>
      </text:list>
      <text:p text:style-name="P32"><text:line-break/><text:span text:style-name="T69">Schwarzes Lotusöl</text:span><text:span text:style-name="T70"> Lebenspunkte +w10, nach w4 Stunden -w6</text:span></text:p>
      <text:p text:style-name="P33"><text:span text:style-name="T71"><text:s/>K </text:span><text:span text:style-name="T72">rieger</text:span></text:p>
      <text:p text:style-name="P34"><text:span text:style-name="T73">N</text:span><text:span text:style-name="T74">ame</text:span><text:span text:style-name="T75"><text:tab/><text:tab/></text:span><text:span text:style-name="T76"><text:tab/><text:tab/><text:tab/><text:tab/><text:tab/><text:tab/></text:span><text:span text:style-name="T75"><text:tab/><text:tab/><text:tab/><text:tab/></text:span><text:span text:style-name="T77">S</text:span><text:span text:style-name="T78">tufe</text:span><text:span text:style-name="T79"><text:tab/><text:tab/><text:tab/></text:span><text:span text:style-name="T80">3</text:span></text:p>
      <text:p text:style-name="P35"><text:span text:style-name="T81">B</text:span><text:span text:style-name="T40">eruf</text:span><text:tab/><text:tab/><text:span text:style-name="T82">Holzknecht</text:span><text:tab/><text:tab/><text:tab/><text:tab/><text:tab/><text:tab/><text:tab/><text:tab/><text:span text:style-name="T83">E</text:span><text:span text:style-name="T84">rfahrung</text:span> <text:tab/><text:tab/><text:span text:style-name="T80">1 </text:span><text:span text:style-name="T85">1</text:span><text:span text:style-name="T86">0</text:span></text:p>
      <text:p text:style-name="P36"><text:span text:style-name="T81">G</text:span><text:span text:style-name="T40">esinnung</text:span><text:tab/><text:span text:style-name="T87"><text:tab/><text:tab/></text:span><text:span text:style-name="T88"> <text:s text:c="3"/></text:span><text:tab/><text:span text:style-name="T81">I</text:span><text:span text:style-name="T40">nitiative</text:span><text:span text:style-name="T89"><text:tab/></text:span><text:span text:style-name="T90">w</text:span><text:span text:style-name="T91">16+</text:span><text:span text:style-name="T85">3</text:span><text:span text:style-name="T92"><text:tab/><text:tab/><text:tab/></text:span><text:span text:style-name="T93">B</text:span><text:span text:style-name="T94">ewegung</text:span><text:span text:style-name="T92"><text:tab/><text:tab/></text:span><text:span text:style-name="T85">6</text:span><text:span text:style-name="T95"> </text:span><text:span text:style-name="T96">m</text:span></text:p>
      <text:p text:style-name="P37"><text:span text:style-name="T97"><text:tab/><text:tab/><text:tab/><text:tab/><text:tab/><text:tab/></text:span><text:span text:style-name="T98">(</text:span><text:span text:style-name="T99">+Stufe</text:span><text:span text:style-name="T98">)</text:span><text:span text:style-name="T97"><text:tab/><text:tab/></text:span><text:span text:style-name="T100"><text:tab/></text:span><text:span text:style-name="T97"><text:tab/><text:tab/><text:tab/></text:span><text:span text:style-name="T101">H</text:span><text:span text:style-name="T102">eldenwürfel</text:span><text:span text:style-name="T97"><text:tab/></text:span><text:span text:style-name="T91">w</text:span><text:span text:style-name="T103">5</text:span></text:p>
      <text:p text:style-name="P38"><text:span text:style-name="T100"><text:tab/><text:tab/><text:tab/><text:tab/><text:tab/><text:tab/></text:span><text:span text:style-name="T104">M</text:span><text:span text:style-name="T105">alus</text:span><text:span text:style-name="T10"><text:tab/><text:tab/></text:span><text:span text:style-name="T106">−</text:span><text:span text:style-name="T107">8</text:span><text:span text:style-name="T100"><text:tab/><text:tab/><text:tab/><text:tab/></text:span><text:span text:style-name="T108">K</text:span><text:span text:style-name="T109">rit</text:span><text:span text:style-name="T110">.</text:span><text:span text:style-name="T91"><text:tab/>19-20<text:tab/>w1</text:span><text:span text:style-name="T103">6 </text:span><text:span text:style-name="T111">Tab. </text:span><text:span text:style-name="T91">I</text:span><text:span text:style-name="T103">V</text:span></text:p>
      <text:p text:style-name="P39"><text:span text:style-name="T81">R</text:span><text:span text:style-name="T40">üst</text:span><text:span text:style-name="T112">ung</text:span><text:span text:style-name="T113"><text:tab/></text:span><text:tab/><text:span text:style-name="T114">1</text:span><text:span text:style-name="T85">8</text:span><text:tab/><text:span text:style-name="T115">Plattenpanzer</text:span><text:span text:style-name="T116"> </text:span><text:span text:style-name="T117">(RK</text:span><text:span text:style-name="T118">8</text:span><text:span text:style-name="T117">)<text:tab/><text:tab/></text:span><text:span text:style-name="T119"><text:tab/></text:span><text:tab/><text:tab/><text:span text:style-name="T120">P</text:span><text:span text:style-name="T121">atzer</text:span><text:span text:style-name="T100"><text:tab/><text:tab/><text:tab/></text:span><text:span text:style-name="T91">w1</text:span><text:span text:style-name="T122">6</text:span></text:p>
      <text:p text:style-name="P39"><text:span text:style-name="T81">L</text:span><text:span text:style-name="T40">eben</text:span><text:tab/><text:tab/><text:span text:style-name="T85">23</text:span><text:span text:style-name="T114"><text:tab/></text:span><text:span text:style-name="T123">(</text:span><text:span text:style-name="T124">w4+</text:span><text:span text:style-name="T125">3</text:span><text:span text:style-name="T123">w12</text:span><text:span text:style-name="T126">+</text:span><text:span text:style-name="T127">1</text:span><text:span text:style-name="T123">)<text:tab/><text:tab/><text:tab/></text:span><text:span text:style-name="T128"><text:tab/></text:span><text:span text:style-name="T129"><text:tab/></text:span><text:span text:style-name="T130"><text:tab/><text:tab/></text:span><text:span text:style-name="T131">A</text:span><text:span text:style-name="T132">ngriff<text:tab/></text:span><text:span text:style-name="T131">S</text:span><text:span text:style-name="T132">chaden<text:tab/></text:span></text:p>
      <text:p text:style-name="P40"><text:span text:style-name="T133">S</text:span><text:span text:style-name="T134">tärke</text:span><text:span text:style-name="T135"><text:tab/><text:tab/><text:tab/></text:span><text:span text:style-name="T136">16</text:span><text:span text:style-name="T137"><text:tab/></text:span><text:span text:style-name="T138">+2</text:span><text:span text:style-name="T137"><text:tab/></text:span><text:span text:style-name="T139"><text:tab/><text:tab/><text:tab/><text:tab/></text:span><text:span text:style-name="T140">N</text:span><text:span text:style-name="T141">ahkampf</text:span><text:span text:style-name="T142"><text:tab/></text:span><text:span text:style-name="T143">+</text:span><text:span text:style-name="T144">w</text:span><text:span text:style-name="T145">5</text:span><text:span text:style-name="T143">+2</text:span><text:span text:style-name="T144"><text:tab/></text:span><text:span text:style-name="T143">+</text:span><text:span text:style-name="T144">w</text:span><text:span text:style-name="T145">5</text:span><text:span text:style-name="T143">+2<text:tab/></text:span></text:p>
      <text:p text:style-name="P41"><text:span text:style-name="T133">G</text:span><text:span text:style-name="T134">eschick</text:span><text:span text:style-name="T135"><text:tab/><text:tab/><text:tab/></text:span><text:span text:style-name="T136">1</text:span><text:span text:style-name="T146">2</text:span><text:span text:style-name="T147"><text:tab/></text:span><text:span text:style-name="T148"> <text:s/></text:span><text:span text:style-name="T149"><text:s text:c="2"/><text:tab/></text:span><text:span text:style-name="T150"> </text:span><text:span text:style-name="T151">R</text:span><text:span text:style-name="T152">eflex</text:span><text:span text:style-name="T139"><text:tab/> <text:s text:c="3"/></text:span><text:span text:style-name="T91">+</text:span><text:span text:style-name="T103">1</text:span><text:span text:style-name="T153"><text:tab/></text:span><text:span text:style-name="T139"><text:tab/></text:span><text:span text:style-name="T140">F</text:span><text:span text:style-name="T141">ernkampf</text:span><text:span text:style-name="T142"><text:tab/></text:span><text:span text:style-name="T143">+w</text:span><text:span text:style-name="T145">5</text:span><text:span text:style-name="T154"><text:tab/></text:span><text:span text:style-name="T144"><text:tab/></text:span><text:span text:style-name="T143">+</text:span><text:span text:style-name="T144">w</text:span><text:span text:style-name="T145">5<text:tab/><text:tab/></text:span></text:p>
      <text:p text:style-name="P42"><text:span text:style-name="T133">A</text:span><text:span text:style-name="T134">usdauer</text:span><text:span text:style-name="T135"><text:tab/><text:tab/></text:span><text:span text:style-name="T136">1</text:span><text:span text:style-name="T146">2</text:span><text:span text:style-name="T137"><text:tab/></text:span><text:span text:style-name="T138"><text:tab/></text:span><text:span text:style-name="T150"> </text:span><text:span text:style-name="T151">Z</text:span><text:span text:style-name="T152">ähigkeit</text:span><text:span text:style-name="T139"> </text:span><text:span text:style-name="T91">+2</text:span><text:span text:style-name="T153"><text:tab/></text:span><text:span text:style-name="T139"><text:tab/></text:span><text:span text:style-name="T140">L</text:span><text:span text:style-name="T141">ieblingswaffe</text:span><text:span text:style-name="T142"><text:tab/></text:span><text:span text:style-name="T155">Kriegsaxt</text:span><text:span text:style-name="T156"> </text:span><text:span text:style-name="T157">0<text:tab/></text:span></text:p>
      <text:p text:style-name="P41"><text:span text:style-name="T133">P</text:span><text:span text:style-name="T134">ersönlichkeit</text:span><text:span text:style-name="T135"><text:tab/></text:span><text:span text:style-name="T158">1 1</text:span><text:span text:style-name="T137"><text:tab/></text:span><text:span text:style-name="T138"><text:tab/></text:span><text:span text:style-name="T159"> </text:span><text:span text:style-name="T151">W</text:span><text:span text:style-name="T152">illen</text:span><text:span text:style-name="T139"><text:tab/> <text:s text:c="2"/></text:span><text:span text:style-name="T106"><text:s/></text:span><text:span text:style-name="T160">+1</text:span></text:p>
      <text:p text:style-name="P41"><text:span text:style-name="T133">I</text:span><text:span text:style-name="T134">ntelligenz</text:span><text:span text:style-name="T135"><text:tab/><text:tab/> </text:span><text:span text:style-name="T147">8</text:span><text:span text:style-name="T137"><text:tab/></text:span><text:span text:style-name="T161">-</text:span><text:span text:style-name="T138">1<text:tab/></text:span><text:span text:style-name="T162"> </text:span><text:span text:style-name="T151">S</text:span><text:span text:style-name="T152">prachen</text:span><text:span text:style-name="T139"><text:tab/></text:span><text:span text:style-name="T163">Gemein</text:span><text:span text:style-name="T164">sprache</text:span></text:p>
      <text:p text:style-name="P43"><text:span text:style-name="T133">G</text:span><text:span text:style-name="T134">lück</text:span><text:span text:style-name="T135"><text:tab/><text:tab/><text:tab/></text:span><text:span text:style-name="T136"> </text:span><text:span text:style-name="T165">9</text:span><text:span text:style-name="T149"><text:tab/> <text:s text:c="3"/><text:tab/></text:span><text:span text:style-name="T150"> </text:span><text:span text:style-name="T151">S</text:span><text:span text:style-name="T152">chicksal</text:span><text:span text:style-name="T139"><text:tab/></text:span><text:span text:style-name="T166">Eisenfresser</text:span><text:span text:style-name="T164">: </text:span><text:span text:style-name="T167">Lebenspunkte</text:span><text:span text:style-name="T168">+</text:span><text:span text:style-name="T169">1</text:span></text:p>
      <text:p text:style-name="P44"><text:span text:style-name="T170">3/4-</text:span><text:span text:style-name="T171">5</text:span><text:span text:style-name="T170">/6-</text:span><text:span text:style-name="T171">8</text:span><text:span text:style-name="T170">/9-</text:span><text:span text:style-name="T171">12</text:span><text:span text:style-name="T170">/13-</text:span><text:span text:style-name="T171">15</text:span><text:span text:style-name="T170">/16-</text:span><text:span text:style-name="T171">17</text:span><text:span text:style-name="T170">/18</text:span></text:p>
      <text:p text:style-name="P45"><text:span text:style-name="T81">N</text:span><text:span text:style-name="T172">ahkampfwaffen</text:span><text:span text:style-name="T40"><text:tab/></text:span><text:span text:style-name="T81">A</text:span><text:span text:style-name="T40">ngriff<text:tab/><text:tab/></text:span><text:span text:style-name="T81">S</text:span><text:span text:style-name="T40">chaden <text:s text:c="5"/></text:span></text:p>
      <text:p text:style-name="P46"><text:span text:style-name="T173">Kriegsaxt </text:span><text:span text:style-name="T174">(2h)</text:span><text:span text:style-name="T91"><text:tab/><text:tab/></text:span><text:span text:style-name="T114">w20+w</text:span><text:span text:style-name="T103">5</text:span><text:span text:style-name="T114">+2</text:span><text:span text:style-name="T90"><text:tab/></text:span><text:span text:style-name="T114">w10+w</text:span><text:span text:style-name="T103">5</text:span><text:span text:style-name="T114">+2</text:span><text:span text:style-name="T175"><text:tab/></text:span><text:span text:style-name="T176"><text:tab/><text:tab/><text:tab/><text:tab/><text:tab/><text:tab/><text:tab/><text:tab/><text:tab/></text:span></text:p>
      <text:p text:style-name="P46"><text:span text:style-name="T91">Zweihandschwert<text:tab/><text:tab/></text:span><text:span text:style-name="T114">w20+w</text:span><text:span text:style-name="T103">5</text:span><text:span text:style-name="T114">+2</text:span><text:span text:style-name="T90"><text:tab/></text:span><text:span text:style-name="T114">w10+w</text:span><text:span text:style-name="T103">5</text:span><text:span text:style-name="T114">+2</text:span><text:span text:style-name="T175"><text:tab/></text:span><text:span text:style-name="T176"><text:tab/><text:tab/><text:tab/><text:tab/><text:tab/><text:tab/><text:tab/><text:tab/><text:tab/></text:span></text:p>
      <text:p text:style-name="P46"><text:span text:style-name="T177">unbewaffnet</text:span><text:span text:style-name="T90"><text:tab/><text:tab/><text:tab/></text:span><text:span text:style-name="T114">w20+w</text:span><text:span text:style-name="T103">5</text:span><text:span text:style-name="T114">+2</text:span><text:span text:style-name="T90"><text:tab/></text:span><text:span text:style-name="T177">w3</text:span><text:span text:style-name="T178">+w</text:span><text:span text:style-name="T103">5</text:span><text:span text:style-name="T178">+2</text:span><text:span text:style-name="T179"><text:tab/></text:span><text:span text:style-name="T180"><text:tab/><text:tab/><text:tab/><text:tab/><text:tab/><text:tab/><text:tab/><text:tab/><text:tab/></text:span></text:p>
      <text:p text:style-name="P47"><text:span text:style-name="T181"><text:tab/><text:tab/><text:tab/><text:tab/> <text:s text:c="7"/></text:span><text:span text:style-name="T182"><text:tab/></text:span><text:span text:style-name="T181"><text:tab/><text:tab/> <text:s text:c="3"/></text:span><text:span text:style-name="T182"><text:tab/></text:span><text:span text:style-name="T181"><text:tab/><text:tab/> <text:s text:c="3"/></text:span><text:span text:style-name="T182"><text:tab/></text:span><text:span text:style-name="T181"><text:tab/><text:tab/><text:tab/><text:tab/><text:tab/><text:tab/><text:tab/><text:tab/><text:tab/></text:span></text:p>
      <text:p text:style-name="P47"><text:span text:style-name="T181"><text:tab/><text:tab/><text:tab/><text:tab/> <text:s text:c="7"/></text:span><text:span text:style-name="T182"><text:tab/></text:span><text:span text:style-name="T181"><text:tab/><text:tab/> <text:s text:c="3"/></text:span><text:span text:style-name="T182"><text:tab/></text:span><text:span text:style-name="T181"><text:tab/><text:tab/> <text:s text:c="3"/></text:span><text:span text:style-name="T182"><text:tab/></text:span><text:span text:style-name="T181"><text:tab/><text:tab/><text:tab/><text:tab/><text:tab/><text:tab/><text:tab/><text:tab/><text:tab/></text:span></text:p>
      <text:p text:style-name="P46"><text:span text:style-name="T81">F</text:span><text:span text:style-name="T172">ernkampfwaffen</text:span><text:span text:style-name="T40"><text:tab/></text:span><text:span text:style-name="T81">A</text:span><text:span text:style-name="T40">ngriff<text:tab/><text:tab/></text:span><text:span text:style-name="T81">S</text:span><text:span text:style-name="T40">chaden<text:tab/><text:tab/></text:span><text:span text:style-name="T81">R</text:span><text:span text:style-name="T40">eichw</text:span><text:span text:style-name="T183">eite</text:span><text:span text:style-name="T184"> </text:span><text:span text:style-name="T185">-/-2/-w</text:span></text:p>
      <text:p text:style-name="P46"><text:span text:style-name="T90">3 Wurfspeere<text:tab/><text:tab/></text:span><text:span text:style-name="T114">w20+w</text:span><text:span text:style-name="T103">5</text:span><text:span text:style-name="T186"><text:tab/></text:span><text:span text:style-name="T90"><text:tab/></text:span><text:span text:style-name="T114">w6+w</text:span><text:span text:style-name="T103">5</text:span><text:span text:style-name="T90"><text:tab/><text:tab/></text:span><text:span text:style-name="T178">9 </text:span><text:span text:style-name="T90">/</text:span><text:span text:style-name="T178">18</text:span><text:span text:style-name="T90">/</text:span><text:span text:style-name="T178">27</text:span><text:span text:style-name="T187"><text:tab/><text:tab/></text:span><text:span text:style-name="T188"><text:tab/><text:tab/><text:tab/><text:tab/><text:tab/><text:tab/></text:span></text:p>
      <text:p text:style-name="P46"><text:span text:style-name="T87"><text:tab/><text:tab/><text:tab/><text:tab/> <text:s text:c="7"/></text:span><text:tab/><text:span text:style-name="T87"><text:tab/><text:tab/> <text:s text:c="3"/></text:span><text:tab/><text:span text:style-name="T87"><text:tab/><text:tab/> <text:s text:c="3"/></text:span><text:tab/><text:span text:style-name="T87"> <text:s text:c="4"/></text:span>/<text:span text:style-name="T87"> <text:s text:c="4"/></text:span>/<text:span text:style-name="T87"> <text:s text:c="4"/></text:span><text:tab/><text:tab/><text:span text:style-name="T188"><text:tab/><text:tab/><text:tab/><text:tab/><text:tab/><text:tab/></text:span></text:p>
      <text:p text:style-name="P46"><text:span text:style-name="T87"><text:tab/><text:tab/><text:tab/><text:tab/> <text:s text:c="7"/></text:span><text:tab/><text:span text:style-name="T87"><text:tab/><text:tab/> <text:s text:c="3"/></text:span><text:tab/><text:span text:style-name="T87"><text:tab/><text:tab/> <text:s text:c="3"/></text:span><text:tab/><text:span text:style-name="T87"> <text:s text:c="4"/></text:span>/<text:span text:style-name="T87"> <text:s text:c="4"/></text:span>/<text:span text:style-name="T87"> <text:s text:c="4"/></text:span><text:tab/><text:tab/><text:span text:style-name="T188"><text:tab/><text:tab/><text:tab/><text:tab/><text:tab/><text:tab/></text:span></text:p>
      <text:p text:style-name="P48"><text:span text:style-name="T189">A</text:span><text:span text:style-name="T190">us</text:span><text:span text:style-name="T191">rüstung</text:span><text:span text:style-name="T192"><text:tab/><text:tab/><text:tab/><text:tab/><text:tab/><text:tab/><text:tab/><text:tab/><text:tab/> <text:s text:c="5"/></text:span><text:span text:style-name="T193">-<text:tab/></text:span><text:span text:style-name="T194">Gold</text:span><text:span text:style-name="T195"><text:tab/> <text:s text:c="3"/></text:span><text:span text:style-name="T196">15<text:tab/></text:span><text:span text:style-name="T197">Silbe</text:span><text:span text:style-name="T198">r <text:s text:c="6"/></text:span><text:span text:style-name="T195"><text:s text:c="2"/></text:span><text:span text:style-name="T199">33<text:tab/></text:span><text:span text:style-name="T200">Kupfer</text:span></text:p>
      <text:p text:style-name="P49"><text:span text:style-name="T117">Wildschweinfell, </text:span><text:span text:style-name="T201">Fackel, Ration, Wasserschlauch, Handbeil</text:span></text:p>
      <text:p text:style-name="P50"><text:tab/><text:tab/><text:tab/><text:tab/><text:tab/><text:tab/><text:tab/><text:tab/><text:tab/><text:tab/><text:tab/><text:tab/><text:tab/><text:tab/><text:tab/><text:tab/><text:tab/><text:tab/><text:tab/><text:tab/></text:p>
      <text:p text:style-name="P50"><text:tab/><text:tab/><text:tab/><text:tab/><text:tab/><text:tab/><text:tab/><text:tab/><text:tab/><text:tab/><text:tab/><text:tab/><text:tab/><text:tab/><text:tab/><text:tab/><text:tab/><text:tab/><text:tab/><text:tab/></text:p>
      <text:p text:style-name="P51"><text:span text:style-name="T202">Beispiele </text:span><text:span text:style-name="T203">für </text:span><text:span text:style-name="T204">Heldenwürfel</text:span><text:span text:style-name="T205"> </text:span><text:span text:style-name="T203">= 3, </text:span><text:span text:style-name="T206">eigene Vorschläge sind erwünscht, aber kein Zusatzschaden</text:span><text:span text:style-name="T207"><text:tab/></text:span></text:p>
      <text:p text:style-name="P52"><text:span text:style-name="T208">Zurückstoßen</text:span><text:span text:style-name="T209"> </text:span><text:span text:style-name="T210">normal großes Wesen </text:span><text:span text:style-name="T211">oder Objekt </text:span><text:span text:style-name="T212">Bewegung/3</text:span><text:span text:style-name="T213"> </text:span><text:span text:style-name="T214">zurück </text:span><text:span text:style-name="T215">(auch über Abhang)<text:tab/><text:tab/><text:tab/></text:span></text:p>
      <text:p text:style-name="P52"><text:span text:style-name="T208">U</text:span><text:span text:style-name="T216">m</text:span><text:span text:style-name="T208">reißen</text:span><text:span text:style-name="T214"> </text:span><text:span text:style-name="T217">Reflex gegen Angriffswurf oder am Boden </text:span><text:span text:style-name="T209">(RK -2, aufstehen=Aktion)<text:tab/><text:tab/><text:tab/><text:tab/><text:tab/></text:span></text:p>
      <text:p text:style-name="P52"><text:span text:style-name="T208">Springen</text:span><text:span text:style-name="T209"> </text:span><text:span text:style-name="T212">Bewegung/3 </text:span><text:span text:style-name="T214">über Abgrund/</text:span><text:span text:style-name="T209">in Deckung </text:span><text:span text:style-name="T218">(-2)</text:span><text:span text:style-name="T209">/</text:span>auf erhöhte Position <text:span text:style-name="T218">(-1)<text:tab/><text:tab/><text:tab/><text:tab/><text:tab/></text:span></text:p>
      <text:p text:style-name="P52"><text:span text:style-name="T208">E</text:span><text:span text:style-name="T219">ntwaffnen</text:span><text:span text:style-name="T220"> Zähigkeit </text:span><text:span text:style-name="T221">gegen </text:span><text:span text:style-name="T220">Angriffswurf/</text:span><text:span text:style-name="T215">2 </text:span><text:span text:style-name="T210">oder Waffe am Boden (aufheben=Aktion)<text:tab/><text:tab/><text:tab/><text:tab/></text:span></text:p>
      <text:p text:style-name="P52"><text:span text:style-name="T222">Festhalten</text:span><text:span text:style-name="T223"> Zähigkeit gegen Angriffswurf, dann Stärkevergleich pro Runde </text:span><text:span text:style-name="T224">(Angriffe +d)<text:tab/><text:tab/><text:tab/></text:span></text:p>
      <text:p text:style-name="P52"><text:span text:style-name="T208">Blenden</text:span><text:span text:style-name="T209"> </text:span><text:span text:style-name="T225">nächster </text:span><text:span text:style-name="T226">Angriff -</text:span><text:span text:style-name="T209">2<text:tab/><text:tab/><text:tab/><text:tab/><text:tab/></text:span><text:span text:style-name="T40">Rüstung</text:span> <text:span text:style-name="T40">beschädigen</text:span> <text:span text:style-name="T226">RK </text:span><text:span text:style-name="T227">-</text:span><text:span text:style-name="T228">1<text:tab/><text:tab/><text:tab/><text:tab/><text:tab/></text:span></text:p>
      <text:p text:style-name="P52"><text:span text:style-name="T208">S</text:span><text:span text:style-name="T229">chützen</text:span><text:span text:style-name="T230"> </text:span><text:span text:style-name="T209">1 </text:span><text:span text:style-name="T231">Gefährte RK </text:span><text:span text:style-name="T230">+</text:span><text:span text:style-name="T232">HW<text:tab/><text:tab/><text:tab/><text:tab/><text:tab/></text:span><text:span text:style-name="T233">Hals</text:span><text:span text:style-name="T234">treffer</text:span><text:span text:style-name="T235"> </text:span><text:span text:style-name="T236">alle </text:span><text:span text:style-name="T235">Zauberwü</text:span><text:span text:style-name="T236">r</text:span><text:span text:style-name="T235">fe</text:span><text:span text:style-name="T236"> </text:span><text:span text:style-name="T235">-2<text:tab/><text:tab/><text:tab/><text:tab/></text:span></text:p>
      <text:p text:style-name="P52"><text:span text:style-name="T208">Verteidigungshaltung</text:span><text:span text:style-name="T237"> </text:span><text:span text:style-name="T238">nächste </text:span><text:span text:style-name="T239">Runde </text:span><text:span text:style-name="T230">RK+</text:span><text:span text:style-name="T240">1<text:tab/><text:tab/></text:span><text:span text:style-name="T241">Rundums</text:span><text:span text:style-name="T242">chlag</text:span><text:span text:style-name="T237"> </text:span><text:span text:style-name="T243">1/</text:span><text:span text:style-name="T209">2</text:span><text:span text:style-name="T243"> Schaden </text:span><text:span text:style-name="T209">gegen 2 Gegner<text:tab/><text:tab/></text:span></text:p>
      <text:p text:style-name="P52"><text:span text:style-name="T244">„</text:span><text:span text:style-name="T208">Attacke!“</text:span><text:span text:style-name="T245"> </text:span><text:span text:style-name="T246">2</text:span><text:span text:style-name="T209"> </text:span><text:span text:style-name="T231">Gefährte</text:span><text:span text:style-name="T246">n</text:span><text:span text:style-name="T231"> </text:span><text:span text:style-name="T209">nächster </text:span><text:span text:style-name="T245">Angriff+1<text:tab/><text:tab/></text:span><text:span text:style-name="T244">„</text:span><text:span text:style-name="T247">Standh</text:span><text:span text:style-name="T248">alten</text:span><text:span text:style-name="T208">!“</text:span><text:span text:style-name="T245"> </text:span><text:span text:style-name="T246">2</text:span><text:span text:style-name="T209"> </text:span><text:span text:style-name="T231">Gefährte</text:span><text:span text:style-name="T246">n</text:span><text:span text:style-name="T231"> </text:span><text:span text:style-name="T209">nächste </text:span><text:span text:style-name="T246">Runde</text:span><text:span text:style-name="T209"> </text:span><text:span text:style-name="T246">RK+1<text:tab/></text:span></text:p>
      <text:p text:style-name="P52"><text:span text:style-name="T244">„</text:span><text:span text:style-name="T247">Nicht aufgeben</text:span><text:span text:style-name="T208">!“</text:span><text:span text:style-name="T245"> </text:span><text:span text:style-name="T211">alle</text:span><text:span text:style-name="T209"> </text:span><text:span text:style-name="T231">Gefährte</text:span><text:span text:style-name="T246">n</text:span><text:span text:style-name="T231"> </text:span><text:span text:style-name="T249">2. </text:span><text:span text:style-name="T211">Moralwurf<text:tab/></text:span><text:span text:style-name="T244">„</text:span><text:span text:style-name="T250">Wir siegen</text:span><text:span text:style-name="T208">!“</text:span><text:span text:style-name="T245"> </text:span><text:span text:style-name="T212">alle</text:span><text:span text:style-name="T209"> </text:span><text:span text:style-name="T231">Gefährte</text:span><text:span text:style-name="T246">n</text:span><text:span text:style-name="T231"> </text:span><text:span text:style-name="T211">Moral +</text:span><text:span text:style-name="T249">2<text:tab/><text:tab/><text:tab/></text:span></text:p>
      <text:p text:style-name="P53"><text:span text:style-name="T40">„</text:span><text:span text:style-name="T251">Flieht oder </text:span><text:span text:style-name="T252">Sterbt</text:span><text:span text:style-name="T253">!“</text:span><text:span text:style-name="T254"> Gegner Moralwurf gegen 13<text:tab/></text:span><text:span text:style-name="T253">Betäuben</text:span><text:span text:style-name="T254"> </text:span><text:span text:style-name="T212">1</text:span><text:span text:style-name="T254"> Runde bewusstlos wenn 0 Leben<text:tab/><text:tab/></text:span></text:p>
      <text:p text:style-name="P52"><text:span text:style-name="T208">Ablenken</text:span><text:span text:style-name="T209"> </text:span><text:span text:style-name="T255">Hinterhalt</text:span><text:span text:style-name="T256"> ermöglichen<text:tab/><text:tab/><text:tab/><text:tab/></text:span><text:span text:style-name="T222">Beintreffer</text:span><text:span text:style-name="T223"> Bewegung halbiert<text:tab/><text:tab/><text:tab/><text:tab/></text:span></text:p>
      <text:p text:style-name="P52"><text:span text:style-name="T208">Präzision </text:span><text:span text:style-name="T209">kleines </text:span><text:span text:style-name="T257">Objekt treffen/zerstören<text:tab/><text:tab/></text:span><text:span text:style-name="T258">W</text:span><text:span text:style-name="T259">ü</text:span><text:span text:style-name="T258">t</text:span><text:span text:style-name="T259">e</text:span><text:span text:style-name="T258">n</text:span><text:span text:style-name="T260"> </text:span><text:span text:style-name="T261">ganzer Kampf </text:span><text:span text:style-name="T260">Angriff &amp; Schaden +3, RK -3<text:tab/></text:span></text:p>
      <text:p text:style-name="P54"><text:span text:style-name="T262">Folgeangriff</text:span><text:span text:style-name="T263"> </text:span><text:span text:style-name="T264">wenn tödlich 2. Angriff </text:span><text:span text:style-name="T265">sofort<text:tab/><text:tab/></text:span><text:span text:style-name="T266">B</text:span><text:span text:style-name="T267">luten</text:span><text:span text:style-name="T268"> </text:span><text:span text:style-name="T269">Zähigkeit 13 oder w3 Schaden pro Runde<text:tab/></text:span></text:p>
      <text:p text:style-name="P55"><text:soft-page-break/><text:span text:style-name="T202">Beispiele </text:span><text:span text:style-name="T203">für </text:span><text:span text:style-name="T204">Heldenwürfel</text:span><text:span text:style-name="T205"> </text:span><text:span text:style-name="T203">= </text:span><text:span text:style-name="T270">4</text:span><text:span text:style-name="T271"><text:tab/><text:tab/><text:tab/><text:tab/><text:tab/><text:tab/><text:tab/><text:tab/><text:tab/><text:tab/><text:tab/><text:tab/><text:tab/><text:tab/></text:span></text:p>
      <text:p text:style-name="P56"><text:span text:style-name="T208">Zurückstoßen</text:span><text:span text:style-name="T209"> </text:span><text:span text:style-name="T210">normal großes Wesen </text:span><text:span text:style-name="T211">oder Objekt </text:span><text:span text:style-name="T212">Bewegung/2</text:span><text:span text:style-name="T213"> </text:span><text:span text:style-name="T215">Schritt</text:span><text:span text:style-name="T213"> </text:span><text:span text:style-name="T214">zurück </text:span><text:span text:style-name="T215">(auch über Abhang)<text:tab/></text:span></text:p>
      <text:p text:style-name="P56"><text:span text:style-name="T208">U</text:span><text:span text:style-name="T216">m</text:span><text:span text:style-name="T208">reißen</text:span><text:span text:style-name="T214"> </text:span><text:span text:style-name="T217">am Boden </text:span><text:span text:style-name="T209">(RK -2, aufstehen=Aktion)<text:tab/><text:tab/><text:tab/><text:tab/><text:tab/><text:tab/><text:tab/><text:tab/><text:tab/><text:tab/><text:tab/></text:span></text:p>
      <text:p text:style-name="P56"><text:span text:style-name="T208">Springen</text:span><text:span text:style-name="T209"> </text:span><text:span text:style-name="T212">Bewegung/2 </text:span><text:span text:style-name="T214">über Abgrund/</text:span><text:span text:style-name="T209">in Deckung </text:span><text:span text:style-name="T218">(-2)</text:span><text:span text:style-name="T209">/</text:span>auf erhöhte Position <text:span text:style-name="T218">(-1)<text:tab/><text:tab/><text:tab/><text:tab/><text:tab/></text:span></text:p>
      <text:p text:style-name="P56"><text:span text:style-name="T208">E</text:span><text:span text:style-name="T219">ntwaffnen</text:span><text:span text:style-name="T220"> Zähigkeit </text:span><text:span text:style-name="T221">gegen </text:span><text:span text:style-name="T220">Angriffswurf</text:span><text:span text:style-name="T215"> </text:span><text:span text:style-name="T210">oder Waffe am Boden (aufheben=Aktion)<text:tab/><text:tab/><text:tab/><text:tab/></text:span></text:p>
      <text:p text:style-name="P56"><text:span text:style-name="T222">Festhalten</text:span><text:span text:style-name="T223"> Zähigkeit gegen Angriffswurf, dann Stärkevergleich</text:span><text:span text:style-name="T272">+2</text:span><text:span text:style-name="T223"> pro Runde </text:span><text:span text:style-name="T224">(Angriffe +d)<text:tab/><text:tab/><text:tab/></text:span></text:p>
      <text:p text:style-name="P56"><text:span text:style-name="T208">Blenden</text:span><text:span text:style-name="T209"> </text:span><text:span text:style-name="T225">nächster </text:span><text:span text:style-name="T226">Angriff -</text:span><text:span text:style-name="T212">4</text:span><text:span text:style-name="T209"><text:tab/><text:tab/><text:tab/><text:tab/><text:tab/></text:span><text:span text:style-name="T40">Rüstung</text:span> <text:span text:style-name="T40">beschädigen</text:span> <text:span text:style-name="T226">RK </text:span><text:span text:style-name="T227">-</text:span><text:span text:style-name="T212">2<text:tab/><text:tab/><text:tab/><text:tab/><text:tab/></text:span></text:p>
      <text:p text:style-name="P56"><text:span text:style-name="T208">S</text:span><text:span text:style-name="T229">chützen</text:span><text:span text:style-name="T230"> </text:span><text:span text:style-name="T212">2</text:span><text:span text:style-name="T209"> </text:span><text:span text:style-name="T231">Gefährte</text:span><text:span text:style-name="T212">n</text:span><text:span text:style-name="T231"> RK </text:span><text:span text:style-name="T230">+</text:span><text:span text:style-name="T232">HW<text:tab/><text:tab/><text:tab/><text:tab/></text:span><text:span text:style-name="T233">Hals</text:span><text:span text:style-name="T234">treffer</text:span><text:span text:style-name="T235"> </text:span><text:span text:style-name="T236">alle </text:span><text:span text:style-name="T235">Zauberwü</text:span><text:span text:style-name="T236">r</text:span><text:span text:style-name="T235">fe</text:span><text:span text:style-name="T236"> </text:span><text:span text:style-name="T235">-</text:span><text:span text:style-name="T272">4<text:tab/><text:tab/><text:tab/><text:tab/></text:span></text:p>
      <text:p text:style-name="P56"><text:span text:style-name="T208">Verteidigungshaltung</text:span><text:span text:style-name="T237"> </text:span><text:span text:style-name="T238">nächste </text:span><text:span text:style-name="T239">Runde </text:span><text:span text:style-name="T230">RK+</text:span><text:span text:style-name="T212">2</text:span><text:span text:style-name="T240"><text:tab/><text:tab/></text:span><text:span text:style-name="T241">Rundums</text:span><text:span text:style-name="T242">chlag</text:span><text:span text:style-name="T237"> </text:span><text:span text:style-name="T243">1/</text:span><text:span text:style-name="T209">2</text:span><text:span text:style-name="T243"> Schaden </text:span><text:span text:style-name="T209">gegen 2 Gegner<text:tab/><text:tab/></text:span></text:p>
      <text:p text:style-name="P56"><text:span text:style-name="T244">„</text:span><text:span text:style-name="T208">Attacke!“</text:span><text:span text:style-name="T245"> </text:span><text:span text:style-name="T212">alle </text:span><text:span text:style-name="T231">Gefährte</text:span><text:span text:style-name="T246">n</text:span><text:span text:style-name="T231"> </text:span><text:span text:style-name="T209">nächster </text:span><text:span text:style-name="T245">Angriff+1<text:tab/><text:tab/></text:span><text:span text:style-name="T244">„</text:span><text:span text:style-name="T247">Standh</text:span><text:span text:style-name="T248">alten</text:span><text:span text:style-name="T208">!“</text:span><text:span text:style-name="T245"> </text:span><text:span text:style-name="T273">alle </text:span><text:span text:style-name="T274">Gefährte</text:span><text:span text:style-name="T275">n</text:span><text:span text:style-name="T274"> </text:span><text:span text:style-name="T276">nächste </text:span><text:span text:style-name="T275">Runde</text:span><text:span text:style-name="T276"> </text:span><text:span text:style-name="T275">RK +1<text:tab/></text:span></text:p>
      <text:p text:style-name="P56"><text:span text:style-name="T244">„</text:span><text:span text:style-name="T247">Nicht aufgeben</text:span><text:span text:style-name="T208">!“</text:span><text:span text:style-name="T245"> </text:span><text:span text:style-name="T212">alle </text:span><text:span text:style-name="T231">Gefährte</text:span><text:span text:style-name="T246">n</text:span><text:span text:style-name="T231"> </text:span><text:span text:style-name="T249">2. </text:span><text:span text:style-name="T211">Moralwurf </text:span><text:span text:style-name="T212">+2</text:span><text:span text:style-name="T211"><text:tab/></text:span><text:span text:style-name="T244">„</text:span><text:span text:style-name="T250">Wir siegen</text:span><text:span text:style-name="T208">!“</text:span><text:span text:style-name="T245"> </text:span><text:span text:style-name="T212">alle</text:span><text:span text:style-name="T209"> </text:span><text:span text:style-name="T231">Gefährte</text:span><text:span text:style-name="T246">n</text:span><text:span text:style-name="T231"> </text:span><text:span text:style-name="T211">Moral +</text:span><text:span text:style-name="T212">4<text:tab/><text:tab/><text:tab/></text:span></text:p>
      <text:p text:style-name="P56"><text:span text:style-name="T40">„</text:span><text:span text:style-name="T251">Flieht oder </text:span><text:span text:style-name="T252">Sterbt</text:span><text:span text:style-name="T253">!“</text:span><text:span text:style-name="T254"> Moralwurf gegen </text:span><text:span text:style-name="T212">Angriffsw.</text:span><text:span text:style-name="T254"><text:tab/></text:span><text:span text:style-name="T253">Betäuben</text:span><text:span text:style-name="T254"> </text:span><text:span text:style-name="T212">4</text:span><text:span text:style-name="T254"> Runde</text:span><text:span text:style-name="T277">n</text:span><text:span text:style-name="T254"> bewusstlos wenn 0 Leben<text:tab/></text:span></text:p>
      <text:p text:style-name="P56"><text:span text:style-name="T208">Ablenken</text:span><text:span text:style-name="T209"> </text:span><text:span text:style-name="T255">Hinterhalt</text:span><text:span text:style-name="T256"> ermöglichen<text:tab/><text:tab/><text:tab/><text:tab/></text:span><text:span text:style-name="T222">Beintreffer</text:span><text:span text:style-name="T223"> Bewegung/</text:span><text:span text:style-name="T272">3<text:tab/><text:tab/><text:tab/><text:tab/><text:tab/><text:tab/></text:span></text:p>
      <text:p text:style-name="P56"><text:span text:style-name="T208">Präzision </text:span><text:span text:style-name="T209">kleines </text:span><text:span text:style-name="T257">Objekt treffen/zerstören<text:tab/><text:tab/></text:span><text:span text:style-name="T258">W</text:span><text:span text:style-name="T259">ü</text:span><text:span text:style-name="T258">t</text:span><text:span text:style-name="T259">e</text:span><text:span text:style-name="T258">n</text:span><text:span text:style-name="T260"> </text:span><text:span text:style-name="T261">ganzer Kampf </text:span><text:span text:style-name="T260">Angriff &amp; Schaden +</text:span><text:span text:style-name="T212">4</text:span><text:span text:style-name="T260">, RK -</text:span><text:span text:style-name="T212">4<text:tab/></text:span></text:p>
      <text:p text:style-name="P57"><text:span text:style-name="T278">Folgeangriff </text:span><text:span text:style-name="T279">wenn tödlich 2./</text:span><text:span text:style-name="T280">3.</text:span><text:span text:style-name="T279"> Angriff </text:span><text:span text:style-name="T281">sofort<text:tab/><text:tab/></text:span><text:span text:style-name="T282">B</text:span><text:span text:style-name="T283">luten </text:span><text:span text:style-name="T284">Zähigkeit 1</text:span><text:span text:style-name="T280">6</text:span><text:span text:style-name="T284"> oder w3 Schaden pro Runde<text:tab/></text:span></text:p>
      <text:p text:style-name="P58"><text:s/></text:p>
      <text:p text:style-name="P59"><text:span text:style-name="T285">Merkmale</text:span> <text:span text:style-name="T286">Krieger</text:span></text:p>
      <text:p text:style-name="P60"><text:span text:style-name="T285">w12</text:span><text:span text:style-name="T287"> Leben/Stufe; </text:span><text:span text:style-name="T17">erweiterter Kritbereich; </text:span><text:span text:style-name="T288">Initiative +Stufe; </text:span><text:span text:style-name="T289">Lieblingswaffe + </text:span><text:span text:style-name="T290">Glücks</text:span><text:span text:style-name="T289">mod</text:span><text:span text:style-name="T291">ifikator;</text:span></text:p>
      <text:p text:style-name="P61" loext:marker-style-name="T292"><text:span text:style-name="T293">Heldenwürfel:</text:span><text:span text:style-name="T294"> </text:span><text:span text:style-name="T295">Heldentat vor Wurf ansagen, Heldenwürfel zu Angriff und Schaden addieren,</text:span></text:p>
      <text:p text:style-name="P61" loext:marker-style-name="T292"><text:span text:style-name="T295">wenn Angriff erfolgreich und Heldenwürfel </text:span><text:span text:style-name="T296">≥</text:span><text:span text:style-name="T295"> </text:span><text:span text:style-name="T297">Ansage</text:span><text:span text:style-name="T295">: Heldentat gelingt;</text:span></text:p>
      <text:p text:style-name="P62"><text:span text:style-name="T298"><text:s/></text:span></text:p>
      <table:table table:name="Tabelle1" table:style-name="Tabelle1">
        <table:table-column table:style-name="Tabelle1.A"/>
        <table:table-column table:style-name="Tabelle1.B"/>
        <table:table-column table:style-name="Tabelle1.C"/>
        <table:table-column table:style-name="Tabelle1.D"/>
        <table:table-column table:style-name="Tabelle1.E"/>
        <table:table-column table:style-name="Tabelle1.F"/>
        <table:table-column table:style-name="Tabelle1.G"/>
        <table:table-column table:style-name="Tabelle1.H"/>
        <table:table-row>
          <table:table-cell table:style-name="Tabelle1.A1" office:value-type="string">
            <text:p text:style-name="P63">Krieger</text:p>
            <text:p text:style-name="P64">Stufe<text:span text:style-name="T299"> </text:span><text:span text:style-name="T300">(Erfahrung)</text:span></text:p>
          </table:table-cell>
          <table:table-cell table:style-name="Tabelle1.A1" office:value-type="string">
            <text:p text:style-name="P65"><text:span text:style-name="T301">Helden</text:span>-</text:p>
            <text:p text:style-name="P65">würfel</text:p>
          </table:table-cell>
          <table:table-cell table:style-name="Tabelle1.A1" office:value-type="string">
            <text:p text:style-name="P66"><text:span text:style-name="T302">Volltreffer-würfel</text:span>/Tabelle</text:p>
          </table:table-cell>
          <table:table-cell table:style-name="Tabelle1.A1" office:value-type="string">
            <text:p text:style-name="P65"><text:span text:style-name="T302">Volltr</text:span><text:span text:style-name="T303">effer-</text:span><text:line-break/>bereich</text:p>
          </table:table-cell>
          <table:table-cell table:style-name="Tabelle1.A1" office:value-type="string">
            <text:p text:style-name="P65">Aktions-</text:p>
            <text:p text:style-name="P65">würfel</text:p>
          </table:table-cell>
          <table:table-cell table:style-name="Tabelle1.A1" office:value-type="string">
            <text:p text:style-name="P65">Reflex</text:p>
          </table:table-cell>
          <table:table-cell table:style-name="Tabelle1.A1" office:value-type="string">
            <text:p text:style-name="P65">Zähigkeit</text:p>
          </table:table-cell>
          <table:table-cell table:style-name="Tabelle1.H1" office:value-type="string">
            <text:p text:style-name="P65">Willen</text:p>
          </table:table-cell>
        </table:table-row>
        <table:table-row>
          <table:table-cell table:style-name="Tabelle1.A2" office:value-type="string">
            <text:p text:style-name="P67">1 <text:s/><text:span text:style-name="T299"><text:s text:c="3"/></text:span><text:span text:style-name="T304">(10)</text:span></text:p>
          </table:table-cell>
          <table:table-cell table:style-name="Tabelle1.A2" office:value-type="string">
            <text:p text:style-name="P65">w3</text:p>
          </table:table-cell>
          <table:table-cell table:style-name="Tabelle1.A2" office:value-type="string">
            <text:p text:style-name="P65">w12/III</text:p>
          </table:table-cell>
          <table:table-cell table:style-name="Tabelle1.A2" office:value-type="string">
            <text:p text:style-name="P65">19-20</text:p>
          </table:table-cell>
          <table:table-cell table:style-name="Tabelle1.A2" office:value-type="string">
            <text:p text:style-name="P65">w20</text:p>
          </table:table-cell>
          <table:table-cell table:style-name="Tabelle1.A2" office:value-type="string">
            <text:p text:style-name="P65">+1</text:p>
          </table:table-cell>
          <table:table-cell table:style-name="Tabelle1.A2" office:value-type="string">
            <text:p text:style-name="P65">+1</text:p>
          </table:table-cell>
          <table:table-cell table:style-name="Tabelle1.H2" office:value-type="string">
            <text:p text:style-name="P65">+0</text:p>
          </table:table-cell>
        </table:table-row>
        <table:table-row>
          <table:table-cell table:style-name="Tabelle1.A2" office:value-type="string">
            <text:p text:style-name="P67">2 <text:s/><text:span text:style-name="T299"><text:s text:c="3"/></text:span><text:span text:style-name="T304">(</text:span><text:span text:style-name="T305">5</text:span><text:span text:style-name="T304">0)</text:span></text:p>
          </table:table-cell>
          <table:table-cell table:style-name="Tabelle1.A2" office:value-type="string">
            <text:p text:style-name="P65">w4</text:p>
          </table:table-cell>
          <table:table-cell table:style-name="Tabelle1.A2" office:value-type="string">
            <text:p text:style-name="P65">w14/III</text:p>
          </table:table-cell>
          <table:table-cell table:style-name="Tabelle1.A2" office:value-type="string">
            <text:p text:style-name="P65">19-20</text:p>
          </table:table-cell>
          <table:table-cell table:style-name="Tabelle1.A2" office:value-type="string">
            <text:p text:style-name="P65">w20</text:p>
          </table:table-cell>
          <table:table-cell table:style-name="Tabelle1.A2" office:value-type="string">
            <text:p text:style-name="P65">+1</text:p>
          </table:table-cell>
          <table:table-cell table:style-name="Tabelle1.A2" office:value-type="string">
            <text:p text:style-name="P65">+1</text:p>
          </table:table-cell>
          <table:table-cell table:style-name="Tabelle1.H2" office:value-type="string">
            <text:p text:style-name="P65">+0</text:p>
          </table:table-cell>
        </table:table-row>
        <table:table-row>
          <table:table-cell table:style-name="Tabelle1.A2" office:value-type="string">
            <text:p text:style-name="P67">3<text:span text:style-name="T299"> <text:s text:c="2"/></text:span><text:span text:style-name="T304">(110)</text:span></text:p>
          </table:table-cell>
          <table:table-cell table:style-name="Tabelle1.A2" office:value-type="string">
            <text:p text:style-name="P65">w5</text:p>
          </table:table-cell>
          <table:table-cell table:style-name="Tabelle1.A2" office:value-type="string">
            <text:p text:style-name="P65">w16/IV</text:p>
          </table:table-cell>
          <table:table-cell table:style-name="Tabelle1.A2" office:value-type="string">
            <text:p text:style-name="P65">19-20</text:p>
          </table:table-cell>
          <table:table-cell table:style-name="Tabelle1.A2" office:value-type="string">
            <text:p text:style-name="P65">w20</text:p>
          </table:table-cell>
          <table:table-cell table:style-name="Tabelle1.A2" office:value-type="string">
            <text:p text:style-name="P65">+1</text:p>
          </table:table-cell>
          <table:table-cell table:style-name="Tabelle1.A2" office:value-type="string">
            <text:p text:style-name="P65">+2</text:p>
          </table:table-cell>
          <table:table-cell table:style-name="Tabelle1.H2" office:value-type="string">
            <text:p text:style-name="P65">+1</text:p>
          </table:table-cell>
        </table:table-row>
        <table:table-row>
          <table:table-cell table:style-name="Tabelle1.A2" office:value-type="string">
            <text:p text:style-name="P67">4<text:span text:style-name="T299"> <text:s text:c="2"/></text:span><text:span text:style-name="T304">(1</text:span><text:span text:style-name="T305">9</text:span><text:span text:style-name="T304">0)</text:span></text:p>
          </table:table-cell>
          <table:table-cell table:style-name="Tabelle1.A2" office:value-type="string">
            <text:p text:style-name="P65">w6</text:p>
          </table:table-cell>
          <table:table-cell table:style-name="Tabelle1.A2" office:value-type="string">
            <text:p text:style-name="P65">w20/IV</text:p>
          </table:table-cell>
          <table:table-cell table:style-name="Tabelle1.A2" office:value-type="string">
            <text:p text:style-name="P65">19-20</text:p>
          </table:table-cell>
          <table:table-cell table:style-name="Tabelle1.A2" office:value-type="string">
            <text:p text:style-name="P65">w20</text:p>
          </table:table-cell>
          <table:table-cell table:style-name="Tabelle1.A2" office:value-type="string">
            <text:p text:style-name="P65">+2</text:p>
          </table:table-cell>
          <table:table-cell table:style-name="Tabelle1.A2" office:value-type="string">
            <text:p text:style-name="P65">+2</text:p>
          </table:table-cell>
          <table:table-cell table:style-name="Tabelle1.H2" office:value-type="string">
            <text:p text:style-name="P65">+1</text:p>
          </table:table-cell>
        </table:table-row>
        <table:table-row>
          <table:table-cell table:style-name="Tabelle1.A2" office:value-type="string">
            <text:p text:style-name="P67">5<text:span text:style-name="T299"> <text:s text:c="2"/></text:span><text:span text:style-name="T304">(</text:span><text:span text:style-name="T305">29</text:span><text:span text:style-name="T304">0)</text:span></text:p>
          </table:table-cell>
          <table:table-cell table:style-name="Tabelle1.A2" office:value-type="string">
            <text:p text:style-name="P65">w7</text:p>
          </table:table-cell>
          <table:table-cell table:style-name="Tabelle1.A2" office:value-type="string">
            <text:p text:style-name="P65">w24/V</text:p>
          </table:table-cell>
          <table:table-cell table:style-name="Tabelle1.A2" office:value-type="string">
            <text:p text:style-name="P65">18-20</text:p>
          </table:table-cell>
          <table:table-cell table:style-name="Tabelle1.A2" office:value-type="string">
            <text:p text:style-name="P65">w20+w14</text:p>
          </table:table-cell>
          <table:table-cell table:style-name="Tabelle1.A2" office:value-type="string">
            <text:p text:style-name="P65">+2</text:p>
          </table:table-cell>
          <table:table-cell table:style-name="Tabelle1.A2" office:value-type="string">
            <text:p text:style-name="P65">+3</text:p>
          </table:table-cell>
          <table:table-cell table:style-name="Tabelle1.H2" office:value-type="string">
            <text:p text:style-name="P65">+1</text:p>
          </table:table-cell>
        </table:table-row>
        <table:table-row>
          <table:table-cell table:style-name="Tabelle1.A2" office:value-type="string">
            <text:p text:style-name="P67">6<text:span text:style-name="T299"> <text:s text:c="2"/></text:span><text:span text:style-name="T304">(</text:span><text:span text:style-name="T305">4</text:span><text:span text:style-name="T304">10)</text:span></text:p>
          </table:table-cell>
          <table:table-cell table:style-name="Tabelle1.A2" office:value-type="string">
            <text:p text:style-name="P65">w8</text:p>
          </table:table-cell>
          <table:table-cell table:style-name="Tabelle1.A2" office:value-type="string">
            <text:p text:style-name="P65">w30/V</text:p>
          </table:table-cell>
          <table:table-cell table:style-name="Tabelle1.A2" office:value-type="string">
            <text:p text:style-name="P65">18-20</text:p>
          </table:table-cell>
          <table:table-cell table:style-name="Tabelle1.A2" office:value-type="string">
            <text:p text:style-name="P65">w20+w16</text:p>
          </table:table-cell>
          <table:table-cell table:style-name="Tabelle1.A2" office:value-type="string">
            <text:p text:style-name="P65">+2</text:p>
          </table:table-cell>
          <table:table-cell table:style-name="Tabelle1.A2" office:value-type="string">
            <text:p text:style-name="P65">+4</text:p>
          </table:table-cell>
          <table:table-cell table:style-name="Tabelle1.H2" office:value-type="string">
            <text:p text:style-name="P65">+2</text:p>
          </table:table-cell>
        </table:table-row>
        <table:table-row>
          <table:table-cell table:style-name="Tabelle1.A2" office:value-type="string">
            <text:p text:style-name="P67">7<text:span text:style-name="T299"> <text:s text:c="2"/></text:span><text:span text:style-name="T304">(</text:span><text:span text:style-name="T305">55</text:span><text:span text:style-name="T304">0)</text:span></text:p>
          </table:table-cell>
          <table:table-cell table:style-name="Tabelle1.A2" office:value-type="string">
            <text:p text:style-name="P65">w10+1</text:p>
          </table:table-cell>
          <table:table-cell table:style-name="Tabelle1.A2" office:value-type="string">
            <text:p text:style-name="P65">w30/V</text:p>
          </table:table-cell>
          <table:table-cell table:style-name="Tabelle1.A2" office:value-type="string">
            <text:p text:style-name="P65">18-20</text:p>
          </table:table-cell>
          <table:table-cell table:style-name="Tabelle1.A2" office:value-type="string">
            <text:p text:style-name="P65">2w20</text:p>
          </table:table-cell>
          <table:table-cell table:style-name="Tabelle1.A2" office:value-type="string">
            <text:p text:style-name="P65">+3</text:p>
          </table:table-cell>
          <table:table-cell table:style-name="Tabelle1.A2" office:value-type="string">
            <text:p text:style-name="P65">+4</text:p>
          </table:table-cell>
          <table:table-cell table:style-name="Tabelle1.H2" office:value-type="string">
            <text:p text:style-name="P65">+2</text:p>
          </table:table-cell>
        </table:table-row>
        <table:table-row>
          <table:table-cell table:style-name="Tabelle1.A2" office:value-type="string">
            <text:p text:style-name="P67">8<text:span text:style-name="T299"> <text:s text:c="2"/></text:span><text:span text:style-name="T304">(</text:span><text:span text:style-name="T305">7</text:span><text:span text:style-name="T304">10)</text:span></text:p>
          </table:table-cell>
          <table:table-cell table:style-name="Tabelle1.A2" office:value-type="string">
            <text:p text:style-name="P65">w10+2</text:p>
          </table:table-cell>
          <table:table-cell table:style-name="Tabelle1.A2" office:value-type="string">
            <text:p text:style-name="P65">2w20/V</text:p>
          </table:table-cell>
          <table:table-cell table:style-name="Tabelle1.A2" office:value-type="string">
            <text:p text:style-name="P65">18-20</text:p>
          </table:table-cell>
          <table:table-cell table:style-name="Tabelle1.A2" office:value-type="string">
            <text:p text:style-name="P65">2w20</text:p>
          </table:table-cell>
          <table:table-cell table:style-name="Tabelle1.A2" office:value-type="string">
            <text:p text:style-name="P65">+3</text:p>
          </table:table-cell>
          <table:table-cell table:style-name="Tabelle1.A2" office:value-type="string">
            <text:p text:style-name="P65">+5</text:p>
          </table:table-cell>
          <table:table-cell table:style-name="Tabelle1.H2" office:value-type="string">
            <text:p text:style-name="P65">+2</text:p>
          </table:table-cell>
        </table:table-row>
        <table:table-row>
          <table:table-cell table:style-name="Tabelle1.A2" office:value-type="string">
            <text:p text:style-name="P67">9<text:span text:style-name="T299"> <text:s text:c="2"/></text:span><text:span text:style-name="T304">(</text:span><text:span text:style-name="T305">89</text:span><text:span text:style-name="T304">0)</text:span></text:p>
          </table:table-cell>
          <table:table-cell table:style-name="Tabelle1.A2" office:value-type="string">
            <text:p text:style-name="P65">w10+3</text:p>
          </table:table-cell>
          <table:table-cell table:style-name="Tabelle1.A2" office:value-type="string">
            <text:p text:style-name="P65">2w20/V</text:p>
          </table:table-cell>
          <table:table-cell table:style-name="Tabelle1.A2" office:value-type="string">
            <text:p text:style-name="P65">17-20</text:p>
          </table:table-cell>
          <table:table-cell table:style-name="Tabelle1.A2" office:value-type="string">
            <text:p text:style-name="P65">2w20</text:p>
          </table:table-cell>
          <table:table-cell table:style-name="Tabelle1.A2" office:value-type="string">
            <text:p text:style-name="P65">+3</text:p>
          </table:table-cell>
          <table:table-cell table:style-name="Tabelle1.A2" office:value-type="string">
            <text:p text:style-name="P65">+5</text:p>
          </table:table-cell>
          <table:table-cell table:style-name="Tabelle1.H2" office:value-type="string">
            <text:p text:style-name="P65">+3</text:p>
          </table:table-cell>
        </table:table-row>
        <table:table-row>
          <table:table-cell table:style-name="Tabelle1.A2" office:value-type="string">
            <text:p text:style-name="P67">10<text:span text:style-name="T299"> </text:span><text:span text:style-name="T304">(10</text:span><text:span text:style-name="T305">90</text:span><text:span text:style-name="T304">)</text:span></text:p>
          </table:table-cell>
          <table:table-cell table:style-name="Tabelle1.A2" office:value-type="string">
            <text:p text:style-name="P65">w10+4</text:p>
          </table:table-cell>
          <table:table-cell table:style-name="Tabelle1.A2" office:value-type="string">
            <text:p text:style-name="P65">2w20/V</text:p>
          </table:table-cell>
          <table:table-cell table:style-name="Tabelle1.A2" office:value-type="string">
            <text:p text:style-name="P65">17-20</text:p>
          </table:table-cell>
          <table:table-cell table:style-name="Tabelle1.A2" office:value-type="string">
            <text:p text:style-name="P65">2w20+w14</text:p>
          </table:table-cell>
          <table:table-cell table:style-name="Tabelle1.A2" office:value-type="string">
            <text:p text:style-name="P65">+4</text:p>
          </table:table-cell>
          <table:table-cell table:style-name="Tabelle1.A2" office:value-type="string">
            <text:p text:style-name="P65">+6</text:p>
          </table:table-cell>
          <table:table-cell table:style-name="Tabelle1.H2" office:value-type="string">
            <text:p text:style-name="P65">+3</text:p>
          </table:table-cell>
        </table:table-row>
      </table:table>
      <text:p text:style-name="P68"><text:span text:style-name="T306"><text:line-break/>Na</text:span><text:span text:style-name="T307">hkampf<text:tab/></text:span><text:span text:style-name="T308">2H:<text:tab/></text:span><text:span text:style-name="T309">Reiterlanze <text:s text:c="2"/></text:span><text:span text:style-name="T310">2w12</text:span><text:span text:style-name="T309"><text:tab/>Stangenwaffe </text:span><text:span text:style-name="T310">w10</text:span><text:span text:style-name="T309"><text:tab/></text:span><text:span text:style-name="T311">Zweihandschwert </text:span><text:span text:style-name="T308">w10</text:span><text:span text:style-name="T311"><text:tab/>Kriegsaxt </text:span><text:span text:style-name="T308">w10</text:span></text:p>
      <text:p text:style-name="P69"><text:span text:style-name="T312"><text:tab/><text:tab/><text:tab/>1H:<text:tab/></text:span><text:span text:style-name="T313">Langs</text:span><text:span text:style-name="T314">chwert </text:span><text:span text:style-name="T312">w8</text:span><text:span text:style-name="T313"><text:tab/></text:span><text:span text:style-name="T315">Kriegshammer </text:span><text:span text:style-name="T316">w8</text:span><text:span text:style-name="T317"><text:tab/></text:span><text:span text:style-name="T314">Speer<text:tab/></text:span><text:span text:style-name="T316">w</text:span><text:span text:style-name="T318">8</text:span><text:span text:style-name="T319"> </text:span><text:span text:style-name="T320">3/6/9</text:span></text:p>
      <text:p text:style-name="P69"><text:span text:style-name="T314"><text:tab/><text:tab/><text:tab/><text:tab/></text:span><text:span text:style-name="T313">Kurzschwert <text:s/></text:span><text:span text:style-name="T316">w6</text:span><text:span text:style-name="T315"><text:tab/>Streitkolben </text:span><text:span text:style-name="T316">w6</text:span><text:span text:style-name="T315"><text:tab/></text:span><text:span text:style-name="T313">Handa</text:span><text:span text:style-name="T315">xt<text:tab/></text:span><text:span text:style-name="T316">w6</text:span><text:span text:style-name="T319"> </text:span><text:span text:style-name="T320">3/6/9<text:tab/><text:tab/> </text:span><text:span text:style-name="T321">Flegel <text:s text:c="5"/></text:span><text:span text:style-name="T322">w6</text:span></text:p>
      <text:p text:style-name="P69"><text:span text:style-name="T315"><text:tab/><text:tab/><text:tab/><text:tab/>Knüppel<text:tab/> <text:s text:c="5"/></text:span><text:span text:style-name="T316">w4</text:span><text:span text:style-name="T315"><text:tab/></text:span><text:span text:style-name="T323">Stab </text:span><text:span text:style-name="T324">w4</text:span><text:span text:style-name="T323"><text:tab/><text:tab/><text:tab/></text:span><text:span text:style-name="T325">D</text:span><text:span text:style-name="T315">olc</text:span><text:span text:style-name="T326">h<text:tab/></text:span><text:span text:style-name="T327">w4</text:span><text:span text:style-name="T319"> </text:span><text:span text:style-name="T320">3/6/9</text:span></text:p>
      <text:p text:style-name="P70">Fernkampf<text:tab/><text:span text:style-name="T328">2H:<text:tab/></text:span><text:span text:style-name="T329">Armbrust<text:tab/> <text:s/></text:span><text:span text:style-name="T330">w6</text:span><text:span text:style-name="T331"> </text:span><text:span text:style-name="T332">24/48/72</text:span><text:span text:style-name="T329"><text:tab/> <text:s text:c="2"/></text:span><text:span text:style-name="T333">Langbogen </text:span><text:span text:style-name="T334">w6</text:span><text:span text:style-name="T333"> 21/42/63<text:tab/></text:span><text:span text:style-name="T17">Kurzbogen </text:span>w6<text:span text:style-name="T17"> </text:span><text:span text:style-name="T332">15/30/45</text:span></text:p>
      <text:p text:style-name="P71" loext:marker-style-name="T292"><text:span text:style-name="T335"><text:tab/><text:tab/><text:tab/>1H:<text:tab/></text:span><text:span text:style-name="T336">Wurfspeer </text:span><text:span text:style-name="T337">w6</text:span><text:span text:style-name="T338"> <text:s text:c="2"/></text:span><text:span text:style-name="T339">9</text:span><text:span text:style-name="T338">/</text:span><text:span text:style-name="T339">18</text:span><text:span text:style-name="T338">/</text:span><text:span text:style-name="T339">27</text:span><text:span text:style-name="T336"><text:tab/> <text:s text:c="2"/></text:span><text:span text:style-name="T340">Schleuder <text:s text:c="2"/></text:span><text:span text:style-name="T341">w4</text:span><text:span text:style-name="T342"> </text:span><text:span text:style-name="T343">12</text:span><text:span text:style-name="T342">/</text:span><text:span text:style-name="T343">24</text:span><text:span text:style-name="T342">/</text:span><text:span text:style-name="T343">48</text:span></text:p>
      <text:p text:style-name="P68"><text:span text:style-name="T344"/></text:p>
      <text:p text:style-name="P72"><text:span text:style-name="T71"><text:s/>Z </text:span><text:span text:style-name="T72">werg</text:span></text:p>
      <text:p text:style-name="P34"><text:span text:style-name="T73">N</text:span><text:span text:style-name="T74">ame</text:span><text:span text:style-name="T75"><text:tab/><text:tab/></text:span><text:span text:style-name="T76"><text:tab/><text:tab/><text:tab/><text:tab/><text:tab/><text:tab/></text:span><text:span text:style-name="T75"><text:tab/><text:tab/><text:tab/><text:tab/></text:span><text:span text:style-name="T345">S</text:span><text:span text:style-name="T346">tufe</text:span><text:span text:style-name="T79"><text:tab/><text:tab/><text:tab/></text:span><text:span text:style-name="T347">3</text:span></text:p>
      <text:p text:style-name="P73"><text:span text:style-name="T81">B</text:span><text:span text:style-name="T40">eruf</text:span><text:tab/><text:tab/><text:span text:style-name="T348">Steinmetz</text:span><text:tab/><text:tab/><text:tab/><text:tab/><text:tab/><text:tab/><text:tab/><text:tab/><text:span text:style-name="T349">E</text:span><text:span text:style-name="T79">rfahrung</text:span> <text:tab/><text:tab/><text:span text:style-name="T347">1 1</text:span><text:span text:style-name="T86">0</text:span></text:p>
      <text:p text:style-name="P36"><text:span text:style-name="T81">G</text:span><text:span text:style-name="T40">esinnung</text:span><text:tab/><text:span text:style-name="T88"><text:tab/><text:tab/> <text:s text:c="3"/></text:span><text:tab/><text:span text:style-name="T10">I</text:span>nitiative<text:tab/><text:span text:style-name="T90">w</text:span><text:span text:style-name="T350">20</text:span><text:span text:style-name="T91"><text:tab/><text:tab/></text:span><text:span text:style-name="T92"><text:tab/><text:tab/>B</text:span><text:span text:style-name="T351">ewegung</text:span><text:span text:style-name="T92"><text:tab/><text:tab/></text:span><text:span text:style-name="T352">3</text:span><text:span text:style-name="T95"> </text:span><text:span text:style-name="T96">m</text:span></text:p>
      <text:p text:style-name="P73"><text:span text:style-name="T97"><text:tab/><text:tab/><text:tab/><text:tab/><text:tab/><text:tab/><text:tab/><text:tab/><text:tab/></text:span><text:span text:style-name="T100"><text:tab/></text:span><text:span text:style-name="T97"><text:tab/><text:tab/><text:tab/></text:span><text:span text:style-name="T353">H</text:span><text:span text:style-name="T97">eldenwürfel<text:tab/></text:span><text:span text:style-name="T91">w</text:span><text:span text:style-name="T354">5</text:span></text:p>
      <text:p text:style-name="P73"><text:span text:style-name="T100"><text:tab/><text:tab/><text:tab/><text:tab/><text:tab/><text:tab/></text:span><text:span text:style-name="T355">M</text:span><text:span text:style-name="T356">alus</text:span><text:span text:style-name="T10"><text:tab/></text:span><text:span text:style-name="T106">−</text:span><text:span text:style-name="T357">8</text:span><text:span text:style-name="T100"><text:tab/><text:tab/><text:tab/><text:tab/><text:tab/></text:span><text:span text:style-name="T358">K</text:span><text:span text:style-name="T110">rit.</text:span><text:span text:style-name="T91"><text:tab/><text:tab/><text:tab/>w1</text:span><text:span text:style-name="T359">4</text:span><text:span text:style-name="T360">+1 </text:span><text:span text:style-name="T361">Tab.</text:span><text:span text:style-name="T91">III</text:span></text:p>
      <text:p text:style-name="P74"><text:span text:style-name="T81">R</text:span><text:span text:style-name="T40">üst</text:span><text:span text:style-name="T112">ung</text:span><text:span text:style-name="T113"><text:tab/></text:span><text:tab/><text:span text:style-name="T114">1</text:span><text:span text:style-name="T362">9</text:span><text:tab/><text:span text:style-name="T115">Plattenpanzer</text:span><text:span text:style-name="T363">+Schild</text:span><text:span text:style-name="T116"> </text:span><text:span text:style-name="T117">(RK</text:span><text:span text:style-name="T364">8</text:span><text:span text:style-name="T365">+1</text:span><text:span text:style-name="T117">)</text:span><text:tab/><text:tab/><text:tab/><text:span text:style-name="T366">P</text:span><text:span text:style-name="T100">atzer<text:tab/><text:tab/><text:tab/></text:span><text:span text:style-name="T91">w1</text:span><text:span text:style-name="T122">6-</text:span><text:span text:style-name="T367">1</text:span></text:p>
      <text:p text:style-name="P73"><text:span text:style-name="T81">L</text:span><text:span text:style-name="T40">eben</text:span><text:tab/><text:tab/><text:span text:style-name="T114">1</text:span><text:span text:style-name="T368">9</text:span><text:span text:style-name="T114"><text:tab/></text:span><text:span text:style-name="T123">(</text:span><text:span text:style-name="T124">w4+</text:span><text:span text:style-name="T369">3</text:span><text:span text:style-name="T123">w1</text:span><text:span text:style-name="T370">0</text:span><text:span text:style-name="T123">)</text:span><text:span text:style-name="T128"><text:tab/><text:tab/><text:tab/><text:tab/></text:span><text:span text:style-name="T129"><text:tab/></text:span><text:span text:style-name="T130"><text:tab/><text:tab/></text:span><text:span text:style-name="T371">A</text:span><text:span text:style-name="T372">ngriff<text:tab/></text:span><text:span text:style-name="T371">S</text:span><text:span text:style-name="T372">chaden<text:tab/><text:tab/></text:span></text:p>
      <text:p text:style-name="P75"><text:span text:style-name="T133">S</text:span><text:span text:style-name="T134">tärke</text:span><text:span text:style-name="T135"><text:tab/><text:tab/><text:tab/></text:span><text:span text:style-name="T136">1</text:span><text:span text:style-name="T373">3</text:span><text:span text:style-name="T137"><text:tab/></text:span><text:span text:style-name="T138">+</text:span><text:span text:style-name="T374">1</text:span><text:span text:style-name="T137"><text:tab/></text:span><text:span text:style-name="T139"><text:tab/><text:tab/><text:tab/><text:tab/></text:span><text:span text:style-name="T375">N</text:span><text:span text:style-name="T142">ahkampf<text:tab/></text:span><text:span text:style-name="T143">+</text:span><text:span text:style-name="T144">w</text:span><text:span text:style-name="T376">5</text:span><text:span text:style-name="T143">+</text:span><text:span text:style-name="T377">1</text:span><text:span text:style-name="T144"><text:tab/></text:span><text:span text:style-name="T143">+</text:span><text:span text:style-name="T144">w</text:span><text:span text:style-name="T376">5</text:span><text:span text:style-name="T143">+</text:span><text:span text:style-name="T377">1<text:tab/><text:tab/></text:span></text:p>
      <text:p text:style-name="P76"><text:span text:style-name="T133">G</text:span><text:span text:style-name="T134">eschick</text:span><text:span text:style-name="T135"><text:tab/><text:tab/><text:tab/></text:span><text:span text:style-name="T136">1</text:span><text:span text:style-name="T373">2</text:span><text:span text:style-name="T147"><text:tab/></text:span><text:span text:style-name="T149"> <text:s/><text:tab/></text:span><text:span text:style-name="T150"> </text:span><text:span text:style-name="T378">R</text:span><text:span text:style-name="T139">eflex<text:tab/> <text:s text:c="2"/></text:span><text:span text:style-name="T91">+</text:span><text:span text:style-name="T379">1</text:span><text:span text:style-name="T380"><text:tab/></text:span><text:span text:style-name="T139"><text:tab/></text:span><text:span text:style-name="T375">F</text:span><text:span text:style-name="T142">ernkampf<text:tab/></text:span><text:span text:style-name="T143">+w</text:span><text:span text:style-name="T376">5</text:span><text:span text:style-name="T154"><text:tab/></text:span><text:span text:style-name="T144"><text:tab/></text:span><text:span text:style-name="T143">+</text:span><text:span text:style-name="T144">w</text:span><text:span text:style-name="T376">5<text:tab/><text:tab/><text:tab/></text:span></text:p>
      <text:p text:style-name="P76"><text:span text:style-name="T133">A</text:span><text:span text:style-name="T134">usdauer</text:span><text:span text:style-name="T135"><text:tab/><text:tab/></text:span><text:span text:style-name="T136">1 </text:span><text:span text:style-name="T146">1</text:span><text:span text:style-name="T137"><text:tab/></text:span><text:span text:style-name="T138"><text:tab/></text:span><text:span text:style-name="T150"> </text:span><text:span text:style-name="T378">Z</text:span><text:span text:style-name="T139">ähigkeit </text:span><text:span text:style-name="T91">+</text:span><text:span text:style-name="T381">2</text:span><text:span text:style-name="T380"><text:tab/></text:span><text:span text:style-name="T139"><text:tab/></text:span><text:span text:style-name="T375">L</text:span><text:span text:style-name="T142">ieblingswaffe<text:tab/></text:span><text:span text:style-name="T382">Kriegshammer</text:span><text:span text:style-name="T383"> </text:span><text:span text:style-name="T384">+</text:span><text:span text:style-name="T385">1<text:tab/></text:span></text:p>
      <text:p text:style-name="P76"><text:span text:style-name="T133">P</text:span><text:span text:style-name="T134">ersönlichkeit</text:span><text:span text:style-name="T135"><text:tab/></text:span><text:span text:style-name="T386"> </text:span><text:span text:style-name="T387">9</text:span><text:span text:style-name="T388"><text:tab/></text:span><text:span text:style-name="T389"><text:tab/></text:span><text:span text:style-name="T159"> </text:span><text:span text:style-name="T378">W</text:span><text:span text:style-name="T139">illen<text:tab/> <text:s text:c="2"/></text:span><text:span text:style-name="T390">+</text:span><text:span text:style-name="T391">2</text:span></text:p>
      <text:p text:style-name="P76"><text:span text:style-name="T133">I</text:span><text:span text:style-name="T134">ntelligenz</text:span><text:span text:style-name="T135"><text:tab/><text:tab/> </text:span><text:span text:style-name="T392">7</text:span><text:span text:style-name="T388"><text:tab/></text:span><text:span text:style-name="T393">-</text:span><text:span text:style-name="T389">1<text:tab/></text:span><text:span text:style-name="T162"> </text:span><text:span text:style-name="T378">S</text:span><text:span text:style-name="T139">prachen<text:tab/></text:span><text:span text:style-name="T394">Gemein</text:span><text:span text:style-name="T363">sprache,</text:span><text:span text:style-name="T394"> Zwerg</text:span><text:span text:style-name="T363">isch</text:span></text:p>
      <text:p text:style-name="P76"><text:span text:style-name="T133">G</text:span><text:span text:style-name="T134">lück</text:span><text:span text:style-name="T135"><text:tab/><text:tab/><text:tab/></text:span><text:span text:style-name="T395">1</text:span><text:span text:style-name="T396">3</text:span><text:span text:style-name="T397"><text:tab/></text:span><text:span text:style-name="T398">+1</text:span><text:span text:style-name="T397"> <text:s text:c="3"/><text:tab/></text:span><text:span text:style-name="T150"> </text:span><text:span text:style-name="T378">S</text:span><text:span text:style-name="T139">chicksal<text:tab/></text:span><text:span text:style-name="T399">Trotzkopf: </text:span><text:span text:style-name="T363">W</text:span><text:span text:style-name="T399">illen +1</text:span></text:p>
      <text:p text:style-name="P44"><text:span text:style-name="T170">3/4-</text:span><text:span text:style-name="T171">5</text:span><text:span text:style-name="T170">/6-</text:span><text:span text:style-name="T171">8</text:span><text:span text:style-name="T170">/9-</text:span><text:span text:style-name="T171">12</text:span><text:span text:style-name="T170">/13-</text:span><text:span text:style-name="T171">15</text:span><text:span text:style-name="T170">/16-</text:span><text:span text:style-name="T171">17</text:span><text:span text:style-name="T170">/18</text:span></text:p>
      <text:p text:style-name="P77"><text:span text:style-name="T10">N</text:span><text:span text:style-name="T292">ahkampfwaffen</text:span><text:tab/><text:span text:style-name="T10">A</text:span>ngriff<text:tab/><text:tab/><text:span text:style-name="T10">S</text:span>chaden<text:tab/></text:p>
      <text:p text:style-name="P78"><text:span text:style-name="T400">Kriegshammer</text:span><text:span text:style-name="T91"><text:tab/><text:tab/></text:span><text:span text:style-name="T114">w20+w</text:span><text:span text:style-name="T354">5</text:span><text:span text:style-name="T401">+</text:span><text:span text:style-name="T402">2</text:span><text:span text:style-name="T90"><text:tab/></text:span><text:span text:style-name="T114">w</text:span><text:span text:style-name="T403">8</text:span><text:span text:style-name="T114">+w</text:span><text:span text:style-name="T354">5</text:span><text:span text:style-name="T114">+</text:span><text:span text:style-name="T402">2</text:span><text:span text:style-name="T401"><text:tab/></text:span><text:span text:style-name="T175"><text:tab/></text:span><text:span text:style-name="T404">Lieblingswaffe</text:span></text:p>
      <text:p text:style-name="P79"><text:span text:style-name="T405">Schildstoß<text:tab/><text:tab/><text:tab/></text:span><text:span text:style-name="T406">w14 +w</text:span><text:span text:style-name="T407">5</text:span><text:span text:style-name="T406">+1<text:tab/>w3+w</text:span><text:span text:style-name="T407">5</text:span><text:span text:style-name="T406">+1</text:span><text:span text:style-name="T408"><text:tab/><text:tab/></text:span><text:span text:style-name="T409"><text:tab/><text:tab/><text:tab/><text:tab/><text:tab/><text:tab/><text:tab/><text:tab/><text:tab/></text:span></text:p>
      <text:p text:style-name="P80"><text:span text:style-name="T177">H</text:span><text:span text:style-name="T90">andaxt<text:tab/><text:tab/><text:tab/>w20+w</text:span><text:span text:style-name="T354">5</text:span><text:span text:style-name="T90">+1<text:tab/>w6+w</text:span><text:span text:style-name="T354">5</text:span><text:span text:style-name="T90">+1<text:tab/><text:tab/></text:span><text:span text:style-name="T410"><text:tab/><text:tab/><text:tab/><text:tab/><text:tab/><text:tab/><text:tab/><text:tab/><text:tab/></text:span></text:p>
      <text:p text:style-name="P81"><text:span text:style-name="T177">unbewaffnet</text:span><text:span text:style-name="T90"><text:tab/><text:tab/><text:tab/></text:span><text:span text:style-name="T114">w20+w</text:span><text:span text:style-name="T354">5</text:span><text:span text:style-name="T114">+</text:span><text:span text:style-name="T401">1</text:span><text:span text:style-name="T90"><text:tab/></text:span><text:span text:style-name="T177">w3</text:span><text:span text:style-name="T178">+w</text:span><text:span text:style-name="T354">5</text:span><text:span text:style-name="T178">+</text:span><text:span text:style-name="T401">1</text:span><text:span text:style-name="T179"><text:tab/></text:span><text:span text:style-name="T411"><text:tab/></text:span><text:span text:style-name="T180"><text:tab/><text:tab/><text:tab/><text:tab/><text:tab/><text:tab/><text:tab/><text:tab/><text:tab/></text:span></text:p>
      <text:p text:style-name="P82"><text:span text:style-name="T181"><text:tab/><text:tab/><text:tab/><text:tab/> <text:s text:c="7"/></text:span><text:span text:style-name="T182"><text:tab/></text:span><text:span text:style-name="T181"><text:tab/><text:tab/> <text:s text:c="3"/></text:span><text:span text:style-name="T182"><text:tab/></text:span><text:span text:style-name="T181"><text:tab/><text:tab/> <text:s text:c="3"/></text:span><text:span text:style-name="T182"><text:tab/></text:span><text:span text:style-name="T181"><text:tab/><text:tab/><text:tab/><text:tab/><text:tab/><text:tab/><text:tab/><text:tab/><text:tab/></text:span></text:p>
      <text:p text:style-name="P83"><text:span text:style-name="T81">F</text:span><text:span text:style-name="T172">ernkampfwaffen</text:span><text:span text:style-name="T40"><text:tab/></text:span><text:span text:style-name="T81">A</text:span><text:span text:style-name="T40">ngriff<text:tab/><text:tab/></text:span><text:span text:style-name="T81">S</text:span><text:span text:style-name="T40">chaden<text:tab/><text:tab/></text:span><text:span text:style-name="T81">R</text:span><text:span text:style-name="T40">eichw</text:span><text:span text:style-name="T183">eite</text:span><text:span text:style-name="T184"> </text:span><text:span text:style-name="T185">-/-2/-w</text:span></text:p>
      <text:p text:style-name="P81"><text:span text:style-name="T401">Handaxt </text:span><text:span text:style-name="T412">(</text:span><text:span text:style-name="T413">geworfen</text:span><text:span text:style-name="T412">)</text:span><text:span text:style-name="T90"><text:tab/></text:span><text:span text:style-name="T114">w20+w</text:span><text:span text:style-name="T354">5</text:span><text:span text:style-name="T90"><text:tab/><text:tab/></text:span><text:span text:style-name="T114">w6+w</text:span><text:span text:style-name="T354">5</text:span><text:span text:style-name="T90"><text:tab/><text:tab/></text:span><text:span text:style-name="T401">3 </text:span><text:span text:style-name="T90">/ </text:span><text:span text:style-name="T401">6 </text:span><text:span text:style-name="T90">/ </text:span><text:span text:style-name="T401">9</text:span><text:span text:style-name="T187"><text:tab/><text:tab/></text:span><text:span text:style-name="T414"><text:tab/><text:tab/><text:tab/><text:tab/><text:tab/><text:tab/></text:span></text:p>
      <text:p text:style-name="P84"><text:span text:style-name="T87"><text:tab/><text:tab/><text:tab/><text:tab/> <text:s text:c="7"/></text:span><text:span text:style-name="T315"><text:tab/></text:span><text:span text:style-name="T87"><text:tab/><text:tab/> <text:s text:c="3"/></text:span><text:span text:style-name="T315"><text:tab/></text:span><text:span text:style-name="T87"><text:tab/><text:tab/> <text:s text:c="3"/></text:span><text:span text:style-name="T315"><text:tab/></text:span><text:span text:style-name="T87"> <text:s text:c="4"/></text:span><text:span text:style-name="T315">/</text:span><text:span text:style-name="T87"> <text:s text:c="4"/></text:span><text:span text:style-name="T315">/</text:span><text:span text:style-name="T87"><text:tab/></text:span><text:span text:style-name="T315"><text:tab/></text:span><text:span text:style-name="T87"><text:tab/><text:tab/><text:tab/><text:tab/><text:tab/><text:tab/></text:span></text:p>
      <text:p text:style-name="P84"><text:span text:style-name="T87"><text:tab/><text:tab/><text:tab/><text:tab/> <text:s text:c="7"/></text:span><text:span text:style-name="T315"><text:tab/></text:span><text:span text:style-name="T87"><text:tab/><text:tab/> <text:s text:c="3"/></text:span><text:span text:style-name="T315"><text:tab/></text:span><text:span text:style-name="T87"><text:tab/><text:tab/> <text:s text:c="3"/></text:span><text:span text:style-name="T315"><text:tab/></text:span><text:span text:style-name="T87"> <text:s text:c="4"/></text:span><text:span text:style-name="T315">/</text:span><text:span text:style-name="T87"> <text:s text:c="4"/></text:span><text:span text:style-name="T315">/</text:span><text:span text:style-name="T87"><text:tab/></text:span><text:span text:style-name="T315"><text:tab/></text:span><text:span text:style-name="T87"><text:tab/><text:tab/><text:tab/><text:tab/><text:tab/><text:tab/></text:span></text:p>
      <text:p text:style-name="P85"><text:span text:style-name="T189">A</text:span><text:span text:style-name="T190">us</text:span><text:span text:style-name="T191">rüstung</text:span><text:span text:style-name="T192"><text:tab/><text:tab/><text:tab/><text:tab/><text:tab/><text:tab/><text:tab/><text:tab/><text:tab/> <text:s text:c="5"/></text:span><text:span text:style-name="T415">1</text:span><text:span text:style-name="T193"><text:tab/></text:span><text:span text:style-name="T194">Gold</text:span><text:span text:style-name="T195"><text:tab/> <text:s text:c="5"/></text:span><text:span text:style-name="T415">7</text:span><text:span text:style-name="T196"><text:tab/></text:span><text:span text:style-name="T197">Silbe</text:span><text:span text:style-name="T198">r <text:s text:c="6"/></text:span><text:span text:style-name="T195"><text:s text:c="2"/></text:span><text:span text:style-name="T415">27</text:span><text:span text:style-name="T199"><text:tab/></text:span><text:span text:style-name="T200">Kupfer</text:span></text:p>
      <text:p text:style-name="P86"><text:span text:style-name="T416">kleine Marmorfigur, </text:span><text:span text:style-name="T201">Fackel, Hammer &amp; Meißel, </text:span><text:span text:style-name="T417">Spaten, </text:span><text:span text:style-name="T201">Ration, Wasserschlauch, </text:span></text:p>
      <text:p text:style-name="P87">Schild,</text:p>
      <text:p text:style-name="P88"><text:tab/><text:tab/><text:tab/><text:tab/><text:tab/><text:tab/><text:tab/><text:tab/><text:tab/><text:tab/><text:tab/><text:tab/><text:tab/><text:tab/><text:tab/><text:tab/><text:tab/><text:tab/><text:tab/><text:tab/></text:p>
      <text:p text:style-name="P89"><text:span text:style-name="T202">Beispiele </text:span><text:span text:style-name="T203">für </text:span><text:span text:style-name="T204">Heldenwürfel</text:span><text:span text:style-name="T205"> </text:span><text:span text:style-name="T203">= 3, </text:span><text:span text:style-name="T206">eigene Vorschläge sind erwünscht, aber kein Zusatzschaden</text:span><text:span text:style-name="T207"><text:tab/></text:span></text:p>
      <text:p text:style-name="P90"><text:span text:style-name="T208">Zurückstoßen</text:span><text:span text:style-name="T209"> </text:span><text:span text:style-name="T210">normal großes Wesen </text:span><text:span text:style-name="T211">oder Objekt </text:span><text:span text:style-name="T212">Bewegung/3</text:span><text:span text:style-name="T213"> </text:span><text:span text:style-name="T214">zurück </text:span><text:span text:style-name="T215">(auch über Abhang)<text:tab/><text:tab/><text:tab/></text:span></text:p>
      <text:p text:style-name="P90"><text:span text:style-name="T208">U</text:span><text:span text:style-name="T216">m</text:span><text:span text:style-name="T208">reißen</text:span><text:span text:style-name="T214"> </text:span><text:span text:style-name="T217">Reflex gegen Angriffswurf oder am Boden </text:span><text:span text:style-name="T209">(RK -2, aufstehen=Aktion)<text:tab/><text:tab/><text:tab/><text:tab/><text:tab/></text:span></text:p>
      <text:p text:style-name="P90"><text:span text:style-name="T208">Springen</text:span><text:span text:style-name="T209"> </text:span><text:span text:style-name="T212">Bewegung/3 </text:span><text:span text:style-name="T214">über Abgrund/</text:span><text:span text:style-name="T209">in Deckung </text:span><text:span text:style-name="T218">(-2)</text:span><text:span text:style-name="T209">/</text:span>auf erhöhte Position <text:span text:style-name="T218">(-1)<text:tab/><text:tab/><text:tab/><text:tab/><text:tab/></text:span></text:p>
      <text:p text:style-name="P90"><text:span text:style-name="T208">E</text:span><text:span text:style-name="T219">ntwaffnen</text:span><text:span text:style-name="T220"> Zähigkeit </text:span><text:span text:style-name="T221">gegen </text:span><text:span text:style-name="T220">Angriffswurf/</text:span><text:span text:style-name="T215">2 </text:span><text:span text:style-name="T210">oder Waffe am Boden (aufheben=Aktion)<text:tab/><text:tab/><text:tab/><text:tab/></text:span></text:p>
      <text:p text:style-name="P90"><text:span text:style-name="T222">Festhalten</text:span><text:span text:style-name="T223"> Zähigkeit gegen Angriffswurf, dann Stärkevergleich pro Runde </text:span><text:span text:style-name="T224">(Angriffe +d)<text:tab/><text:tab/><text:tab/></text:span></text:p>
      <text:p text:style-name="P90"><text:span text:style-name="T208">Blenden</text:span><text:span text:style-name="T209"> </text:span><text:span text:style-name="T225">nächster </text:span><text:span text:style-name="T226">Angriff -</text:span><text:span text:style-name="T209">2<text:tab/><text:tab/><text:tab/><text:tab/><text:tab/></text:span><text:span text:style-name="T40">Rüstung</text:span> <text:span text:style-name="T40">beschädigen</text:span> <text:span text:style-name="T226">RK </text:span><text:span text:style-name="T227">-</text:span><text:span text:style-name="T228">1<text:tab/><text:tab/><text:tab/><text:tab/><text:tab/></text:span></text:p>
      <text:p text:style-name="P90"><text:span text:style-name="T208">S</text:span><text:span text:style-name="T229">chützen</text:span><text:span text:style-name="T230"> </text:span><text:span text:style-name="T209">1 </text:span><text:span text:style-name="T231">Gefährte RK </text:span><text:span text:style-name="T230">+</text:span><text:span text:style-name="T232">HW<text:tab/><text:tab/><text:tab/><text:tab/><text:tab/></text:span><text:span text:style-name="T233">Hals</text:span><text:span text:style-name="T234">treffer</text:span><text:span text:style-name="T235"> </text:span><text:span text:style-name="T236">alle </text:span><text:span text:style-name="T235">Zauberwü</text:span><text:span text:style-name="T236">r</text:span><text:span text:style-name="T235">fe</text:span><text:span text:style-name="T236"> </text:span><text:span text:style-name="T235">-2<text:tab/><text:tab/><text:tab/><text:tab/></text:span></text:p>
      <text:p text:style-name="P90"><text:span text:style-name="T208">Verteidigungshaltung</text:span><text:span text:style-name="T237"> </text:span><text:span text:style-name="T238">nächste </text:span><text:span text:style-name="T239">Runde </text:span><text:span text:style-name="T230">RK+</text:span><text:span text:style-name="T240">1<text:tab/><text:tab/></text:span><text:span text:style-name="T241">Rundums</text:span><text:span text:style-name="T242">chlag</text:span><text:span text:style-name="T237"> </text:span><text:span text:style-name="T243">1/</text:span><text:span text:style-name="T209">2</text:span><text:span text:style-name="T243"> Schaden </text:span><text:span text:style-name="T209">gegen 2 Gegner<text:tab/><text:tab/></text:span></text:p>
      <text:p text:style-name="P90"><text:span text:style-name="T244">„</text:span><text:span text:style-name="T208">Attacke!“</text:span><text:span text:style-name="T245"> </text:span><text:span text:style-name="T246">2</text:span><text:span text:style-name="T209"> </text:span><text:span text:style-name="T231">Gefährte</text:span><text:span text:style-name="T246">n</text:span><text:span text:style-name="T231"> </text:span><text:span text:style-name="T209">nächster </text:span><text:span text:style-name="T245">Angriff+1<text:tab/><text:tab/></text:span><text:span text:style-name="T244">„</text:span><text:span text:style-name="T247">Standh</text:span><text:span text:style-name="T248">alten</text:span><text:span text:style-name="T208">!“</text:span><text:span text:style-name="T245"> </text:span><text:span text:style-name="T246">2</text:span><text:span text:style-name="T209"> </text:span><text:span text:style-name="T231">Gefährte</text:span><text:span text:style-name="T246">n</text:span><text:span text:style-name="T231"> </text:span><text:span text:style-name="T209">nächste </text:span><text:span text:style-name="T246">Runde</text:span><text:span text:style-name="T209"> </text:span><text:span text:style-name="T246">RK+1<text:tab/></text:span></text:p>
      <text:p text:style-name="P90"><text:span text:style-name="T244">„</text:span><text:span text:style-name="T247">Nicht aufgeben</text:span><text:span text:style-name="T208">!“</text:span><text:span text:style-name="T245"> </text:span><text:span text:style-name="T211">alle</text:span><text:span text:style-name="T209"> </text:span><text:span text:style-name="T231">Gefährte</text:span><text:span text:style-name="T246">n</text:span><text:span text:style-name="T231"> </text:span><text:span text:style-name="T249">2. </text:span><text:span text:style-name="T211">Moralwurf<text:tab/></text:span><text:span text:style-name="T244">„</text:span><text:span text:style-name="T250">Wir siegen</text:span><text:span text:style-name="T208">!“</text:span><text:span text:style-name="T245"> </text:span><text:span text:style-name="T212">alle</text:span><text:span text:style-name="T209"> </text:span><text:span text:style-name="T231">Gefährte</text:span><text:span text:style-name="T246">n</text:span><text:span text:style-name="T231"> </text:span><text:span text:style-name="T211">Moral +</text:span><text:span text:style-name="T249">2<text:tab/><text:tab/><text:tab/></text:span></text:p>
      <text:p text:style-name="P53"><text:span text:style-name="T40">„</text:span><text:span text:style-name="T251">Flieht oder </text:span><text:span text:style-name="T252">Sterbt</text:span><text:span text:style-name="T253">!“</text:span><text:span text:style-name="T254"> Gegner Moralwurf gegen 13<text:tab/></text:span><text:span text:style-name="T253">Betäuben</text:span><text:span text:style-name="T254"> </text:span><text:span text:style-name="T212">1</text:span><text:span text:style-name="T254"> Runde bewusstlos wenn 0 Leben<text:tab/><text:tab/></text:span></text:p>
      <text:p text:style-name="P90"><text:span text:style-name="T208">Ablenken</text:span><text:span text:style-name="T209"> </text:span><text:span text:style-name="T255">Hinterhalt</text:span><text:span text:style-name="T256"> ermöglichen<text:tab/><text:tab/><text:tab/><text:tab/></text:span><text:span text:style-name="T222">Beintreffer</text:span><text:span text:style-name="T223"> Bewegung halbiert<text:tab/><text:tab/><text:tab/><text:tab/></text:span></text:p>
      <text:p text:style-name="P90"><text:span text:style-name="T208">Präzision </text:span><text:span text:style-name="T209">kleines </text:span><text:span text:style-name="T257">Objekt treffen/zerstören<text:tab/><text:tab/></text:span><text:span text:style-name="T258">W</text:span><text:span text:style-name="T259">ü</text:span><text:span text:style-name="T258">t</text:span><text:span text:style-name="T259">e</text:span><text:span text:style-name="T258">n</text:span><text:span text:style-name="T260"> </text:span><text:span text:style-name="T261">ganzer Kampf </text:span><text:span text:style-name="T260">Angriff &amp; Schaden +3, RK -3<text:tab/></text:span></text:p>
      <text:p text:style-name="P91"><text:span text:style-name="T418">Folgeangriff</text:span><text:span text:style-name="T419"> wenn tödlich 2. Angriff </text:span><text:span text:style-name="T420">sofort<text:tab/><text:tab/></text:span><text:span text:style-name="T266">B</text:span><text:span text:style-name="T267">luten</text:span><text:span text:style-name="T268"> Zähigkeit 13 oder w3 Schaden pro Runde<text:tab/></text:span></text:p>
      <text:p text:style-name="P92"><text:soft-page-break/><text:span text:style-name="T202">Beispiele </text:span><text:span text:style-name="T203">für </text:span><text:span text:style-name="T204">Heldenwürfel</text:span><text:span text:style-name="T205"> </text:span><text:span text:style-name="T203">= </text:span><text:span text:style-name="T270">4</text:span><text:span text:style-name="T271"><text:tab/><text:tab/><text:tab/><text:tab/><text:tab/><text:tab/><text:tab/><text:tab/><text:tab/><text:tab/><text:tab/><text:tab/><text:tab/><text:tab/></text:span></text:p>
      <text:p text:style-name="P93"><text:span text:style-name="T208">Zurückstoßen</text:span><text:span text:style-name="T209"> </text:span><text:span text:style-name="T210">normal großes Wesen </text:span><text:span text:style-name="T211">oder Objekt </text:span><text:span text:style-name="T212">Bewegung/2</text:span><text:span text:style-name="T213"> </text:span><text:span text:style-name="T215">Schritt</text:span><text:span text:style-name="T213"> </text:span><text:span text:style-name="T214">zurück </text:span><text:span text:style-name="T215">(auch über Abhang)<text:tab/></text:span></text:p>
      <text:p text:style-name="P93"><text:span text:style-name="T208">U</text:span><text:span text:style-name="T216">m</text:span><text:span text:style-name="T208">reißen</text:span><text:span text:style-name="T214"> </text:span><text:span text:style-name="T217">am Boden </text:span><text:span text:style-name="T209">(RK -2, aufstehen=Aktion)<text:tab/><text:tab/><text:tab/><text:tab/><text:tab/><text:tab/><text:tab/><text:tab/><text:tab/><text:tab/><text:tab/></text:span></text:p>
      <text:p text:style-name="P93"><text:span text:style-name="T208">Springen</text:span><text:span text:style-name="T209"> </text:span><text:span text:style-name="T212">Bewegung/2 </text:span><text:span text:style-name="T214">über Abgrund/</text:span><text:span text:style-name="T209">in Deckung </text:span><text:span text:style-name="T218">(-2)</text:span><text:span text:style-name="T209">/</text:span>auf erhöhte Position <text:span text:style-name="T218">(-1)<text:tab/><text:tab/><text:tab/><text:tab/><text:tab/></text:span></text:p>
      <text:p text:style-name="P93"><text:span text:style-name="T208">E</text:span><text:span text:style-name="T219">ntwaffnen</text:span><text:span text:style-name="T220"> Zähigkeit </text:span><text:span text:style-name="T221">gegen </text:span><text:span text:style-name="T220">Angriffswurf</text:span><text:span text:style-name="T215"> </text:span><text:span text:style-name="T210">oder Waffe am Boden (aufheben=Aktion)<text:tab/><text:tab/><text:tab/><text:tab/></text:span></text:p>
      <text:p text:style-name="P93"><text:span text:style-name="T222">Festhalten</text:span><text:span text:style-name="T223"> Zähigkeit gegen Angriffswurf, dann Stärkevergleich</text:span><text:span text:style-name="T272">+2</text:span><text:span text:style-name="T223"> pro Runde </text:span><text:span text:style-name="T224">(Angriffe +d)<text:tab/><text:tab/><text:tab/></text:span></text:p>
      <text:p text:style-name="P93"><text:span text:style-name="T208">Blenden</text:span><text:span text:style-name="T209"> </text:span><text:span text:style-name="T225">nächster </text:span><text:span text:style-name="T226">Angriff -</text:span><text:span text:style-name="T212">4</text:span><text:span text:style-name="T209"><text:tab/><text:tab/><text:tab/><text:tab/><text:tab/></text:span><text:span text:style-name="T40">Rüstung</text:span> <text:span text:style-name="T40">beschädigen</text:span> <text:span text:style-name="T226">RK </text:span><text:span text:style-name="T227">-</text:span><text:span text:style-name="T212">2<text:tab/><text:tab/><text:tab/><text:tab/><text:tab/></text:span></text:p>
      <text:p text:style-name="P93"><text:span text:style-name="T208">S</text:span><text:span text:style-name="T229">chützen</text:span><text:span text:style-name="T230"> </text:span><text:span text:style-name="T212">2</text:span><text:span text:style-name="T209"> </text:span><text:span text:style-name="T231">Gefährte</text:span><text:span text:style-name="T212">n</text:span><text:span text:style-name="T231"> RK </text:span><text:span text:style-name="T230">+</text:span><text:span text:style-name="T232">HW<text:tab/><text:tab/><text:tab/><text:tab/></text:span><text:span text:style-name="T233">Hals</text:span><text:span text:style-name="T234">treffer</text:span><text:span text:style-name="T235"> </text:span><text:span text:style-name="T236">alle </text:span><text:span text:style-name="T235">Zauberwü</text:span><text:span text:style-name="T236">r</text:span><text:span text:style-name="T235">fe</text:span><text:span text:style-name="T236"> </text:span><text:span text:style-name="T235">-</text:span><text:span text:style-name="T272">4<text:tab/><text:tab/><text:tab/><text:tab/></text:span></text:p>
      <text:p text:style-name="P93"><text:span text:style-name="T208">Verteidigungshaltung</text:span><text:span text:style-name="T237"> </text:span><text:span text:style-name="T238">nächste </text:span><text:span text:style-name="T239">Runde </text:span><text:span text:style-name="T230">RK+</text:span><text:span text:style-name="T212">2</text:span><text:span text:style-name="T240"><text:tab/><text:tab/></text:span><text:span text:style-name="T241">Rundums</text:span><text:span text:style-name="T242">chlag</text:span><text:span text:style-name="T237"> </text:span><text:span text:style-name="T243">1/</text:span><text:span text:style-name="T209">2</text:span><text:span text:style-name="T243"> Schaden </text:span><text:span text:style-name="T209">gegen 2 Gegner<text:tab/><text:tab/></text:span></text:p>
      <text:p text:style-name="P93"><text:span text:style-name="T244">„</text:span><text:span text:style-name="T208">Attacke!“</text:span><text:span text:style-name="T245"> </text:span><text:span text:style-name="T212">alle </text:span><text:span text:style-name="T231">Gefährte</text:span><text:span text:style-name="T246">n</text:span><text:span text:style-name="T231"> </text:span><text:span text:style-name="T209">nächster </text:span><text:span text:style-name="T245">Angriff+1<text:tab/><text:tab/></text:span><text:span text:style-name="T244">„</text:span><text:span text:style-name="T247">Standh</text:span><text:span text:style-name="T248">alten</text:span><text:span text:style-name="T208">!“</text:span><text:span text:style-name="T245"> </text:span><text:span text:style-name="T273">alle </text:span><text:span text:style-name="T274">Gefährte</text:span><text:span text:style-name="T275">n</text:span><text:span text:style-name="T274"> </text:span><text:span text:style-name="T276">nächste </text:span><text:span text:style-name="T275">Runde</text:span><text:span text:style-name="T276"> </text:span><text:span text:style-name="T275">RK +1<text:tab/></text:span></text:p>
      <text:p text:style-name="P93"><text:span text:style-name="T244">„</text:span><text:span text:style-name="T247">Nicht aufgeben</text:span><text:span text:style-name="T208">!“</text:span><text:span text:style-name="T245"> </text:span><text:span text:style-name="T212">alle </text:span><text:span text:style-name="T231">Gefährte</text:span><text:span text:style-name="T246">n</text:span><text:span text:style-name="T231"> </text:span><text:span text:style-name="T249">2. </text:span><text:span text:style-name="T211">Moralwurf </text:span><text:span text:style-name="T212">+2</text:span><text:span text:style-name="T211"><text:tab/></text:span><text:span text:style-name="T244">„</text:span><text:span text:style-name="T250">Wir siegen</text:span><text:span text:style-name="T208">!“</text:span><text:span text:style-name="T245"> </text:span><text:span text:style-name="T212">alle</text:span><text:span text:style-name="T209"> </text:span><text:span text:style-name="T231">Gefährte</text:span><text:span text:style-name="T246">n</text:span><text:span text:style-name="T231"> </text:span><text:span text:style-name="T211">Moral +</text:span><text:span text:style-name="T212">4<text:tab/><text:tab/><text:tab/></text:span></text:p>
      <text:p text:style-name="P93"><text:span text:style-name="T40">„</text:span><text:span text:style-name="T251">Flieht oder </text:span><text:span text:style-name="T252">Sterbt</text:span><text:span text:style-name="T253">!“</text:span><text:span text:style-name="T254"> Moralwurf gegen </text:span><text:span text:style-name="T212">Angriffsw.</text:span><text:span text:style-name="T254"><text:tab/></text:span><text:span text:style-name="T253">Betäuben</text:span><text:span text:style-name="T254"> </text:span><text:span text:style-name="T212">4</text:span><text:span text:style-name="T254"> Runde</text:span><text:span text:style-name="T277">n</text:span><text:span text:style-name="T254"> bewusstlos wenn 0 Leben<text:tab/></text:span></text:p>
      <text:p text:style-name="P93"><text:span text:style-name="T208">Ablenken</text:span><text:span text:style-name="T209"> </text:span><text:span text:style-name="T255">Hinterhalt</text:span><text:span text:style-name="T256"> ermöglichen<text:tab/><text:tab/><text:tab/><text:tab/></text:span><text:span text:style-name="T222">Beintreffer</text:span><text:span text:style-name="T223"> Bewegung/</text:span><text:span text:style-name="T272">3<text:tab/><text:tab/><text:tab/><text:tab/><text:tab/><text:tab/></text:span></text:p>
      <text:p text:style-name="P93"><text:span text:style-name="T208">Präzision </text:span><text:span text:style-name="T209">kleines </text:span><text:span text:style-name="T257">Objekt treffen/zerstören<text:tab/><text:tab/></text:span><text:span text:style-name="T258">W</text:span><text:span text:style-name="T259">ü</text:span><text:span text:style-name="T258">t</text:span><text:span text:style-name="T259">e</text:span><text:span text:style-name="T258">n</text:span><text:span text:style-name="T260"> </text:span><text:span text:style-name="T261">ganzer Kampf </text:span><text:span text:style-name="T260">Angriff &amp; Schaden +</text:span><text:span text:style-name="T212">4</text:span><text:span text:style-name="T260">, RK -</text:span><text:span text:style-name="T212">4<text:tab/></text:span></text:p>
      <text:p text:style-name="P94"><text:span text:style-name="T278">Folgeangriff </text:span><text:span text:style-name="T279">wenn tödlich 2./</text:span><text:span text:style-name="T280">3.</text:span><text:span text:style-name="T279"> Angriff </text:span><text:span text:style-name="T281">sofort<text:tab/><text:tab/></text:span><text:span text:style-name="T282">B</text:span><text:span text:style-name="T283">luten </text:span><text:span text:style-name="T284">Zähigkeit 1</text:span><text:span text:style-name="T280">6</text:span><text:span text:style-name="T284"> oder w3 Schaden pro Runde<text:tab/></text:span></text:p>
      <text:p text:style-name="P95"><text:span text:style-name="T421"><text:s/></text:span></text:p>
      <table:table table:name="Tabelle5" table:style-name="Tabelle5">
        <table:table-column table:style-name="Tabelle5.A"/>
        <table:table-column table:style-name="Tabelle5.B"/>
        <table:table-column table:style-name="Tabelle5.C"/>
        <table:table-column table:style-name="Tabelle5.D"/>
        <table:table-column table:style-name="Tabelle5.E"/>
        <table:table-column table:style-name="Tabelle5.F"/>
        <table:table-column table:style-name="Tabelle5.G"/>
        <table:table-row>
          <table:table-cell table:style-name="Tabelle5.A1" office:value-type="string">
            <text:p text:style-name="P96">Zwergen</text:p>
            <text:p text:style-name="P97">Stufe<text:span text:style-name="T422"> </text:span><text:span text:style-name="T423">(Erfahrung)</text:span></text:p>
          </table:table-cell>
          <table:table-cell table:style-name="Tabelle5.A1" office:value-type="string">
            <text:p text:style-name="P98"><text:span text:style-name="T301">Helden</text:span>-</text:p>
            <text:p text:style-name="P98">würfel</text:p>
          </table:table-cell>
          <table:table-cell table:style-name="Tabelle5.A1" office:value-type="string">
            <text:p text:style-name="P99"><text:span text:style-name="T302">Volltreffer-würfel</text:span>/Tabelle</text:p>
          </table:table-cell>
          <table:table-cell table:style-name="Tabelle5.A1" office:value-type="string">
            <text:p text:style-name="P98">Aktions-</text:p>
            <text:p text:style-name="P98">würfel</text:p>
          </table:table-cell>
          <table:table-cell table:style-name="Tabelle5.A1" office:value-type="string">
            <text:p text:style-name="P98">Reflex</text:p>
          </table:table-cell>
          <table:table-cell table:style-name="Tabelle5.A1" office:value-type="string">
            <text:p text:style-name="P98">Zähigkeit</text:p>
          </table:table-cell>
          <table:table-cell table:style-name="Tabelle5.G1" office:value-type="string">
            <text:p text:style-name="P98">Willen</text:p>
          </table:table-cell>
        </table:table-row>
        <table:table-row>
          <table:table-cell table:style-name="Tabelle5.A2" office:value-type="string">
            <text:p text:style-name="P100">1 <text:s text:c="4"/><text:span text:style-name="T424">(</text:span><text:span text:style-name="T425">1</text:span><text:span text:style-name="T424">0)</text:span></text:p>
          </table:table-cell>
          <table:table-cell table:style-name="Tabelle5.A2" office:value-type="string">
            <text:p text:style-name="P101">w3</text:p>
          </table:table-cell>
          <table:table-cell table:style-name="Tabelle5.A2" office:value-type="string">
            <text:p text:style-name="P101">w1<text:span text:style-name="T426">0</text:span>/III</text:p>
          </table:table-cell>
          <table:table-cell table:style-name="Tabelle5.A2" office:value-type="string">
            <text:p text:style-name="P101">w20</text:p>
          </table:table-cell>
          <table:table-cell table:style-name="Tabelle5.A2" office:value-type="string">
            <text:p text:style-name="P101">+1</text:p>
          </table:table-cell>
          <table:table-cell table:style-name="Tabelle5.A2" office:value-type="string">
            <text:p text:style-name="P101">+1</text:p>
          </table:table-cell>
          <table:table-cell table:style-name="Tabelle5.G2" office:value-type="string">
            <text:p text:style-name="P101">+<text:span text:style-name="T426">1</text:span></text:p>
          </table:table-cell>
        </table:table-row>
        <table:table-row>
          <table:table-cell table:style-name="Tabelle5.A2" office:value-type="string">
            <text:p text:style-name="P100">2 <text:s text:c="4"/><text:span text:style-name="T424">(</text:span><text:span text:style-name="T427">5</text:span><text:span text:style-name="T424">0)</text:span></text:p>
          </table:table-cell>
          <table:table-cell table:style-name="Tabelle5.A2" office:value-type="string">
            <text:p text:style-name="P101">w4</text:p>
          </table:table-cell>
          <table:table-cell table:style-name="Tabelle5.A2" office:value-type="string">
            <text:p text:style-name="P101">w1<text:span text:style-name="T426">2</text:span>/III</text:p>
          </table:table-cell>
          <table:table-cell table:style-name="Tabelle5.A2" office:value-type="string">
            <text:p text:style-name="P101">w20</text:p>
          </table:table-cell>
          <table:table-cell table:style-name="Tabelle5.A2" office:value-type="string">
            <text:p text:style-name="P101">+1</text:p>
          </table:table-cell>
          <table:table-cell table:style-name="Tabelle5.A2" office:value-type="string">
            <text:p text:style-name="P101">+1</text:p>
          </table:table-cell>
          <table:table-cell table:style-name="Tabelle5.G2" office:value-type="string">
            <text:p text:style-name="P101">+<text:span text:style-name="T426">1</text:span></text:p>
          </table:table-cell>
        </table:table-row>
        <table:table-row>
          <table:table-cell table:style-name="Tabelle5.A2" office:value-type="string">
            <text:p text:style-name="P100">3 <text:s text:c="2"/><text:span text:style-name="T424">(1</text:span><text:span text:style-name="T425">1</text:span><text:span text:style-name="T424">0)</text:span></text:p>
          </table:table-cell>
          <table:table-cell table:style-name="Tabelle5.A2" office:value-type="string">
            <text:p text:style-name="P101">w5</text:p>
          </table:table-cell>
          <table:table-cell table:style-name="Tabelle5.A2" office:value-type="string">
            <text:p text:style-name="P101">w1<text:span text:style-name="T426">4</text:span>/I<text:span text:style-name="T426">II</text:span></text:p>
          </table:table-cell>
          <table:table-cell table:style-name="Tabelle5.A2" office:value-type="string">
            <text:p text:style-name="P101">w20</text:p>
          </table:table-cell>
          <table:table-cell table:style-name="Tabelle5.A2" office:value-type="string">
            <text:p text:style-name="P101">+1</text:p>
          </table:table-cell>
          <table:table-cell table:style-name="Tabelle5.A2" office:value-type="string">
            <text:p text:style-name="P101">+2</text:p>
          </table:table-cell>
          <table:table-cell table:style-name="Tabelle5.G2" office:value-type="string">
            <text:p text:style-name="P101">+1</text:p>
          </table:table-cell>
        </table:table-row>
        <table:table-row>
          <table:table-cell table:style-name="Tabelle5.A2" office:value-type="string">
            <text:p text:style-name="P100">4 <text:s text:c="2"/><text:span text:style-name="T424">(1</text:span><text:span text:style-name="T427">9</text:span><text:span text:style-name="T424">0)</text:span></text:p>
          </table:table-cell>
          <table:table-cell table:style-name="Tabelle5.A2" office:value-type="string">
            <text:p text:style-name="P101">w6</text:p>
          </table:table-cell>
          <table:table-cell table:style-name="Tabelle5.A2" office:value-type="string">
            <text:p text:style-name="P101">w<text:span text:style-name="T426">16</text:span>/IV</text:p>
          </table:table-cell>
          <table:table-cell table:style-name="Tabelle5.A2" office:value-type="string">
            <text:p text:style-name="P101">w20</text:p>
          </table:table-cell>
          <table:table-cell table:style-name="Tabelle5.A2" office:value-type="string">
            <text:p text:style-name="P101">+2</text:p>
          </table:table-cell>
          <table:table-cell table:style-name="Tabelle5.A2" office:value-type="string">
            <text:p text:style-name="P101">+2</text:p>
          </table:table-cell>
          <table:table-cell table:style-name="Tabelle5.G2" office:value-type="string">
            <text:p text:style-name="P101">+<text:span text:style-name="T426">2</text:span></text:p>
          </table:table-cell>
        </table:table-row>
        <table:table-row>
          <table:table-cell table:style-name="Tabelle5.A2" office:value-type="string">
            <text:p text:style-name="P100">5 <text:s text:c="2"/><text:span text:style-name="T424">(</text:span><text:span text:style-name="T427">29</text:span><text:span text:style-name="T424">0)</text:span></text:p>
          </table:table-cell>
          <table:table-cell table:style-name="Tabelle5.A2" office:value-type="string">
            <text:p text:style-name="P101">w7</text:p>
          </table:table-cell>
          <table:table-cell table:style-name="Tabelle5.A2" office:value-type="string">
            <text:p text:style-name="P101">w2<text:span text:style-name="T426">0</text:span>/<text:span text:style-name="T426">I</text:span>V</text:p>
          </table:table-cell>
          <table:table-cell table:style-name="Tabelle5.A2" office:value-type="string">
            <text:p text:style-name="P101">w20+w14</text:p>
          </table:table-cell>
          <table:table-cell table:style-name="Tabelle5.A2" office:value-type="string">
            <text:p text:style-name="P101">+2</text:p>
          </table:table-cell>
          <table:table-cell table:style-name="Tabelle5.A2" office:value-type="string">
            <text:p text:style-name="P101">+3</text:p>
          </table:table-cell>
          <table:table-cell table:style-name="Tabelle5.G2" office:value-type="string">
            <text:p text:style-name="P101">+<text:span text:style-name="T426">2</text:span></text:p>
          </table:table-cell>
        </table:table-row>
        <table:table-row>
          <table:table-cell table:style-name="Tabelle5.A2" office:value-type="string">
            <text:p text:style-name="P100">6 <text:s text:c="2"/><text:span text:style-name="T424">(</text:span><text:span text:style-name="T427">4</text:span><text:span text:style-name="T425">1</text:span><text:span text:style-name="T424">0)</text:span></text:p>
          </table:table-cell>
          <table:table-cell table:style-name="Tabelle5.A2" office:value-type="string">
            <text:p text:style-name="P101">w8</text:p>
          </table:table-cell>
          <table:table-cell table:style-name="Tabelle5.A2" office:value-type="string">
            <text:p text:style-name="P101">w<text:span text:style-name="T426">24</text:span>/V</text:p>
          </table:table-cell>
          <table:table-cell table:style-name="Tabelle5.A2" office:value-type="string">
            <text:p text:style-name="P101">w20+w16</text:p>
          </table:table-cell>
          <table:table-cell table:style-name="Tabelle5.A2" office:value-type="string">
            <text:p text:style-name="P101">+2</text:p>
          </table:table-cell>
          <table:table-cell table:style-name="Tabelle5.A2" office:value-type="string">
            <text:p text:style-name="P101">+4</text:p>
          </table:table-cell>
          <table:table-cell table:style-name="Tabelle5.G2" office:value-type="string">
            <text:p text:style-name="P101">+2</text:p>
          </table:table-cell>
        </table:table-row>
        <table:table-row>
          <table:table-cell table:style-name="Tabelle5.A2" office:value-type="string">
            <text:p text:style-name="P100">7 <text:s text:c="2"/><text:span text:style-name="T424">(</text:span><text:span text:style-name="T427">55</text:span><text:span text:style-name="T424">0)</text:span></text:p>
          </table:table-cell>
          <table:table-cell table:style-name="Tabelle5.A2" office:value-type="string">
            <text:p text:style-name="P101">w10+1</text:p>
          </table:table-cell>
          <table:table-cell table:style-name="Tabelle5.A2" office:value-type="string">
            <text:p text:style-name="P101">w30/V</text:p>
          </table:table-cell>
          <table:table-cell table:style-name="Tabelle5.A2" office:value-type="string">
            <text:p text:style-name="P101">2w20</text:p>
          </table:table-cell>
          <table:table-cell table:style-name="Tabelle5.A2" office:value-type="string">
            <text:p text:style-name="P101">+3</text:p>
          </table:table-cell>
          <table:table-cell table:style-name="Tabelle5.A2" office:value-type="string">
            <text:p text:style-name="P101">+4</text:p>
          </table:table-cell>
          <table:table-cell table:style-name="Tabelle5.G2" office:value-type="string">
            <text:p text:style-name="P101">+<text:span text:style-name="T426">3</text:span></text:p>
          </table:table-cell>
        </table:table-row>
        <table:table-row>
          <table:table-cell table:style-name="Tabelle5.A2" office:value-type="string">
            <text:p text:style-name="P100">8 <text:s text:c="2"/><text:span text:style-name="T424">(</text:span><text:span text:style-name="T427">7</text:span><text:span text:style-name="T425">1</text:span><text:span text:style-name="T424">0)</text:span></text:p>
          </table:table-cell>
          <table:table-cell table:style-name="Tabelle5.A2" office:value-type="string">
            <text:p text:style-name="P101">w10+2</text:p>
          </table:table-cell>
          <table:table-cell table:style-name="Tabelle5.A2" office:value-type="string">
            <text:p text:style-name="P101">2w20/V</text:p>
          </table:table-cell>
          <table:table-cell table:style-name="Tabelle5.A2" office:value-type="string">
            <text:p text:style-name="P101">2w20</text:p>
          </table:table-cell>
          <table:table-cell table:style-name="Tabelle5.A2" office:value-type="string">
            <text:p text:style-name="P101">+3</text:p>
          </table:table-cell>
          <table:table-cell table:style-name="Tabelle5.A2" office:value-type="string">
            <text:p text:style-name="P101">+5</text:p>
          </table:table-cell>
          <table:table-cell table:style-name="Tabelle5.G2" office:value-type="string">
            <text:p text:style-name="P101">+<text:span text:style-name="T426">3</text:span></text:p>
          </table:table-cell>
        </table:table-row>
        <table:table-row>
          <table:table-cell table:style-name="Tabelle5.A2" office:value-type="string">
            <text:p text:style-name="P100">9 <text:s text:c="2"/><text:span text:style-name="T424">(</text:span><text:span text:style-name="T427">89</text:span><text:span text:style-name="T424">0)</text:span></text:p>
          </table:table-cell>
          <table:table-cell table:style-name="Tabelle5.A2" office:value-type="string">
            <text:p text:style-name="P101">w10+3</text:p>
          </table:table-cell>
          <table:table-cell table:style-name="Tabelle5.A2" office:value-type="string">
            <text:p text:style-name="P101">2w20/V</text:p>
          </table:table-cell>
          <table:table-cell table:style-name="Tabelle5.A2" office:value-type="string">
            <text:p text:style-name="P101">2w20</text:p>
          </table:table-cell>
          <table:table-cell table:style-name="Tabelle5.A2" office:value-type="string">
            <text:p text:style-name="P101">+3</text:p>
          </table:table-cell>
          <table:table-cell table:style-name="Tabelle5.A2" office:value-type="string">
            <text:p text:style-name="P101">+5</text:p>
          </table:table-cell>
          <table:table-cell table:style-name="Tabelle5.G2" office:value-type="string">
            <text:p text:style-name="P101">+3</text:p>
          </table:table-cell>
        </table:table-row>
        <table:table-row>
          <table:table-cell table:style-name="Tabelle5.A2" office:value-type="string">
            <text:p text:style-name="P100">10 <text:span text:style-name="T424">(10</text:span><text:span text:style-name="T427">90</text:span><text:span text:style-name="T424">)</text:span></text:p>
          </table:table-cell>
          <table:table-cell table:style-name="Tabelle5.A2" office:value-type="string">
            <text:p text:style-name="P101">w10+4</text:p>
          </table:table-cell>
          <table:table-cell table:style-name="Tabelle5.A2" office:value-type="string">
            <text:p text:style-name="P101">2w20/V</text:p>
          </table:table-cell>
          <table:table-cell table:style-name="Tabelle5.A2" office:value-type="string">
            <text:p text:style-name="P101">2w20+w14</text:p>
          </table:table-cell>
          <table:table-cell table:style-name="Tabelle5.A2" office:value-type="string">
            <text:p text:style-name="P101">+4</text:p>
          </table:table-cell>
          <table:table-cell table:style-name="Tabelle5.A2" office:value-type="string">
            <text:p text:style-name="P101">+6</text:p>
          </table:table-cell>
          <table:table-cell table:style-name="Tabelle5.G2" office:value-type="string">
            <text:p text:style-name="P101">+<text:span text:style-name="T426">4</text:span></text:p>
          </table:table-cell>
        </table:table-row>
      </table:table>
      <text:p text:style-name="P102"><text:span text:style-name="T428"><text:s/></text:span><text:span text:style-name="T429"><text:line-break/>Merkmale</text:span> <text:span text:style-name="T430">Zwerg</text:span></text:p>
      <text:p text:style-name="P103"><text:span text:style-name="T431">w10</text:span><text:span text:style-name="T432"> Leben/Stufe; </text:span><text:span text:style-name="T430">Schildstoß </text:span><text:span text:style-name="T429">w14</text:span><text:span text:style-name="T433">; </text:span><text:span text:style-name="T434">Dunkelsicht</text:span><text:span text:style-name="T435"> 18 m; Bewegung </text:span><text:span text:style-name="T434">6 m</text:span><text:span text:style-name="T435">;<text:line-break/></text:span><text:span text:style-name="T436">unterirdische Fallen entdecken </text:span><text:span text:style-name="T437">+1;</text:span><text:span text:style-name="T436"> schräge Gänge </text:span><text:span text:style-name="T437">+1;</text:span><text:span text:style-name="T436"> </text:span><text:span text:style-name="T438">sich </text:span><text:span text:style-name="T436">verschiebende Wände </text:span><text:span text:style-name="T437">+1;</text:span><text:span text:style-name="T435"><text:line-break/></text:span><text:span text:style-name="T289">Lieblingswaffe + </text:span><text:span text:style-name="T290">Glücks</text:span><text:span text:style-name="T289">mod</text:span><text:span text:style-name="T291">ifikator; </text:span><text:span text:style-name="T439">riecht Gold und Edelsteine</text:span><text:span text:style-name="T440"> auf 12 – 30 m;</text:span></text:p>
      <text:p text:style-name="P104" loext:marker-style-name="T292"><text:span text:style-name="T293">Heldenwürfel:</text:span><text:span text:style-name="T294"> </text:span><text:span text:style-name="T295">Heldentat vor Wurf ansagen, Heldenwürfel zu Angriff und Schaden addieren,</text:span></text:p>
      <text:p text:style-name="P104" loext:marker-style-name="T292"><text:span text:style-name="T295">wenn Angriff erfolgreich und Heldenwürfel </text:span><text:span text:style-name="T296">≥</text:span><text:span text:style-name="T295"> </text:span><text:span text:style-name="T297">Ansage</text:span><text:span text:style-name="T295">: Heldentat gelingt;</text:span></text:p>
      <text:p text:style-name="P105"><text:span text:style-name="T40">Lieblingswaffe: </text:span><text:span text:style-name="T441">darf eine auswählen, Glücks-</text:span><text:span text:style-name="T442">Modifikator</text:span><text:span text:style-name="T441"> </text:span><text:span text:style-name="T443">(fest) </text:span><text:span text:style-name="T441">addiert</text:span></text:p>
      <text:p text:style-name="P106"><text:span text:style-name="T307">Nahkampf<text:tab/></text:span><text:span text:style-name="T308">2H:<text:tab/></text:span><text:span text:style-name="T311">Zweihandschwert<text:tab/></text:span><text:span text:style-name="T308">w10</text:span><text:span text:style-name="T311"><text:tab/>Kriegsaxt </text:span><text:span text:style-name="T308">w10</text:span></text:p>
      <text:p text:style-name="P107"><text:span text:style-name="T312"><text:tab/><text:tab/><text:tab/>1H:<text:tab/></text:span><text:span text:style-name="T313">Langs</text:span><text:span text:style-name="T314">chwert<text:tab/><text:tab/></text:span><text:span text:style-name="T312">w8</text:span><text:span text:style-name="T313"><text:tab/></text:span><text:span text:style-name="T315">Kriegshammer </text:span><text:span text:style-name="T316">w8</text:span><text:span text:style-name="T317"><text:tab/></text:span><text:span text:style-name="T315"><text:tab/></text:span><text:span text:style-name="T314">Speer<text:tab/></text:span><text:span text:style-name="T316">w</text:span><text:span text:style-name="T318">8</text:span><text:span text:style-name="T319"> </text:span><text:span text:style-name="T320">3/6/9</text:span></text:p>
      <text:p text:style-name="P107"><text:span text:style-name="T314"><text:tab/><text:tab/><text:tab/><text:tab/></text:span><text:span text:style-name="T313">Kurzschwert<text:tab/><text:tab/></text:span><text:span text:style-name="T316">w6</text:span><text:span text:style-name="T315"><text:tab/>Streitkolben </text:span><text:span text:style-name="T316">w6</text:span><text:span text:style-name="T315"><text:tab/><text:tab/></text:span><text:span text:style-name="T313">Handa</text:span><text:span text:style-name="T315">xt<text:tab/></text:span><text:span text:style-name="T316">w6</text:span><text:span text:style-name="T319"> </text:span><text:span text:style-name="T320">3/6/9</text:span></text:p>
      <text:p text:style-name="P107"><text:span text:style-name="T315"><text:tab/><text:tab/><text:tab/><text:tab/>Knüppel<text:tab/><text:tab/><text:tab/></text:span><text:span text:style-name="T316">w4</text:span><text:span text:style-name="T315"><text:tab/><text:tab/><text:tab/><text:tab/><text:tab/><text:tab/></text:span><text:span text:style-name="T325">D</text:span><text:span text:style-name="T315">olch<text:tab/></text:span><text:span text:style-name="T327">w4</text:span><text:span text:style-name="T319"> </text:span><text:span text:style-name="T320">3/6/9</text:span></text:p>
      <text:p text:style-name="P108">Fernkampf<text:tab/><text:span text:style-name="T328">2H:<text:tab/></text:span><text:span text:style-name="T329">Armbrust<text:tab/><text:tab/></text:span><text:span text:style-name="T330">w6</text:span><text:span text:style-name="T331"> </text:span><text:span text:style-name="T332">24/48/72</text:span><text:span text:style-name="T329"><text:tab/><text:tab/><text:tab/></text:span><text:span text:style-name="T17">Kurzbogen<text:tab/></text:span>w6<text:span text:style-name="T17"> </text:span><text:span text:style-name="T332">15/30/45</text:span></text:p>
      <text:p text:style-name="P109"><text:span text:style-name="T444"><text:tab/><text:tab/><text:tab/>1H:<text:tab/></text:span><text:span text:style-name="T445">Wurfspeer<text:tab/></text:span><text:span text:style-name="T446">w6</text:span><text:span text:style-name="T447"> <text:s text:c="2"/></text:span><text:span text:style-name="T448">9</text:span><text:span text:style-name="T447">/</text:span><text:span text:style-name="T448">18</text:span><text:span text:style-name="T447">/</text:span><text:span text:style-name="T448">27</text:span><text:span text:style-name="T445"><text:tab/><text:tab/><text:tab/></text:span><text:span text:style-name="T449">Schleuder<text:tab/><text:tab/></text:span><text:span text:style-name="T450">w4</text:span><text:span text:style-name="T330"> </text:span><text:span text:style-name="T451">12</text:span><text:span text:style-name="T330">/</text:span><text:span text:style-name="T451">24</text:span><text:span text:style-name="T330">/</text:span><text:span text:style-name="T451">48</text:span></text:p>
      <text:p text:style-name="P110"><text:span text:style-name="T71"><text:s/>H </text:span><text:span text:style-name="T452"><text:s/></text:span><text:span text:style-name="T453">o</text:span><text:span text:style-name="T72">bbit</text:span></text:p>
      <text:p text:style-name="P111"><text:span text:style-name="T73">N</text:span><text:span text:style-name="T74">ame</text:span><text:span text:style-name="T75"><text:tab/><text:tab/></text:span><text:span text:style-name="T76"><text:tab/><text:tab/><text:tab/><text:tab/><text:tab/><text:tab/></text:span><text:span text:style-name="T75"><text:tab/><text:tab/><text:tab/><text:tab/></text:span><text:span text:style-name="T77">S</text:span><text:span text:style-name="T78">tufe</text:span><text:span text:style-name="T79"><text:tab/><text:tab/><text:tab/></text:span><text:span text:style-name="T454">3</text:span></text:p>
      <text:p text:style-name="P112"><text:span text:style-name="T81">B</text:span><text:span text:style-name="T40">eruf</text:span><text:tab/><text:tab/><text:span text:style-name="T455">Gärtner</text:span><text:tab/><text:tab/><text:tab/><text:tab/><text:tab/><text:tab/><text:tab/><text:tab/><text:tab/><text:span text:style-name="T83">E</text:span><text:span text:style-name="T84">rfahrung</text:span> <text:tab/><text:tab/><text:span text:style-name="T454">1 1</text:span><text:span text:style-name="T86">0</text:span></text:p>
      <text:p text:style-name="P112"><text:span text:style-name="T81">G</text:span><text:span text:style-name="T40">esinnung</text:span><text:tab/><text:span text:style-name="T88"><text:tab/><text:tab/> <text:s text:c="3"/></text:span><text:tab/><text:span text:style-name="T81">I</text:span><text:span text:style-name="T40">nitiative</text:span><text:span text:style-name="T89"><text:tab/></text:span><text:span text:style-name="T90">w</text:span><text:span text:style-name="T456">20</text:span><text:span text:style-name="T91"><text:tab/></text:span><text:span text:style-name="T92"><text:tab/><text:tab/><text:tab/></text:span><text:span text:style-name="T93">B</text:span><text:span text:style-name="T94">ewegung</text:span><text:span text:style-name="T92"><text:tab/><text:tab/></text:span><text:span text:style-name="T360">6</text:span><text:span text:style-name="T95"> </text:span><text:span text:style-name="T96">m</text:span></text:p>
      <text:p text:style-name="P112"><text:span text:style-name="T100"><text:tab/><text:tab/><text:tab/><text:tab/><text:tab/><text:tab/></text:span><text:span text:style-name="T104">M</text:span><text:span text:style-name="T105">alus</text:span><text:span text:style-name="T10"><text:tab/></text:span><text:span text:style-name="T457">-</text:span><text:span text:style-name="T458">3</text:span><text:span text:style-name="T100"><text:tab/><text:tab/><text:tab/><text:tab/><text:tab/></text:span><text:span text:style-name="T108">K</text:span><text:span text:style-name="T109">rit</text:span><text:span text:style-name="T110">.</text:span><text:span text:style-name="T91"><text:tab/><text:tab/><text:tab/>w</text:span><text:span text:style-name="T454">10</text:span><text:span text:style-name="T367">+</text:span><text:span text:style-name="T459">1 </text:span><text:span text:style-name="T460">Tab. </text:span><text:span text:style-name="T91">I</text:span><text:span text:style-name="T461">I</text:span><text:span text:style-name="T360">I</text:span></text:p>
      <text:p text:style-name="P112"><text:span text:style-name="T81">R</text:span><text:span text:style-name="T40">üst</text:span><text:span text:style-name="T112">ung</text:span><text:span text:style-name="T113"><text:tab/><text:tab/></text:span><text:tab/><text:span text:style-name="T114">1</text:span><text:span text:style-name="T462">5</text:span><text:tab/><text:tab/><text:span text:style-name="T463">Mithril Kettenhemd</text:span><text:span text:style-name="T116"> </text:span><text:span text:style-name="T117">(RK</text:span><text:span text:style-name="T463">5</text:span><text:span text:style-name="T464">)</text:span><text:span text:style-name="T465"><text:tab/></text:span><text:span text:style-name="T120">P</text:span><text:span text:style-name="T121">atzer</text:span><text:span text:style-name="T100"><text:tab/><text:tab/><text:tab/></text:span><text:span text:style-name="T91">w</text:span><text:span text:style-name="T466">12</text:span><text:span text:style-name="T456">-</text:span><text:span text:style-name="T459">1</text:span></text:p>
      <text:p text:style-name="P112"><text:span text:style-name="T81">L</text:span><text:span text:style-name="T40">ebenspunkte</text:span><text:tab/><text:tab/><text:span text:style-name="T467">1</text:span><text:span text:style-name="T468">3</text:span><text:span text:style-name="T114"><text:tab/><text:tab/></text:span><text:span text:style-name="T123">(</text:span><text:span text:style-name="T124">w4+</text:span><text:span text:style-name="T469">3</text:span><text:span text:style-name="T123">w</text:span><text:span text:style-name="T470">6</text:span><text:span text:style-name="T123">)</text:span><text:span text:style-name="T128"><text:tab/><text:tab/></text:span><text:span text:style-name="T129"><text:tab/></text:span><text:span text:style-name="T130"><text:tab/><text:tab/></text:span><text:span text:style-name="T131">A</text:span><text:span text:style-name="T132">ngriff<text:tab/></text:span><text:span text:style-name="T131">S</text:span><text:span text:style-name="T132">chaden<text:tab/></text:span></text:p>
      <text:p text:style-name="P75"><text:span text:style-name="T133">S</text:span><text:span text:style-name="T134">tärke</text:span><text:span text:style-name="T135"><text:tab/><text:tab/><text:tab/></text:span><text:span text:style-name="T471">1</text:span><text:span text:style-name="T472">3</text:span><text:span text:style-name="T137"><text:tab/></text:span><text:span text:style-name="T473">+1</text:span><text:span text:style-name="T137"><text:tab/></text:span><text:span text:style-name="T139"><text:tab/><text:tab/><text:tab/><text:tab/></text:span><text:span text:style-name="T140">N</text:span><text:span text:style-name="T141">ahkampf</text:span><text:span text:style-name="T142"><text:tab/></text:span><text:span text:style-name="T474">+</text:span><text:span text:style-name="T475">4</text:span><text:span text:style-name="T144"><text:tab/><text:tab/></text:span><text:span text:style-name="T476">+1<text:tab/><text:tab/></text:span></text:p>
      <text:p text:style-name="P113"><text:span text:style-name="T133">G</text:span><text:span text:style-name="T134">eschick</text:span><text:span text:style-name="T135"><text:tab/><text:tab/><text:tab/></text:span><text:span text:style-name="T136">1</text:span><text:span text:style-name="T477">2</text:span><text:span text:style-name="T147"><text:tab/></text:span><text:span text:style-name="T148"> <text:s/></text:span><text:span text:style-name="T149"><text:s text:c="2"/><text:tab/></text:span><text:span text:style-name="T150"> </text:span><text:span text:style-name="T151">R</text:span><text:span text:style-name="T152">eflex</text:span><text:span text:style-name="T139"><text:tab/> <text:s text:c="2"/></text:span><text:span text:style-name="T91">+</text:span><text:span text:style-name="T454">2</text:span><text:span text:style-name="T153"><text:tab/></text:span><text:span text:style-name="T139"><text:tab/></text:span><text:span text:style-name="T140">F</text:span><text:span text:style-name="T141">ernkampf</text:span><text:span text:style-name="T142"><text:tab/></text:span><text:span text:style-name="T154">+</text:span><text:span text:style-name="T475">3</text:span><text:span text:style-name="T154"><text:tab/><text:tab/><text:tab/><text:tab/></text:span></text:p>
      <text:p text:style-name="P113"><text:span text:style-name="T133">A</text:span><text:span text:style-name="T134">usdauer</text:span><text:span text:style-name="T135"><text:tab/><text:tab/></text:span><text:span text:style-name="T136">1</text:span><text:span text:style-name="T146">0</text:span><text:span text:style-name="T137"><text:tab/></text:span><text:span text:style-name="T138"><text:tab/></text:span><text:span text:style-name="T150"> </text:span><text:span text:style-name="T151">Z</text:span><text:span text:style-name="T152">ähigkeit</text:span><text:span text:style-name="T139"> </text:span><text:span text:style-name="T91">+</text:span><text:span text:style-name="T478">1</text:span><text:span text:style-name="T153"><text:tab/></text:span><text:span text:style-name="T139"><text:tab/></text:span></text:p>
      <text:p text:style-name="P113"><text:span text:style-name="T133">P</text:span><text:span text:style-name="T134">ersönlichkeit</text:span><text:span text:style-name="T135"><text:tab/></text:span><text:span text:style-name="T479">1 1</text:span><text:span text:style-name="T480"><text:tab/></text:span><text:span text:style-name="T138"><text:tab/></text:span><text:span text:style-name="T159"> </text:span><text:span text:style-name="T151">W</text:span><text:span text:style-name="T152">illen</text:span><text:span text:style-name="T139"><text:tab/> <text:s text:c="2"/></text:span><text:span text:style-name="T481">+</text:span><text:span text:style-name="T482">2</text:span><text:span text:style-name="T457"><text:tab/><text:tab/></text:span><text:span text:style-name="T483">S</text:span><text:span text:style-name="T484">chleichen &amp; </text:span><text:span text:style-name="T483">V</text:span><text:span text:style-name="T484">erstecken</text:span><text:span text:style-name="T485"> <text:tab/>+</text:span><text:span text:style-name="T486">7-</text:span><text:span text:style-name="T458">3</text:span></text:p>
      <text:p text:style-name="P113"><text:span text:style-name="T133">I</text:span><text:span text:style-name="T134">ntelligenz</text:span><text:span text:style-name="T135"><text:tab/><text:tab/> </text:span><text:span text:style-name="T146">9</text:span><text:span text:style-name="T480"><text:tab/></text:span><text:span text:style-name="T136"><text:tab/></text:span><text:span text:style-name="T162"> </text:span><text:span text:style-name="T151">S</text:span><text:span text:style-name="T152">prachen</text:span><text:span text:style-name="T139"><text:tab/></text:span><text:span text:style-name="T487">Gemein</text:span><text:span text:style-name="T114">sprache, Elben</text:span></text:p>
      <text:p text:style-name="P113"><text:span text:style-name="T133">G</text:span><text:span text:style-name="T134">lück</text:span><text:span text:style-name="T135"><text:tab/><text:tab/><text:tab/></text:span><text:span text:style-name="T136">1</text:span><text:span text:style-name="T165">3</text:span><text:span text:style-name="T149"><text:tab/></text:span><text:span text:style-name="T488">+</text:span><text:span text:style-name="T489">1</text:span><text:span text:style-name="T149"> <text:s text:c="2"/><text:tab/></text:span><text:span text:style-name="T150"> </text:span><text:span text:style-name="T151">S</text:span><text:span text:style-name="T152">chicksal</text:span><text:span text:style-name="T139"><text:tab/></text:span><text:span text:style-name="T490">Zänker</text:span><text:span text:style-name="T399">: </text:span><text:span text:style-name="T490">alle Angriffswürfe</text:span><text:span text:style-name="T399"> +</text:span><text:span text:style-name="T491">1</text:span></text:p>
      <text:p text:style-name="P44"><text:span text:style-name="T170">3/4-</text:span><text:span text:style-name="T171">5</text:span><text:span text:style-name="T170">/6-</text:span><text:span text:style-name="T171">8</text:span><text:span text:style-name="T170">/9-</text:span><text:span text:style-name="T171">12</text:span><text:span text:style-name="T170">/13-</text:span><text:span text:style-name="T171">15</text:span><text:span text:style-name="T170">/16-</text:span><text:span text:style-name="T171">17</text:span><text:span text:style-name="T170">/18</text:span></text:p>
      <text:p text:style-name="P114"><text:span text:style-name="T10">N</text:span><text:span text:style-name="T292">ahkampfwaffen</text:span><text:tab/><text:span text:style-name="T10">A</text:span>ngriff<text:tab/><text:tab/><text:span text:style-name="T10">S</text:span>chaden <text:s text:c="5"/></text:p>
      <text:p text:style-name="P115"><text:span text:style-name="T466">Kurz</text:span><text:span text:style-name="T91">schwert<text:tab/></text:span><text:span text:style-name="T114"><text:tab/><text:tab/></text:span><text:span text:style-name="T492">w</text:span><text:span text:style-name="T114">20</text:span><text:span text:style-name="T492">+</text:span><text:span text:style-name="T462">4</text:span><text:span text:style-name="T114"><text:tab/></text:span><text:span text:style-name="T90"><text:tab/></text:span><text:span text:style-name="T114">w</text:span><text:span text:style-name="T466">6</text:span><text:span text:style-name="T459">+1</text:span><text:span text:style-name="T114"><text:tab/><text:tab/><text:tab/></text:span><text:span text:style-name="T176"><text:tab/><text:tab/><text:tab/><text:tab/><text:tab/><text:tab/><text:tab/><text:tab/><text:tab/></text:span></text:p>
      <text:p text:style-name="P115"><text:span text:style-name="T466">2 Kurz</text:span><text:span text:style-name="T91">schwert</text:span><text:span text:style-name="T466">er</text:span><text:span text:style-name="T91"><text:tab/></text:span><text:span text:style-name="T114"><text:tab/></text:span><text:span text:style-name="T466">2</text:span><text:span text:style-name="T493">(</text:span><text:span text:style-name="T466">w16</text:span><text:span text:style-name="T492">+</text:span><text:span text:style-name="T462">4</text:span><text:span text:style-name="T493">)</text:span><text:span text:style-name="T114"><text:tab/></text:span><text:span text:style-name="T90"><text:tab/></text:span><text:span text:style-name="T494">2</text:span><text:span text:style-name="T459">(</text:span><text:span text:style-name="T114">w</text:span><text:span text:style-name="T466">6</text:span><text:span text:style-name="T459">+1)</text:span><text:span text:style-name="T114"><text:tab/><text:tab/></text:span><text:span text:style-name="T495">Volltreffer bei 16, Patzer nur bei doppel-1</text:span></text:p>
      <text:p text:style-name="P115"><text:span text:style-name="T177">unbewaffnet</text:span><text:span text:style-name="T90"><text:tab/><text:tab/><text:tab/></text:span><text:span text:style-name="T114">w20</text:span><text:span text:style-name="T496">+</text:span><text:span text:style-name="T462">4</text:span><text:span text:style-name="T90"><text:tab/><text:tab/></text:span><text:span text:style-name="T177">w3</text:span><text:span text:style-name="T459">+1</text:span><text:span text:style-name="T179"><text:tab/><text:tab/></text:span><text:span text:style-name="T411"><text:tab/></text:span><text:span text:style-name="T180"><text:tab/><text:tab/><text:tab/><text:tab/><text:tab/><text:tab/><text:tab/><text:tab/><text:tab/></text:span></text:p>
      <text:p text:style-name="P115"><text:span text:style-name="T177">unbewaffnet</text:span><text:span text:style-name="T90"><text:tab/><text:tab/><text:tab/></text:span><text:span text:style-name="T494">2</text:span><text:span text:style-name="T493">(</text:span><text:span text:style-name="T114">w</text:span><text:span text:style-name="T494">16</text:span><text:span text:style-name="T496">+</text:span><text:span text:style-name="T462">4</text:span><text:span text:style-name="T493">)</text:span><text:span text:style-name="T90"><text:tab/><text:tab/></text:span><text:span text:style-name="T494">2</text:span><text:span text:style-name="T459">(</text:span><text:span text:style-name="T177">w3</text:span><text:span text:style-name="T459">+1)</text:span><text:span text:style-name="T411"><text:tab/><text:tab/></text:span><text:span text:style-name="T495">Volltreffer bei 16, Patzer nur bei doppel-1</text:span></text:p>
      <text:p text:style-name="P116"><text:span text:style-name="T181"><text:tab/><text:tab/><text:tab/><text:tab/> <text:s text:c="7"/></text:span><text:span text:style-name="T182"><text:tab/></text:span><text:span text:style-name="T181"><text:tab/><text:tab/></text:span><text:span text:style-name="T497"> <text:s text:c="3"/></text:span><text:span text:style-name="T182"><text:tab/></text:span><text:span text:style-name="T181"><text:tab/><text:tab/></text:span><text:span text:style-name="T497"> <text:s text:c="3"/></text:span><text:span text:style-name="T182"><text:tab/></text:span><text:span text:style-name="T181"><text:tab/><text:tab/><text:tab/><text:tab/><text:tab/><text:tab/><text:tab/><text:tab/><text:tab/></text:span></text:p>
      <text:p text:style-name="P116"><text:span text:style-name="T181"><text:tab/><text:tab/><text:tab/><text:tab/> <text:s text:c="7"/></text:span><text:span text:style-name="T182"><text:tab/></text:span><text:span text:style-name="T181"><text:tab/><text:tab/></text:span><text:span text:style-name="T497"> <text:s text:c="3"/></text:span><text:span text:style-name="T182"><text:tab/></text:span><text:span text:style-name="T181"><text:tab/><text:tab/></text:span><text:span text:style-name="T497"> <text:s text:c="3"/></text:span><text:span text:style-name="T182"><text:tab/></text:span><text:span text:style-name="T181"><text:tab/><text:tab/><text:tab/><text:tab/><text:tab/><text:tab/><text:tab/><text:tab/><text:tab/></text:span></text:p>
      <text:p text:style-name="P117"><text:span text:style-name="T498">F</text:span><text:span text:style-name="T324">ernkampfwaffen<text:tab/></text:span><text:span text:style-name="T498">A</text:span><text:span text:style-name="T324">ngriff<text:tab/><text:tab/></text:span><text:span text:style-name="T498">S</text:span><text:span text:style-name="T324">chaden<text:tab/><text:tab/></text:span><text:span text:style-name="T498">R</text:span><text:span text:style-name="T324">eichw</text:span><text:span text:style-name="T499">eite</text:span><text:span text:style-name="T500"> </text:span><text:span text:style-name="T501">-/-2/-w</text:span></text:p>
      <text:p text:style-name="P115"><text:span text:style-name="T466">Kurz</text:span><text:span text:style-name="T496">bogen</text:span><text:span text:style-name="T456"><text:tab/></text:span><text:span text:style-name="T90"><text:tab/><text:tab/></text:span><text:span text:style-name="T114">w20</text:span><text:span text:style-name="T186">+</text:span><text:span text:style-name="T462">3</text:span><text:span text:style-name="T90"><text:tab/><text:tab/></text:span><text:span text:style-name="T114">w</text:span><text:span text:style-name="T496">6<text:tab/></text:span><text:span text:style-name="T90"><text:tab/><text:tab/></text:span><text:span text:style-name="T496">1</text:span><text:span text:style-name="T502">5</text:span><text:span text:style-name="T503">/</text:span><text:span text:style-name="T502">30</text:span><text:span text:style-name="T503">/</text:span><text:span text:style-name="T502">45</text:span><text:span text:style-name="T187"><text:tab/><text:tab/></text:span><text:span text:style-name="T463">3</text:span><text:span text:style-name="T504">0 </text:span><text:span text:style-name="T463">Pfeile</text:span></text:p>
      <text:p text:style-name="P118"><text:span text:style-name="T87"><text:tab/><text:tab/><text:tab/><text:tab/> <text:s text:c="7"/></text:span><text:span text:style-name="T315"><text:tab/></text:span><text:span text:style-name="T87"><text:tab/><text:tab/> <text:s text:c="3"/></text:span><text:span text:style-name="T315"><text:tab/></text:span><text:span text:style-name="T87"><text:tab/><text:tab/> <text:s text:c="3"/></text:span><text:span text:style-name="T315"><text:tab/></text:span><text:span text:style-name="T87"> <text:s text:c="4"/></text:span><text:span text:style-name="T315">/</text:span><text:span text:style-name="T87"> <text:s text:c="4"/></text:span><text:span text:style-name="T315">/</text:span><text:span text:style-name="T87"><text:tab/></text:span><text:span text:style-name="T315"><text:tab/></text:span><text:span text:style-name="T87"><text:tab/><text:tab/><text:tab/><text:tab/><text:tab/><text:tab/></text:span></text:p>
      <text:p text:style-name="P118"><text:span text:style-name="T87"><text:tab/><text:tab/><text:tab/><text:tab/> <text:s text:c="7"/></text:span><text:span text:style-name="T315"><text:tab/></text:span><text:span text:style-name="T87"><text:tab/><text:tab/> <text:s text:c="3"/></text:span><text:span text:style-name="T315"><text:tab/></text:span><text:span text:style-name="T87"><text:tab/><text:tab/> <text:s text:c="3"/></text:span><text:span text:style-name="T315"><text:tab/></text:span><text:span text:style-name="T87"> <text:s text:c="4"/></text:span><text:span text:style-name="T315">/</text:span><text:span text:style-name="T87"> <text:s text:c="4"/></text:span><text:span text:style-name="T315">/</text:span><text:span text:style-name="T87"><text:tab/></text:span><text:span text:style-name="T315"><text:tab/></text:span><text:span text:style-name="T87"><text:tab/><text:tab/><text:tab/><text:tab/><text:tab/><text:tab/></text:span></text:p>
      <text:p text:style-name="P118"><text:span text:style-name="T505"/></text:p>
      <text:p text:style-name="P119"><text:span text:style-name="T189">A</text:span><text:span text:style-name="T190">us</text:span><text:span text:style-name="T191">rüstung</text:span><text:span text:style-name="T192"><text:tab/><text:tab/><text:tab/><text:tab/><text:tab/><text:tab/><text:tab/><text:tab/><text:tab/> <text:s text:c="4"/></text:span><text:span text:style-name="T506">-</text:span><text:span text:style-name="T193"><text:tab/></text:span><text:span text:style-name="T194">Gold</text:span><text:span text:style-name="T195"><text:tab/> <text:s text:c="2"/></text:span><text:span text:style-name="T507">23</text:span><text:span text:style-name="T196"><text:tab/></text:span><text:span text:style-name="T197">Silbe</text:span><text:span text:style-name="T198">r <text:s text:c="10"/></text:span><text:span text:style-name="T506">4</text:span><text:span text:style-name="T199"><text:tab/></text:span><text:span text:style-name="T200">Kupfer</text:span></text:p>
      <text:p text:style-name="P120"><text:span text:style-name="T508">Korb mit Pilzen</text:span><text:span text:style-name="T509">, </text:span><text:span text:style-name="T510">Fackel, Ration, Wasserschlauch, </text:span><text:span text:style-name="T511">Henne</text:span></text:p>
      <text:p text:style-name="P121"><text:tab/><text:tab/><text:tab/><text:tab/><text:tab/><text:tab/><text:tab/><text:tab/><text:tab/><text:tab/><text:tab/><text:tab/><text:tab/><text:tab/><text:tab/><text:tab/><text:tab/><text:tab/><text:tab/><text:tab/></text:p>
      <text:p text:style-name="P121"><text:tab/><text:tab/><text:tab/><text:tab/><text:tab/><text:tab/><text:tab/><text:tab/><text:tab/><text:tab/><text:tab/><text:tab/><text:tab/><text:tab/><text:tab/><text:tab/><text:tab/><text:tab/><text:tab/><text:tab/></text:p>
      <text:p text:style-name="P122"><text:span text:style-name="T512"/></text:p>
      <table:table table:name="Tabelle8" table:style-name="Tabelle8">
        <table:table-column table:style-name="Tabelle8.A"/>
        <table:table-column table:style-name="Tabelle8.B"/>
        <table:table-column table:style-name="Tabelle8.C"/>
        <table:table-column table:style-name="Tabelle8.D"/>
        <table:table-column table:style-name="Tabelle8.E"/>
        <table:table-column table:style-name="Tabelle8.F"/>
        <table:table-column table:style-name="Tabelle8.G"/>
        <table:table-column table:style-name="Tabelle8.H"/>
        <table:table-row>
          <table:table-cell table:style-name="Tabelle8.A1" office:value-type="string">
            <text:p text:style-name="P123">Hobbit</text:p>
            <text:p text:style-name="P124">Stufe<text:line-break/><text:span text:style-name="T423">(Erfahrung)</text:span></text:p>
          </table:table-cell>
          <table:table-cell table:style-name="Tabelle8.A1" office:value-type="string">
            <text:p text:style-name="P125">Angriff</text:p>
          </table:table-cell>
          <table:table-cell table:style-name="Tabelle8.A1" office:value-type="string">
            <text:p text:style-name="P126"><text:span text:style-name="T302">Volltreffer-würfel</text:span>/Tabelle</text:p>
          </table:table-cell>
          <table:table-cell table:style-name="Tabelle8.A1" office:value-type="string">
            <text:p text:style-name="P126">Aktions-</text:p>
            <text:p text:style-name="P126">würfel</text:p>
          </table:table-cell>
          <table:table-cell table:style-name="Tabelle8.A1" office:value-type="string">
            <text:p text:style-name="P126">Reflex</text:p>
          </table:table-cell>
          <table:table-cell table:style-name="Tabelle8.A1" office:value-type="string">
            <text:p text:style-name="P126">Zähigkeit</text:p>
          </table:table-cell>
          <table:table-cell table:style-name="Tabelle8.A1" office:value-type="string">
            <text:p text:style-name="P126">Willen</text:p>
          </table:table-cell>
          <table:table-cell table:style-name="Tabelle8.H1" office:value-type="string">
            <text:p text:style-name="P125">Schleichen &amp; Verstecken</text:p>
          </table:table-cell>
        </table:table-row>
        <table:table-row>
          <table:table-cell table:style-name="Tabelle8.A2" office:value-type="string">
            <text:p text:style-name="P127">1 <text:s text:c="4"/><text:span text:style-name="T424">(</text:span><text:span text:style-name="T513">1</text:span><text:span text:style-name="T424">0)</text:span></text:p>
          </table:table-cell>
          <table:table-cell table:style-name="Tabelle8.A2" office:value-type="string">
            <text:p text:style-name="P125">+1</text:p>
          </table:table-cell>
          <table:table-cell table:style-name="Tabelle8.A2" office:value-type="string">
            <text:p text:style-name="P126">w<text:span text:style-name="T514">8</text:span>/III</text:p>
          </table:table-cell>
          <table:table-cell table:style-name="Tabelle8.A2" office:value-type="string">
            <text:p text:style-name="P126">w20</text:p>
          </table:table-cell>
          <table:table-cell table:style-name="Tabelle8.A2" office:value-type="string">
            <text:p text:style-name="P126">+1</text:p>
          </table:table-cell>
          <table:table-cell table:style-name="Tabelle8.A2" office:value-type="string">
            <text:p text:style-name="P126">+1</text:p>
          </table:table-cell>
          <table:table-cell table:style-name="Tabelle8.A2" office:value-type="string">
            <text:p text:style-name="P126">+<text:span text:style-name="T426">1</text:span></text:p>
          </table:table-cell>
          <table:table-cell table:style-name="Tabelle8.H2" office:value-type="string">
            <text:p text:style-name="P128">+3</text:p>
          </table:table-cell>
        </table:table-row>
        <table:table-row>
          <table:table-cell table:style-name="Tabelle8.A2" office:value-type="string">
            <text:p text:style-name="P127">2 <text:s text:c="4"/><text:span text:style-name="T424">(</text:span><text:span text:style-name="T515">5</text:span><text:span text:style-name="T424">0)</text:span></text:p>
          </table:table-cell>
          <table:table-cell table:style-name="Tabelle8.A2" office:value-type="string">
            <text:p text:style-name="P125">+2</text:p>
          </table:table-cell>
          <table:table-cell table:style-name="Tabelle8.A2" office:value-type="string">
            <text:p text:style-name="P126">w<text:span text:style-name="T514">8</text:span>/III</text:p>
          </table:table-cell>
          <table:table-cell table:style-name="Tabelle8.A2" office:value-type="string">
            <text:p text:style-name="P126">w20</text:p>
          </table:table-cell>
          <table:table-cell table:style-name="Tabelle8.A2" office:value-type="string">
            <text:p text:style-name="P126">+1</text:p>
          </table:table-cell>
          <table:table-cell table:style-name="Tabelle8.A2" office:value-type="string">
            <text:p text:style-name="P126">+1</text:p>
          </table:table-cell>
          <table:table-cell table:style-name="Tabelle8.A2" office:value-type="string">
            <text:p text:style-name="P126">+<text:span text:style-name="T426">1</text:span></text:p>
          </table:table-cell>
          <table:table-cell table:style-name="Tabelle8.H2" office:value-type="string">
            <text:p text:style-name="P128">+5</text:p>
          </table:table-cell>
        </table:table-row>
        <table:table-row>
          <table:table-cell table:style-name="Tabelle8.A2" office:value-type="string">
            <text:p text:style-name="P127">3 <text:s text:c="2"/><text:span text:style-name="T424">(1</text:span><text:span text:style-name="T513">1</text:span><text:span text:style-name="T424">0)</text:span></text:p>
          </table:table-cell>
          <table:table-cell table:style-name="Tabelle8.A2" office:value-type="string">
            <text:p text:style-name="P125">+2</text:p>
          </table:table-cell>
          <table:table-cell table:style-name="Tabelle8.A2" office:value-type="string">
            <text:p text:style-name="P126">w1<text:span text:style-name="T514">0</text:span>/I<text:span text:style-name="T426">II</text:span></text:p>
          </table:table-cell>
          <table:table-cell table:style-name="Tabelle8.A2" office:value-type="string">
            <text:p text:style-name="P126">w20</text:p>
          </table:table-cell>
          <table:table-cell table:style-name="Tabelle8.A2" office:value-type="string">
            <text:p text:style-name="P126">+<text:span text:style-name="T514">2</text:span></text:p>
          </table:table-cell>
          <table:table-cell table:style-name="Tabelle8.A2" office:value-type="string">
            <text:p text:style-name="P126">+<text:span text:style-name="T514">1</text:span></text:p>
          </table:table-cell>
          <table:table-cell table:style-name="Tabelle8.A2" office:value-type="string">
            <text:p text:style-name="P126">+<text:span text:style-name="T514">2</text:span></text:p>
          </table:table-cell>
          <table:table-cell table:style-name="Tabelle8.H2" office:value-type="string">
            <text:p text:style-name="P128">+7</text:p>
          </table:table-cell>
        </table:table-row>
        <table:table-row>
          <table:table-cell table:style-name="Tabelle8.A2" office:value-type="string">
            <text:p text:style-name="P127">4 <text:s text:c="2"/><text:span text:style-name="T424">(1</text:span><text:span text:style-name="T515">9</text:span><text:span text:style-name="T424">0)</text:span></text:p>
          </table:table-cell>
          <table:table-cell table:style-name="Tabelle8.A2" office:value-type="string">
            <text:p text:style-name="P125">+3</text:p>
          </table:table-cell>
          <table:table-cell table:style-name="Tabelle8.A2" office:value-type="string">
            <text:p text:style-name="P126">w<text:span text:style-name="T426">1</text:span><text:span text:style-name="T514">0</text:span>/I<text:span text:style-name="T514">II</text:span></text:p>
          </table:table-cell>
          <table:table-cell table:style-name="Tabelle8.A2" office:value-type="string">
            <text:p text:style-name="P126">w20</text:p>
          </table:table-cell>
          <table:table-cell table:style-name="Tabelle8.A2" office:value-type="string">
            <text:p text:style-name="P126">+2</text:p>
          </table:table-cell>
          <table:table-cell table:style-name="Tabelle8.A2" office:value-type="string">
            <text:p text:style-name="P126">+2</text:p>
          </table:table-cell>
          <table:table-cell table:style-name="Tabelle8.A2" office:value-type="string">
            <text:p text:style-name="P126">+<text:span text:style-name="T426">2</text:span></text:p>
          </table:table-cell>
          <table:table-cell table:style-name="Tabelle8.H2" office:value-type="string">
            <text:p text:style-name="P128">+8</text:p>
          </table:table-cell>
        </table:table-row>
        <table:table-row>
          <table:table-cell table:style-name="Tabelle8.A2" office:value-type="string">
            <text:p text:style-name="P127">5 <text:s text:c="2"/><text:span text:style-name="T424">(</text:span><text:span text:style-name="T515">29</text:span><text:span text:style-name="T424">0)</text:span></text:p>
          </table:table-cell>
          <table:table-cell table:style-name="Tabelle8.A2" office:value-type="string">
            <text:p text:style-name="P125">+4</text:p>
          </table:table-cell>
          <table:table-cell table:style-name="Tabelle8.A2" office:value-type="string">
            <text:p text:style-name="P126">w<text:span text:style-name="T514">12</text:span>/<text:span text:style-name="T426">I</text:span><text:span text:style-name="T514">II</text:span></text:p>
          </table:table-cell>
          <table:table-cell table:style-name="Tabelle8.A2" office:value-type="string">
            <text:p text:style-name="P126">w20</text:p>
          </table:table-cell>
          <table:table-cell table:style-name="Tabelle8.A2" office:value-type="string">
            <text:p text:style-name="P126">+<text:span text:style-name="T514">3</text:span></text:p>
          </table:table-cell>
          <table:table-cell table:style-name="Tabelle8.A2" office:value-type="string">
            <text:p text:style-name="P126">+<text:span text:style-name="T514">2</text:span></text:p>
          </table:table-cell>
          <table:table-cell table:style-name="Tabelle8.A2" office:value-type="string">
            <text:p text:style-name="P126">+<text:span text:style-name="T514">3</text:span></text:p>
          </table:table-cell>
          <table:table-cell table:style-name="Tabelle8.H2" office:value-type="string">
            <text:p text:style-name="P128">+9</text:p>
          </table:table-cell>
        </table:table-row>
        <table:table-row>
          <table:table-cell table:style-name="Tabelle8.A2" office:value-type="string">
            <text:p text:style-name="P127">6 <text:s text:c="2"/><text:span text:style-name="T424">(</text:span><text:span text:style-name="T515">4</text:span><text:span text:style-name="T513">1</text:span><text:span text:style-name="T424">0)</text:span></text:p>
          </table:table-cell>
          <table:table-cell table:style-name="Tabelle8.A2" office:value-type="string">
            <text:p text:style-name="P125">+5</text:p>
          </table:table-cell>
          <table:table-cell table:style-name="Tabelle8.A2" office:value-type="string">
            <text:p text:style-name="P126">w<text:span text:style-name="T514">12</text:span>/<text:span text:style-name="T514">III</text:span></text:p>
          </table:table-cell>
          <table:table-cell table:style-name="Tabelle8.A2" office:value-type="string">
            <text:p text:style-name="P126">w20+w1<text:span text:style-name="T514">4</text:span></text:p>
          </table:table-cell>
          <table:table-cell table:style-name="Tabelle8.A2" office:value-type="string">
            <text:p text:style-name="P126">+<text:span text:style-name="T514">4</text:span></text:p>
          </table:table-cell>
          <table:table-cell table:style-name="Tabelle8.A2" office:value-type="string">
            <text:p text:style-name="P126">+<text:span text:style-name="T514">2</text:span></text:p>
          </table:table-cell>
          <table:table-cell table:style-name="Tabelle8.A2" office:value-type="string">
            <text:p text:style-name="P126">+<text:span text:style-name="T514">4</text:span></text:p>
          </table:table-cell>
          <table:table-cell table:style-name="Tabelle8.H2" office:value-type="string">
            <text:p text:style-name="P128">+11</text:p>
          </table:table-cell>
        </table:table-row>
        <table:table-row>
          <table:table-cell table:style-name="Tabelle8.A2" office:value-type="string">
            <text:p text:style-name="P127">7 <text:s text:c="2"/><text:span text:style-name="T424">(</text:span><text:span text:style-name="T515">55</text:span><text:span text:style-name="T424">0)</text:span></text:p>
          </table:table-cell>
          <table:table-cell table:style-name="Tabelle8.A2" office:value-type="string">
            <text:p text:style-name="P126">+<text:span text:style-name="T514">5</text:span></text:p>
          </table:table-cell>
          <table:table-cell table:style-name="Tabelle8.A2" office:value-type="string">
            <text:p text:style-name="P126">w<text:span text:style-name="T514">14</text:span>/<text:span text:style-name="T514">III</text:span></text:p>
          </table:table-cell>
          <table:table-cell table:style-name="Tabelle8.A2" office:value-type="string">
            <text:p text:style-name="P126">w2<text:span text:style-name="T514">0+w16</text:span></text:p>
          </table:table-cell>
          <table:table-cell table:style-name="Tabelle8.A2" office:value-type="string">
            <text:p text:style-name="P126">+<text:span text:style-name="T514">4</text:span></text:p>
          </table:table-cell>
          <table:table-cell table:style-name="Tabelle8.A2" office:value-type="string">
            <text:p text:style-name="P126">+<text:span text:style-name="T514">3</text:span></text:p>
          </table:table-cell>
          <table:table-cell table:style-name="Tabelle8.A2" office:value-type="string">
            <text:p text:style-name="P126">+<text:span text:style-name="T514">4</text:span></text:p>
          </table:table-cell>
          <table:table-cell table:style-name="Tabelle8.H2" office:value-type="string">
            <text:p text:style-name="P128">+12</text:p>
          </table:table-cell>
        </table:table-row>
        <table:table-row>
          <table:table-cell table:style-name="Tabelle8.A2" office:value-type="string">
            <text:p text:style-name="P127">8 <text:s text:c="2"/><text:span text:style-name="T424">(</text:span><text:span text:style-name="T515">7</text:span><text:span text:style-name="T513">1</text:span><text:span text:style-name="T424">0)</text:span></text:p>
          </table:table-cell>
          <table:table-cell table:style-name="Tabelle8.A2" office:value-type="string">
            <text:p text:style-name="P126">+<text:span text:style-name="T514">6</text:span></text:p>
          </table:table-cell>
          <table:table-cell table:style-name="Tabelle8.A2" office:value-type="string">
            <text:p text:style-name="P126">w<text:span text:style-name="T514">14</text:span>/<text:span text:style-name="T514">III</text:span></text:p>
          </table:table-cell>
          <table:table-cell table:style-name="Tabelle8.A2" office:value-type="string">
            <text:p text:style-name="P126"><text:span text:style-name="T514">2</text:span>w20</text:p>
          </table:table-cell>
          <table:table-cell table:style-name="Tabelle8.A2" office:value-type="string">
            <text:p text:style-name="P126">+<text:span text:style-name="T514">5</text:span></text:p>
          </table:table-cell>
          <table:table-cell table:style-name="Tabelle8.A2" office:value-type="string">
            <text:p text:style-name="P126">+<text:span text:style-name="T514">3</text:span></text:p>
          </table:table-cell>
          <table:table-cell table:style-name="Tabelle8.A2" office:value-type="string">
            <text:p text:style-name="P126">+<text:span text:style-name="T514">5</text:span></text:p>
          </table:table-cell>
          <table:table-cell table:style-name="Tabelle8.H2" office:value-type="string">
            <text:p text:style-name="P128">+13</text:p>
          </table:table-cell>
        </table:table-row>
        <table:table-row>
          <table:table-cell table:style-name="Tabelle8.A2" office:value-type="string">
            <text:p text:style-name="P127">9 <text:s text:c="2"/><text:span text:style-name="T424">(</text:span><text:span text:style-name="T515">89</text:span><text:span text:style-name="T424">0)</text:span></text:p>
          </table:table-cell>
          <table:table-cell table:style-name="Tabelle8.A2" office:value-type="string">
            <text:p text:style-name="P126">+<text:span text:style-name="T514">7</text:span></text:p>
          </table:table-cell>
          <table:table-cell table:style-name="Tabelle8.A2" office:value-type="string">
            <text:p text:style-name="P126"><text:span text:style-name="T514">w16</text:span>/<text:span text:style-name="T514">III</text:span></text:p>
          </table:table-cell>
          <table:table-cell table:style-name="Tabelle8.A2" office:value-type="string">
            <text:p text:style-name="P126"><text:span text:style-name="T514">2</text:span>w20</text:p>
          </table:table-cell>
          <table:table-cell table:style-name="Tabelle8.A2" office:value-type="string">
            <text:p text:style-name="P126">+<text:span text:style-name="T514">5</text:span></text:p>
          </table:table-cell>
          <table:table-cell table:style-name="Tabelle8.A2" office:value-type="string">
            <text:p text:style-name="P126">+<text:span text:style-name="T514">3</text:span></text:p>
          </table:table-cell>
          <table:table-cell table:style-name="Tabelle8.A2" office:value-type="string">
            <text:p text:style-name="P126">+<text:span text:style-name="T514">5</text:span></text:p>
          </table:table-cell>
          <table:table-cell table:style-name="Tabelle8.H2" office:value-type="string">
            <text:p text:style-name="P128">+14</text:p>
          </table:table-cell>
        </table:table-row>
        <table:table-row>
          <table:table-cell table:style-name="Tabelle8.A2" office:value-type="string">
            <text:p text:style-name="P127">10 <text:span text:style-name="T424">(10</text:span><text:span text:style-name="T515">90</text:span><text:span text:style-name="T424">)</text:span></text:p>
          </table:table-cell>
          <table:table-cell table:style-name="Tabelle8.A2" office:value-type="string">
            <text:p text:style-name="P126">+<text:span text:style-name="T514">8</text:span></text:p>
          </table:table-cell>
          <table:table-cell table:style-name="Tabelle8.A2" office:value-type="string">
            <text:p text:style-name="P126">w<text:span text:style-name="T514">16</text:span>/<text:span text:style-name="T514">III</text:span></text:p>
          </table:table-cell>
          <table:table-cell table:style-name="Tabelle8.A2" office:value-type="string">
            <text:p text:style-name="P126">2w20</text:p>
          </table:table-cell>
          <table:table-cell table:style-name="Tabelle8.A2" office:value-type="string">
            <text:p text:style-name="P126">+<text:span text:style-name="T514">6</text:span></text:p>
          </table:table-cell>
          <table:table-cell table:style-name="Tabelle8.A2" office:value-type="string">
            <text:p text:style-name="P126">+<text:span text:style-name="T514">4</text:span></text:p>
          </table:table-cell>
          <table:table-cell table:style-name="Tabelle8.A2" office:value-type="string">
            <text:p text:style-name="P126">+<text:span text:style-name="T514">6</text:span></text:p>
          </table:table-cell>
          <table:table-cell table:style-name="Tabelle8.H2" office:value-type="string">
            <text:p text:style-name="P128">+15</text:p>
          </table:table-cell>
        </table:table-row>
      </table:table>
      <text:p text:style-name="P129"/>
      <text:p text:style-name="P120"><text:span text:style-name="T516">Merkmale</text:span><text:span text:style-name="T517"> </text:span><text:span text:style-name="T518">Hobbit</text:span><text:span text:style-name="T519">s</text:span></text:p>
      <text:p text:style-name="P130"><text:span text:style-name="T520">w6</text:span><text:span text:style-name="T521"> Leben/Stufe; </text:span><text:span text:style-name="T522">beidhändig</text:span><text:span text:style-name="T523"> (je w16, </text:span><text:span text:style-name="T524">Volltreffer </text:span><text:span text:style-name="T525">bei 16</text:span><text:span text:style-name="T524">, </text:span><text:span text:style-name="T523">Patzer nur </text:span><text:span text:style-name="T524">bei </text:span><text:span text:style-name="T523">doppel-1);</text:span></text:p>
      <text:p text:style-name="P130"><text:span text:style-name="T526">+2 pro </text:span><text:span text:style-name="T523">verbranntem </text:span><text:span text:style-name="T526">Glück; </text:span><text:span text:style-name="T527">Glücksbringer</text:span><text:span text:style-name="T526"> </text:span><text:span text:style-name="T528">für Andere;</text:span><text:span text:style-name="T526"> +Stufe </text:span><text:span text:style-name="T527">Glücksregeneration </text:span><text:span text:style-name="T529">pro </text:span><text:span text:style-name="T526">Nacht;<text:line-break/></text:span><text:span text:style-name="T530">Bewegung 6 m; </text:span><text:span text:style-name="T40">Dunkelsicht</text:span> <text:span text:style-name="T531">9</text:span> <text:span text:style-name="T531">m; </text:span><text:span text:style-name="T512">Schleichen &amp; Verstecken;</text:span></text:p>
      <text:p text:style-name="P130"/>
      <text:p text:style-name="P131"><text:span text:style-name="T532">Nahkampf</text:span><text:span text:style-name="T312">:<text:tab/><text:tab/></text:span><text:span text:style-name="T313">Kurzschwert </text:span><text:span text:style-name="T316">w6</text:span><text:span text:style-name="T315">,<text:tab/><text:tab/><text:tab/>Streitkolben </text:span><text:span text:style-name="T316">w6</text:span><text:span text:style-name="T315">,<text:tab/><text:tab/></text:span><text:span text:style-name="T313">Handa</text:span><text:span text:style-name="T315">xt </text:span><text:span text:style-name="T316">w6</text:span><text:span text:style-name="T317"> </text:span><text:span text:style-name="T533">3/6/9</text:span><text:span text:style-name="T315">, <text:s text:c="3"/></text:span></text:p>
      <text:p text:style-name="P131"><text:span text:style-name="T314"><text:tab/><text:tab/><text:tab/><text:tab/></text:span><text:span text:style-name="T315">Knüppel </text:span><text:span text:style-name="T316">w4</text:span><text:span text:style-name="T315">,<text:tab/><text:tab/><text:tab/><text:tab/></text:span><text:span text:style-name="T534">Stab </text:span><text:span text:style-name="T532">w4</text:span><text:span text:style-name="T534">,<text:tab/><text:tab/><text:tab/><text:tab/></text:span><text:span text:style-name="T325">D</text:span><text:span text:style-name="T315">olch <text:s text:c="5"/></text:span><text:span text:style-name="T327">w4</text:span><text:span text:style-name="T319"> </text:span><text:span text:style-name="T533">3/6/9</text:span></text:p>
      <text:p text:style-name="P132">Fernkampf:<text:tab/><text:span text:style-name="T328">2H:<text:tab/></text:span><text:span text:style-name="T329">Armbrust <text:s text:c="2"/></text:span><text:span text:style-name="T330">w6</text:span><text:span text:style-name="T331"> </text:span><text:span text:style-name="T332">24/48/72</text:span><text:span text:style-name="T329">,<text:tab/></text:span><text:span text:style-name="T17">Kurzbogen </text:span>w6<text:span text:style-name="T17"> </text:span><text:span text:style-name="T332">15/30/45</text:span></text:p>
      <text:p text:style-name="P133"><text:span text:style-name="T444"><text:tab/><text:tab/><text:tab/>1H:<text:tab/></text:span>Wurfspeer <text:span text:style-name="T446">w6</text:span><text:span text:style-name="T447"> </text:span><text:span text:style-name="T448">9</text:span><text:span text:style-name="T447">/</text:span><text:span text:style-name="T448">18</text:span><text:span text:style-name="T447">/</text:span><text:span text:style-name="T448">27</text:span>,<text:tab/><text:span text:style-name="T449">Schleuder <text:s/></text:span><text:span text:style-name="T450">w4</text:span><text:span text:style-name="T330"> </text:span><text:span text:style-name="T451">12</text:span><text:span text:style-name="T330">/</text:span><text:span text:style-name="T451">24</text:span><text:span text:style-name="T330">/</text:span><text:span text:style-name="T451">48</text:span></text:p>
      <text:p text:style-name="P134"><text:span text:style-name="T71"><text:s/>D </text:span><text:span text:style-name="T453">i</text:span><text:span text:style-name="T72">eb</text:span></text:p>
      <text:p text:style-name="P111"><text:span text:style-name="T73">N</text:span><text:span text:style-name="T74">ame</text:span><text:span text:style-name="T75"><text:tab/><text:tab/></text:span><text:span text:style-name="T76"><text:tab/><text:tab/><text:tab/><text:tab/><text:tab/><text:tab/></text:span><text:span text:style-name="T75"><text:tab/><text:tab/><text:tab/><text:tab/></text:span><text:span text:style-name="T77">S</text:span><text:span text:style-name="T78">tufe</text:span><text:span text:style-name="T79"><text:tab/><text:tab/><text:tab/></text:span><text:span text:style-name="T535">3</text:span></text:p>
      <text:p text:style-name="P112"><text:span text:style-name="T81">B</text:span><text:span text:style-name="T40">eruf</text:span><text:tab/><text:tab/><text:span text:style-name="T348">Schmuggler</text:span><text:tab/><text:tab/><text:tab/><text:tab/><text:tab/><text:tab/><text:tab/><text:tab/><text:span text:style-name="T83">E</text:span><text:span text:style-name="T84">rfahrung</text:span> <text:tab/><text:tab/><text:span text:style-name="T535">1 1</text:span><text:span text:style-name="T86">0</text:span></text:p>
      <text:p text:style-name="P112"><text:span text:style-name="T81">G</text:span><text:span text:style-name="T40">esinnung</text:span><text:tab/><text:span text:style-name="T536">Ordnung</text:span><text:span text:style-name="T537"><text:tab/></text:span><text:tab/><text:span text:style-name="T81">I</text:span><text:span text:style-name="T40">nitiative</text:span><text:span text:style-name="T89"><text:tab/></text:span><text:span text:style-name="T90">w</text:span><text:span text:style-name="T456">20+</text:span><text:span text:style-name="T91">1</text:span><text:span text:style-name="T92"><text:tab/><text:tab/><text:tab/></text:span><text:span text:style-name="T93">B</text:span><text:span text:style-name="T94">ewegung</text:span><text:span text:style-name="T92"><text:tab/><text:tab/></text:span><text:span text:style-name="T538">9</text:span><text:span text:style-name="T95"> </text:span><text:span text:style-name="T96">m</text:span></text:p>
      <text:p text:style-name="P112"><text:span text:style-name="T96"><text:tab/><text:tab/><text:tab/><text:tab/><text:tab/><text:tab/><text:tab/><text:tab/><text:tab/><text:tab/><text:tab/><text:tab/><text:tab/></text:span><text:span text:style-name="T539">G</text:span><text:span text:style-name="T540">lückswürfel</text:span><text:span text:style-name="T541"><text:tab/></text:span><text:span text:style-name="T542">w</text:span><text:span text:style-name="T543">5</text:span></text:p>
      <text:p text:style-name="P112"><text:span text:style-name="T100"><text:tab/><text:tab/><text:tab/><text:tab/><text:tab/><text:tab/></text:span><text:span text:style-name="T104">M</text:span><text:span text:style-name="T105">alus</text:span><text:span text:style-name="T10"><text:tab/></text:span><text:span text:style-name="T457">-</text:span><text:span text:style-name="T544">1</text:span><text:span text:style-name="T100"><text:tab/><text:tab/><text:tab/><text:tab/><text:tab/></text:span><text:span text:style-name="T108">K</text:span><text:span text:style-name="T109">rit</text:span><text:span text:style-name="T110">.</text:span><text:span text:style-name="T91"><text:tab/><text:tab/><text:tab/>w</text:span><text:span text:style-name="T538">1</text:span><text:span text:style-name="T535">4</text:span><text:span text:style-name="T545">+1 </text:span><text:span text:style-name="T546">Tab. </text:span><text:span text:style-name="T91">I</text:span><text:span text:style-name="T360">I</text:span></text:p>
      <text:p text:style-name="P112"><text:span text:style-name="T81">R</text:span><text:span text:style-name="T40">üst</text:span><text:span text:style-name="T112">ung</text:span><text:span text:style-name="T113"><text:tab/></text:span><text:tab/><text:span text:style-name="T114">1</text:span><text:span text:style-name="T547">3</text:span><text:tab/><text:span text:style-name="T548">Lederrüstung</text:span><text:span text:style-name="T116"> </text:span><text:span text:style-name="T117">(RK</text:span><text:span text:style-name="T549">2</text:span><text:span text:style-name="T463">)</text:span><text:span text:style-name="T465"><text:tab/><text:tab/><text:tab/><text:tab/><text:tab/></text:span><text:span text:style-name="T120">P</text:span><text:span text:style-name="T121">atzer</text:span><text:span text:style-name="T100"><text:tab/><text:tab/><text:tab/></text:span><text:span text:style-name="T91">w</text:span><text:span text:style-name="T538">8</text:span><text:span text:style-name="T456">-</text:span><text:span text:style-name="T545">1</text:span></text:p>
      <text:p text:style-name="P112"><text:span text:style-name="T81">L</text:span><text:span text:style-name="T40">eben</text:span><text:tab/><text:tab/><text:span text:style-name="T550">1 </text:span><text:span text:style-name="T551">1</text:span><text:span text:style-name="T114"><text:tab/></text:span><text:span text:style-name="T123">(</text:span><text:span text:style-name="T124">w4+</text:span><text:span text:style-name="T552">2</text:span><text:span text:style-name="T123">w</text:span><text:span text:style-name="T470">6</text:span><text:span text:style-name="T123">)<text:tab/></text:span><text:span text:style-name="T128"><text:tab/><text:tab/></text:span><text:span text:style-name="T553"><text:tab/></text:span><text:span text:style-name="T130"><text:tab/><text:tab/><text:tab/></text:span><text:span text:style-name="T131">A</text:span><text:span text:style-name="T132">ngriff <text:s/></text:span><text:span text:style-name="T131">S</text:span><text:span text:style-name="T132">chaden<text:tab/></text:span><text:span text:style-name="T554">H</text:span><text:span text:style-name="T555">interh</text:span><text:span text:style-name="T556">alt<text:tab/></text:span></text:p>
      <text:p text:style-name="P75"><text:span text:style-name="T133">S</text:span><text:span text:style-name="T134">tärke</text:span><text:span text:style-name="T135"><text:tab/><text:tab/><text:tab/></text:span><text:span text:style-name="T471">1</text:span><text:span text:style-name="T479">0</text:span><text:span text:style-name="T137"><text:tab/><text:tab/></text:span><text:span text:style-name="T139"><text:tab/><text:tab/><text:tab/><text:tab/></text:span><text:span text:style-name="T140">N</text:span><text:span text:style-name="T141">ahkampf</text:span><text:span text:style-name="T142"><text:tab/></text:span><text:span text:style-name="T154">+</text:span><text:span text:style-name="T557">2</text:span><text:span text:style-name="T144"><text:tab/><text:tab/><text:tab/><text:tab/></text:span><text:span text:style-name="T558">+</text:span><text:span text:style-name="T559">7<text:tab/><text:tab/><text:tab/></text:span></text:p>
      <text:p text:style-name="P113"><text:span text:style-name="T133">G</text:span><text:span text:style-name="T134">eschick</text:span><text:span text:style-name="T135"><text:tab/><text:tab/><text:tab/></text:span><text:span text:style-name="T136">1</text:span><text:span text:style-name="T560">3</text:span><text:span text:style-name="T147"><text:tab/></text:span><text:span text:style-name="T561">+1</text:span><text:span text:style-name="T148"> </text:span><text:span text:style-name="T149"><text:s text:c="2"/><text:tab/></text:span><text:span text:style-name="T150"> </text:span><text:span text:style-name="T151">R</text:span><text:span text:style-name="T152">eflex</text:span><text:span text:style-name="T139"><text:tab/> <text:s text:c="2"/></text:span><text:span text:style-name="T91">+</text:span><text:span text:style-name="T562">3</text:span><text:span text:style-name="T153"><text:tab/></text:span><text:span text:style-name="T139"><text:tab/></text:span><text:span text:style-name="T140">F</text:span><text:span text:style-name="T141">ernkampf</text:span><text:span text:style-name="T142"><text:tab/></text:span><text:span text:style-name="T558">+</text:span><text:span text:style-name="T557">3</text:span><text:span text:style-name="T154"><text:tab/><text:tab/><text:tab/><text:tab/></text:span><text:span text:style-name="T558">+</text:span><text:span text:style-name="T559">8<text:tab/><text:tab/><text:tab/></text:span></text:p>
      <text:p text:style-name="P113"><text:span text:style-name="T133">A</text:span><text:span text:style-name="T134">usdauer</text:span><text:span text:style-name="T135"><text:tab/><text:tab/></text:span><text:span text:style-name="T136">1</text:span><text:span text:style-name="T563">2</text:span><text:span text:style-name="T137"><text:tab/></text:span><text:span text:style-name="T138"><text:tab/></text:span><text:span text:style-name="T150"> </text:span><text:span text:style-name="T151">Z</text:span><text:span text:style-name="T152">ähigkeit</text:span><text:span text:style-name="T139"> </text:span><text:span text:style-name="T91">+</text:span><text:span text:style-name="T564">1</text:span><text:span text:style-name="T139"><text:tab/></text:span></text:p>
      <text:p text:style-name="P113"><text:span text:style-name="T133">P</text:span><text:span text:style-name="T134">ersönlichkeit</text:span><text:span text:style-name="T135"><text:tab/> </text:span><text:span text:style-name="T565">8</text:span><text:span text:style-name="T480"><text:tab/></text:span><text:span text:style-name="T137">-</text:span><text:span text:style-name="T561">1</text:span><text:span text:style-name="T138"><text:tab/></text:span><text:span text:style-name="T159"> </text:span><text:span text:style-name="T151">W</text:span><text:span text:style-name="T152">illen</text:span><text:span text:style-name="T139"><text:tab/> <text:s text:c="3"/></text:span><text:span text:style-name="T564">0</text:span></text:p>
      <text:p text:style-name="P113"><text:span text:style-name="T133">I</text:span><text:span text:style-name="T134">ntelligenz</text:span><text:span text:style-name="T135"><text:tab/><text:tab/></text:span><text:span text:style-name="T566">1</text:span><text:span text:style-name="T567">2</text:span><text:span text:style-name="T480"><text:tab/></text:span><text:span text:style-name="T138"><text:tab/></text:span><text:span text:style-name="T162"> </text:span><text:span text:style-name="T151">S</text:span><text:span text:style-name="T152">prachen</text:span><text:span text:style-name="T139"><text:tab/></text:span><text:span text:style-name="T487">Gemein</text:span><text:span text:style-name="T114">sprache, </text:span><text:span text:style-name="T568">Rotwelsch</text:span></text:p>
      <text:p text:style-name="P113"><text:span text:style-name="T133">G</text:span><text:span text:style-name="T134">lück</text:span><text:span text:style-name="T135"><text:tab/><text:tab/><text:tab/></text:span><text:span text:style-name="T136">1</text:span><text:span text:style-name="T569">3</text:span><text:span text:style-name="T149"><text:tab/></text:span><text:span text:style-name="T488">+</text:span><text:span text:style-name="T570">1</text:span><text:span text:style-name="T148"> <text:s text:c="2"/><text:tab/></text:span><text:span text:style-name="T150"> </text:span><text:span text:style-name="T151">S</text:span><text:span text:style-name="T152">chicksal</text:span><text:span text:style-name="T139"><text:tab/></text:span><text:span text:style-name="T571">Glücksfee</text:span><text:span text:style-name="T399">: alle Rettungswürfe +</text:span><text:span text:style-name="T572">1</text:span></text:p>
      <text:p text:style-name="P44"><text:span text:style-name="T170">3/4-</text:span><text:span text:style-name="T171">5</text:span><text:span text:style-name="T170">/6-</text:span><text:span text:style-name="T171">8</text:span><text:span text:style-name="T170">/9-</text:span><text:span text:style-name="T171">12</text:span><text:span text:style-name="T170">/13-</text:span><text:span text:style-name="T171">15</text:span><text:span text:style-name="T170">/16-</text:span><text:span text:style-name="T171">17</text:span><text:span text:style-name="T170">/18</text:span></text:p>
      <text:p text:style-name="P115"><text:span text:style-name="T81">N</text:span><text:span text:style-name="T172">ahkampfwaffen</text:span><text:span text:style-name="T40"><text:tab/></text:span><text:span text:style-name="T81">A</text:span><text:span text:style-name="T40">ngriff<text:tab/></text:span><text:span text:style-name="T81">S</text:span><text:span text:style-name="T40">chaden<text:tab/></text:span><text:span text:style-name="T573">H</text:span><text:span text:style-name="T574">interh</text:span><text:span text:style-name="T575">a</text:span><text:span text:style-name="T574">lt</text:span><text:span text:style-name="T576"><text:tab/></text:span></text:p>
      <text:p text:style-name="P115"><text:span text:style-name="T577">Lang</text:span><text:span text:style-name="T91">schwert<text:tab/></text:span><text:span text:style-name="T114"><text:tab/><text:tab/></text:span><text:span text:style-name="T492">w</text:span><text:span text:style-name="T114">20<text:tab/></text:span><text:span text:style-name="T467">+</text:span><text:span text:style-name="T564">2</text:span><text:span text:style-name="T90"><text:tab/></text:span><text:span text:style-name="T114">w</text:span><text:span text:style-name="T577">8</text:span><text:span text:style-name="T114"><text:tab/><text:tab/></text:span><text:span text:style-name="T578">w20+4<text:tab/></text:span><text:span text:style-name="T577">w8</text:span><text:span text:style-name="T114"><text:tab/><text:tab/></text:span><text:span text:style-name="T176"><text:tab/><text:tab/><text:tab/><text:tab/><text:tab/><text:tab/><text:tab/></text:span></text:p>
      <text:p text:style-name="P115"><text:span text:style-name="T577">Dolch<text:tab/></text:span><text:span text:style-name="T91"><text:tab/></text:span><text:span text:style-name="T114"><text:tab/><text:tab/></text:span><text:span text:style-name="T492">w</text:span><text:span text:style-name="T114">20<text:tab/></text:span><text:span text:style-name="T467">+</text:span><text:span text:style-name="T564">2</text:span><text:span text:style-name="T114"><text:tab/>w</text:span><text:span text:style-name="T577">4</text:span><text:span text:style-name="T114"><text:tab/><text:tab/></text:span><text:span text:style-name="T578">w20+4<text:tab/></text:span><text:span text:style-name="T577">w10</text:span><text:span text:style-name="T114"><text:tab/><text:tab/></text:span><text:span text:style-name="T176"><text:tab/><text:tab/><text:tab/><text:tab/><text:tab/><text:tab/><text:tab/></text:span></text:p>
      <text:p text:style-name="P115"><text:span text:style-name="T577">Garotte<text:tab/></text:span><text:span text:style-name="T91"><text:tab/></text:span><text:span text:style-name="T114"><text:tab/><text:tab/></text:span><text:span text:style-name="T492">w</text:span><text:span text:style-name="T114">20<text:tab/></text:span><text:span text:style-name="T467">+</text:span><text:span text:style-name="T564">2</text:span><text:span text:style-name="T114"><text:tab/></text:span><text:span text:style-name="T90">-</text:span><text:span text:style-name="T114"><text:tab/><text:tab/></text:span><text:span text:style-name="T578">w20+4<text:tab/></text:span><text:span text:style-name="T577">3w4</text:span><text:span text:style-name="T114"><text:tab/><text:tab/></text:span><text:span text:style-name="T176"><text:tab/><text:tab/><text:tab/><text:tab/><text:tab/><text:tab/><text:tab/></text:span></text:p>
      <text:p text:style-name="P115"><text:span text:style-name="T577">Totschläger</text:span><text:span text:style-name="T91"><text:tab/></text:span><text:span text:style-name="T114"><text:tab/><text:tab/></text:span><text:span text:style-name="T492">w</text:span><text:span text:style-name="T114">20<text:tab/></text:span><text:span text:style-name="T467">+</text:span><text:span text:style-name="T564">2</text:span><text:span text:style-name="T114"><text:tab/>w</text:span><text:span text:style-name="T577">3</text:span><text:span text:style-name="T114"><text:tab/><text:tab/></text:span><text:span text:style-name="T578">w20+4<text:tab/></text:span><text:span text:style-name="T577">2w6</text:span><text:span text:style-name="T114"><text:tab/><text:tab/></text:span><text:span text:style-name="T176"><text:tab/><text:tab/><text:tab/><text:tab/><text:tab/><text:tab/><text:tab/></text:span></text:p>
      <text:p text:style-name="P115"><text:span text:style-name="T177">unbewaffnet</text:span><text:span text:style-name="T90"><text:tab/><text:tab/><text:tab/></text:span><text:span text:style-name="T114">w</text:span><text:span text:style-name="T577">20</text:span><text:span text:style-name="T90"><text:tab/></text:span><text:span text:style-name="T467">+</text:span><text:span text:style-name="T564">2</text:span><text:span text:style-name="T90"><text:tab/></text:span><text:span text:style-name="T577">w</text:span><text:span text:style-name="T177">3</text:span><text:span text:style-name="T179"><text:tab/></text:span><text:span text:style-name="T411"><text:tab/></text:span><text:span text:style-name="T578">w20+4<text:tab/></text:span><text:span text:style-name="T579">w3</text:span><text:span text:style-name="T411"><text:tab/></text:span><text:span text:style-name="T114"><text:tab/></text:span><text:span text:style-name="T176"><text:tab/><text:tab/><text:tab/><text:tab/><text:tab/><text:tab/><text:tab/></text:span></text:p>
      <text:p text:style-name="P116"><text:span text:style-name="T181"><text:tab/><text:tab/><text:tab/><text:tab/> <text:s text:c="7"/></text:span><text:span text:style-name="T182"><text:tab/></text:span><text:span text:style-name="T497"><text:tab/> <text:s text:c="7"/></text:span><text:span text:style-name="T580"><text:tab/></text:span><text:span text:style-name="T497"><text:tab/> <text:s text:c="3"/></text:span><text:span text:style-name="T580"><text:tab/></text:span><text:span text:style-name="T497"><text:tab/> <text:s text:c="7"/></text:span><text:span text:style-name="T580"><text:tab/></text:span><text:span text:style-name="T497"><text:tab/> <text:s text:c="3"/></text:span><text:span text:style-name="T580"><text:tab/></text:span><text:span text:style-name="T181"><text:tab/><text:tab/><text:tab/><text:tab/><text:tab/><text:tab/><text:tab/></text:span></text:p>
      <text:p text:style-name="P115"><text:span text:style-name="T81"/></text:p>
      <text:p text:style-name="P115"><text:span text:style-name="T81">F</text:span><text:span text:style-name="T172">ernkampfwaffen</text:span><text:span text:style-name="T40"><text:tab/></text:span><text:span text:style-name="T81">A</text:span><text:span text:style-name="T40">ngriff<text:tab/></text:span><text:span text:style-name="T81">S</text:span><text:span text:style-name="T40">chaden<text:tab/></text:span><text:span text:style-name="T573">H</text:span><text:span text:style-name="T574">interh</text:span><text:span text:style-name="T581">alt</text:span><text:span text:style-name="T574"><text:tab/><text:tab/></text:span><text:span text:style-name="T81">R</text:span><text:span text:style-name="T40">eichw</text:span><text:span text:style-name="T183">eite</text:span><text:span text:style-name="T184"> </text:span><text:span text:style-name="T185">-/-2/-w</text:span></text:p>
      <text:p text:style-name="P115"><text:span text:style-name="T466">Kurz</text:span><text:span text:style-name="T496">bogen</text:span><text:span text:style-name="T456"><text:tab/></text:span><text:span text:style-name="T90"><text:tab/><text:tab/></text:span><text:span text:style-name="T114">w20</text:span><text:span text:style-name="T186">+</text:span><text:span text:style-name="T564">3</text:span><text:span text:style-name="T90"><text:tab/></text:span><text:span text:style-name="T114">w</text:span><text:span text:style-name="T496">6<text:tab/></text:span><text:span text:style-name="T90"><text:tab/></text:span><text:span text:style-name="T578">w20+6<text:tab/></text:span><text:span text:style-name="T577">w6</text:span><text:span text:style-name="T90"><text:tab/><text:tab/></text:span><text:span text:style-name="T496">1</text:span><text:span text:style-name="T502">5</text:span><text:span text:style-name="T503">/</text:span><text:span text:style-name="T502">30</text:span><text:span text:style-name="T503">/</text:span><text:span text:style-name="T502">45</text:span><text:span text:style-name="T187"><text:tab/><text:tab/></text:span><text:span text:style-name="T579">2</text:span><text:span text:style-name="T504">0 </text:span><text:span text:style-name="T463">Pfeile</text:span></text:p>
      <text:p text:style-name="P115"><text:span text:style-name="T577">Blasrohr</text:span><text:span text:style-name="T456"><text:tab/></text:span><text:span text:style-name="T90"><text:tab/><text:tab/></text:span><text:span text:style-name="T114">w20</text:span><text:span text:style-name="T186">+</text:span><text:span text:style-name="T564">3</text:span><text:span text:style-name="T90"><text:tab/></text:span><text:span text:style-name="T114">w</text:span><text:span text:style-name="T577">3</text:span><text:span text:style-name="T496"><text:tab/></text:span><text:span text:style-name="T90"><text:tab/></text:span><text:span text:style-name="T578">w20+6<text:tab/></text:span><text:span text:style-name="T577">w5</text:span><text:span text:style-name="T90"><text:tab/><text:tab/></text:span><text:span text:style-name="T577">6 </text:span><text:span text:style-name="T503">/</text:span><text:span text:style-name="T577">12</text:span><text:span text:style-name="T503">/</text:span><text:span text:style-name="T577">18</text:span><text:span text:style-name="T187"><text:tab/><text:tab/></text:span><text:span text:style-name="T579">2</text:span><text:span text:style-name="T504">0 </text:span><text:span text:style-name="T463">Pfeile</text:span></text:p>
      <text:p text:style-name="P118"><text:span text:style-name="T87"><text:tab/><text:tab/><text:tab/><text:tab/> <text:s text:c="7"/></text:span><text:span text:style-name="T315"><text:tab/></text:span><text:span text:style-name="T87"><text:tab/> <text:s text:c="7"/></text:span><text:span text:style-name="T315"><text:tab/></text:span><text:span text:style-name="T87"><text:tab/> <text:s text:c="3"/></text:span><text:span text:style-name="T315"><text:tab/></text:span><text:span text:style-name="T87"><text:tab/> <text:s text:c="7"/></text:span><text:span text:style-name="T315"><text:tab/></text:span><text:span text:style-name="T87"><text:tab/> <text:s text:c="3"/></text:span><text:span text:style-name="T315"><text:tab/></text:span><text:span text:style-name="T87"> <text:s text:c="4"/></text:span><text:span text:style-name="T315">/</text:span><text:span text:style-name="T87"> <text:s text:c="4"/></text:span><text:span text:style-name="T315">/</text:span><text:span text:style-name="T87"><text:tab/></text:span><text:span text:style-name="T315"><text:tab/></text:span><text:span text:style-name="T87"><text:tab/><text:tab/><text:tab/><text:tab/></text:span></text:p>
      <text:p text:style-name="P135"><text:span text:style-name="T582"/></text:p>
      <text:p text:style-name="P119"><text:span text:style-name="T189">A</text:span><text:span text:style-name="T190">us</text:span><text:span text:style-name="T191">rüstung</text:span><text:span text:style-name="T192"><text:tab/><text:tab/><text:tab/><text:tab/><text:tab/><text:tab/><text:tab/><text:tab/><text:tab/> <text:s text:c="4"/></text:span><text:span text:style-name="T506">-</text:span><text:span text:style-name="T193"><text:tab/></text:span><text:span text:style-name="T194">Gold</text:span><text:span text:style-name="T195"><text:tab/> <text:s text:c="5"/></text:span><text:span text:style-name="T507">3</text:span><text:span text:style-name="T196"><text:tab/></text:span><text:span text:style-name="T197">Silbe</text:span><text:span text:style-name="T198">r <text:s text:c="10"/></text:span><text:span text:style-name="T507">8</text:span><text:span text:style-name="T199"><text:tab/></text:span><text:span text:style-name="T200">Kupfer</text:span></text:p>
      <text:p text:style-name="P136"><text:span text:style-name="T583">Großer Sack</text:span><text:span text:style-name="T584">, </text:span><text:span text:style-name="T585">Kleines Fässchen, </text:span><text:span text:style-name="T586">Diebeswerkzeug, </text:span><text:span text:style-name="T587">Fackel, Ration, Wasserschlauch, </text:span></text:p>
      <text:p text:style-name="P137"><text:span text:style-name="T588">15m </text:span>Seil &amp; Wurfhaken, <text:span text:style-name="T589">3m Stange,</text:span></text:p>
      <text:p text:style-name="P121"><text:tab/><text:tab/><text:tab/><text:tab/><text:tab/><text:tab/><text:tab/><text:tab/><text:tab/><text:tab/><text:tab/><text:tab/><text:tab/><text:tab/><text:tab/><text:tab/><text:tab/><text:tab/><text:tab/><text:tab/></text:p>
      <text:p text:style-name="P118"><text:span text:style-name="T590"/></text:p>
      <text:p text:style-name="P138">Diebesfertigkeiten<text:span text:style-name="T591"> </text:span><text:span text:style-name="T592">(</text:span><text:span text:style-name="T593">Ordnung</text:span><text:span text:style-name="T592">)</text:span><text:tab/><text:tab/><text:tab/><text:tab/><text:tab/><text:tab/><text:tab/><text:tab/><text:tab/><text:tab/><text:tab/><text:tab/><text:tab/><text:tab/></text:p>
      <text:p text:style-name="P139"><text:span text:style-name="T580">Hinterhältiger Angriff<text:tab/></text:span><text:span text:style-name="T594">+</text:span><text:span text:style-name="T595">5</text:span><text:span text:style-name="T596"><text:tab/> <text:s text:c="4"/></text:span><text:span text:style-name="T580">Lautlos schleichen*<text:tab/></text:span><text:span text:style-name="T597">+</text:span><text:span text:style-name="T598">5</text:span><text:span text:style-name="T599">+</text:span><text:span text:style-name="T600">1-</text:span><text:span text:style-name="T601">1</text:span><text:span text:style-name="T602"><text:tab/></text:span><text:span text:style-name="T580">Im Schatten verstecken*<text:tab/></text:span><text:span text:style-name="T603">+</text:span><text:span text:style-name="T595">7</text:span><text:span text:style-name="T604">+</text:span><text:span text:style-name="T605">1<text:tab/><text:tab/></text:span></text:p>
      <text:p text:style-name="P139"><text:span text:style-name="T580">Taschendiebstahl</text:span><text:span text:style-name="T606">*</text:span><text:span text:style-name="T580"><text:tab/><text:tab/></text:span><text:span text:style-name="T607">+</text:span><text:span text:style-name="T598">5</text:span><text:span text:style-name="T599">+</text:span><text:span text:style-name="T600">1</text:span><text:span text:style-name="T599"> <text:s text:c="4"/></text:span><text:span text:style-name="T580">Fassadenklettern*<text:tab/></text:span><text:span text:style-name="T603">+</text:span><text:span text:style-name="T595">7</text:span><text:span text:style-name="T604">+</text:span><text:span text:style-name="T608">1-</text:span><text:span text:style-name="T605">1</text:span><text:span text:style-name="T596"><text:tab/></text:span><text:span text:style-name="T580">Schlösser knacken*<text:tab/><text:tab/></text:span><text:span text:style-name="T603">+</text:span><text:span text:style-name="T595">5</text:span><text:span text:style-name="T604">+</text:span><text:span text:style-name="T605">1<text:tab/><text:tab/></text:span></text:p>
      <text:p text:style-name="P139"><text:span text:style-name="T580">Fallen entdecken†<text:tab/><text:tab/></text:span><text:span text:style-name="T603">+</text:span><text:span text:style-name="T595">7</text:span><text:span text:style-name="T609"><text:tab/> <text:s text:c="4"/></text:span><text:span text:style-name="T580">Fallen entschärfen*<text:tab/></text:span><text:span text:style-name="T610">+</text:span><text:span text:style-name="T598">7</text:span><text:span text:style-name="T599">+</text:span><text:span text:style-name="T600">1</text:span><text:span text:style-name="T580"><text:tab/><text:tab/>Urkunden fälschen*<text:tab/></text:span><text:span text:style-name="T610">+</text:span><text:span text:style-name="T598">1</text:span><text:span text:style-name="T599">+</text:span><text:span text:style-name="T600">1<text:tab/><text:tab/></text:span></text:p>
      <text:p text:style-name="P139"><text:span text:style-name="T580">Verkleid</text:span><text:span text:style-name="T611">en</text:span><text:span text:style-name="T580">‡<text:tab/><text:tab/><text:tab/></text:span><text:span text:style-name="T612">+</text:span><text:span text:style-name="T595">2</text:span><text:span text:style-name="T612">-</text:span><text:span text:style-name="T609">1</text:span><text:span text:style-name="T613"><text:tab/> <text:s text:c="4"/></text:span><text:span text:style-name="T580">Sprachen lesen†<text:tab/><text:tab/></text:span><text:span text:style-name="T610">+</text:span><text:span text:style-name="T598">1</text:span><text:span text:style-name="T580"><text:tab/><text:tab/>Gift </text:span><text:span text:style-name="T614">handhaben</text:span><text:span text:style-name="T580"><text:tab/><text:tab/></text:span><text:span text:style-name="T612">+</text:span><text:span text:style-name="T595">2</text:span><text:span text:style-name="T608"><text:tab/><text:tab/></text:span></text:p>
      <text:p text:style-name="P140"><text:span text:style-name="T615">Schriftrolle wirken†<text:tab/><text:tab/></text:span><text:span text:style-name="T603">w1</text:span><text:span text:style-name="T595">2</text:span><text:span text:style-name="T609"><text:tab/></text:span><text:span text:style-name="T612"><text:tab/><text:tab/></text:span><text:span text:style-name="T616">* </text:span><text:span text:style-name="T617">+</text:span><text:span text:style-name="T618">GES+Fert</text:span><text:span text:style-name="T619">igk</text:span><text:span text:style-name="T620">eit<text:tab/></text:span><text:span text:style-name="T618"><text:tab/></text:span><text:span text:style-name="T621">† </text:span><text:span text:style-name="T622">+INT<text:tab/><text:tab/></text:span><text:span text:style-name="T621">‡ </text:span><text:span text:style-name="T622">+PER<text:tab/><text:tab/><text:tab/></text:span></text:p>
      <text:p text:style-name="P141"><text:s/></text:p>
      <table:table table:name="Table3" table:style-name="Table3">
        <table:table-column table:style-name="Table3.A"/>
        <table:table-column table:style-name="Table3.B"/>
        <table:table-column table:style-name="Table3.C"/>
        <table:table-column table:style-name="Table3.D"/>
        <table:table-column table:style-name="Table3.E"/>
        <table:table-column table:style-name="Table3.F"/>
        <table:table-column table:style-name="Table3.G"/>
        <table:table-column table:style-name="Table3.H"/>
        <table:table-row>
          <table:table-cell table:style-name="Table3.A1" office:value-type="string">
            <text:p text:style-name="P142">Dieb</text:p>
            <text:p text:style-name="P143">Stufe<text:line-break/><text:span text:style-name="T423">(Erfahrung)</text:span></text:p>
          </table:table-cell>
          <table:table-cell table:style-name="Table3.A1" office:value-type="string">
            <text:p text:style-name="P125">Angriff</text:p>
          </table:table-cell>
          <table:table-cell table:style-name="Table3.A1" office:value-type="string">
            <text:p text:style-name="P126"><text:span text:style-name="T302">Volltreffer-würfel</text:span>/Tabelle</text:p>
          </table:table-cell>
          <table:table-cell table:style-name="Table3.A1" office:value-type="string">
            <text:p text:style-name="P126">Aktions-</text:p>
            <text:p text:style-name="P126">würfel</text:p>
          </table:table-cell>
          <table:table-cell table:style-name="Table3.A1" office:value-type="string">
            <text:p text:style-name="P126">Reflex</text:p>
          </table:table-cell>
          <table:table-cell table:style-name="Table3.A1" office:value-type="string">
            <text:p text:style-name="P126">Zähigkeit</text:p>
          </table:table-cell>
          <table:table-cell table:style-name="Table3.A1" office:value-type="string">
            <text:p text:style-name="P126">Willen</text:p>
          </table:table-cell>
          <table:table-cell table:style-name="Table3.H1" office:value-type="string">
            <text:p text:style-name="P144">Glückswürfel</text:p>
          </table:table-cell>
        </table:table-row>
        <table:table-row>
          <table:table-cell table:style-name="Table3.A2" office:value-type="string">
            <text:p text:style-name="P145">1 <text:s text:c="4"/><text:span text:style-name="T424">(10)</text:span></text:p>
          </table:table-cell>
          <table:table-cell table:style-name="Table3.A2" office:value-type="string">
            <text:p text:style-name="P125">+<text:span text:style-name="T623">0</text:span></text:p>
          </table:table-cell>
          <table:table-cell table:style-name="Table3.A2" office:value-type="string">
            <text:p text:style-name="P126">w<text:span text:style-name="T623">10</text:span>/II</text:p>
          </table:table-cell>
          <table:table-cell table:style-name="Table3.A2" office:value-type="string">
            <text:p text:style-name="P126">w20</text:p>
          </table:table-cell>
          <table:table-cell table:style-name="Table3.A2" office:value-type="string">
            <text:p text:style-name="P126">+1</text:p>
          </table:table-cell>
          <table:table-cell table:style-name="Table3.A2" office:value-type="string">
            <text:p text:style-name="P126">+1</text:p>
          </table:table-cell>
          <table:table-cell table:style-name="Table3.A2" office:value-type="string">
            <text:p text:style-name="P126">+<text:span text:style-name="T624">0</text:span></text:p>
          </table:table-cell>
          <table:table-cell table:style-name="Table3.H2" office:value-type="string">
            <text:p text:style-name="P144">w3</text:p>
          </table:table-cell>
        </table:table-row>
        <table:table-row>
          <table:table-cell table:style-name="Table3.A2" office:value-type="string">
            <text:p text:style-name="P145">2 <text:s text:c="4"/><text:span text:style-name="T424">(</text:span><text:span text:style-name="T625">5</text:span><text:span text:style-name="T424">0)</text:span></text:p>
          </table:table-cell>
          <table:table-cell table:style-name="Table3.A2" office:value-type="string">
            <text:p text:style-name="P125">+<text:span text:style-name="T623">1</text:span></text:p>
          </table:table-cell>
          <table:table-cell table:style-name="Table3.A2" office:value-type="string">
            <text:p text:style-name="P126">w<text:span text:style-name="T623">12</text:span>/II</text:p>
          </table:table-cell>
          <table:table-cell table:style-name="Table3.A2" office:value-type="string">
            <text:p text:style-name="P126">w20</text:p>
          </table:table-cell>
          <table:table-cell table:style-name="Table3.A2" office:value-type="string">
            <text:p text:style-name="P126">+1</text:p>
          </table:table-cell>
          <table:table-cell table:style-name="Table3.A2" office:value-type="string">
            <text:p text:style-name="P126">+1</text:p>
          </table:table-cell>
          <table:table-cell table:style-name="Table3.A2" office:value-type="string">
            <text:p text:style-name="P126">+<text:span text:style-name="T624">0</text:span></text:p>
          </table:table-cell>
          <table:table-cell table:style-name="Table3.H2" office:value-type="string">
            <text:p text:style-name="P144">w4</text:p>
          </table:table-cell>
        </table:table-row>
        <table:table-row>
          <table:table-cell table:style-name="Table3.A2" office:value-type="string">
            <text:p text:style-name="P145">3 <text:s text:c="2"/><text:span text:style-name="T424">(110)</text:span></text:p>
          </table:table-cell>
          <table:table-cell table:style-name="Table3.A2" office:value-type="string">
            <text:p text:style-name="P125">+<text:span text:style-name="T623">2</text:span></text:p>
          </table:table-cell>
          <table:table-cell table:style-name="Table3.A2" office:value-type="string">
            <text:p text:style-name="P126">w1<text:span text:style-name="T623">4</text:span>/I<text:span text:style-name="T426">I</text:span></text:p>
          </table:table-cell>
          <table:table-cell table:style-name="Table3.A2" office:value-type="string">
            <text:p text:style-name="P126">w20</text:p>
          </table:table-cell>
          <table:table-cell table:style-name="Table3.A2" office:value-type="string">
            <text:p text:style-name="P126">+<text:span text:style-name="T514">2</text:span></text:p>
          </table:table-cell>
          <table:table-cell table:style-name="Table3.A2" office:value-type="string">
            <text:p text:style-name="P126">+<text:span text:style-name="T514">1</text:span></text:p>
          </table:table-cell>
          <table:table-cell table:style-name="Table3.A2" office:value-type="string">
            <text:p text:style-name="P126">+<text:span text:style-name="T624">1</text:span></text:p>
          </table:table-cell>
          <table:table-cell table:style-name="Table3.H2" office:value-type="string">
            <text:p text:style-name="P144">w5</text:p>
          </table:table-cell>
        </table:table-row>
        <table:table-row>
          <table:table-cell table:style-name="Table3.A2" office:value-type="string">
            <text:p text:style-name="P145">4 <text:s text:c="2"/><text:span text:style-name="T424">(1</text:span><text:span text:style-name="T625">9</text:span><text:span text:style-name="T424">0)</text:span></text:p>
          </table:table-cell>
          <table:table-cell table:style-name="Table3.A2" office:value-type="string">
            <text:p text:style-name="P125">+<text:span text:style-name="T623">2</text:span></text:p>
          </table:table-cell>
          <table:table-cell table:style-name="Table3.A2" office:value-type="string">
            <text:p text:style-name="P126">w<text:span text:style-name="T426">1</text:span><text:span text:style-name="T623">6</text:span>/I<text:span text:style-name="T514">I</text:span></text:p>
          </table:table-cell>
          <table:table-cell table:style-name="Table3.A2" office:value-type="string">
            <text:p text:style-name="P126">w20</text:p>
          </table:table-cell>
          <table:table-cell table:style-name="Table3.A2" office:value-type="string">
            <text:p text:style-name="P126">+2</text:p>
          </table:table-cell>
          <table:table-cell table:style-name="Table3.A2" office:value-type="string">
            <text:p text:style-name="P126">+2</text:p>
          </table:table-cell>
          <table:table-cell table:style-name="Table3.A2" office:value-type="string">
            <text:p text:style-name="P126">+<text:span text:style-name="T624">1</text:span></text:p>
          </table:table-cell>
          <table:table-cell table:style-name="Table3.H2" office:value-type="string">
            <text:p text:style-name="P144">w6</text:p>
          </table:table-cell>
        </table:table-row>
        <table:table-row>
          <table:table-cell table:style-name="Table3.A2" office:value-type="string">
            <text:p text:style-name="P145">5 <text:s text:c="2"/><text:span text:style-name="T424">(</text:span><text:span text:style-name="T625">29</text:span><text:span text:style-name="T424">0)</text:span></text:p>
          </table:table-cell>
          <table:table-cell table:style-name="Table3.A2" office:value-type="string">
            <text:p text:style-name="P125">+<text:span text:style-name="T623">3</text:span></text:p>
          </table:table-cell>
          <table:table-cell table:style-name="Table3.A2" office:value-type="string">
            <text:p text:style-name="P126">w<text:span text:style-name="T623">20</text:span>/<text:span text:style-name="T426">I</text:span><text:span text:style-name="T514">I</text:span></text:p>
          </table:table-cell>
          <table:table-cell table:style-name="Table3.A2" office:value-type="string">
            <text:p text:style-name="P126">w20</text:p>
          </table:table-cell>
          <table:table-cell table:style-name="Table3.A2" office:value-type="string">
            <text:p text:style-name="P126">+<text:span text:style-name="T514">3</text:span></text:p>
          </table:table-cell>
          <table:table-cell table:style-name="Table3.A2" office:value-type="string">
            <text:p text:style-name="P126">+<text:span text:style-name="T514">2</text:span></text:p>
          </table:table-cell>
          <table:table-cell table:style-name="Table3.A2" office:value-type="string">
            <text:p text:style-name="P126">+<text:span text:style-name="T624">1</text:span></text:p>
          </table:table-cell>
          <table:table-cell table:style-name="Table3.H2" office:value-type="string">
            <text:p text:style-name="P144">w7</text:p>
          </table:table-cell>
        </table:table-row>
        <table:table-row>
          <table:table-cell table:style-name="Table3.A2" office:value-type="string">
            <text:p text:style-name="P145">6 <text:s text:c="2"/><text:span text:style-name="T424">(</text:span><text:span text:style-name="T625">4</text:span><text:span text:style-name="T424">10)</text:span></text:p>
          </table:table-cell>
          <table:table-cell table:style-name="Table3.A2" office:value-type="string">
            <text:p text:style-name="P125">+<text:span text:style-name="T623">4</text:span></text:p>
          </table:table-cell>
          <table:table-cell table:style-name="Table3.A2" office:value-type="string">
            <text:p text:style-name="P126">w<text:span text:style-name="T623">24</text:span>/<text:span text:style-name="T514">II</text:span></text:p>
          </table:table-cell>
          <table:table-cell table:style-name="Table3.A2" office:value-type="string">
            <text:p text:style-name="P126">w20+w1<text:span text:style-name="T514">4</text:span></text:p>
          </table:table-cell>
          <table:table-cell table:style-name="Table3.A2" office:value-type="string">
            <text:p text:style-name="P126">+<text:span text:style-name="T514">4</text:span></text:p>
          </table:table-cell>
          <table:table-cell table:style-name="Table3.A2" office:value-type="string">
            <text:p text:style-name="P126">+<text:span text:style-name="T514">2</text:span></text:p>
          </table:table-cell>
          <table:table-cell table:style-name="Table3.A2" office:value-type="string">
            <text:p text:style-name="P126">+<text:span text:style-name="T624">2</text:span></text:p>
          </table:table-cell>
          <table:table-cell table:style-name="Table3.H2" office:value-type="string">
            <text:p text:style-name="P144">w8</text:p>
          </table:table-cell>
        </table:table-row>
        <table:table-row>
          <table:table-cell table:style-name="Table3.A2" office:value-type="string">
            <text:p text:style-name="P145">7 <text:s text:c="2"/><text:span text:style-name="T424">(</text:span><text:span text:style-name="T625">55</text:span><text:span text:style-name="T424">0)</text:span></text:p>
          </table:table-cell>
          <table:table-cell table:style-name="Table3.A2" office:value-type="string">
            <text:p text:style-name="P126">+<text:span text:style-name="T514">5</text:span></text:p>
          </table:table-cell>
          <table:table-cell table:style-name="Table3.A2" office:value-type="string">
            <text:p text:style-name="P126">w<text:span text:style-name="T623">30</text:span>/<text:span text:style-name="T514">II</text:span></text:p>
          </table:table-cell>
          <table:table-cell table:style-name="Table3.A2" office:value-type="string">
            <text:p text:style-name="P126">w2<text:span text:style-name="T514">0+w16</text:span></text:p>
          </table:table-cell>
          <table:table-cell table:style-name="Table3.A2" office:value-type="string">
            <text:p text:style-name="P126">+<text:span text:style-name="T514">4</text:span></text:p>
          </table:table-cell>
          <table:table-cell table:style-name="Table3.A2" office:value-type="string">
            <text:p text:style-name="P126">+<text:span text:style-name="T514">3</text:span></text:p>
          </table:table-cell>
          <table:table-cell table:style-name="Table3.A2" office:value-type="string">
            <text:p text:style-name="P126">+<text:span text:style-name="T624">2</text:span></text:p>
          </table:table-cell>
          <table:table-cell table:style-name="Table3.H2" office:value-type="string">
            <text:p text:style-name="P128"><text:span text:style-name="T623">w</text:span>1<text:span text:style-name="T623">0</text:span></text:p>
          </table:table-cell>
        </table:table-row>
        <table:table-row>
          <table:table-cell table:style-name="Table3.A2" office:value-type="string">
            <text:p text:style-name="P145">8 <text:s text:c="2"/><text:span text:style-name="T424">(</text:span><text:span text:style-name="T625">7</text:span><text:span text:style-name="T424">10)</text:span></text:p>
          </table:table-cell>
          <table:table-cell table:style-name="Table3.A2" office:value-type="string">
            <text:p text:style-name="P126">+<text:span text:style-name="T623">5</text:span></text:p>
          </table:table-cell>
          <table:table-cell table:style-name="Table3.A2" office:value-type="string">
            <text:p text:style-name="P126">w<text:span text:style-name="T623">30+2</text:span>/<text:span text:style-name="T514">II</text:span></text:p>
          </table:table-cell>
          <table:table-cell table:style-name="Table3.A2" office:value-type="string">
            <text:p text:style-name="P126"><text:span text:style-name="T514">2</text:span>w20</text:p>
          </table:table-cell>
          <table:table-cell table:style-name="Table3.A2" office:value-type="string">
            <text:p text:style-name="P126">+<text:span text:style-name="T514">5</text:span></text:p>
          </table:table-cell>
          <table:table-cell table:style-name="Table3.A2" office:value-type="string">
            <text:p text:style-name="P126">+<text:span text:style-name="T514">3</text:span></text:p>
          </table:table-cell>
          <table:table-cell table:style-name="Table3.A2" office:value-type="string">
            <text:p text:style-name="P126">+<text:span text:style-name="T624">2</text:span></text:p>
          </table:table-cell>
          <table:table-cell table:style-name="Table3.H2" office:value-type="string">
            <text:p text:style-name="P128"><text:span text:style-name="T623">w</text:span>1<text:span text:style-name="T623">2</text:span></text:p>
          </table:table-cell>
        </table:table-row>
        <table:table-row>
          <table:table-cell table:style-name="Table3.A2" office:value-type="string">
            <text:p text:style-name="P145">9 <text:s text:c="2"/><text:span text:style-name="T424">(</text:span><text:span text:style-name="T625">89</text:span><text:span text:style-name="T424">0)</text:span></text:p>
          </table:table-cell>
          <table:table-cell table:style-name="Table3.A2" office:value-type="string">
            <text:p text:style-name="P126">+<text:span text:style-name="T623">6</text:span></text:p>
          </table:table-cell>
          <table:table-cell table:style-name="Table3.A2" office:value-type="string">
            <text:p text:style-name="P126"><text:span text:style-name="T514">w</text:span><text:span text:style-name="T623">30+4</text:span>/<text:span text:style-name="T514">II</text:span></text:p>
          </table:table-cell>
          <table:table-cell table:style-name="Table3.A2" office:value-type="string">
            <text:p text:style-name="P126"><text:span text:style-name="T514">2</text:span>w20</text:p>
          </table:table-cell>
          <table:table-cell table:style-name="Table3.A2" office:value-type="string">
            <text:p text:style-name="P126">+<text:span text:style-name="T514">5</text:span></text:p>
          </table:table-cell>
          <table:table-cell table:style-name="Table3.A2" office:value-type="string">
            <text:p text:style-name="P126">+<text:span text:style-name="T514">3</text:span></text:p>
          </table:table-cell>
          <table:table-cell table:style-name="Table3.A2" office:value-type="string">
            <text:p text:style-name="P126">+<text:span text:style-name="T624">3</text:span></text:p>
          </table:table-cell>
          <table:table-cell table:style-name="Table3.H2" office:value-type="string">
            <text:p text:style-name="P128"><text:span text:style-name="T623">w</text:span>14</text:p>
          </table:table-cell>
        </table:table-row>
        <table:table-row>
          <table:table-cell table:style-name="Table3.A2" office:value-type="string">
            <text:p text:style-name="P145">10 <text:span text:style-name="T424">(10</text:span><text:span text:style-name="T625">90</text:span><text:span text:style-name="T424">)</text:span></text:p>
          </table:table-cell>
          <table:table-cell table:style-name="Table3.A2" office:value-type="string">
            <text:p text:style-name="P126">+<text:span text:style-name="T623">7</text:span></text:p>
          </table:table-cell>
          <table:table-cell table:style-name="Table3.A2" office:value-type="string">
            <text:p text:style-name="P126">w<text:span text:style-name="T623">30+6</text:span>/<text:span text:style-name="T514">II</text:span></text:p>
          </table:table-cell>
          <table:table-cell table:style-name="Table3.A2" office:value-type="string">
            <text:p text:style-name="P126">2w20</text:p>
          </table:table-cell>
          <table:table-cell table:style-name="Table3.A2" office:value-type="string">
            <text:p text:style-name="P126">+<text:span text:style-name="T514">6</text:span></text:p>
          </table:table-cell>
          <table:table-cell table:style-name="Table3.A2" office:value-type="string">
            <text:p text:style-name="P126">+<text:span text:style-name="T624">4</text:span></text:p>
          </table:table-cell>
          <table:table-cell table:style-name="Table3.A2" office:value-type="string">
            <text:p text:style-name="P126">+<text:span text:style-name="T624">3</text:span></text:p>
          </table:table-cell>
          <table:table-cell table:style-name="Table3.H2" office:value-type="string">
            <text:p text:style-name="P128"><text:span text:style-name="T623">w</text:span>1<text:span text:style-name="T623">6</text:span></text:p>
          </table:table-cell>
        </table:table-row>
      </table:table>
      <text:p text:style-name="P129"/>
      <text:p text:style-name="P146"><text:span text:style-name="T626">Merkmale</text:span> <text:span text:style-name="T591">Dieb</text:span></text:p>
      <text:p text:style-name="P146"><text:span text:style-name="T627">w6 Leben/Stufe; </text:span><text:span text:style-name="T628">Glückswürfel</text:span><text:span text:style-name="T629"> pro </text:span><text:span text:style-name="T630">verbranntem </text:span><text:span text:style-name="T629">Glück; +</text:span><text:span text:style-name="T628">Stufe</text:span><text:span text:style-name="T629"> Glücksregeneration pro Nacht;</text:span><text:span text:style-name="T631"> </text:span><text:span text:style-name="T632">Rotwelsch; </text:span><text:span text:style-name="T631">v</text:span><text:span text:style-name="T633">erstecken = </text:span><text:span text:style-name="T627">1 </text:span><text:span text:style-name="T633">Aktion; </text:span><text:span text:style-name="T631">verstecken &amp; schleichen = </text:span><text:span text:style-name="T634">1 </text:span><text:span text:style-name="T631">Runde;</text:span></text:p>
      <text:p text:style-name="P146"><text:span text:style-name="T633">Hinterhalt = </text:span><text:span text:style-name="T635">hinter </text:span><text:span text:style-name="T627">Gegner </text:span><text:span text:style-name="T635">&amp; </text:span><text:span text:style-name="T633">Gegner nicht gewahr; </text:span><text:span text:style-name="T628">automatischer Volltreffer bei Hinterhalt; </text:span><text:span text:style-name="T633"><text:s/></text:span></text:p>
      <text:p text:style-name="P147"><text:span text:style-name="T315">braucht Diebeswerkzeug; </text:span><text:span text:style-name="T636">Bewegung </text:span><text:span text:style-name="T637">9</text:span><text:span text:style-name="T636"> m;</text:span><text:span text:style-name="T638"><text:line-break/></text:span><text:span text:style-name="T639">O</text:span><text:span text:style-name="T315">rdnung: organisierter Krimineller; Neutral: Betrüger &amp; Spione; Chaos: Einzelgänger</text:span></text:p>
      <text:p text:style-name="P129"><text:span text:style-name="T532"/></text:p>
      <text:p text:style-name="P148"><text:span text:style-name="T532">Nahkampf</text:span><text:span text:style-name="T312"><text:tab/><text:tab/></text:span><text:span text:style-name="T640">Langschwert<text:tab/></text:span><text:span text:style-name="T641">w8</text:span><text:span text:style-name="T640"><text:tab/><text:tab/><text:tab/></text:span><text:span text:style-name="T313">Kurzschwert </text:span><text:span text:style-name="T316">w6</text:span><text:span text:style-name="T315"><text:tab/><text:tab/></text:span><text:span text:style-name="T534">Stab <text:s text:c="2"/></text:span><text:span text:style-name="T532">w4</text:span><text:span text:style-name="T534"><text:tab/><text:tab/></text:span></text:p>
      <text:p text:style-name="P148"><text:span text:style-name="T534"><text:tab/><text:tab/><text:tab/><text:tab/></text:span><text:span text:style-name="T640">Totschläger<text:tab/></text:span><text:span text:style-name="T641">w3/2w6</text:span><text:span text:style-name="T640"><text:tab/><text:tab/>Garrotte <text:s text:c="7"/></text:span><text:span text:style-name="T641">-/3w4</text:span><text:span text:style-name="T640"><text:tab/></text:span><text:span text:style-name="T325">D</text:span><text:span text:style-name="T315">olch </text:span><text:span text:style-name="T327">w4/</text:span><text:span text:style-name="T641">w10</text:span><text:span text:style-name="T319"> <text:s/></text:span><text:span text:style-name="T533">3/6/9</text:span></text:p>
      <text:p text:style-name="P149">Fernkampf<text:span text:style-name="T328"><text:tab/>2H:<text:tab/></text:span><text:span text:style-name="T329">Armbrust<text:tab/></text:span><text:span text:style-name="T330">w6</text:span><text:span text:style-name="T331"> </text:span><text:span text:style-name="T332">24/48/72</text:span><text:span text:style-name="T329"><text:tab/><text:tab/></text:span><text:span text:style-name="T17">Kurzbogen </text:span>w6<text:span text:style-name="T17"><text:tab/></text:span><text:span text:style-name="T332">15/30/45</text:span></text:p>
      <text:p text:style-name="P150"><text:span text:style-name="T444"><text:tab/><text:tab/><text:tab/>1H:<text:tab/></text:span>Wurfspeer<text:tab/><text:span text:style-name="T446">w6</text:span><text:span text:style-name="T447"> </text:span><text:span text:style-name="T448">9</text:span><text:span text:style-name="T447">/</text:span><text:span text:style-name="T448">18</text:span><text:span text:style-name="T447">/</text:span><text:span text:style-name="T448">27</text:span><text:tab/><text:tab/><text:span text:style-name="T449">Schleuder <text:s/></text:span><text:span text:style-name="T450">w4</text:span><text:span text:style-name="T330"><text:tab/></text:span><text:span text:style-name="T451">12</text:span><text:span text:style-name="T330">/</text:span><text:span text:style-name="T451">24</text:span><text:span text:style-name="T330">/</text:span><text:span text:style-name="T451">48</text:span></text:p>
      <text:p text:style-name="P150"><text:tab/><text:tab/><text:tab/><text:tab/><text:span text:style-name="T642">Wurfpfeil<text:tab/></text:span><text:span text:style-name="T643">w4</text:span><text:span text:style-name="T644"> </text:span><text:span text:style-name="T645">6/12/18</text:span><text:span text:style-name="T451"><text:tab/><text:tab/></text:span><text:span text:style-name="T646">Blasrohr <text:s text:c="4"/></text:span><text:span text:style-name="T647">w3/w5</text:span><text:span text:style-name="T646"><text:tab/></text:span><text:span text:style-name="T648">6/12/18</text:span></text:p>
      <text:p text:style-name="P151"><text:span text:style-name="T534"/></text:p>
      <text:p text:style-name="P134"><text:span text:style-name="T71"><text:s/>D </text:span><text:span text:style-name="T453">i</text:span><text:span text:style-name="T72">eb</text:span></text:p>
      <text:p text:style-name="P111"><text:span text:style-name="T73">N</text:span><text:span text:style-name="T74">ame</text:span><text:span text:style-name="T75"><text:tab/><text:tab/></text:span><text:span text:style-name="T76"><text:tab/><text:tab/><text:tab/><text:tab/><text:tab/><text:tab/></text:span><text:span text:style-name="T75"><text:tab/><text:tab/><text:tab/><text:tab/></text:span><text:span text:style-name="T77">S</text:span><text:span text:style-name="T78">tufe</text:span><text:span text:style-name="T79"><text:tab/><text:tab/><text:tab/></text:span><text:span text:style-name="T649">3</text:span></text:p>
      <text:p text:style-name="P112"><text:span text:style-name="T81">B</text:span><text:span text:style-name="T40">eruf</text:span><text:tab/><text:tab/><text:span text:style-name="T348">Glücksspieler</text:span><text:tab/><text:tab/><text:tab/><text:tab/><text:tab/><text:tab/><text:tab/><text:span text:style-name="T83">E</text:span><text:span text:style-name="T84">rfahrung</text:span> <text:tab/><text:tab/><text:span text:style-name="T649">1 1</text:span><text:span text:style-name="T86">0</text:span></text:p>
      <text:p text:style-name="P112"><text:span text:style-name="T81">G</text:span><text:span text:style-name="T40">esinnung</text:span><text:tab/><text:span text:style-name="T650">Chaos</text:span><text:tab/><text:tab/><text:span text:style-name="T81">I</text:span><text:span text:style-name="T40">nitiative</text:span><text:span text:style-name="T89"><text:tab/></text:span><text:span text:style-name="T90">w</text:span><text:span text:style-name="T456">20+</text:span><text:span text:style-name="T651">2</text:span><text:span text:style-name="T92"><text:tab/><text:tab/><text:tab/></text:span><text:span text:style-name="T93">B</text:span><text:span text:style-name="T94">ewegung</text:span><text:span text:style-name="T92"><text:tab/><text:tab/></text:span><text:span text:style-name="T538">9</text:span><text:span text:style-name="T95"> </text:span><text:span text:style-name="T96">m</text:span></text:p>
      <text:p text:style-name="P112"><text:span text:style-name="T96"><text:tab/><text:tab/><text:tab/><text:tab/><text:tab/><text:tab/><text:tab/><text:tab/><text:tab/><text:tab/><text:tab/><text:tab/><text:tab/></text:span><text:span text:style-name="T539">G</text:span><text:span text:style-name="T540">lückswürfel</text:span><text:span text:style-name="T541"><text:tab/></text:span><text:span text:style-name="T542">w</text:span><text:span text:style-name="T652">5</text:span></text:p>
      <text:p text:style-name="P112"><text:span text:style-name="T100"><text:tab/><text:tab/><text:tab/><text:tab/><text:tab/><text:tab/></text:span><text:span text:style-name="T104">M</text:span><text:span text:style-name="T105">alus</text:span><text:span text:style-name="T10"><text:tab/><text:tab/></text:span><text:span text:style-name="T457">-</text:span><text:span text:style-name="T542">1</text:span><text:span text:style-name="T100"><text:tab/><text:tab/><text:tab/><text:tab/></text:span><text:span text:style-name="T108">K</text:span><text:span text:style-name="T109">rit</text:span><text:span text:style-name="T110">.</text:span><text:span text:style-name="T91"><text:tab/><text:tab/><text:tab/>w</text:span><text:span text:style-name="T538">1</text:span><text:span text:style-name="T649">4 </text:span><text:span text:style-name="T653">Tab. </text:span><text:span text:style-name="T91">I</text:span><text:span text:style-name="T360">I</text:span></text:p>
      <text:p text:style-name="P112"><text:span text:style-name="T81">R</text:span><text:span text:style-name="T40">üst</text:span><text:span text:style-name="T112">ung</text:span><text:span text:style-name="T113"><text:tab/></text:span><text:tab/><text:span text:style-name="T114">1</text:span><text:span text:style-name="T547">4</text:span><text:tab/><text:span text:style-name="T548">Lederrüstung</text:span><text:span text:style-name="T116"> </text:span><text:span text:style-name="T117">(RK</text:span><text:span text:style-name="T549">2</text:span><text:span text:style-name="T463">)</text:span><text:span text:style-name="T465"><text:tab/><text:tab/><text:tab/><text:tab/><text:tab/></text:span><text:span text:style-name="T120">P</text:span><text:span text:style-name="T121">atzer</text:span><text:span text:style-name="T100"><text:tab/><text:tab/><text:tab/></text:span><text:span text:style-name="T91">w</text:span><text:span text:style-name="T538">8</text:span></text:p>
      <text:p text:style-name="P112"><text:span text:style-name="T81">L</text:span><text:span text:style-name="T40">eben</text:span><text:tab/><text:tab/><text:span text:style-name="T496">1 </text:span><text:span text:style-name="T654">3</text:span><text:span text:style-name="T114"><text:tab/></text:span><text:span text:style-name="T123">(</text:span><text:span text:style-name="T124">w4+</text:span><text:span text:style-name="T655">3</text:span><text:span text:style-name="T123">w</text:span><text:span text:style-name="T470">6</text:span><text:span text:style-name="T123">)</text:span><text:span text:style-name="T128"><text:tab/><text:tab/><text:tab/></text:span><text:span text:style-name="T553"><text:tab/></text:span><text:span text:style-name="T130"><text:tab/><text:tab/><text:tab/></text:span><text:span text:style-name="T131">A</text:span><text:span text:style-name="T132">ngriff <text:s/></text:span><text:span text:style-name="T131">S</text:span><text:span text:style-name="T132">chaden<text:tab/></text:span><text:span text:style-name="T554">H</text:span><text:span text:style-name="T555">interh.</text:span><text:span text:style-name="T656">alt<text:tab/></text:span></text:p>
      <text:p text:style-name="P75"><text:span text:style-name="T133">S</text:span><text:span text:style-name="T134">tärke</text:span><text:span text:style-name="T135"><text:tab/><text:tab/><text:tab/></text:span><text:span text:style-name="T471">1</text:span><text:span text:style-name="T479">0</text:span><text:span text:style-name="T137"><text:tab/><text:tab/></text:span><text:span text:style-name="T139"><text:tab/><text:tab/><text:tab/><text:tab/></text:span><text:span text:style-name="T140">N</text:span><text:span text:style-name="T141">ahkampf</text:span><text:span text:style-name="T142"><text:tab/></text:span><text:span text:style-name="T154">+</text:span><text:span text:style-name="T559">2</text:span><text:span text:style-name="T144"><text:tab/><text:tab/><text:tab/><text:tab/></text:span><text:span text:style-name="T558">+</text:span><text:span text:style-name="T657">9<text:tab/><text:tab/><text:tab/></text:span></text:p>
      <text:p text:style-name="P113"><text:span text:style-name="T133">G</text:span><text:span text:style-name="T134">eschick</text:span><text:span text:style-name="T135"><text:tab/><text:tab/><text:tab/></text:span><text:span text:style-name="T136">1</text:span><text:span text:style-name="T146">6</text:span><text:span text:style-name="T147"><text:tab/></text:span><text:span text:style-name="T658">+</text:span><text:span text:style-name="T659">2</text:span><text:span text:style-name="T148"> </text:span><text:span text:style-name="T149"><text:s text:c="2"/><text:tab/></text:span><text:span text:style-name="T150"> </text:span><text:span text:style-name="T151">R</text:span><text:span text:style-name="T152">eflex</text:span><text:span text:style-name="T139"><text:tab/> <text:s text:c="2"/></text:span><text:span text:style-name="T91">+</text:span><text:span text:style-name="T649">4</text:span><text:span text:style-name="T153"><text:tab/></text:span><text:span text:style-name="T139"><text:tab/></text:span><text:span text:style-name="T140">F</text:span><text:span text:style-name="T141">ernkampf</text:span><text:span text:style-name="T142"><text:tab/></text:span><text:span text:style-name="T154">+</text:span><text:span text:style-name="T559">4</text:span><text:span text:style-name="T154"><text:tab/><text:tab/><text:tab/><text:tab/></text:span><text:span text:style-name="T558">+</text:span><text:span text:style-name="T657">1 1<text:tab/><text:tab/><text:tab/></text:span></text:p>
      <text:p text:style-name="P113"><text:span text:style-name="T133">A</text:span><text:span text:style-name="T134">usdauer</text:span><text:span text:style-name="T135"><text:tab/><text:tab/></text:span><text:span text:style-name="T136">1</text:span><text:span text:style-name="T146">0</text:span><text:span text:style-name="T137"><text:tab/></text:span><text:span text:style-name="T138"><text:tab/></text:span><text:span text:style-name="T150"> </text:span><text:span text:style-name="T151">Z</text:span><text:span text:style-name="T152">ähigkeit</text:span><text:span text:style-name="T139"> </text:span><text:span text:style-name="T91">+</text:span><text:span text:style-name="T538">1</text:span><text:span text:style-name="T153"><text:tab/></text:span><text:span text:style-name="T139"><text:tab/></text:span></text:p>
      <text:p text:style-name="P113"><text:span text:style-name="T133">P</text:span><text:span text:style-name="T134">ersönlichkeit</text:span><text:span text:style-name="T135"><text:tab/></text:span><text:span text:style-name="T479">1 1</text:span><text:span text:style-name="T480"><text:tab/></text:span><text:span text:style-name="T138"><text:tab/></text:span><text:span text:style-name="T159"> </text:span><text:span text:style-name="T151">W</text:span><text:span text:style-name="T152">illen</text:span><text:span text:style-name="T139"><text:tab/> <text:s text:c="2"/></text:span><text:span text:style-name="T660">+1</text:span></text:p>
      <text:p text:style-name="P113"><text:span text:style-name="T133">I</text:span><text:span text:style-name="T134">ntelligenz</text:span><text:span text:style-name="T135"><text:tab/><text:tab/> </text:span><text:span text:style-name="T661">8</text:span><text:span text:style-name="T480"><text:tab/></text:span><text:span text:style-name="T137">-</text:span><text:span text:style-name="T662">1</text:span><text:span text:style-name="T136"><text:tab/></text:span><text:span text:style-name="T162"> </text:span><text:span text:style-name="T151">S</text:span><text:span text:style-name="T152">prachen</text:span><text:span text:style-name="T139"><text:tab/></text:span><text:span text:style-name="T487">Gemein</text:span><text:span text:style-name="T114">sprache, </text:span><text:span text:style-name="T568">Rotwelsch</text:span></text:p>
      <text:p text:style-name="P113"><text:span text:style-name="T133">G</text:span><text:span text:style-name="T134">lück</text:span><text:span text:style-name="T135"><text:tab/><text:tab/><text:tab/> </text:span><text:span text:style-name="T569">9</text:span><text:span text:style-name="T149"><text:tab/> <text:s text:c="2"/><text:tab/></text:span><text:span text:style-name="T150"> </text:span><text:span text:style-name="T151">S</text:span><text:span text:style-name="T152">chicksal</text:span><text:span text:style-name="T139"><text:tab/></text:span><text:span text:style-name="T399">Meistertalent: alle Fertigkeiten +</text:span><text:span text:style-name="T663">1</text:span></text:p>
      <text:p text:style-name="P44"><text:span text:style-name="T170">3/4-</text:span><text:span text:style-name="T171">5</text:span><text:span text:style-name="T170">/6-</text:span><text:span text:style-name="T171">8</text:span><text:span text:style-name="T170">/9-</text:span><text:span text:style-name="T171">12</text:span><text:span text:style-name="T170">/13-</text:span><text:span text:style-name="T171">15</text:span><text:span text:style-name="T170">/16-</text:span><text:span text:style-name="T171">17</text:span><text:span text:style-name="T170">/18</text:span></text:p>
      <text:p text:style-name="P114"><text:span text:style-name="T10">N</text:span><text:span text:style-name="T292">ahkampfwaffen</text:span><text:tab/><text:span text:style-name="T10">A</text:span>ngriff<text:tab/><text:span text:style-name="T10">S</text:span>chaden<text:tab/><text:span text:style-name="T664">H</text:span><text:span text:style-name="T576">interh</text:span><text:span text:style-name="T665">a</text:span><text:span text:style-name="T576">lt<text:tab/></text:span></text:p>
      <text:p text:style-name="P115"><text:span text:style-name="T577">Lang</text:span><text:span text:style-name="T91">schwert<text:tab/></text:span><text:span text:style-name="T114"><text:tab/><text:tab/></text:span><text:span text:style-name="T492">w</text:span><text:span text:style-name="T114">20</text:span><text:span text:style-name="T666">+</text:span><text:span text:style-name="T649">2</text:span><text:span text:style-name="T90"><text:tab/></text:span><text:span text:style-name="T114">w</text:span><text:span text:style-name="T577">8</text:span><text:span text:style-name="T114"><text:tab/><text:tab/></text:span><text:span text:style-name="T667">w20+6<text:tab/></text:span><text:span text:style-name="T577">w8</text:span><text:span text:style-name="T114"><text:tab/><text:tab/></text:span><text:span text:style-name="T668"><text:tab/><text:tab/><text:tab/><text:tab/><text:tab/><text:tab/><text:tab/></text:span></text:p>
      <text:p text:style-name="P115"><text:span text:style-name="T577">Dolch<text:tab/></text:span><text:span text:style-name="T91"><text:tab/></text:span><text:span text:style-name="T114"><text:tab/><text:tab/></text:span><text:span text:style-name="T492">w</text:span><text:span text:style-name="T114">20<text:tab/></text:span><text:span text:style-name="T666">+</text:span><text:span text:style-name="T649">2</text:span><text:span text:style-name="T114"><text:tab/>w</text:span><text:span text:style-name="T577">4</text:span><text:span text:style-name="T114"><text:tab/><text:tab/></text:span><text:span text:style-name="T667">w20+6<text:tab/></text:span><text:span text:style-name="T577">w10</text:span><text:span text:style-name="T114"><text:tab/><text:tab/></text:span><text:span text:style-name="T668"><text:tab/><text:tab/><text:tab/><text:tab/><text:tab/><text:tab/><text:tab/></text:span></text:p>
      <text:p text:style-name="P115"><text:span text:style-name="T577">Garotte<text:tab/></text:span><text:span text:style-name="T91"><text:tab/></text:span><text:span text:style-name="T114"><text:tab/><text:tab/></text:span><text:span text:style-name="T492">w</text:span><text:span text:style-name="T114">20<text:tab/></text:span><text:span text:style-name="T666">+</text:span><text:span text:style-name="T649">2</text:span><text:span text:style-name="T114"><text:tab/></text:span><text:span text:style-name="T90">-</text:span><text:span text:style-name="T114"><text:tab/><text:tab/></text:span><text:span text:style-name="T667">w20+6<text:tab/></text:span><text:span text:style-name="T577">3w4</text:span><text:span text:style-name="T114"><text:tab/><text:tab/></text:span><text:span text:style-name="T668"><text:tab/><text:tab/><text:tab/><text:tab/><text:tab/><text:tab/><text:tab/></text:span></text:p>
      <text:p text:style-name="P115"><text:span text:style-name="T577">Totschläger</text:span><text:span text:style-name="T91"><text:tab/></text:span><text:span text:style-name="T114"><text:tab/><text:tab/></text:span><text:span text:style-name="T492">w</text:span><text:span text:style-name="T114">20<text:tab/></text:span><text:span text:style-name="T666">+</text:span><text:span text:style-name="T649">2</text:span><text:span text:style-name="T666"><text:tab/></text:span><text:span text:style-name="T114">w</text:span><text:span text:style-name="T577">3</text:span><text:span text:style-name="T114"><text:tab/><text:tab/></text:span><text:span text:style-name="T667">w20+6<text:tab/></text:span><text:span text:style-name="T577">2w6</text:span><text:span text:style-name="T114"><text:tab/><text:tab/></text:span><text:span text:style-name="T668"><text:tab/><text:tab/><text:tab/><text:tab/><text:tab/><text:tab/><text:tab/></text:span></text:p>
      <text:p text:style-name="P115"><text:span text:style-name="T177">unbewaffnet</text:span><text:span text:style-name="T90"><text:tab/><text:tab/><text:tab/></text:span><text:span text:style-name="T114">w</text:span><text:span text:style-name="T577">20</text:span><text:span text:style-name="T90"><text:tab/></text:span><text:span text:style-name="T666">+</text:span><text:span text:style-name="T649">2</text:span><text:span text:style-name="T90"><text:tab/></text:span><text:span text:style-name="T577">w</text:span><text:span text:style-name="T177">3</text:span><text:span text:style-name="T179"><text:tab/></text:span><text:span text:style-name="T411"><text:tab/></text:span><text:span text:style-name="T667">w20+6<text:tab/></text:span><text:span text:style-name="T579">w3</text:span><text:span text:style-name="T411"><text:tab/><text:tab/></text:span><text:span text:style-name="T668"><text:tab/><text:tab/><text:tab/><text:tab/><text:tab/><text:tab/><text:tab/></text:span></text:p>
      <text:p text:style-name="P116"><text:span text:style-name="T181"><text:tab/><text:tab/><text:tab/><text:tab/> <text:s text:c="7"/></text:span><text:span text:style-name="T182"><text:tab/></text:span><text:span text:style-name="T497"><text:tab/> <text:s text:c="7"/></text:span><text:span text:style-name="T580"><text:tab/></text:span><text:span text:style-name="T497"><text:tab/> <text:s text:c="3"/></text:span><text:span text:style-name="T580"><text:tab/></text:span><text:span text:style-name="T497"><text:tab/> <text:s text:c="7"/></text:span><text:span text:style-name="T580"><text:tab/></text:span><text:span text:style-name="T497"><text:tab/> <text:s text:c="3"/></text:span><text:span text:style-name="T580"><text:tab/></text:span><text:span text:style-name="T181"><text:tab/><text:tab/><text:tab/><text:tab/><text:tab/><text:tab/><text:tab/></text:span></text:p>
      <text:p text:style-name="P115"><text:span text:style-name="T81"/></text:p>
      <text:p text:style-name="P115"><text:span text:style-name="T81">F</text:span><text:span text:style-name="T172">ernkampfwaffen</text:span><text:span text:style-name="T40"><text:tab/></text:span><text:span text:style-name="T81">A</text:span><text:span text:style-name="T40">ngriff<text:tab/></text:span><text:span text:style-name="T81">S</text:span><text:span text:style-name="T40">chaden<text:tab/></text:span><text:span text:style-name="T573">H</text:span><text:span text:style-name="T574">interh</text:span><text:span text:style-name="T669">alt<text:tab/><text:tab/></text:span><text:span text:style-name="T81">R</text:span><text:span text:style-name="T40">eichw</text:span><text:span text:style-name="T183">eite</text:span><text:span text:style-name="T184"> </text:span><text:span text:style-name="T185">-/-2/-w</text:span></text:p>
      <text:p text:style-name="P115"><text:span text:style-name="T466">Kurz</text:span><text:span text:style-name="T496">bogen</text:span><text:span text:style-name="T456"><text:tab/></text:span><text:span text:style-name="T90"><text:tab/><text:tab/></text:span><text:span text:style-name="T114">w20</text:span><text:span text:style-name="T186">+</text:span><text:span text:style-name="T666">3</text:span><text:span text:style-name="T90"><text:tab/></text:span><text:span text:style-name="T114">w</text:span><text:span text:style-name="T496">6<text:tab/></text:span><text:span text:style-name="T90"><text:tab/></text:span><text:span text:style-name="T667">w20+7<text:tab/></text:span><text:span text:style-name="T577">w6</text:span><text:span text:style-name="T90"><text:tab/><text:tab/></text:span><text:span text:style-name="T496">1</text:span><text:span text:style-name="T502">5</text:span><text:span text:style-name="T503">/</text:span><text:span text:style-name="T502">30</text:span><text:span text:style-name="T503">/</text:span><text:span text:style-name="T502">45</text:span><text:span text:style-name="T187"><text:tab/><text:tab/></text:span><text:span text:style-name="T579">2</text:span><text:span text:style-name="T504">0 </text:span><text:span text:style-name="T463">Pfeile</text:span></text:p>
      <text:p text:style-name="P115"><text:span text:style-name="T577">Blasrohr</text:span><text:span text:style-name="T456"><text:tab/></text:span><text:span text:style-name="T90"><text:tab/><text:tab/></text:span><text:span text:style-name="T114">w20</text:span><text:span text:style-name="T186">+</text:span><text:span text:style-name="T666">3</text:span><text:span text:style-name="T90"><text:tab/></text:span><text:span text:style-name="T114">w</text:span><text:span text:style-name="T577">3</text:span><text:span text:style-name="T496"><text:tab/></text:span><text:span text:style-name="T90"><text:tab/></text:span><text:span text:style-name="T667">w20+7<text:tab/></text:span><text:span text:style-name="T577">w5</text:span><text:span text:style-name="T90"><text:tab/><text:tab/></text:span><text:span text:style-name="T577">6 </text:span><text:span text:style-name="T503">/</text:span><text:span text:style-name="T577">12</text:span><text:span text:style-name="T503">/</text:span><text:span text:style-name="T577">18</text:span><text:span text:style-name="T187"><text:tab/><text:tab/></text:span><text:span text:style-name="T579">2</text:span><text:span text:style-name="T504">0 </text:span><text:span text:style-name="T463">Pfeile</text:span></text:p>
      <text:p text:style-name="P118"><text:span text:style-name="T87"><text:tab/><text:tab/><text:tab/><text:tab/> <text:s text:c="7"/></text:span><text:span text:style-name="T315"><text:tab/></text:span><text:span text:style-name="T87"><text:tab/> <text:s text:c="7"/></text:span><text:span text:style-name="T315"><text:tab/></text:span><text:span text:style-name="T87"><text:tab/> <text:s text:c="3"/></text:span><text:span text:style-name="T315"><text:tab/></text:span><text:span text:style-name="T87"><text:tab/> <text:s text:c="7"/></text:span><text:span text:style-name="T315"><text:tab/></text:span><text:span text:style-name="T87"><text:tab/> <text:s text:c="3"/></text:span><text:span text:style-name="T315"><text:tab/></text:span><text:span text:style-name="T87"> <text:s text:c="4"/></text:span><text:span text:style-name="T315">/</text:span><text:span text:style-name="T87"> <text:s text:c="4"/></text:span><text:span text:style-name="T315">/</text:span><text:span text:style-name="T87"><text:tab/></text:span><text:span text:style-name="T315"><text:tab/></text:span><text:span text:style-name="T87"><text:tab/><text:tab/><text:tab/><text:tab/></text:span></text:p>
      <text:p text:style-name="P152"><text:span text:style-name="T670"/></text:p>
      <text:p text:style-name="P119"><text:span text:style-name="T189">A</text:span><text:span text:style-name="T190">us</text:span><text:span text:style-name="T191">rüstung</text:span><text:span text:style-name="T192"><text:tab/><text:tab/><text:tab/><text:tab/><text:tab/><text:tab/><text:tab/><text:tab/><text:tab/> <text:s text:c="4"/></text:span><text:span text:style-name="T506">-</text:span><text:span text:style-name="T193"><text:tab/></text:span><text:span text:style-name="T194">Gold</text:span><text:span text:style-name="T195"><text:tab/> <text:s text:c="5"/></text:span><text:span text:style-name="T507">4</text:span><text:span text:style-name="T196"><text:tab/></text:span><text:span text:style-name="T197">Silbe</text:span><text:span text:style-name="T198">r <text:s text:c="10"/></text:span><text:span text:style-name="T507">7</text:span><text:span text:style-name="T199"><text:tab/></text:span><text:span text:style-name="T200">Kupfer</text:span></text:p>
      <text:p text:style-name="P136"><text:span text:style-name="T587">Würfel</text:span><text:span text:style-name="T584">, </text:span><text:span text:style-name="T586">Diebeswerkzeug, </text:span><text:span text:style-name="T587">Fackel, Ration, Wasserschlauch, </text:span><text:span text:style-name="T671">15m </text:span><text:span text:style-name="T672">Seil &amp; Wurfhaken, </text:span><text:span text:style-name="T587"><text:s/></text:span></text:p>
      <text:p text:style-name="P153">3m Stange, </text:p>
      <text:p text:style-name="P121"><text:tab/><text:tab/><text:tab/><text:tab/><text:tab/><text:tab/><text:tab/><text:tab/><text:tab/><text:tab/><text:tab/><text:tab/><text:tab/><text:tab/><text:tab/><text:tab/><text:tab/><text:tab/><text:tab/><text:tab/></text:p>
      <text:p text:style-name="P154"/>
      <text:p text:style-name="P146"><text:span text:style-name="T673">Diebesfertigkeiten</text:span><text:span text:style-name="T674"> </text:span><text:span text:style-name="T675">(Chaos)<text:tab/><text:tab/><text:tab/><text:tab/><text:tab/><text:tab/><text:tab/><text:tab/><text:tab/><text:tab/><text:tab/><text:tab/><text:tab/><text:tab/><text:tab/></text:span></text:p>
      <text:p text:style-name="P139"><text:span text:style-name="T580">Hinterhältiger Angriff<text:tab/></text:span><text:span text:style-name="T594">+</text:span><text:span text:style-name="T676">7</text:span><text:span text:style-name="T596"><text:tab/> <text:s text:c="4"/></text:span><text:span text:style-name="T580">Lautlos schleichen*<text:tab/></text:span><text:span text:style-name="T597">+</text:span><text:span text:style-name="T677">7</text:span><text:span text:style-name="T599">+</text:span><text:span text:style-name="T678">3-</text:span><text:span text:style-name="T679">1</text:span><text:span text:style-name="T602"><text:tab/></text:span><text:span text:style-name="T580">Im Schatten verstecken*<text:tab/></text:span><text:span text:style-name="T603">+</text:span><text:span text:style-name="T676">5</text:span><text:span text:style-name="T604">+</text:span><text:span text:style-name="T680">3<text:tab/><text:tab/></text:span></text:p>
      <text:p text:style-name="P139"><text:span text:style-name="T580">Taschendiebstahl</text:span><text:span text:style-name="T606">*</text:span><text:span text:style-name="T580"><text:tab/><text:tab/></text:span><text:span text:style-name="T607">+</text:span><text:span text:style-name="T677">2</text:span><text:span text:style-name="T599">+</text:span><text:span text:style-name="T678">3</text:span><text:span text:style-name="T679">+1</text:span><text:span text:style-name="T681"> </text:span><text:span text:style-name="T580">Fassadenklettern*<text:tab/></text:span><text:span text:style-name="T603">+</text:span><text:span text:style-name="T676">5</text:span><text:span text:style-name="T604">+</text:span><text:span text:style-name="T680">3-</text:span><text:span text:style-name="T682">1</text:span><text:span text:style-name="T596"><text:tab/></text:span><text:span text:style-name="T580">Schlösser knacken*<text:tab/><text:tab/></text:span><text:span text:style-name="T603">+</text:span><text:span text:style-name="T676">5</text:span><text:span text:style-name="T604">+</text:span><text:span text:style-name="T682">4<text:tab/><text:tab/></text:span></text:p>
      <text:p text:style-name="P139"><text:span text:style-name="T580">Fallen entdecken†<text:tab/><text:tab/></text:span><text:span text:style-name="T603">+</text:span><text:span text:style-name="T676">5</text:span><text:span text:style-name="T603">-</text:span><text:span text:style-name="T683">1</text:span><text:span text:style-name="T682">+1 </text:span><text:span text:style-name="T684"><text:s/></text:span><text:span text:style-name="T580">Fallen entschärfen*<text:tab/></text:span><text:span text:style-name="T610">+</text:span><text:span text:style-name="T677">2</text:span><text:span text:style-name="T599">+</text:span><text:span text:style-name="T679">4</text:span><text:span text:style-name="T580"><text:tab/><text:tab/>Urkunden fälschen*<text:tab/></text:span><text:span text:style-name="T610">+</text:span><text:span text:style-name="T677">1</text:span><text:span text:style-name="T599">+</text:span><text:span text:style-name="T679">4<text:tab/><text:tab/></text:span></text:p>
      <text:p text:style-name="P139"><text:span text:style-name="T580">Verkleid</text:span><text:span text:style-name="T611">en</text:span><text:span text:style-name="T580">‡<text:tab/><text:tab/><text:tab/></text:span><text:span text:style-name="T612">+</text:span><text:span text:style-name="T676">7</text:span><text:span text:style-name="T682">+1</text:span><text:span text:style-name="T613"><text:tab/> <text:s text:c="4"/></text:span><text:span text:style-name="T580">Sprachen lesen†<text:tab/><text:tab/></text:span><text:span text:style-name="T610">+</text:span><text:span text:style-name="T677">1</text:span><text:span text:style-name="T610">-</text:span><text:span text:style-name="T685">1</text:span><text:span text:style-name="T679">+1</text:span><text:span text:style-name="T580"><text:tab/>Gift </text:span><text:span text:style-name="T614">handhaben</text:span><text:span text:style-name="T580"><text:tab/><text:tab/></text:span><text:span text:style-name="T612">+</text:span><text:span text:style-name="T676">7</text:span><text:span text:style-name="T682">+1<text:tab/><text:tab/></text:span></text:p>
      <text:p text:style-name="P155"><text:span text:style-name="T686">Schriftrolle wirken†<text:tab/><text:tab/></text:span><text:span text:style-name="T687">w1</text:span><text:span text:style-name="T688">2</text:span><text:span text:style-name="T689"><text:tab/><text:tab/><text:tab/></text:span><text:span text:style-name="T690">* </text:span><text:span text:style-name="T691">+</text:span><text:span text:style-name="T692">GES+Fert</text:span><text:span text:style-name="T693">igk</text:span><text:span text:style-name="T694">eit</text:span><text:span text:style-name="T692"><text:tab/><text:tab/></text:span><text:span text:style-name="T695">† </text:span><text:span text:style-name="T696">+INT<text:tab/><text:tab/></text:span><text:span text:style-name="T695">‡ </text:span><text:span text:style-name="T696">+PER</text:span><text:span text:style-name="T697"><text:tab/><text:tab/><text:tab/></text:span></text:p>
      <text:p text:style-name="P156"/>
      <text:p text:style-name="P156"/>
      <text:p text:style-name="P156"/>
      <table:table table:name="Tabelle11" table:style-name="Tabelle11">
        <table:table-column table:style-name="Tabelle11.A"/>
        <table:table-column table:style-name="Tabelle11.B"/>
        <table:table-column table:style-name="Tabelle11.C"/>
        <table:table-column table:style-name="Tabelle11.D"/>
        <table:table-column table:style-name="Tabelle11.E"/>
        <table:table-column table:style-name="Tabelle11.F"/>
        <table:table-column table:style-name="Tabelle11.G"/>
        <table:table-column table:style-name="Tabelle11.H"/>
        <table:table-row>
          <table:table-cell table:style-name="Tabelle11.A1" office:value-type="string">
            <text:p text:style-name="P142">Dieb</text:p>
            <text:p text:style-name="P157">Stufe<text:line-break/><text:span text:style-name="T423">(Erfahrung)</text:span></text:p>
          </table:table-cell>
          <table:table-cell table:style-name="Tabelle11.A1" office:value-type="string">
            <text:p text:style-name="P125">Angriff</text:p>
          </table:table-cell>
          <table:table-cell table:style-name="Tabelle11.A1" office:value-type="string">
            <text:p text:style-name="P126"><text:span text:style-name="T302">Volltreffer-würfel</text:span>/Tabelle</text:p>
          </table:table-cell>
          <table:table-cell table:style-name="Tabelle11.A1" office:value-type="string">
            <text:p text:style-name="P126">Aktions-</text:p>
            <text:p text:style-name="P126">würfel</text:p>
          </table:table-cell>
          <table:table-cell table:style-name="Tabelle11.A1" office:value-type="string">
            <text:p text:style-name="P126">Reflex</text:p>
          </table:table-cell>
          <table:table-cell table:style-name="Tabelle11.A1" office:value-type="string">
            <text:p text:style-name="P126">Zähigkeit</text:p>
          </table:table-cell>
          <table:table-cell table:style-name="Tabelle11.A1" office:value-type="string">
            <text:p text:style-name="P126">Willen</text:p>
          </table:table-cell>
          <table:table-cell table:style-name="Tabelle11.H1" office:value-type="string">
            <text:p text:style-name="P144">Glückswürfel</text:p>
          </table:table-cell>
        </table:table-row>
        <table:table-row>
          <table:table-cell table:style-name="Tabelle11.A2" office:value-type="string">
            <text:p text:style-name="P158">1 <text:s text:c="4"/><text:span text:style-name="T424">(10)</text:span></text:p>
          </table:table-cell>
          <table:table-cell table:style-name="Tabelle11.A2" office:value-type="string">
            <text:p text:style-name="P125">+<text:span text:style-name="T623">0</text:span></text:p>
          </table:table-cell>
          <table:table-cell table:style-name="Tabelle11.A2" office:value-type="string">
            <text:p text:style-name="P126">w<text:span text:style-name="T623">10</text:span>/II</text:p>
          </table:table-cell>
          <table:table-cell table:style-name="Tabelle11.A2" office:value-type="string">
            <text:p text:style-name="P126">w20</text:p>
          </table:table-cell>
          <table:table-cell table:style-name="Tabelle11.A2" office:value-type="string">
            <text:p text:style-name="P126">+1</text:p>
          </table:table-cell>
          <table:table-cell table:style-name="Tabelle11.A2" office:value-type="string">
            <text:p text:style-name="P126">+1</text:p>
          </table:table-cell>
          <table:table-cell table:style-name="Tabelle11.A2" office:value-type="string">
            <text:p text:style-name="P126">+<text:span text:style-name="T624">0</text:span></text:p>
          </table:table-cell>
          <table:table-cell table:style-name="Tabelle11.H2" office:value-type="string">
            <text:p text:style-name="P144">w3</text:p>
          </table:table-cell>
        </table:table-row>
        <table:table-row>
          <table:table-cell table:style-name="Tabelle11.A2" office:value-type="string">
            <text:p text:style-name="P158">2 <text:s text:c="4"/><text:span text:style-name="T424">(</text:span><text:span text:style-name="T698">5</text:span><text:span text:style-name="T424">0)</text:span></text:p>
          </table:table-cell>
          <table:table-cell table:style-name="Tabelle11.A2" office:value-type="string">
            <text:p text:style-name="P125">+<text:span text:style-name="T623">1</text:span></text:p>
          </table:table-cell>
          <table:table-cell table:style-name="Tabelle11.A2" office:value-type="string">
            <text:p text:style-name="P126">w<text:span text:style-name="T623">12</text:span>/II</text:p>
          </table:table-cell>
          <table:table-cell table:style-name="Tabelle11.A2" office:value-type="string">
            <text:p text:style-name="P126">w20</text:p>
          </table:table-cell>
          <table:table-cell table:style-name="Tabelle11.A2" office:value-type="string">
            <text:p text:style-name="P126">+1</text:p>
          </table:table-cell>
          <table:table-cell table:style-name="Tabelle11.A2" office:value-type="string">
            <text:p text:style-name="P126">+1</text:p>
          </table:table-cell>
          <table:table-cell table:style-name="Tabelle11.A2" office:value-type="string">
            <text:p text:style-name="P126">+<text:span text:style-name="T624">0</text:span></text:p>
          </table:table-cell>
          <table:table-cell table:style-name="Tabelle11.H2" office:value-type="string">
            <text:p text:style-name="P144">w4</text:p>
          </table:table-cell>
        </table:table-row>
        <table:table-row>
          <table:table-cell table:style-name="Tabelle11.A2" office:value-type="string">
            <text:p text:style-name="P158">3 <text:s text:c="2"/><text:span text:style-name="T424">(110)</text:span></text:p>
          </table:table-cell>
          <table:table-cell table:style-name="Tabelle11.A2" office:value-type="string">
            <text:p text:style-name="P125">+<text:span text:style-name="T623">2</text:span></text:p>
          </table:table-cell>
          <table:table-cell table:style-name="Tabelle11.A2" office:value-type="string">
            <text:p text:style-name="P126">w1<text:span text:style-name="T623">4</text:span>/I<text:span text:style-name="T426">I</text:span></text:p>
          </table:table-cell>
          <table:table-cell table:style-name="Tabelle11.A2" office:value-type="string">
            <text:p text:style-name="P126">w20</text:p>
          </table:table-cell>
          <table:table-cell table:style-name="Tabelle11.A2" office:value-type="string">
            <text:p text:style-name="P126">+<text:span text:style-name="T514">2</text:span></text:p>
          </table:table-cell>
          <table:table-cell table:style-name="Tabelle11.A2" office:value-type="string">
            <text:p text:style-name="P126">+<text:span text:style-name="T514">1</text:span></text:p>
          </table:table-cell>
          <table:table-cell table:style-name="Tabelle11.A2" office:value-type="string">
            <text:p text:style-name="P126">+<text:span text:style-name="T624">1</text:span></text:p>
          </table:table-cell>
          <table:table-cell table:style-name="Tabelle11.H2" office:value-type="string">
            <text:p text:style-name="P144">w5</text:p>
          </table:table-cell>
        </table:table-row>
        <table:table-row>
          <table:table-cell table:style-name="Tabelle11.A2" office:value-type="string">
            <text:p text:style-name="P158">4 <text:s text:c="2"/><text:span text:style-name="T424">(1</text:span><text:span text:style-name="T698">9</text:span><text:span text:style-name="T424">0)</text:span></text:p>
          </table:table-cell>
          <table:table-cell table:style-name="Tabelle11.A2" office:value-type="string">
            <text:p text:style-name="P125">+<text:span text:style-name="T623">2</text:span></text:p>
          </table:table-cell>
          <table:table-cell table:style-name="Tabelle11.A2" office:value-type="string">
            <text:p text:style-name="P126">w<text:span text:style-name="T426">1</text:span><text:span text:style-name="T623">6</text:span>/I<text:span text:style-name="T514">I</text:span></text:p>
          </table:table-cell>
          <table:table-cell table:style-name="Tabelle11.A2" office:value-type="string">
            <text:p text:style-name="P126">w20</text:p>
          </table:table-cell>
          <table:table-cell table:style-name="Tabelle11.A2" office:value-type="string">
            <text:p text:style-name="P126">+2</text:p>
          </table:table-cell>
          <table:table-cell table:style-name="Tabelle11.A2" office:value-type="string">
            <text:p text:style-name="P126">+2</text:p>
          </table:table-cell>
          <table:table-cell table:style-name="Tabelle11.A2" office:value-type="string">
            <text:p text:style-name="P126">+<text:span text:style-name="T624">1</text:span></text:p>
          </table:table-cell>
          <table:table-cell table:style-name="Tabelle11.H2" office:value-type="string">
            <text:p text:style-name="P144">w6</text:p>
          </table:table-cell>
        </table:table-row>
        <table:table-row>
          <table:table-cell table:style-name="Tabelle11.A2" office:value-type="string">
            <text:p text:style-name="P158">5 <text:s text:c="2"/><text:span text:style-name="T424">(</text:span><text:span text:style-name="T698">29</text:span><text:span text:style-name="T424">0)</text:span></text:p>
          </table:table-cell>
          <table:table-cell table:style-name="Tabelle11.A2" office:value-type="string">
            <text:p text:style-name="P125">+<text:span text:style-name="T623">3</text:span></text:p>
          </table:table-cell>
          <table:table-cell table:style-name="Tabelle11.A2" office:value-type="string">
            <text:p text:style-name="P126">w<text:span text:style-name="T623">20</text:span>/<text:span text:style-name="T426">I</text:span><text:span text:style-name="T514">I</text:span></text:p>
          </table:table-cell>
          <table:table-cell table:style-name="Tabelle11.A2" office:value-type="string">
            <text:p text:style-name="P126">w20</text:p>
          </table:table-cell>
          <table:table-cell table:style-name="Tabelle11.A2" office:value-type="string">
            <text:p text:style-name="P126">+<text:span text:style-name="T514">3</text:span></text:p>
          </table:table-cell>
          <table:table-cell table:style-name="Tabelle11.A2" office:value-type="string">
            <text:p text:style-name="P126">+<text:span text:style-name="T514">2</text:span></text:p>
          </table:table-cell>
          <table:table-cell table:style-name="Tabelle11.A2" office:value-type="string">
            <text:p text:style-name="P126">+<text:span text:style-name="T624">1</text:span></text:p>
          </table:table-cell>
          <table:table-cell table:style-name="Tabelle11.H2" office:value-type="string">
            <text:p text:style-name="P144">w7</text:p>
          </table:table-cell>
        </table:table-row>
        <table:table-row>
          <table:table-cell table:style-name="Tabelle11.A2" office:value-type="string">
            <text:p text:style-name="P158">6 <text:s text:c="2"/><text:span text:style-name="T424">(</text:span><text:span text:style-name="T698">4</text:span><text:span text:style-name="T424">10)</text:span></text:p>
          </table:table-cell>
          <table:table-cell table:style-name="Tabelle11.A2" office:value-type="string">
            <text:p text:style-name="P125">+<text:span text:style-name="T623">4</text:span></text:p>
          </table:table-cell>
          <table:table-cell table:style-name="Tabelle11.A2" office:value-type="string">
            <text:p text:style-name="P126">w<text:span text:style-name="T623">24</text:span>/<text:span text:style-name="T514">II</text:span></text:p>
          </table:table-cell>
          <table:table-cell table:style-name="Tabelle11.A2" office:value-type="string">
            <text:p text:style-name="P126">w20+w1<text:span text:style-name="T514">4</text:span></text:p>
          </table:table-cell>
          <table:table-cell table:style-name="Tabelle11.A2" office:value-type="string">
            <text:p text:style-name="P126">+<text:span text:style-name="T514">4</text:span></text:p>
          </table:table-cell>
          <table:table-cell table:style-name="Tabelle11.A2" office:value-type="string">
            <text:p text:style-name="P126">+<text:span text:style-name="T514">2</text:span></text:p>
          </table:table-cell>
          <table:table-cell table:style-name="Tabelle11.A2" office:value-type="string">
            <text:p text:style-name="P126">+<text:span text:style-name="T624">2</text:span></text:p>
          </table:table-cell>
          <table:table-cell table:style-name="Tabelle11.H2" office:value-type="string">
            <text:p text:style-name="P144">w8</text:p>
          </table:table-cell>
        </table:table-row>
        <table:table-row>
          <table:table-cell table:style-name="Tabelle11.A2" office:value-type="string">
            <text:p text:style-name="P158">7 <text:s text:c="2"/><text:span text:style-name="T424">(</text:span><text:span text:style-name="T698">55</text:span><text:span text:style-name="T424">0)</text:span></text:p>
          </table:table-cell>
          <table:table-cell table:style-name="Tabelle11.A2" office:value-type="string">
            <text:p text:style-name="P126">+<text:span text:style-name="T514">5</text:span></text:p>
          </table:table-cell>
          <table:table-cell table:style-name="Tabelle11.A2" office:value-type="string">
            <text:p text:style-name="P126">w<text:span text:style-name="T623">30</text:span>/<text:span text:style-name="T514">II</text:span></text:p>
          </table:table-cell>
          <table:table-cell table:style-name="Tabelle11.A2" office:value-type="string">
            <text:p text:style-name="P126">w2<text:span text:style-name="T514">0+w16</text:span></text:p>
          </table:table-cell>
          <table:table-cell table:style-name="Tabelle11.A2" office:value-type="string">
            <text:p text:style-name="P126">+<text:span text:style-name="T514">4</text:span></text:p>
          </table:table-cell>
          <table:table-cell table:style-name="Tabelle11.A2" office:value-type="string">
            <text:p text:style-name="P126">+<text:span text:style-name="T514">3</text:span></text:p>
          </table:table-cell>
          <table:table-cell table:style-name="Tabelle11.A2" office:value-type="string">
            <text:p text:style-name="P126">+<text:span text:style-name="T624">2</text:span></text:p>
          </table:table-cell>
          <table:table-cell table:style-name="Tabelle11.H2" office:value-type="string">
            <text:p text:style-name="P128"><text:span text:style-name="T623">w</text:span>1<text:span text:style-name="T623">0</text:span></text:p>
          </table:table-cell>
        </table:table-row>
        <table:table-row>
          <table:table-cell table:style-name="Tabelle11.A2" office:value-type="string">
            <text:p text:style-name="P158">8 <text:s text:c="2"/><text:span text:style-name="T424">(</text:span><text:span text:style-name="T698">7</text:span><text:span text:style-name="T424">10)</text:span></text:p>
          </table:table-cell>
          <table:table-cell table:style-name="Tabelle11.A2" office:value-type="string">
            <text:p text:style-name="P126">+<text:span text:style-name="T623">5</text:span></text:p>
          </table:table-cell>
          <table:table-cell table:style-name="Tabelle11.A2" office:value-type="string">
            <text:p text:style-name="P126">w<text:span text:style-name="T623">30+2</text:span>/<text:span text:style-name="T514">II</text:span></text:p>
          </table:table-cell>
          <table:table-cell table:style-name="Tabelle11.A2" office:value-type="string">
            <text:p text:style-name="P126"><text:span text:style-name="T514">2</text:span>w20</text:p>
          </table:table-cell>
          <table:table-cell table:style-name="Tabelle11.A2" office:value-type="string">
            <text:p text:style-name="P126">+<text:span text:style-name="T514">5</text:span></text:p>
          </table:table-cell>
          <table:table-cell table:style-name="Tabelle11.A2" office:value-type="string">
            <text:p text:style-name="P126">+<text:span text:style-name="T514">3</text:span></text:p>
          </table:table-cell>
          <table:table-cell table:style-name="Tabelle11.A2" office:value-type="string">
            <text:p text:style-name="P126">+<text:span text:style-name="T624">2</text:span></text:p>
          </table:table-cell>
          <table:table-cell table:style-name="Tabelle11.H2" office:value-type="string">
            <text:p text:style-name="P128"><text:span text:style-name="T623">w</text:span>1<text:span text:style-name="T623">2</text:span></text:p>
          </table:table-cell>
        </table:table-row>
        <table:table-row>
          <table:table-cell table:style-name="Tabelle11.A2" office:value-type="string">
            <text:p text:style-name="P158">9 <text:s text:c="2"/><text:span text:style-name="T424">(</text:span><text:span text:style-name="T698">89</text:span><text:span text:style-name="T424">0)</text:span></text:p>
          </table:table-cell>
          <table:table-cell table:style-name="Tabelle11.A2" office:value-type="string">
            <text:p text:style-name="P126">+<text:span text:style-name="T623">6</text:span></text:p>
          </table:table-cell>
          <table:table-cell table:style-name="Tabelle11.A2" office:value-type="string">
            <text:p text:style-name="P126"><text:span text:style-name="T514">w</text:span><text:span text:style-name="T623">30+4</text:span>/<text:span text:style-name="T514">II</text:span></text:p>
          </table:table-cell>
          <table:table-cell table:style-name="Tabelle11.A2" office:value-type="string">
            <text:p text:style-name="P126"><text:span text:style-name="T514">2</text:span>w20</text:p>
          </table:table-cell>
          <table:table-cell table:style-name="Tabelle11.A2" office:value-type="string">
            <text:p text:style-name="P126">+<text:span text:style-name="T514">5</text:span></text:p>
          </table:table-cell>
          <table:table-cell table:style-name="Tabelle11.A2" office:value-type="string">
            <text:p text:style-name="P126">+<text:span text:style-name="T514">3</text:span></text:p>
          </table:table-cell>
          <table:table-cell table:style-name="Tabelle11.A2" office:value-type="string">
            <text:p text:style-name="P126">+<text:span text:style-name="T624">3</text:span></text:p>
          </table:table-cell>
          <table:table-cell table:style-name="Tabelle11.H2" office:value-type="string">
            <text:p text:style-name="P128"><text:span text:style-name="T623">w</text:span>14</text:p>
          </table:table-cell>
        </table:table-row>
        <table:table-row>
          <table:table-cell table:style-name="Tabelle11.A2" office:value-type="string">
            <text:p text:style-name="P158">10 <text:span text:style-name="T424">(10</text:span><text:span text:style-name="T698">90</text:span><text:span text:style-name="T424">)</text:span></text:p>
          </table:table-cell>
          <table:table-cell table:style-name="Tabelle11.A2" office:value-type="string">
            <text:p text:style-name="P126">+<text:span text:style-name="T623">7</text:span></text:p>
          </table:table-cell>
          <table:table-cell table:style-name="Tabelle11.A2" office:value-type="string">
            <text:p text:style-name="P126">w<text:span text:style-name="T623">30+6</text:span>/<text:span text:style-name="T514">II</text:span></text:p>
          </table:table-cell>
          <table:table-cell table:style-name="Tabelle11.A2" office:value-type="string">
            <text:p text:style-name="P126">2w20</text:p>
          </table:table-cell>
          <table:table-cell table:style-name="Tabelle11.A2" office:value-type="string">
            <text:p text:style-name="P126">+<text:span text:style-name="T514">6</text:span></text:p>
          </table:table-cell>
          <table:table-cell table:style-name="Tabelle11.A2" office:value-type="string">
            <text:p text:style-name="P126">+<text:span text:style-name="T624">4</text:span></text:p>
          </table:table-cell>
          <table:table-cell table:style-name="Tabelle11.A2" office:value-type="string">
            <text:p text:style-name="P126">+<text:span text:style-name="T624">3</text:span></text:p>
          </table:table-cell>
          <table:table-cell table:style-name="Tabelle11.H2" office:value-type="string">
            <text:p text:style-name="P128"><text:span text:style-name="T623">w</text:span>1<text:span text:style-name="T623">6</text:span></text:p>
          </table:table-cell>
        </table:table-row>
      </table:table>
      <text:p text:style-name="P129"/>
      <text:p text:style-name="P159"><text:span text:style-name="T626">Merkmale</text:span> <text:span text:style-name="T591">Dieb</text:span></text:p>
      <text:p text:style-name="P159"><text:span text:style-name="T627">w6 Leben/Stufe, </text:span><text:span text:style-name="T628">Glückswürfel</text:span><text:span text:style-name="T629"> pro </text:span><text:span text:style-name="T630">verbranntem </text:span><text:span text:style-name="T629">Glück; +</text:span><text:span text:style-name="T628">Stufe</text:span><text:span text:style-name="T629"> Glücksregeneration pro Nacht;</text:span><text:span text:style-name="T631"> </text:span><text:span text:style-name="T632">Rotwelsch; </text:span><text:span text:style-name="T631">v</text:span><text:span text:style-name="T633">erstecken = </text:span><text:span text:style-name="T627">1 </text:span><text:span text:style-name="T633">Aktion; </text:span><text:span text:style-name="T631">verstecken &amp; schleichen = </text:span><text:span text:style-name="T634">1 </text:span><text:span text:style-name="T631">Runde;</text:span></text:p>
      <text:p text:style-name="P159"><text:span text:style-name="T633">Hinterhalt = </text:span><text:span text:style-name="T635">hinter </text:span><text:span text:style-name="T627">Gegner </text:span><text:span text:style-name="T635">&amp; </text:span><text:span text:style-name="T633">Gegner nicht gewahr; </text:span><text:span text:style-name="T628">automatischer Volltreffer bei Hinterhalt; </text:span><text:span text:style-name="T633"><text:s/></text:span></text:p>
      <text:p text:style-name="P160"><text:span text:style-name="T315">braucht Diebeswerkzeug;</text:span><text:span text:style-name="T638"><text:line-break/></text:span><text:span text:style-name="T639">O</text:span><text:span text:style-name="T315">rdnung: organisierter Krimineller; Neutral: Betrüger &amp; Spione; Chaos: Einzelgänger</text:span></text:p>
      <text:p text:style-name="P161"><text:span text:style-name="T532"/></text:p>
      <text:p text:style-name="P161"><text:span text:style-name="T532">Nahkampf</text:span><text:span text:style-name="T312"><text:tab/><text:tab/></text:span><text:span text:style-name="T640">Langschwert<text:tab/></text:span><text:span text:style-name="T641">w8</text:span><text:span text:style-name="T640"><text:tab/><text:tab/><text:tab/></text:span><text:span text:style-name="T313">Kurzschwert </text:span><text:span text:style-name="T316">w6</text:span><text:span text:style-name="T315"><text:tab/><text:tab/></text:span><text:span text:style-name="T534">Stab <text:s text:c="2"/></text:span><text:span text:style-name="T532">w4</text:span><text:span text:style-name="T534"><text:tab/><text:tab/></text:span></text:p>
      <text:p text:style-name="P161"><text:span text:style-name="T534"><text:tab/><text:tab/><text:tab/><text:tab/></text:span><text:span text:style-name="T640">Totschläger<text:tab/></text:span><text:span text:style-name="T641">w3/2w6</text:span><text:span text:style-name="T640"><text:tab/><text:tab/>Garrotte <text:s text:c="4"/></text:span><text:span text:style-name="T641">-/3w4</text:span><text:span text:style-name="T640"><text:tab/><text:tab/></text:span><text:span text:style-name="T325">D</text:span><text:span text:style-name="T315">olch </text:span><text:span text:style-name="T327">w4/</text:span><text:span text:style-name="T641">w10</text:span><text:span text:style-name="T319"> <text:s/></text:span><text:span text:style-name="T533">3/6/9</text:span></text:p>
      <text:p text:style-name="P162">Fernkampf<text:span text:style-name="T328"><text:tab/>2H:<text:tab/></text:span><text:span text:style-name="T329">Armbrust<text:tab/></text:span><text:span text:style-name="T330">w6</text:span><text:span text:style-name="T331"> </text:span><text:span text:style-name="T332">24/48/72</text:span><text:span text:style-name="T329"><text:tab/></text:span><text:span text:style-name="T17">Kurzbogen </text:span>w6<text:span text:style-name="T17"><text:tab/></text:span><text:span text:style-name="T332">15/30/45</text:span></text:p>
      <text:p text:style-name="P163"><text:span text:style-name="T444"><text:tab/><text:tab/><text:tab/>1H:<text:tab/></text:span>Wurfspeer<text:tab/><text:span text:style-name="T446">w6</text:span><text:span text:style-name="T447"> </text:span><text:span text:style-name="T448">9</text:span><text:span text:style-name="T447">/</text:span><text:span text:style-name="T448">18</text:span><text:span text:style-name="T447">/</text:span><text:span text:style-name="T448">27</text:span><text:tab/><text:span text:style-name="T449">Schleuder <text:s/></text:span><text:span text:style-name="T450">w4</text:span><text:span text:style-name="T330"><text:tab/></text:span><text:span text:style-name="T451">12</text:span><text:span text:style-name="T330">/</text:span><text:span text:style-name="T451">24</text:span><text:span text:style-name="T330">/</text:span><text:span text:style-name="T451">48</text:span></text:p>
      <text:p text:style-name="P164"><text:span text:style-name="T699"><text:tab/><text:tab/><text:tab/><text:tab/></text:span><text:span text:style-name="T700">Wurfpfeil<text:tab/></text:span><text:span text:style-name="T701">w4</text:span><text:span text:style-name="T702"> </text:span><text:span text:style-name="T703">6/12/18</text:span><text:span text:style-name="T704"><text:tab/></text:span><text:span text:style-name="T646">Blasrohr <text:s text:c="4"/></text:span><text:span text:style-name="T647">w3/w5</text:span><text:span text:style-name="T646"><text:tab/></text:span><text:span text:style-name="T648">6/12/18</text:span></text:p>
      <text:p text:style-name="P165"><text:span text:style-name="T534"/></text:p>
      <text:p text:style-name="P165"/>
      <text:p text:style-name="P166"><text:span text:style-name="T705"><text:s/>K </text:span><text:span text:style-name="T706"><text:s/></text:span><text:span text:style-name="T707">leriker</text:span></text:p>
      <text:p text:style-name="P34"><text:span text:style-name="T73">N</text:span><text:span text:style-name="T74">ame</text:span><text:span text:style-name="T75"><text:tab/><text:tab/></text:span><text:span text:style-name="T76"><text:tab/><text:tab/><text:tab/><text:tab/><text:tab/><text:tab/></text:span><text:span text:style-name="T75"><text:tab/><text:tab/><text:tab/><text:tab/></text:span><text:span text:style-name="T77">S</text:span><text:span text:style-name="T78">tufe</text:span><text:span text:style-name="T79"><text:tab/><text:tab/><text:tab/></text:span><text:span text:style-name="T347">3</text:span></text:p>
      <text:p text:style-name="P167"><text:span text:style-name="T81">B</text:span><text:span text:style-name="T40">eruf</text:span><text:tab/><text:tab/><text:span text:style-name="T708">Hirte</text:span><text:tab/><text:tab/><text:tab/><text:tab/><text:tab/><text:tab/><text:tab/><text:tab/><text:tab/><text:span text:style-name="T83">E</text:span><text:span text:style-name="T84">rfahrung</text:span> <text:tab/><text:tab/><text:span text:style-name="T347">1 1</text:span><text:span text:style-name="T86">0</text:span></text:p>
      <text:p text:style-name="P167"><text:span text:style-name="T81">G</text:span><text:span text:style-name="T40">esinnung</text:span><text:tab/><text:span text:style-name="T708">Neutral</text:span><text:tab/><text:tab/><text:span text:style-name="T81">I</text:span><text:span text:style-name="T40">nitiative</text:span><text:tab/><text:span text:style-name="T90">w</text:span><text:span text:style-name="T350">20<text:tab/></text:span><text:span text:style-name="T91"><text:tab/></text:span><text:span text:style-name="T92"><text:tab/><text:tab/></text:span><text:span text:style-name="T93">B</text:span><text:span text:style-name="T94">ewegung</text:span><text:span text:style-name="T92"><text:tab/><text:tab/></text:span><text:span text:style-name="T122">7,5</text:span><text:span text:style-name="T95"> </text:span><text:span text:style-name="T96">m</text:span></text:p>
      <text:p text:style-name="P168"><text:span text:style-name="T81">G</text:span><text:span text:style-name="T709">ott</text:span><text:span text:style-name="T97"><text:tab/></text:span><text:span text:style-name="T710">Ildavir<text:tab/><text:tab/><text:tab/></text:span><text:span text:style-name="T711">U</text:span><text:span text:style-name="T709">ngnade</text:span><text:span text:style-name="T97"><text:tab/><text:tab/></text:span><text:span text:style-name="T122">1<text:tab/><text:tab/><text:tab/><text:tab/></text:span><text:span text:style-name="T712">Z</text:span><text:span text:style-name="T713">auberstufe</text:span><text:span text:style-name="T714"><text:tab/><text:tab/></text:span><text:span text:style-name="T715">3</text:span></text:p>
      <text:p text:style-name="P169"><text:span text:style-name="T100"><text:tab/><text:tab/></text:span><text:span text:style-name="T716">Göttin der </text:span><text:span text:style-name="T717">Natur</text:span><text:span text:style-name="T100"><text:tab/></text:span><text:span text:style-name="T104">M</text:span><text:span text:style-name="T105">alus</text:span><text:span text:style-name="T10"><text:tab/><text:tab/></text:span><text:span text:style-name="T106">−</text:span><text:span text:style-name="T715">6</text:span><text:span text:style-name="T100"><text:tab/><text:tab/><text:tab/><text:tab/></text:span><text:span text:style-name="T108">K</text:span><text:span text:style-name="T109">rit</text:span><text:span text:style-name="T110">.</text:span><text:span text:style-name="T91"><text:tab/><text:tab/><text:tab/>w</text:span><text:span text:style-name="T718">10 </text:span><text:span text:style-name="T719">Tab. </text:span><text:span text:style-name="T91">III</text:span></text:p>
      <text:p text:style-name="P167"><text:span text:style-name="T81">R</text:span><text:span text:style-name="T40">üst</text:span><text:span text:style-name="T112">ung</text:span><text:span text:style-name="T113"><text:tab/><text:tab/></text:span><text:span text:style-name="T114">1</text:span><text:span text:style-name="T718">7</text:span><text:tab/><text:span text:style-name="T90">Bänderpanzer</text:span><text:span text:style-name="T720">+Schild</text:span><text:span text:style-name="T116"> </text:span><text:span text:style-name="T117">(RK</text:span><text:span text:style-name="T721">6</text:span><text:span text:style-name="T722">+1</text:span><text:span text:style-name="T117">)</text:span><text:tab/><text:tab/><text:tab/><text:span text:style-name="T120">P</text:span><text:span text:style-name="T121">atzer</text:span><text:span text:style-name="T100"><text:tab/><text:tab/><text:tab/></text:span><text:span text:style-name="T91">w1</text:span><text:span text:style-name="T122">6</text:span></text:p>
      <text:p text:style-name="P167"><text:span text:style-name="T81">L</text:span><text:span text:style-name="T40">eben</text:span><text:tab/><text:tab/><text:span text:style-name="T723">1</text:span><text:span text:style-name="T718">6</text:span><text:span text:style-name="T114"><text:tab/></text:span><text:span text:style-name="T123">(</text:span><text:span text:style-name="T124">w4+</text:span><text:span text:style-name="T724">3</text:span><text:span text:style-name="T123">w</text:span><text:span text:style-name="T370">8</text:span><text:span text:style-name="T123">)</text:span><text:span text:style-name="T128"><text:tab/><text:tab/><text:tab/><text:tab/></text:span><text:span text:style-name="T553"><text:tab/></text:span><text:span text:style-name="T130"><text:tab/><text:tab/><text:tab/></text:span><text:span text:style-name="T131">A</text:span><text:span text:style-name="T132">ngriff<text:tab/></text:span><text:span text:style-name="T131">S</text:span><text:span text:style-name="T132">chaden<text:tab/></text:span></text:p>
      <text:p text:style-name="P170"><text:span text:style-name="T133">S</text:span><text:span text:style-name="T134">tärke</text:span><text:span text:style-name="T135"><text:tab/><text:tab/><text:tab/></text:span><text:span text:style-name="T136">1</text:span><text:span text:style-name="T373">3</text:span><text:span text:style-name="T137"><text:tab/></text:span><text:span text:style-name="T138">+</text:span><text:span text:style-name="T374">1</text:span><text:span text:style-name="T137"><text:tab/></text:span><text:span text:style-name="T139"><text:tab/><text:tab/><text:tab/><text:tab/></text:span><text:span text:style-name="T140">N</text:span><text:span text:style-name="T141">ahkampf</text:span><text:span text:style-name="T142"><text:tab/></text:span><text:span text:style-name="T143">+</text:span><text:span text:style-name="T725">3</text:span><text:span text:style-name="T144"><text:tab/><text:tab/></text:span><text:span text:style-name="T143">+</text:span><text:span text:style-name="T377">1<text:tab/><text:tab/></text:span></text:p>
      <text:p text:style-name="P171"><text:span text:style-name="T133">G</text:span><text:span text:style-name="T134">eschick</text:span><text:span text:style-name="T135"><text:tab/><text:tab/><text:tab/></text:span><text:span text:style-name="T136">1</text:span><text:span text:style-name="T373">2</text:span><text:span text:style-name="T147"><text:tab/></text:span><text:span text:style-name="T149"><text:tab/></text:span><text:span text:style-name="T150"> </text:span><text:span text:style-name="T151">R</text:span><text:span text:style-name="T152">eflex</text:span><text:span text:style-name="T139"><text:tab/> <text:s text:c="2"/></text:span><text:span text:style-name="T726">+1</text:span><text:span text:style-name="T380"><text:tab/></text:span><text:span text:style-name="T139"><text:tab/></text:span><text:span text:style-name="T140">F</text:span><text:span text:style-name="T141">ernkampf</text:span><text:span text:style-name="T142"><text:tab/></text:span><text:span text:style-name="T727">+</text:span><text:span text:style-name="T728">2</text:span><text:span text:style-name="T154"><text:tab/></text:span><text:span text:style-name="T144"><text:tab/><text:tab/><text:tab/></text:span></text:p>
      <text:p text:style-name="P171"><text:span text:style-name="T133">A</text:span><text:span text:style-name="T134">usdauer</text:span><text:span text:style-name="T135"><text:tab/><text:tab/></text:span><text:span text:style-name="T136">1</text:span><text:span text:style-name="T729">2</text:span><text:span text:style-name="T137"><text:tab/></text:span><text:span text:style-name="T138"><text:tab/></text:span><text:span text:style-name="T150"> </text:span><text:span text:style-name="T151">Z</text:span><text:span text:style-name="T152">ähigkeit</text:span><text:span text:style-name="T139"> </text:span><text:span text:style-name="T91">+</text:span><text:span text:style-name="T730">1</text:span></text:p>
      <text:p text:style-name="P171"><text:span text:style-name="T133">P</text:span><text:span text:style-name="T134">ersönlichkeit</text:span><text:span text:style-name="T135"><text:tab/></text:span><text:span text:style-name="T729">15</text:span><text:span text:style-name="T137"><text:tab/></text:span><text:span text:style-name="T731">+</text:span><text:span text:style-name="T732">1</text:span><text:span text:style-name="T138"><text:tab/></text:span><text:span text:style-name="T159"> </text:span><text:span text:style-name="T151">W</text:span><text:span text:style-name="T152">illen</text:span><text:span text:style-name="T139"><text:tab/> <text:s text:c="2"/></text:span><text:span text:style-name="T390">+</text:span><text:span text:style-name="T733">3</text:span></text:p>
      <text:p text:style-name="P171"><text:span text:style-name="T133">I</text:span><text:span text:style-name="T134">ntelligenz</text:span><text:span text:style-name="T135"><text:tab/><text:tab/></text:span><text:span text:style-name="T373"> </text:span><text:span text:style-name="T729">8</text:span><text:span text:style-name="T137"><text:tab/></text:span><text:span text:style-name="T161">-</text:span><text:span text:style-name="T734">1</text:span><text:span text:style-name="T138"><text:tab/></text:span><text:span text:style-name="T162"> </text:span><text:span text:style-name="T151">S</text:span><text:span text:style-name="T152">prachen</text:span><text:span text:style-name="T139"><text:tab/></text:span><text:span text:style-name="T394">Gemein</text:span><text:span text:style-name="T363">sprache</text:span></text:p>
      <text:p text:style-name="P171"><text:span text:style-name="T133">G</text:span><text:span text:style-name="T134">lück</text:span><text:span text:style-name="T135"><text:tab/><text:tab/><text:tab/></text:span><text:span text:style-name="T136"> </text:span><text:span text:style-name="T165">9</text:span><text:span text:style-name="T149"><text:tab/></text:span><text:span text:style-name="T397"> <text:s text:c="3"/></text:span><text:span text:style-name="T149"><text:tab/></text:span><text:span text:style-name="T150"> </text:span><text:span text:style-name="T151">S</text:span><text:span text:style-name="T152">chicksal</text:span><text:span text:style-name="T139"><text:tab/></text:span><text:span text:style-name="T735">Pest </text:span><text:span text:style-name="T736">überlebt</text:span><text:span text:style-name="T735">:</text:span><text:span text:style-name="T399"> magisch heilen &amp; gesunden +1</text:span></text:p>
      <text:p text:style-name="P172"><text:span text:style-name="T170">3/4-</text:span><text:span text:style-name="T171">5</text:span><text:span text:style-name="T170">/6-</text:span><text:span text:style-name="T171">8</text:span><text:span text:style-name="T170">/9-</text:span><text:span text:style-name="T171">12</text:span><text:span text:style-name="T170">/13-</text:span><text:span text:style-name="T171">15</text:span><text:span text:style-name="T170">/16-</text:span><text:span text:style-name="T171">17</text:span><text:span text:style-name="T170">/18</text:span></text:p>
      <text:p text:style-name="P173"><text:span text:style-name="T81">N</text:span><text:span text:style-name="T172">ahkampfwaffen</text:span><text:span text:style-name="T40"><text:tab/></text:span><text:span text:style-name="T81">A</text:span><text:span text:style-name="T40">ngriff<text:tab/><text:tab/></text:span><text:span text:style-name="T81">S</text:span><text:span text:style-name="T40">chaden </text:span><text:s text:c="5"/></text:p>
      <text:p text:style-name="P174"><text:span text:style-name="T400">Kriegshammer</text:span><text:span text:style-name="T91"><text:tab/><text:tab/></text:span><text:span text:style-name="T114">w20</text:span><text:span text:style-name="T401">+</text:span><text:span text:style-name="T737">3</text:span><text:span text:style-name="T90"><text:tab/><text:tab/></text:span><text:span text:style-name="T114">w</text:span><text:span text:style-name="T403">8</text:span><text:span text:style-name="T114">+</text:span><text:span text:style-name="T738">1</text:span><text:span text:style-name="T175"><text:tab/><text:tab/><text:tab/></text:span><text:span text:style-name="T176"><text:tab/><text:tab/><text:tab/><text:tab/><text:tab/><text:tab/><text:tab/><text:tab/><text:tab/></text:span></text:p>
      <text:p text:style-name="P174"><text:span text:style-name="T177">unbewaffnet</text:span><text:span text:style-name="T90"><text:tab/><text:tab/><text:tab/></text:span><text:span text:style-name="T114">w20+</text:span><text:span text:style-name="T737">3</text:span><text:span text:style-name="T90"><text:tab/><text:tab/></text:span><text:span text:style-name="T177">w3</text:span><text:span text:style-name="T178">+</text:span><text:span text:style-name="T401">1</text:span><text:span text:style-name="T179"><text:tab/></text:span><text:span text:style-name="T411"><text:tab/><text:tab/></text:span><text:span text:style-name="T180"><text:tab/><text:tab/><text:tab/><text:tab/><text:tab/><text:tab/><text:tab/><text:tab/><text:tab/></text:span></text:p>
      <text:p text:style-name="P175"><text:span text:style-name="T181"><text:tab/><text:tab/><text:tab/><text:tab/> <text:s text:c="7"/></text:span><text:span text:style-name="T182"><text:tab/></text:span><text:span text:style-name="T181"><text:tab/><text:tab/></text:span><text:span text:style-name="T497"> <text:s text:c="3"/></text:span><text:span text:style-name="T182"><text:tab/></text:span><text:span text:style-name="T181"><text:tab/><text:tab/></text:span><text:span text:style-name="T497"> <text:s text:c="3"/></text:span><text:span text:style-name="T182"><text:tab/></text:span><text:span text:style-name="T181"><text:tab/><text:tab/><text:tab/><text:tab/><text:tab/><text:tab/><text:tab/><text:tab/><text:tab/></text:span></text:p>
      <text:p text:style-name="P176"><text:span text:style-name="T81">F</text:span><text:span text:style-name="T172">ernkampfwaffen</text:span><text:span text:style-name="T40"><text:tab/></text:span><text:span text:style-name="T81">A</text:span><text:span text:style-name="T40">ngriff<text:tab/><text:tab/></text:span><text:span text:style-name="T81">S</text:span><text:span text:style-name="T40">chaden<text:tab/><text:tab/></text:span><text:span text:style-name="T81">R</text:span><text:span text:style-name="T40">eichw</text:span><text:span text:style-name="T183">eite</text:span><text:span text:style-name="T184"> </text:span><text:span text:style-name="T185">-/-2/-w</text:span></text:p>
      <text:p text:style-name="P173"><text:span text:style-name="T401">Weihwasser</text:span><text:span text:style-name="T90"><text:tab/><text:tab/><text:tab/></text:span><text:span text:style-name="T114">w20</text:span><text:span text:style-name="T739">+</text:span><text:span text:style-name="T737">2</text:span><text:span text:style-name="T90"><text:tab/><text:tab/></text:span><text:span text:style-name="T114">w</text:span><text:span text:style-name="T740">4<text:tab/></text:span><text:span text:style-name="T90"><text:tab/><text:tab/></text:span><text:span text:style-name="T401">3 </text:span><text:span text:style-name="T90">/ </text:span><text:span text:style-name="T401">6 </text:span><text:span text:style-name="T90">/ </text:span><text:span text:style-name="T401">9</text:span><text:span text:style-name="T187"><text:tab/><text:tab/></text:span><text:span text:style-name="T741">gegen </text:span><text:span text:style-name="T742">u</text:span><text:span text:style-name="T741">nheilige Wesen</text:span></text:p>
      <text:p text:style-name="P173"><text:span text:style-name="T743">Schleuder<text:tab/><text:tab/></text:span><text:span text:style-name="T348"><text:tab/></text:span><text:span text:style-name="T743">w20</text:span><text:span text:style-name="T744">+</text:span><text:span text:style-name="T745">2</text:span><text:span text:style-name="T743"><text:tab/></text:span><text:span text:style-name="T348"><text:tab/></text:span><text:span text:style-name="T743">w4<text:tab/></text:span><text:span text:style-name="T348"><text:tab/><text:tab/></text:span><text:span text:style-name="T743">12/24/48</text:span><text:tab/><text:tab/><text:span text:style-name="T741">20 Geschosse</text:span></text:p>
      <text:p text:style-name="P177"><text:span text:style-name="T746"><text:tab/><text:tab/><text:tab/><text:tab/> <text:s text:c="7"/></text:span><text:span text:style-name="T747"><text:tab/></text:span><text:span text:style-name="T746"><text:tab/><text:tab/> <text:s text:c="3"/></text:span><text:span text:style-name="T747"><text:tab/></text:span><text:span text:style-name="T746"><text:tab/><text:tab/> <text:s text:c="3"/></text:span><text:span text:style-name="T747"><text:tab/></text:span><text:span text:style-name="T746"> <text:s text:c="4"/></text:span><text:span text:style-name="T747">/</text:span><text:span text:style-name="T746"> <text:s text:c="4"/></text:span><text:span text:style-name="T747">/</text:span><text:span text:style-name="T746"><text:tab/></text:span><text:span text:style-name="T747"><text:tab/></text:span><text:span text:style-name="T746"><text:tab/><text:tab/><text:tab/><text:tab/><text:tab/><text:tab/></text:span></text:p>
      <text:p text:style-name="P178"><text:span text:style-name="T189">A</text:span><text:span text:style-name="T190">us</text:span><text:span text:style-name="T191">rüstung</text:span><text:span text:style-name="T192"><text:tab/><text:tab/><text:tab/><text:tab/><text:tab/><text:tab/><text:tab/><text:tab/><text:tab/> <text:s text:c="4"/></text:span><text:span text:style-name="T748">3</text:span><text:span text:style-name="T193"><text:tab/></text:span><text:span text:style-name="T194">Gold</text:span><text:span text:style-name="T195"><text:tab/> <text:s text:c="3"/></text:span><text:span text:style-name="T749">1</text:span><text:span text:style-name="T748">8</text:span><text:span text:style-name="T196"><text:tab/></text:span><text:span text:style-name="T197">Silbe</text:span><text:span text:style-name="T198">r <text:s text:c="6"/></text:span><text:span text:style-name="T195"><text:s text:c="4"/></text:span><text:span text:style-name="T748">9</text:span><text:span text:style-name="T199"><text:tab/></text:span><text:span text:style-name="T200">Kupfer</text:span></text:p>
      <text:p text:style-name="P179"><text:span text:style-name="T750">Heiliges Symbol, Fläschchen Weihwasser, </text:span><text:span text:style-name="T751">Öllaterne, </text:span><text:span text:style-name="T752">Wolfspfote,</text:span><text:span text:style-name="T753"> </text:span><text:span text:style-name="T754">Pferdehaar, </text:span><text:span text:style-name="T750">Schild,</text:span></text:p>
      <text:p text:style-name="P180"><text:tab/><text:tab/><text:tab/><text:tab/><text:tab/><text:tab/><text:tab/><text:tab/><text:tab/><text:tab/><text:tab/><text:tab/><text:tab/><text:tab/><text:tab/><text:tab/><text:tab/><text:tab/><text:tab/> <text:s text:c="8"/></text:p>
      <text:p text:style-name="P181"><text:span text:style-name="T755">Z</text:span><text:span text:style-name="T756">auber</text:span><text:span text:style-name="T757"> </text:span><text:span text:style-name="T758">(</text:span><text:span text:style-name="T759">5/</text:span><text:span text:style-name="T760">3</text:span><text:span text:style-name="T758"> + </text:span><text:span text:style-name="T761">Persönlichkeitsmod </text:span><text:span text:style-name="T762">= </text:span><text:span text:style-name="T763">6/</text:span><text:span text:style-name="T764">3</text:span><text:span text:style-name="T758">)</text:span><text:span text:style-name="T765"><text:tab/><text:tab/><text:tab/><text:tab/></text:span><text:span text:style-name="T766">w20 + Persönlichkeitsmod + Zauberstufe </text:span><text:span text:style-name="T762">= </text:span><text:span text:style-name="T767">w20+</text:span><text:span text:style-name="T764">4</text:span></text:p>
      <text:p text:style-name="P182"><text:span text:style-name="T768">1: </text:span><text:span text:style-name="T769">Dunkelheit</text:span><text:span text:style-name="T770">/Helligkeit</text:span><text:span text:style-name="T771">, Göttermahl, </text:span><text:span text:style-name="T769">Tiere beschwören</text:span><text:span text:style-name="T771">, </text:span><text:span text:style-name="T769">Machtwort</text:span><text:span text:style-name="T771">, </text:span><text:span text:style-name="T772">Magie entdecken, </text:span><text:span text:style-name="T773">Zweites</text:span><text:span text:style-name="T769"> Gesicht</text:span></text:p>
      <text:p text:style-name="P183"><text:span text:style-name="T769">2: </text:span><text:span text:style-name="T774">Holz verdrehen,</text:span><text:span text:style-name="T775"> </text:span><text:span text:style-name="T776">Lähmung heilen, </text:span><text:span text:style-name="T775">Vergiftung oder Krankheit heilen</text:span></text:p>
      <text:p text:style-name="P184"><text:span text:style-name="T777">H</text:span><text:span text:style-name="T72">ände auflegen</text:span><text:tab/><text:tab/><text:tab/><text:tab/><text:tab/><text:tab/><text:span text:style-name="T766">w20 + Persönlichkeitsmod + Zauberstufe </text:span><text:span text:style-name="T778">+ Schicksal </text:span><text:span text:style-name="T762">= </text:span><text:span text:style-name="T767">w20+</text:span><text:span text:style-name="T779">5</text:span></text:p>
      <text:p text:style-name="P185"><text:span text:style-name="T780">Gesinnung:</text:span><text:tab/>Gleich<text:tab/><text:tab/>Angrenzend<text:tab/>Gegensätzlich<text:span text:style-name="T315"><text:tab/><text:tab/></text:span><text:span text:style-name="T780">Zustand heilen</text:span><text:tab/><text:tab/><text:tab/></text:p>
      <text:p text:style-name="P186"><text:span text:style-name="T40">1-11<text:tab/></text:span><text:tab/><text:tab/>Fehlschlag<text:tab/>Fehlschlag<text:tab/>Fehlschlag<text:tab/><text:tab/><text:span text:style-name="T781">1 Würfel = Bruch</text:span></text:p>
      <text:p text:style-name="P186"><text:span text:style-name="T40">12-13</text:span><text:tab/><text:tab/>2 Würfel<text:tab/><text:tab/>1 Würfel<text:tab/><text:tab/>1 Würfel<text:tab/><text:tab/><text:tab/><text:span text:style-name="T781">2 Würfel = </text:span><text:span text:style-name="T782">krank, </text:span><text:span text:style-name="T781">Organ</text:span></text:p>
      <text:p text:style-name="P186"><text:span text:style-name="T40">14-19</text:span><text:tab/><text:tab/>3 Würfel<text:tab/><text:tab/>2 Würfel<text:tab/><text:tab/>1 Würfel<text:tab/><text:tab/><text:tab/><text:span text:style-name="T781">3 Würfel = Lähmung, Gift</text:span></text:p>
      <text:p text:style-name="P187"><text:span text:style-name="T40">20-21</text:span><text:tab/><text:tab/>4 Würfel<text:tab/><text:tab/>3 Würfel<text:tab/><text:tab/>2 Würfel<text:tab/><text:tab/><text:tab/><text:span text:style-name="T781">4 Würfel = blind, taub</text:span></text:p>
      <text:p text:style-name="P188"><text:span text:style-name="T40">22+<text:tab/></text:span><text:tab/><text:tab/>5 Würfel<text:tab/><text:tab/>4 Würfel<text:tab/><text:tab/>3 Würfel<text:tab/><text:tab/><text:span text:style-name="T783">[</text:span><text:span text:style-name="T784">max. ZS TW des Ziels anwenden</text:span><text:span text:style-name="T783">]</text:span></text:p>
      <text:p text:style-name="P189"><text:span text:style-name="T785">U</text:span><text:span text:style-name="T786">nheiliges vertreiben</text:span><text:span text:style-name="T787"><text:tab/><text:tab/><text:tab/><text:tab/><text:tab/></text:span><text:span text:style-name="T788">w</text:span><text:span text:style-name="T789">20 + Persönlichkeitmod + Zauberstufe + Glücksmod </text:span><text:span text:style-name="T790">=</text:span><text:span text:style-name="T789"> </text:span><text:span text:style-name="T791">w20+</text:span><text:span text:style-name="T792">4</text:span></text:p>
      <text:p text:style-name="P190">1-11<text:tab/> <text:s/><text:span text:style-name="T17">Fehlschlag, Ungnade+1<text:tab/><text:tab/><text:tab/><text:tab/><text:tab/></text:span>12-13<text:span text:style-name="T17"> </text:span><text:span text:style-name="T793">auf 9m </text:span><text:span text:style-name="T17">1 vertr</text:span><text:span text:style-name="T793">eiben, </text:span><text:span text:style-name="T794">Willen negiert</text:span></text:p>
      <text:p text:style-name="P191">14-17<text:span text:style-name="T17"> </text:span><text:span text:style-name="T793">auf 9m </text:span><text:span text:style-name="T17">w3+ZS <text:s/>vertr</text:span><text:span text:style-name="T793">eiben, </text:span><text:span text:style-name="T794">W</text:span><text:span text:style-name="T795">illen</text:span><text:span text:style-name="T794"> </text:span><text:span text:style-name="T796">n</text:span><text:span text:style-name="T794">eg</text:span><text:span text:style-name="T795">iert</text:span><text:span text:style-name="T17"><text:tab/></text:span>18-19<text:span text:style-name="T17"> </text:span><text:span text:style-name="T793">auf 9m </text:span><text:span text:style-name="T17">w4+ZS vertr</text:span><text:span text:style-name="T793">eiben, </text:span><text:span text:style-name="T794">W</text:span><text:span text:style-name="T797">illen</text:span><text:span text:style-name="T794"> </text:span><text:span text:style-name="T796">n</text:span><text:span text:style-name="T794">eg</text:span><text:span text:style-name="T797">iert</text:span></text:p>
      <text:p text:style-name="P191"><text:span text:style-name="T798">20-23</text:span><text:span text:style-name="T17"> </text:span><text:span text:style-name="T793">auf </text:span><text:span text:style-name="T799">18</text:span><text:span text:style-name="T793">m </text:span><text:span text:style-name="T17">w</text:span><text:span text:style-name="T799">6</text:span><text:span text:style-name="T17">+ZS vertr</text:span><text:span text:style-name="T793">eiben, </text:span><text:span text:style-name="T794">W</text:span><text:span text:style-name="T795">illen</text:span><text:span text:style-name="T794"> </text:span><text:span text:style-name="T796">n</text:span><text:span text:style-name="T794">eg</text:span><text:span text:style-name="T795">iert</text:span><text:span text:style-name="T793"><text:tab/></text:span>24-2<text:span text:style-name="T800">7</text:span> <text:span text:style-name="T793">auf 1</text:span><text:span text:style-name="T17">8m w8+ZS vertr</text:span><text:span text:style-name="T801">eiben</text:span><text:span text:style-name="T793">, </text:span><text:span text:style-name="T799">w3 Schaden</text:span></text:p>
      <text:p text:style-name="P192">28-29<text:span text:style-name="T17"> </text:span><text:span text:style-name="T793">auf 18m </text:span><text:span text:style-name="T17">2w6+ZS vertr</text:span><text:span text:style-name="T801">eiben</text:span><text:span text:style-name="T17">, w4 </text:span><text:span text:style-name="T802">Schad</text:span><text:span text:style-name="T803">en<text:tab/></text:span>30-31 <text:span text:style-name="T793">auf 3</text:span><text:span text:style-name="T17">6m w8+ZS </text:span><text:span text:style-name="T804">tot</text:span></text:p>
      <text:p text:style-name="P190">3<text:span text:style-name="T805">2+</text:span><text:span text:style-name="T806"><text:tab/> <text:s text:c="2"/></text:span><text:span text:style-name="T793">auf </text:span><text:span text:style-name="T806">72</text:span><text:span text:style-name="T17">m </text:span><text:span text:style-name="T806">2</text:span><text:span text:style-name="T17">w</text:span><text:span text:style-name="T806">6</text:span><text:span text:style-name="T17">+ZS </text:span><text:span text:style-name="T804">tot</text:span><text:span text:style-name="T802"><text:tab/><text:tab/><text:tab/><text:tab/><text:tab/><text:tab/></text:span><text:span text:style-name="T807">[</text:span><text:span text:style-name="T808">für TW&gt;</text:span><text:span text:style-name="T809">1</text:span><text:span text:style-name="T808"> </text:span><text:span text:style-name="T809">alles </text:span><text:span text:style-name="T808">entsprechend reduziert</text:span><text:span text:style-name="T807">]</text:span></text:p>
      <text:p text:style-name="P193"><text:span text:style-name="T810">G</text:span><text:span text:style-name="T811">öttlichen </text:span><text:span text:style-name="T810">B</text:span><text:span text:style-name="T811">eistand </text:span><text:span text:style-name="T812">erflehen</text:span><text:span text:style-name="T813"><text:tab/><text:tab/><text:tab/><text:tab/><text:tab/></text:span><text:span text:style-name="T814">w20 + Persönlichkeitsmod + Zauberstufe </text:span><text:span text:style-name="T762">= </text:span><text:span text:style-name="T767">w20+</text:span><text:span text:style-name="T764">4</text:span></text:p>
      <text:p text:style-name="P194"><text:span text:style-name="T815">immer </text:span>Ungnade +10<text:tab/><text:tab/><text:span text:style-name="T816">Effekt </text:span><text:span text:style-name="T817">z.B.: </text:span>Kerze anzünden: 10, Flammensäule: 18</text:p>
      <text:p text:style-name="P195"><text:s/></text:p>
      <table:table table:name="Table2" table:style-name="Table2">
        <table:table-column table:style-name="Table2.A"/>
        <table:table-column table:style-name="Table2.B"/>
        <table:table-column table:style-name="Table2.C"/>
        <table:table-column table:style-name="Table2.D"/>
        <table:table-column table:style-name="Table2.E"/>
        <table:table-column table:style-name="Table2.D"/>
        <table:table-column table:style-name="Table2.G"/>
        <table:table-column table:style-name="Table2.H"/>
        <table:table-row>
          <table:table-cell table:style-name="Table2.A1" office:value-type="string">
            <text:p text:style-name="P196">Kleriker</text:p>
            <text:p text:style-name="P197">Stufe<text:line-break/><text:span text:style-name="T423">(Erfahrung)</text:span></text:p>
          </table:table-cell>
          <table:table-cell table:style-name="Table2.A1" office:value-type="string">
            <text:p text:style-name="P198">Angriff</text:p>
          </table:table-cell>
          <table:table-cell table:style-name="Table2.A1" office:value-type="string">
            <text:p text:style-name="P199"><text:span text:style-name="T302">Volltreffer-würfel</text:span>/Tabelle</text:p>
          </table:table-cell>
          <table:table-cell table:style-name="Table2.A1" office:value-type="string">
            <text:p text:style-name="P199">Aktions-</text:p>
            <text:p text:style-name="P199">würfel</text:p>
          </table:table-cell>
          <table:table-cell table:style-name="Table2.A1" office:value-type="string">
            <text:p text:style-name="P199">Reflex</text:p>
          </table:table-cell>
          <table:table-cell table:style-name="Table2.A1" office:value-type="string">
            <text:p text:style-name="P199">Zähigkeit</text:p>
          </table:table-cell>
          <table:table-cell table:style-name="Table2.A1" office:value-type="string">
            <text:p text:style-name="P199">Willen</text:p>
          </table:table-cell>
          <table:table-cell table:style-name="Table2.H1" office:value-type="string">
            <text:p text:style-name="P200">Zauber <text:span text:style-name="T818">pro </text:span>Stufe<text:line-break/><text:span text:style-name="T765"> </text:span></text:p>
            <text:p text:style-name="P198">1 <text:s text:c="2"/>2 <text:s text:c="2"/>3 <text:s text:c="2"/>4 <text:s text:c="2"/>5</text:p>
          </table:table-cell>
        </table:table-row>
        <table:table-row>
          <table:table-cell table:style-name="Table2.A2" office:value-type="string">
            <text:p text:style-name="P201">1 <text:s text:c="4"/><text:span text:style-name="T424">(10)</text:span></text:p>
          </table:table-cell>
          <table:table-cell table:style-name="Table2.A2" office:value-type="string">
            <text:p text:style-name="P198">+0</text:p>
          </table:table-cell>
          <table:table-cell table:style-name="Table2.A2" office:value-type="string">
            <text:p text:style-name="P199">w<text:span text:style-name="T819">8</text:span>/III</text:p>
          </table:table-cell>
          <table:table-cell table:style-name="Table2.A2" office:value-type="string">
            <text:p text:style-name="P199">w20</text:p>
          </table:table-cell>
          <table:table-cell table:style-name="Table2.A2" office:value-type="string">
            <text:p text:style-name="P199">+<text:span text:style-name="T819">0</text:span></text:p>
          </table:table-cell>
          <table:table-cell table:style-name="Table2.A2" office:value-type="string">
            <text:p text:style-name="P199">+1</text:p>
          </table:table-cell>
          <table:table-cell table:style-name="Table2.A2" office:value-type="string">
            <text:p text:style-name="P199">+<text:span text:style-name="T426">1</text:span></text:p>
          </table:table-cell>
          <table:table-cell table:style-name="Table2.H2" office:value-type="string">
            <text:p text:style-name="P202">4 <text:s text:c="2"/><text:span text:style-name="T820">−</text:span><text:span text:style-name="T292"> <text:s text:c="2"/></text:span><text:span text:style-name="T820">−</text:span><text:span text:style-name="T292"> <text:s text:c="3"/></text:span><text:span text:style-name="T820">−</text:span><text:span text:style-name="T292"> <text:s text:c="2"/></text:span><text:span text:style-name="T820">−</text:span></text:p>
          </table:table-cell>
        </table:table-row>
        <table:table-row>
          <table:table-cell table:style-name="Table2.A2" office:value-type="string">
            <text:p text:style-name="P201">2 <text:s text:c="4"/><text:span text:style-name="T424">(</text:span><text:span text:style-name="T821">5</text:span><text:span text:style-name="T424">0)</text:span></text:p>
          </table:table-cell>
          <table:table-cell table:style-name="Table2.A2" office:value-type="string">
            <text:p text:style-name="P198">+1</text:p>
          </table:table-cell>
          <table:table-cell table:style-name="Table2.A2" office:value-type="string">
            <text:p text:style-name="P199">w<text:span text:style-name="T819">8</text:span>/III</text:p>
          </table:table-cell>
          <table:table-cell table:style-name="Table2.A2" office:value-type="string">
            <text:p text:style-name="P199">w20</text:p>
          </table:table-cell>
          <table:table-cell table:style-name="Table2.A2" office:value-type="string">
            <text:p text:style-name="P199">+<text:span text:style-name="T819">0</text:span></text:p>
          </table:table-cell>
          <table:table-cell table:style-name="Table2.A2" office:value-type="string">
            <text:p text:style-name="P199">+1</text:p>
          </table:table-cell>
          <table:table-cell table:style-name="Table2.A2" office:value-type="string">
            <text:p text:style-name="P199">+<text:span text:style-name="T426">1</text:span></text:p>
          </table:table-cell>
          <table:table-cell table:style-name="Table2.H2" office:value-type="string">
            <text:p text:style-name="P198">5 <text:s/><text:span text:style-name="T292"><text:s/></text:span><text:span text:style-name="T822">−</text:span><text:span text:style-name="T823"> <text:s text:c="2"/></text:span><text:span text:style-name="T822">−</text:span><text:span text:style-name="T823"> <text:s text:c="3"/></text:span><text:span text:style-name="T822">−</text:span><text:span text:style-name="T823"> <text:s text:c="2"/></text:span><text:span text:style-name="T822">−</text:span></text:p>
          </table:table-cell>
        </table:table-row>
        <table:table-row>
          <table:table-cell table:style-name="Table2.A2" office:value-type="string">
            <text:p text:style-name="P201">3 <text:s text:c="2"/><text:span text:style-name="T424">(110)</text:span></text:p>
          </table:table-cell>
          <table:table-cell table:style-name="Table2.A2" office:value-type="string">
            <text:p text:style-name="P198">+2</text:p>
          </table:table-cell>
          <table:table-cell table:style-name="Table2.A2" office:value-type="string">
            <text:p text:style-name="P199">w1<text:span text:style-name="T819">0</text:span>/I<text:span text:style-name="T426">II</text:span></text:p>
          </table:table-cell>
          <table:table-cell table:style-name="Table2.A2" office:value-type="string">
            <text:p text:style-name="P199">w20</text:p>
          </table:table-cell>
          <table:table-cell table:style-name="Table2.A2" office:value-type="string">
            <text:p text:style-name="P199">+1</text:p>
          </table:table-cell>
          <table:table-cell table:style-name="Table2.A2" office:value-type="string">
            <text:p text:style-name="P199">+<text:span text:style-name="T819">1</text:span></text:p>
          </table:table-cell>
          <table:table-cell table:style-name="Table2.A2" office:value-type="string">
            <text:p text:style-name="P199">+<text:span text:style-name="T819">2</text:span></text:p>
          </table:table-cell>
          <table:table-cell table:style-name="Table2.H2" office:value-type="string">
            <text:p text:style-name="P198">5 <text:s text:c="2"/>3 <text:s text:c="2"/><text:span text:style-name="T822">− </text:span><text:span text:style-name="T823"><text:s text:c="3"/></text:span><text:span text:style-name="T822">−</text:span><text:span text:style-name="T823"> <text:s text:c="2"/></text:span><text:span text:style-name="T822">−</text:span></text:p>
          </table:table-cell>
        </table:table-row>
        <table:table-row>
          <table:table-cell table:style-name="Table2.A2" office:value-type="string">
            <text:p text:style-name="P201">4 <text:s text:c="2"/><text:span text:style-name="T424">(1</text:span><text:span text:style-name="T821">9</text:span><text:span text:style-name="T424">0)</text:span></text:p>
          </table:table-cell>
          <table:table-cell table:style-name="Table2.A2" office:value-type="string">
            <text:p text:style-name="P198">+2</text:p>
          </table:table-cell>
          <table:table-cell table:style-name="Table2.A2" office:value-type="string">
            <text:p text:style-name="P199">w<text:span text:style-name="T426">1</text:span><text:span text:style-name="T819">0</text:span>/I<text:span text:style-name="T819">II</text:span></text:p>
          </table:table-cell>
          <table:table-cell table:style-name="Table2.A2" office:value-type="string">
            <text:p text:style-name="P199">w20</text:p>
          </table:table-cell>
          <table:table-cell table:style-name="Table2.A2" office:value-type="string">
            <text:p text:style-name="P199">+<text:span text:style-name="T819">1</text:span></text:p>
          </table:table-cell>
          <table:table-cell table:style-name="Table2.A2" office:value-type="string">
            <text:p text:style-name="P199">+2</text:p>
          </table:table-cell>
          <table:table-cell table:style-name="Table2.A2" office:value-type="string">
            <text:p text:style-name="P199">+<text:span text:style-name="T426">2</text:span></text:p>
          </table:table-cell>
          <table:table-cell table:style-name="Table2.H2" office:value-type="string">
            <text:p text:style-name="P198">6 <text:s text:c="2"/>4 <text:s text:c="2"/><text:span text:style-name="T822">−</text:span><text:span text:style-name="T823"> <text:s text:c="3"/></text:span><text:span text:style-name="T822">−</text:span><text:span text:style-name="T823"> <text:s text:c="2"/></text:span><text:span text:style-name="T822">−</text:span></text:p>
          </table:table-cell>
        </table:table-row>
        <table:table-row>
          <table:table-cell table:style-name="Table2.A2" office:value-type="string">
            <text:p text:style-name="P201">5 <text:s text:c="2"/><text:span text:style-name="T424">(</text:span><text:span text:style-name="T821">29</text:span><text:span text:style-name="T424">0)</text:span></text:p>
          </table:table-cell>
          <table:table-cell table:style-name="Table2.A2" office:value-type="string">
            <text:p text:style-name="P198">+3</text:p>
          </table:table-cell>
          <table:table-cell table:style-name="Table2.A2" office:value-type="string">
            <text:p text:style-name="P199">w<text:span text:style-name="T819">12</text:span>/<text:span text:style-name="T426">I</text:span><text:span text:style-name="T819">II</text:span></text:p>
          </table:table-cell>
          <table:table-cell table:style-name="Table2.A2" office:value-type="string">
            <text:p text:style-name="P199">w20</text:p>
          </table:table-cell>
          <table:table-cell table:style-name="Table2.A2" office:value-type="string">
            <text:p text:style-name="P199">+<text:span text:style-name="T819">1</text:span></text:p>
          </table:table-cell>
          <table:table-cell table:style-name="Table2.A2" office:value-type="string">
            <text:p text:style-name="P199">+<text:span text:style-name="T819">2</text:span></text:p>
          </table:table-cell>
          <table:table-cell table:style-name="Table2.A2" office:value-type="string">
            <text:p text:style-name="P199">+<text:span text:style-name="T819">3</text:span></text:p>
          </table:table-cell>
          <table:table-cell table:style-name="Table2.H2" office:value-type="string">
            <text:p text:style-name="P198">6 <text:s text:c="2"/>5 <text:s text:c="2"/><text:span text:style-name="T824">2</text:span><text:span text:style-name="T823"> <text:s text:c="3"/></text:span><text:span text:style-name="T822">−</text:span><text:span text:style-name="T823"> <text:s text:c="2"/></text:span><text:span text:style-name="T822">−</text:span></text:p>
          </table:table-cell>
        </table:table-row>
        <table:table-row>
          <table:table-cell table:style-name="Table2.A2" office:value-type="string">
            <text:p text:style-name="P201">6 <text:s text:c="2"/><text:span text:style-name="T424">(</text:span><text:span text:style-name="T821">4</text:span><text:span text:style-name="T424">10)</text:span></text:p>
          </table:table-cell>
          <table:table-cell table:style-name="Table2.A2" office:value-type="string">
            <text:p text:style-name="P198">+4</text:p>
          </table:table-cell>
          <table:table-cell table:style-name="Table2.A2" office:value-type="string">
            <text:p text:style-name="P199">w<text:span text:style-name="T819">12</text:span>/<text:span text:style-name="T819">III</text:span></text:p>
          </table:table-cell>
          <table:table-cell table:style-name="Table2.A2" office:value-type="string">
            <text:p text:style-name="P199">w20+w1<text:span text:style-name="T819">4</text:span></text:p>
          </table:table-cell>
          <table:table-cell table:style-name="Table2.A2" office:value-type="string">
            <text:p text:style-name="P199">+2</text:p>
          </table:table-cell>
          <table:table-cell table:style-name="Table2.A2" office:value-type="string">
            <text:p text:style-name="P199">+<text:span text:style-name="T819">2</text:span></text:p>
          </table:table-cell>
          <table:table-cell table:style-name="Table2.A2" office:value-type="string">
            <text:p text:style-name="P199">+<text:span text:style-name="T819">4</text:span></text:p>
          </table:table-cell>
          <table:table-cell table:style-name="Table2.H2" office:value-type="string">
            <text:p text:style-name="P198"><text:span text:style-name="T825">7</text:span> <text:s text:c="2"/>5 <text:s text:c="2"/><text:span text:style-name="T826">3</text:span><text:span text:style-name="T823"> <text:s text:c="3"/></text:span><text:span text:style-name="T822">−</text:span><text:span text:style-name="T823"> <text:s text:c="2"/></text:span><text:span text:style-name="T822">−</text:span></text:p>
          </table:table-cell>
        </table:table-row>
        <table:table-row>
          <table:table-cell table:style-name="Table2.A2" office:value-type="string">
            <text:p text:style-name="P201">7 <text:s text:c="2"/><text:span text:style-name="T424">(</text:span><text:span text:style-name="T821">55</text:span><text:span text:style-name="T424">0)</text:span></text:p>
          </table:table-cell>
          <table:table-cell table:style-name="Table2.A2" office:value-type="string">
            <text:p text:style-name="P199">+<text:span text:style-name="T819">5</text:span></text:p>
          </table:table-cell>
          <table:table-cell table:style-name="Table2.A2" office:value-type="string">
            <text:p text:style-name="P199">w<text:span text:style-name="T819">14</text:span>/<text:span text:style-name="T819">III</text:span></text:p>
          </table:table-cell>
          <table:table-cell table:style-name="Table2.A2" office:value-type="string">
            <text:p text:style-name="P199">w20<text:span text:style-name="T819">+w16</text:span></text:p>
          </table:table-cell>
          <table:table-cell table:style-name="Table2.A2" office:value-type="string">
            <text:p text:style-name="P199">+<text:span text:style-name="T819">2</text:span></text:p>
          </table:table-cell>
          <table:table-cell table:style-name="Table2.A2" office:value-type="string">
            <text:p text:style-name="P199">+<text:span text:style-name="T819">3</text:span></text:p>
          </table:table-cell>
          <table:table-cell table:style-name="Table2.A2" office:value-type="string">
            <text:p text:style-name="P199">+<text:span text:style-name="T819">4</text:span></text:p>
          </table:table-cell>
          <table:table-cell table:style-name="Table2.H2" office:value-type="string">
            <text:p text:style-name="P198"><text:span text:style-name="T825">7</text:span> <text:s text:c="2"/><text:span text:style-name="T825">6</text:span> <text:s text:c="2"/><text:span text:style-name="T826">4</text:span><text:span text:style-name="T823"> <text:s text:c="3"/></text:span><text:span text:style-name="T826">1</text:span><text:span text:style-name="T823"> <text:s text:c="2"/></text:span><text:span text:style-name="T822">−</text:span></text:p>
          </table:table-cell>
        </table:table-row>
        <table:table-row>
          <table:table-cell table:style-name="Table2.A2" office:value-type="string">
            <text:p text:style-name="P201">8 <text:s text:c="2"/><text:span text:style-name="T424">(</text:span><text:span text:style-name="T821">7</text:span><text:span text:style-name="T424">10)</text:span></text:p>
          </table:table-cell>
          <table:table-cell table:style-name="Table2.A2" office:value-type="string">
            <text:p text:style-name="P199">+<text:span text:style-name="T819">5</text:span></text:p>
          </table:table-cell>
          <table:table-cell table:style-name="Table2.A2" office:value-type="string">
            <text:p text:style-name="P199">w<text:span text:style-name="T819">14</text:span>/<text:span text:style-name="T819">III</text:span></text:p>
          </table:table-cell>
          <table:table-cell table:style-name="Table2.A2" office:value-type="string">
            <text:p text:style-name="P199"><text:span text:style-name="T819">2</text:span>w20</text:p>
          </table:table-cell>
          <table:table-cell table:style-name="Table2.A2" office:value-type="string">
            <text:p text:style-name="P199">+<text:span text:style-name="T819">2</text:span></text:p>
          </table:table-cell>
          <table:table-cell table:style-name="Table2.A2" office:value-type="string">
            <text:p text:style-name="P199">+<text:span text:style-name="T819">3</text:span></text:p>
          </table:table-cell>
          <table:table-cell table:style-name="Table2.A2" office:value-type="string">
            <text:p text:style-name="P199">+<text:span text:style-name="T819">5</text:span></text:p>
          </table:table-cell>
          <table:table-cell table:style-name="Table2.H2" office:value-type="string">
            <text:p text:style-name="P198"><text:span text:style-name="T825">8</text:span> <text:s text:c="2"/><text:span text:style-name="T825">6</text:span> <text:s text:c="2"/><text:span text:style-name="T826">5</text:span><text:span text:style-name="T823"> <text:s text:c="3"/></text:span><text:span text:style-name="T826">2</text:span><text:span text:style-name="T823"> <text:s text:c="2"/></text:span><text:span text:style-name="T822">−</text:span></text:p>
          </table:table-cell>
        </table:table-row>
        <table:table-row>
          <table:table-cell table:style-name="Table2.A2" office:value-type="string">
            <text:p text:style-name="P201">9 <text:s text:c="2"/><text:span text:style-name="T424">(</text:span><text:span text:style-name="T821">89</text:span><text:span text:style-name="T424">0)</text:span></text:p>
          </table:table-cell>
          <table:table-cell table:style-name="Table2.A2" office:value-type="string">
            <text:p text:style-name="P199">+<text:span text:style-name="T819">6</text:span></text:p>
          </table:table-cell>
          <table:table-cell table:style-name="Table2.A2" office:value-type="string">
            <text:p text:style-name="P199">w<text:span text:style-name="T819">16</text:span>/<text:span text:style-name="T819">III</text:span></text:p>
          </table:table-cell>
          <table:table-cell table:style-name="Table2.A2" office:value-type="string">
            <text:p text:style-name="P199">2w20</text:p>
          </table:table-cell>
          <table:table-cell table:style-name="Table2.A2" office:value-type="string">
            <text:p text:style-name="P199">+3</text:p>
          </table:table-cell>
          <table:table-cell table:style-name="Table2.A2" office:value-type="string">
            <text:p text:style-name="P199">+<text:span text:style-name="T819">3</text:span></text:p>
          </table:table-cell>
          <table:table-cell table:style-name="Table2.A2" office:value-type="string">
            <text:p text:style-name="P199">+<text:span text:style-name="T819">5</text:span></text:p>
          </table:table-cell>
          <table:table-cell table:style-name="Table2.H2" office:value-type="string">
            <text:p text:style-name="P198"><text:span text:style-name="T825">8</text:span> <text:s text:c="2"/><text:span text:style-name="T825">7</text:span> <text:s text:c="2"/><text:span text:style-name="T826">5</text:span><text:span text:style-name="T823"> <text:s text:c="3"/></text:span><text:span text:style-name="T826">3</text:span><text:span text:style-name="T823"> <text:s text:c="2"/></text:span><text:span text:style-name="T826">1</text:span></text:p>
          </table:table-cell>
        </table:table-row>
        <table:table-row>
          <table:table-cell table:style-name="Table2.A2" office:value-type="string">
            <text:p text:style-name="P201">10 <text:span text:style-name="T424">(10</text:span><text:span text:style-name="T821">90</text:span><text:span text:style-name="T424">)</text:span></text:p>
          </table:table-cell>
          <table:table-cell table:style-name="Table2.A2" office:value-type="string">
            <text:p text:style-name="P199">+<text:span text:style-name="T819">7</text:span></text:p>
          </table:table-cell>
          <table:table-cell table:style-name="Table2.A2" office:value-type="string">
            <text:p text:style-name="P199"><text:span text:style-name="T819">w16</text:span>/<text:span text:style-name="T819">III</text:span></text:p>
          </table:table-cell>
          <table:table-cell table:style-name="Table2.A2" office:value-type="string">
            <text:p text:style-name="P199">2w20</text:p>
          </table:table-cell>
          <table:table-cell table:style-name="Table2.A2" office:value-type="string">
            <text:p text:style-name="P199">+<text:span text:style-name="T819">3</text:span></text:p>
          </table:table-cell>
          <table:table-cell table:style-name="Table2.A2" office:value-type="string">
            <text:p text:style-name="P199">+<text:span text:style-name="T819">4</text:span></text:p>
          </table:table-cell>
          <table:table-cell table:style-name="Table2.A2" office:value-type="string">
            <text:p text:style-name="P199">+<text:span text:style-name="T819">6</text:span></text:p>
          </table:table-cell>
          <table:table-cell table:style-name="Table2.H2" office:value-type="string">
            <text:p text:style-name="P198"><text:span text:style-name="T825">9</text:span> <text:s text:c="2"/><text:span text:style-name="T825">7</text:span> <text:s text:c="2"/><text:span text:style-name="T826">6</text:span><text:span text:style-name="T823"> <text:s text:c="3"/></text:span><text:span text:style-name="T826">4</text:span><text:span text:style-name="T823"> <text:s text:c="2"/></text:span><text:span text:style-name="T826">2</text:span></text:p>
          </table:table-cell>
        </table:table-row>
      </table:table>
      <text:p text:style-name="P203"><text:span text:style-name="T827"><text:s/></text:span><text:span text:style-name="T828"><text:line-break/>Merkmale Kleriker: w8</text:span><text:span text:style-name="T829"> Leben/Stufe</text:span></text:p>
      <text:p text:style-name="P204"><text:s/></text:p>
      <text:p text:style-name="P205">Ungnade</text:p>
      <text:p text:style-name="P206"><text:span text:style-name="T830">jeder</text:span> misslungene Zauber bewirkt Ungnade+1; -<text:span text:style-name="T831">w6 Ungnade pro Tag; </text:span><text:span text:style-name="T832">Opfergabe: </text:span><text:span text:style-name="T833">50 Gold für -1 Ungnade;</text:span></text:p>
      <text:p text:style-name="P207"><text:span text:style-name="T834">ein Zauberwurf im Bereich der Ungnade </text:span><text:span text:style-name="T835">oder eine gewürfelte 1 </text:span><text:span text:style-name="T834">bewirkt Ungnade+1 und einen </text:span><text:span text:style-name="T836">Wurf </text:span><text:span text:style-name="T837">auf </text:span><text:span text:style-name="T836">die<text:line-break/></text:span><text:span text:style-name="T834">Ungnad</text:span><text:span text:style-name="T836">e-Tabelle </text:span><text:span text:style-name="T838">mit </text:span><text:span text:style-name="T839">(</text:span><text:span text:style-name="T838">Zauberwurf – </text:span><text:span text:style-name="T840">Glücksmod</text:span><text:span text:style-name="T841">ifikator</text:span><text:span text:style-name="T839">) </text:span><text:span text:style-name="T838">* w4; </text:span><text:span text:style-name="T842">Ungnade bei Handeln gegen Gesinnung/Gott</text:span></text:p>
      <text:p text:style-name="P208"><text:s/></text:p>
      <text:p text:style-name="P209"><text:span text:style-name="T843">Götter der </text:span><text:span text:style-name="T844">Ordnung</text:span></text:p>
      <text:p text:style-name="P210"><text:span text:style-name="T172">Shul</text:span><text:span text:style-name="T292">:</text:span> Mondgott,<text:tab/><text:span text:style-name="T40">Klazath</text:span>: Kriegsgott,<text:tab/><text:tab/><text:span text:style-name="T172">Ulesh</text:span><text:span text:style-name="T292">:</text:span> Friedensgott,<text:tab/><text:tab/><text:span text:style-name="T40">Choranus</text:span>: Schöpf<text:span text:style-name="T845">er</text:span>gott,<text:line-break/><text:span text:style-name="T40">Daenthar</text:span>: Herr von Erde &amp; Fleiß,<text:tab/><text:tab/><text:tab/><text:span text:style-name="T40">Gorhan</text:span>: Gott der Rache und Tapferkeit,</text:p>
      <text:p text:style-name="P210"><text:span text:style-name="T40">Justitia</text:span>: Göttin der Gerechtigkeit und Gnade,<text:tab/><text:span text:style-name="T40">Aristemis</text:span>: Göttin der Seher und Strategen</text:p>
      <text:p text:style-name="P211"><text:span text:style-name="T844">Neutral</text:span><text:span text:style-name="T843">e Götter</text:span></text:p>
      <text:p text:style-name="P210"><text:span text:style-name="T40">Amun Tor</text:span>: Gott der Rätsel,<text:tab/><text:tab/><text:span text:style-name="T40">Ildavir</text:span>: Göttin der Natur,<text:tab/><text:tab/><text:tab/><text:tab/><text:span text:style-name="T40">Pelagia</text:span>: Göttin der See,<text:line-break/><text:span text:style-name="T40">Cthulhu</text:span>: Priester der Alten,<text:tab/><text:span text:style-name="T846">Lotan</text:span><text:span text:style-name="T847">: die Verschlingerin, Herrin d. Tiefsee<text:tab/></text:span><text:span text:style-name="T848">Ostara</text:span><text:span text:style-name="T849">: Göttin des Frühlings</text:span></text:p>
      <text:p text:style-name="P211"><text:span text:style-name="T843">Götter des </text:span><text:span text:style-name="T844">Chaos</text:span></text:p>
      <text:p text:style-name="P210"><text:span text:style-name="T40">Ahriman</text:span>: Gott des Todes,<text:tab/><text:tab/><text:span text:style-name="T40">Azi Dahaka</text:span>: Dämonenfürst der Stürme &amp; Wüsten,<text:tab/><text:span text:style-name="T40">Cadixtat</text:span>: Chaostitan,</text:p>
      <text:p text:style-name="P212"><text:span text:style-name="T40">Bobugbubilz/</text:span><text:span text:style-name="T850">Schnatermann</text:span><text:span text:style-name="T851">: </text:span>Dämonenfürst der Amphibien,<text:tab/><text:tab/><text:tab/><text:span text:style-name="T40">Malotoch</text:span>: Aaskrähengott,<text:line-break/><text:span text:style-name="T40">Nimlurun</text:span>: Herr des Unrats</text:p>
      <text:p text:style-name="P209"><text:span text:style-name="T852">erlaubte </text:span>Waffen</text:p>
      <text:p text:style-name="P213"><text:span text:style-name="T853">Ordnung</text:span><text:span text:style-name="T844"><text:tab/></text:span>Kriegshammer <text:span text:style-name="T854">w8</text:span>,<text:tab/><text:span text:style-name="T844">Streit</text:span>kolben <text:span text:style-name="T854">w6</text:span>,<text:tab/>Stab <text:span text:style-name="T854">w4</text:span>,<text:tab/><text:tab/><text:tab/><text:span text:style-name="T844">Knüppel </text:span><text:span text:style-name="T854">w4</text:span><text:span text:style-name="T855">,<text:tab/></text:span>Schleuder <text:span text:style-name="T856">w4</text:span></text:p>
      <text:p text:style-name="P213"><text:span text:style-name="T853">Neutral</text:span><text:span text:style-name="T844"><text:tab/></text:span><text:span text:style-name="T857">Zweihänder </text:span><text:span text:style-name="T858">w10</text:span><text:span text:style-name="T857">,<text:tab/>Langschwert </text:span><text:span text:style-name="T858">w8</text:span><text:span text:style-name="T857">,<text:tab/>Kurzschwert </text:span><text:span text:style-name="T858">w6</text:span><text:span text:style-name="T857">,<text:tab/></text:span>Streitkolben <text:span text:style-name="T859">w6</text:span><text:span text:style-name="T860">,</text:span></text:p>
      <text:p text:style-name="P213"><text:tab/><text:tab/>Stab <text:span text:style-name="T859">w4</text:span>,<text:tab/><text:tab/><text:tab/>Dolch <text:span text:style-name="T859">w4</text:span>,<text:tab/><text:tab/><text:tab/>Schleuder <text:span text:style-name="T856">w4</text:span></text:p>
      <text:p text:style-name="P213"><text:span text:style-name="T853">Chaos</text:span><text:span text:style-name="T844"><text:tab/></text:span><text:span text:style-name="T861">Streitaxt </text:span><text:span text:style-name="T862">w10</text:span><text:span text:style-name="T861">, <text:tab/><text:tab/>Handa</text:span><text:span text:style-name="T844">xt </text:span><text:span text:style-name="T859">w6</text:span><text:span text:style-name="T844">, <text:tab/><text:tab/></text:span>Flegel <text:span text:style-name="T859">w6</text:span><text:span text:style-name="T860">, <text:tab/><text:tab/><text:tab/></text:span><text:span text:style-name="T863">Dolch </text:span><text:span text:style-name="T859">w4</text:span>,</text:p>
      <text:p text:style-name="P214"><text:span text:style-name="T861"><text:tab/><text:tab/>Langbo</text:span><text:span text:style-name="T863">gen</text:span><text:span text:style-name="T844"> </text:span><text:span text:style-name="T856">w6</text:span><text:span text:style-name="T844">,<text:tab/><text:tab/></text:span><text:span text:style-name="T861">Kurzbogen </text:span><text:span text:style-name="T862">w6</text:span><text:span text:style-name="T861">,<text:tab/><text:tab/></text:span><text:span text:style-name="T642">Wurfpfeil </text:span><text:span text:style-name="T864">w4</text:span></text:p>
      <text:p text:style-name="P209"><text:span text:style-name="T865">u</text:span>nheilig<text:span text:style-name="T866">e Wesen</text:span></text:p>
      <text:p text:style-name="P215"><text:span text:style-name="T40">Ordnung</text:span><text:tab/><text:tab/>Untote, Dämonen, Teufel, chaotische <text:span text:style-name="T867">E</text:span>xternare, Monster (Basilisk, Medus<text:span text:style-name="T867">a</text:span>),<text:line-break/><text:tab/><text:tab/><text:tab/>Chaos <text:span text:style-name="T867">P</text:span>rimare, chaotische Humanoide (Orks), chaotische Drachen</text:p>
      <text:p text:style-name="P215"><text:span text:style-name="T40">Neutral</text:span><text:tab/><text:tab/>Tiere, Untote, Dämonen, Teufel, Monster (Basilisk, Medusa), Werwölfe,<text:line-break/><text:tab/><text:tab/><text:tab/>Unnatürliche Wesen (Otyughs, Schleime)</text:p>
      <text:p text:style-name="P207"><text:span text:style-name="T172">Chaos</text:span><text:span text:style-name="T292"><text:tab/><text:tab/>Engel, Paladine, rechtschaffene Drachen, Fürsten der Ordnung, rechtschaffene Primare und<text:line-break/><text:tab/><text:tab/><text:tab/>Humanoide mit rechtschaffener Gesinnung (z. B. Goblins)</text:span></text:p>
      <text:p text:style-name="P216"><text:s/></text:p>
      <text:p text:style-name="P217"><text:span text:style-name="T868"><text:s text:c="2"/></text:span><text:span text:style-name="T869">I </text:span><text:span text:style-name="T868"><text:s/></text:span><text:span text:style-name="T870"><text:s/></text:span><text:span text:style-name="T871">l</text:span><text:span text:style-name="T872">davir</text:span><draw:frame draw:style-name="fr1" draw:name="Bild1" text:anchor-type="char" svg:x="111.9mm" svg:y="-0.21mm" svg:width="80.08mm" svg:height="137.8mm" draw:z-index="3"><draw:image xlink:href="Pictures/1000000000000629000007E7C7EE3EC3.jpg" xlink:type="simple" xlink:show="embed" xlink:actuate="onLoad" draw:mime-type="image/jpeg"/></draw:frame></text:p>
      <text:p text:style-name="P218"><text:span text:style-name="T872"/></text:p>
      <text:p text:style-name="P219">Göttin der Natur</text:p>
      <text:p text:style-name="P220"><text:span text:style-name="T872"/></text:p>
      <text:p text:style-name="P221"><text:span text:style-name="T873">D</text:span><text:span text:style-name="T874">as Land erneuert, das Land heilt.</text:span></text:p>
      <text:p text:style-name="P222"><text:span text:style-name="T875">Das Grün der</text:span><text:span text:style-name="T873"> </text:span><text:span text:style-name="T876">B</text:span><text:span text:style-name="T874">lätter </text:span><text:span text:style-name="T877">ihr </text:span><text:span text:style-name="T875">geweiht</text:span><text:span text:style-name="T873">.</text:span></text:p>
      <text:p text:style-name="P222"><text:span text:style-name="T874">Die </text:span><text:span text:style-name="T873">ewige </text:span><text:span text:style-name="T874">Mutter lebt und </text:span><text:span text:style-name="T873">gedeiht</text:span><text:span text:style-name="T874">.</text:span></text:p>
      <text:p text:style-name="P222"><text:span text:style-name="T874"/></text:p>
      <text:p text:style-name="P220">Ildavir, die Göttin der Natur, die Herrin der Lichtung, ist die Inkarnation und Verkörperung der Erde und aller Lebewesen. Sie verkörpert die rohen Urkräfte des Bodens und alles, was ihn erhält: Lichtungen, Wälder und Wiesen sind alle Teil ihres Besitzes, und selbst die von Menschen <text:span text:style-name="T878">b</text:span>ewirtschafteten Felder und Obstgärten sind Teil ihres allumfassendes Reiches.</text:p>
      <text:p text:style-name="P223">Zusammen mit Yddgrrl und der Trias gilt sie als eine der alten Götter.</text:p>
      <text:p text:style-name="P220"/>
      <text:p text:style-name="P224">Kleriker der Ildavir tragen ein aus Holz geschnitztes Blatt als heiliges Symbol.</text:p>
      <text:list text:style-name="L2">
        <text:list-item>
          <text:p text:style-name="P225"><text:span text:style-name="T879">Kleriker der Ildavir können Tiere vertreiben </text:span><text:span text:style-name="T880">oder beruhigen </text:span><text:span text:style-name="T879">(Willen-5 negiert).</text:span></text:p>
        </text:list-item>
        <text:list-item>
          <text:p text:style-name="P226"><text:span text:style-name="T879">K</text:span><text:span text:style-name="T881">leriker der Ildavir können auch bei Pflanzen Hände auflegen und sie so heilen.</text:span></text:p>
        </text:list-item>
        <text:list-item>
          <text:p text:style-name="P227"><text:span text:style-name="T879">Kleriker der Ildavir </text:span><text:span text:style-name="T882">können Speere </text:span><text:span text:style-name="T883">und Lanzen </text:span><text:span text:style-name="T882">benutzen.</text:span></text:p>
        </text:list-item>
        <text:list-item>
          <text:p text:style-name="P225"><text:span text:style-name="T879">Kleriker der Ildavir </text:span><text:span text:style-name="T884">sind in der Natur begünstigt.</text:span></text:p>
        </text:list-item>
        <text:list-item>
          <text:p text:style-name="P228"><text:span text:style-name="T879">Kleriker der Ildavir </text:span><text:span text:style-name="T882">können </text:span><text:span text:style-name="T885">s</text:span><text:span text:style-name="T881">tatt der üblichen Ungnad</text:span><draw:frame draw:style-name="fr2" draw:name="Image3" text:anchor-type="char" svg:x="125.27mm" svg:y="1.66mm" svg:width="49.49mm" svg:height="89.99mm" draw:z-index="1" draw:transform="translate (-150.015mm -46.655mm) rotate (1.30899693899575) translate (150.015mm 46.655mm)"><draw:image xlink:href="Pictures/10000000000001450000024FC1F6BF80.jpg" xlink:type="simple" xlink:show="embed" xlink:actuate="onLoad" draw:mime-type="image/jpeg"/></draw:frame><text:span text:style-name="T881">e-Buße auch Werke für und in der Natur tun.</text:span></text:p>
          <text:p text:style-name="P228"><text:span text:style-name="T881"/></text:p>
        </text:list-item>
      </text:list>
      <text:p text:style-name="P229">Tabelle 5-7: Göttliche Ungnade<text:span text:style-name="T886"> </text:span><text:span text:style-name="T887">(</text:span><text:span text:style-name="T886">Zauberwurf – </text:span><text:span text:style-name="T887">Glücksmod</text:span><text:span text:style-name="T888">ifikator</text:span><text:span text:style-name="T887">) </text:span><text:span text:style-name="T886">* w4</text:span></text:p>
      <text:p text:style-name="P230"><text:span text:style-name="T422"><text:s text:c="2"/></text:span><text:span text:style-name="T40">1-</text:span><text:tab/>Du musst Buße tun <text:span text:style-name="T889">und</text:span> darfst 10 Minuten nur noch Gesänge und Gebetslieder von dir geben. *</text:p>
      <text:p text:style-name="P231"><text:s text:c="2"/><text:span text:style-name="T40">2</text:span><text:tab/>Du musst sofort um Vergebung bitten und dazu mindestens eine Stunde <text:span text:style-name="T890">am Stück </text:span>beten. Gelingt <text:span text:style-name="T890">es<text:tab/></text:span></text:p>
      <text:p text:style-name="P231"><text:span text:style-name="T890"><text:tab/>dir</text:span> in den folgenden 2 Stunden nicht, ernte<text:span text:style-name="T890">s</text:span>t <text:span text:style-name="T890">du</text:span> das Missfallen <text:span text:style-name="T890">d</text:span>einer Gottheit <text:span text:style-name="T890">und</text:span> erhältst -1 auf alle<text:tab/></text:p>
      <text:p text:style-name="P231"><text:tab/>Zauberwürfe, bis <text:span text:style-name="T890">du</text:span> die volle Stunde beendet ha<text:span text:style-name="T890">s</text:span>t. *<text:tab/><text:tab/><text:tab/><text:tab/><text:tab/><text:tab/><text:tab/><text:tab/><text:tab/><text:tab/></text:p>
      <text:p text:style-name="P230"><text:s text:c="2"/><text:span text:style-name="T40">3</text:span><text:tab/>Du musst die Macht deine<text:span text:style-name="T891">s</text:span> Gott<text:span text:style-name="T891">es</text:span> mehren, indem du bis zum Sonnenaufgang einen neuen Anhänger</text:p>
      <text:p text:style-name="P230"><text:tab/>finde<text:span text:style-name="T889">st</text:span> <text:span text:style-name="T891">oder</text:span> für 24 Stunden -1 auf alle Würfe <text:span text:style-name="T889">erleidest</text:span>.</text:p>
      <text:p text:style-name="P231"><text:s text:c="2"/><text:span text:style-name="T40">4</text:span><text:tab/>Du erleidest sofort -1 auf alle Zauberwürfe bis zum nächsten Tag.<text:tab/><text:tab/><text:tab/><text:tab/><text:tab/><text:tab/><text:tab/></text:p>
      <text:p text:style-name="P230"><text:s text:c="2"/><text:span text:style-name="T40">5</text:span><text:tab/>D<text:span text:style-name="T892">u</text:span> muss<text:span text:style-name="T892">t</text:span> <text:span text:style-name="T892">d</text:span>ich einer Prüfung <text:span text:style-name="T892">d</text:span>einer Demut unterziehen. Für den Rest des Tages muss<text:span text:style-name="T892">t</text:span> <text:span text:style-name="T892">du</text:span> <text:span text:style-name="T892">dich </text:span>allen</text:p>
      <text:p text:style-name="P230"><text:tab/>anderen Charakteren und Wesen fügen, als wären sie <text:span text:style-name="T892">d</text:span>eine Oberen. Versag<text:span text:style-name="T892">s</text:span>t <text:span text:style-name="T892">du</text:span> dabei (nach<text:line-break/><text:tab/>Ermessen des <text:span text:style-name="T892">Richters</text:span>), verlier<text:span text:style-name="T892">s</text:span>t <text:span text:style-name="T892">du</text:span> sofort für den Rest des Tages sämtliche Zauberfähigkeiten (auch<text:line-break/><text:tab/>Heilung und Hände auflegen).</text:p>
      <text:p text:style-name="P231"><text:s text:c="2"/><text:span text:style-name="T40">6</text:span><text:tab/>Du erleidest einen sofortigen Malus von -1 auf Hände auflegen, bis du dich auf eine Heilungs-Queste<text:tab/></text:p>
      <text:p text:style-name="P231"><text:tab/>begibst. Die Queste bestimm<text:span text:style-name="T892">s</text:span>t du selbst, aber es sollte um die Heilung von Verletzten, Blinden,<text:tab/><text:tab/></text:p>
      <text:p text:style-name="P231"><text:tab/>Lahmen und Kranken gehen. Ist die Mission vollendet, hebt dein Gott den Malus auf. Solange er<text:tab/><text:tab/></text:p>
      <text:p text:style-name="P231"><text:tab/>besteht, gilt er für Hände auflegen, auch wenn der normale Ungnadebereich auf 1 zurückgefallen ist.<text:tab/></text:p>
      <text:p text:style-name="P230"><text:s text:c="2"/><text:span text:style-name="T40">7</text:span><text:tab/>Du musst dich einer Glaubensprüfung unterziehen. Du wirst mit einer Krankheit geschlagen, die dich<text:line-break/><text:tab/>je 1 Punkt Stärke, Geschicklichkeit und Ausdauer kostet. D<text:span text:style-name="T893">ie</text:span> Attributspunkte heil<text:span text:style-name="T893">en</text:span> auf natürliche<text:line-break/><text:tab/>Weise um 1 Punkt pro Tag. Dir ist es verboten, sie magisch zu heilen. Falls du die Prüfung bestehst,<text:tab/></text:p>
      <text:p text:style-name="P230"><text:tab/>wird alles wie vorher, falls nicht vergrößert sich dein Ungnadebereich permanent um einen Punkt.</text:p>
      <text:p text:style-name="P231"><text:s text:c="2"/><text:span text:style-name="T40">8</text:span><text:tab/>Du erleidest für einen Tag -4 auf Zauberwürfe für den Zauber, durch den du in Ungnade gefallen bist.<text:tab/></text:p>
      <text:p text:style-name="P231"><text:tab/>Dies beinhaltet auch Hände auflegen und Unheiliges Vertreiben, falls diese die Ungnade einbrachten.<text:tab/></text:p>
      <text:p text:style-name="P230"><text:s text:c="2"/><text:span text:style-name="T40">9</text:span><text:tab/>Du erleidest sofort -2 auf alle Zauberwürfe bis zum nächsten Tag.</text:p>
      <text:p text:style-name="P231"><text:span text:style-name="T40">10</text:span><text:tab/>Du verlierst für einen Tag den Zugriff auf einen zufällig bestimmten Zauber des ersten Grades.<text:tab/><text:tab/></text:p>
      <text:p text:style-name="P230"><text:span text:style-name="T40">11</text:span><text:tab/>Dir wird von deiner Gottheit befohlen, deinen Glauben zu vertiefen, um ein besseres Verständnis</text:p>
      <text:p text:style-name="P230"><text:tab/>über deine Missetaten zu erlangen. Du erleidest sofort -2 auf alle Zauberwürfe. Die einzige<text:line-break/><text:tab/>Möglichkeit, diesen Malus aufzuheben, ist Meditation. Pro vollen Tag, den du in Meditation verbringt,<text:line-break/><text:tab/>darfst du einen Willenskraftwurf (Schwierigkeit 15) machen. Bei Erfolg wird der Malus aufgehoben.</text:p>
      <text:p text:style-name="P231"><text:span text:style-name="T40">12</text:span><text:tab/>Du wirst vorübergehend von deinem Gott verstoßen. Heute kannst du keine Erfahrung mehr<text:tab/><text:tab/></text:p>
      <text:p text:style-name="P231"><text:tab/><text:span text:style-name="T894">s</text:span>ammeln. Nachher kannst du wieder Erfahrung verdienen, aber es gibt keine Nachzahlung.<text:tab/><text:tab/><text:tab/></text:p>
      <text:p text:style-name="P230"><text:span text:style-name="T40">13</text:span><text:tab/>D<text:span text:style-name="T895">u</text:span> verlier<text:span text:style-name="T895">s</text:span>t den Zugriff auf zwei zufällig bestimmte Zauber des ersten Grades <text:span text:style-name="T895">f</text:span>ü<text:span text:style-name="T895">r 1 Tag.</text:span></text:p>
      <text:p text:style-name="P231"><text:span text:style-name="T40">14</text:span><text:tab/>Deine Gottheit wünscht zu prüfen, ob du wirklich den Glauben über die Freuden der Welt stellst.<text:tab/><text:tab/></text:p>
      <text:p text:style-name="P231"><text:tab/>Berechne dein Gesamtvermögen in Goldmünzen. Du erleidest dauerhaft -4 auf alle Zauberwürfe <text:span text:style-name="T895">bis<text:tab/></text:span></text:p>
      <text:p text:style-name="P231"><text:span text:style-name="T895"><text:tab/>du dich von 40% d</text:span>eines Gesamtvermögens <text:span text:style-name="T895">trennst (</text:span><text:span text:style-name="T896">+</text:span><text:span text:style-name="T895">1 pro 10%). </text:span>Opfern bedeutet: zerstören,<text:tab/><text:tab/></text:p>
      <text:p text:style-name="P231"><text:tab/>widmen, spenden, daraus einen Tempel oder eine Statue errichten etc.<text:tab/><text:tab/><text:tab/><text:tab/><text:tab/><text:tab/></text:p>
      <text:p text:style-name="P230"><text:span text:style-name="T40">15</text:span><text:tab/>Deine Gottheit ist heute nicht sehr nachsichtig. Wenn <text:span text:style-name="T897">du d</text:span>ich zur Nachtruhe leg<text:span text:style-name="T897">s</text:span>t, wird <text:span text:style-name="T897">d</text:span>ein</text:p>
      <text:p text:style-name="P230"><text:tab/>Ungnadebereich am kommenden Morgen nicht zurückgesetzt. Er wird auf den neuen Tag übertragen.</text:p>
      <text:p text:style-name="P231"><text:span text:style-name="T40">16</text:span><text:tab/>Dein Gott versagt dir für die nächsten w4 Tage deine Fähigkeit Hände aufzulegen.<text:tab/><text:tab/><text:tab/><text:tab/></text:p>
      <text:p text:style-name="P230"><text:span text:style-name="T40">17</text:span><text:tab/>Du verlierst für 24 Stunden den Zugriff auf w4+1 zufällig bestimmte Zauber.</text:p>
      <text:p text:style-name="P231"><text:span text:style-name="T40">18</text:span><text:tab/>Du bist für w4 Tage nicht in der Lage, Unheiliges zu vertreiben.<text:tab/><text:tab/><text:tab/><text:tab/><text:tab/><text:tab/><text:tab/><text:tab/></text:p>
      <text:p text:style-name="P230"><text:span text:style-name="T40">19</text:span><text:tab/>Du wirst mit einem körperlichen Mal deiner Treulosigkeit <text:span text:style-name="T898">befleckt</text:span>. Es hat die Gestalt eines Stigmas,</text:p>
      <text:p text:style-name="P230"><text:tab/>einer Tätowierung oder eines Geburtsmals, je nach deinen Glauben und deiner Verfehlung. Dieses</text:p>
      <text:p text:style-name="P230"><text:tab/>Zeichen ist für alle die dem gleichen Glauben angehören deutlich sichtbar, selbst durch Kleidung. Für</text:p>
      <text:p text:style-name="P230"><text:tab/>andere könnte es hingegen unsichtbar sein. Wer es sieht und dich darauf anspricht, dem musst du<text:line-break/><text:tab/>deine Sünden und deine Sühne beschreiben. Bewahrst du eine Woche trotz des Mals deinen Glauben,</text:p>
      <text:p text:style-name="P230"><text:tab/>verschwindet das Zeichen.</text:p>
      <text:p text:style-name="P231"><text:span text:style-name="T40">20+</text:span><text:tab/>Deine Fähigkeit Hände aufzulegen ist eingeschränkt. Du kannst sie für 24 Stunden <text:span text:style-name="T898">nur einmal </text:span>pro<text:tab/><text:tab/></text:p>
      <text:p text:style-name="P231"><text:tab/>Wesen einsetzen.<text:tab/><text:tab/><text:tab/><text:tab/><text:tab/><text:tab/><text:tab/><text:tab/><text:tab/><text:tab/><text:tab/><text:tab/><text:tab/><text:tab/><text:tab/><text:tab/></text:p>
      <text:p text:style-name="P231"><text:span text:style-name="T747"/></text:p>
      <text:p text:style-name="P232"><text:span text:style-name="T899">* Du musst sobald möglich beginnen. </text:span><text:span text:style-name="T900">I</text:span><text:span text:style-name="T899">m Kampf </text:span><text:span text:style-name="T901">kannst du </text:span><text:span text:style-name="T902">anfangen</text:span><text:span text:style-name="T899"> </text:span><text:span text:style-name="T902">wenn</text:span><text:span text:style-name="T899"> die Gefahr vorüber ist.</text:span></text:p>
      <text:p text:style-name="P233"><text:span text:style-name="T903">1-</text:span><text:span text:style-name="T904">2 </text:span>Dunkelheit/Helligkeit<text:span text:style-name="T905"><text:tab/><text:tab/><text:tab/><text:tab/><text:tab/><text:tab/><text:tab/><text:tab/><text:tab/></text:span><text:span text:style-name="T906">Regeln</text:span><text:span text:style-name="T907"> </text:span><text:span text:style-name="T908">26</text:span><text:span text:style-name="T909">1</text:span><text:span text:style-name="T908">,</text:span><text:span text:style-name="T907"> </text:span><text:span text:style-name="T906">Rules</text:span><text:span text:style-name="T907"> </text:span><text:span text:style-name="T908">25</text:span><text:span text:style-name="T909">8</text:span></text:p>
      <text:p text:style-name="P234"><text:span text:style-name="T909">Grad</text:span> 1, <text:span text:style-name="T910">1 Aktion, </text:span><text:span text:style-name="T911">6</text:span><text:span text:style-name="T906">m</text:span>, &gt;<text:span text:style-name="T911">= 1</text:span><text:span text:style-name="T906"> Phase</text:span> <text:span text:style-name="T910">Dauer, </text:span><text:span text:style-name="T912">kein </text:span>Rettung<text:span text:style-name="T910">sw</text:span><text:span text:style-name="T912">urf</text:span></text:p>
      <text:p text:style-name="P235"><text:s/></text:p>
      <text:p text:style-name="P236"><text:span text:style-name="T913">Du erzeugst v</text:span>ollständige Dunkelheit oder helles Licht.</text:p>
      <text:p text:style-name="P237"><text:s/></text:p>
      <text:p text:style-name="P238"><text:span text:style-name="T914">Manifestation</text:span> w<text:span text:style-name="T914">3</text:span>:</text:p>
      <text:p text:style-name="P239"><text:span text:style-name="T40">1<text:tab/></text:span><text:tab/><text:span text:style-name="T915">Schattenhafte Wolke aus Dunkelheit.</text:span></text:p>
      <text:p text:style-name="P239"><text:span text:style-name="T916">2</text:span><text:span text:style-name="T40"><text:tab/></text:span><text:tab/><text:span text:style-name="T915">Absolute Schwärze.</text:span></text:p>
      <text:p text:style-name="P239"><text:span text:style-name="T916">3</text:span><text:span text:style-name="T40"><text:tab/></text:span><text:tab/><text:span text:style-name="T915">Dicker öliger schwarzer Nebel</text:span><text:span text:style-name="T914">.</text:span></text:p>
      <text:p text:style-name="P240"><text:s/></text:p>
      <text:p text:style-name="P238">Zauber w20, <text:span text:style-name="T917">Umkehrung</text:span> w<text:span text:style-name="T917">16</text:span>:</text:p>
      <text:p text:style-name="P241"><text:span text:style-name="T40">1-11</text:span><text:tab/><text:tab/>Fehlschlag, <text:span text:style-name="T918">Ungnade +1</text:span></text:p>
      <text:p text:style-name="P239"><text:span text:style-name="T40">12-13</text:span><text:tab/><text:span text:style-name="T919">Dunkelheit in 6m Radius um den </text:span><text:span text:style-name="T920">Standpunkt des </text:span><text:span text:style-name="T919">Kleriker</text:span><text:span text:style-name="T920">s</text:span><text:span text:style-name="T919"> für 1 Phase</text:span></text:p>
      <text:p text:style-name="P239"><text:span text:style-name="T40">14-17</text:span><text:tab/><text:span text:style-name="T919">Dunkelheit in 6m Radius </text:span><text:span text:style-name="T920">um einen beliebigen Punkt </text:span><text:span text:style-name="T921">in 6m </text:span><text:span text:style-name="T919">für 1 Phase</text:span></text:p>
      <text:p text:style-name="P239"><text:span text:style-name="T40">18-19</text:span><text:tab/><text:span text:style-name="T919">Dunkelheit in 6m Radius </text:span><text:span text:style-name="T920">um einen Punkt </text:span><text:span text:style-name="T922">innerhalb 30 m </text:span><text:span text:style-name="T919">für 1 Phase</text:span></text:p>
      <text:p text:style-name="P239"><text:span text:style-name="T40">20-23</text:span><text:tab/><text:span text:style-name="T919">Dunkelheit in 6m Radius </text:span><text:span text:style-name="T920">um einen Punkt </text:span><text:span text:style-name="T922">innerhalb 30 m </text:span><text:span text:style-name="T919">für 1 Phase,</text:span></text:p>
      <text:p text:style-name="P239"><text:tab/><text:tab/><text:span text:style-name="T923">Bewegung um 12m/Runde möglich, auch über 30 m hinaus</text:span></text:p>
      <text:p text:style-name="P239"><text:span text:style-name="T40">2</text:span><text:span text:style-name="T924">4</text:span><text:span text:style-name="T40">-2</text:span><text:span text:style-name="T924">7</text:span><text:tab/><text:span text:style-name="T919">Dunkelheit in </text:span><text:span text:style-name="T923">12</text:span><text:span text:style-name="T919"> m Radius </text:span><text:span text:style-name="T920">um einen Punkt </text:span><text:span text:style-name="T922">innerhalb </text:span><text:span text:style-name="T923">6</text:span><text:span text:style-name="T922">0 m </text:span><text:span text:style-name="T919">für </text:span><text:span text:style-name="T925">2</text:span><text:span text:style-name="T923"> </text:span><text:span text:style-name="T925">Phasen</text:span><text:span text:style-name="T919">,</text:span></text:p>
      <text:p text:style-name="P242"><text:tab/><text:tab/>Bewegung um 24m/Runde möglich, auch über 30 m hinaus</text:p>
      <text:p text:style-name="P243"><text:span text:style-name="T40">2</text:span><text:span text:style-name="T926">8</text:span><text:span text:style-name="T40">-2</text:span><text:span text:style-name="T926">9</text:span><text:tab/><text:span text:style-name="T923">Du kannst Lichtquellen erlöschen lassen. </text:span><text:span text:style-name="T919">Dunkelheit in </text:span><text:span text:style-name="T923">12</text:span><text:span text:style-name="T919"> m Radius </text:span><text:span text:style-name="T920">um einen</text:span></text:p>
      <text:p text:style-name="P243"><text:span text:style-name="T920"><text:tab/><text:tab/>Punkt </text:span><text:span text:style-name="T922">innerhalb </text:span><text:span text:style-name="T923">6</text:span><text:span text:style-name="T922">0 m </text:span><text:span text:style-name="T919">für </text:span><text:span text:style-name="T925">1 Stunde</text:span><text:span text:style-name="T919">, </text:span><text:span text:style-name="T923">Bewegung um 24 m </text:span><text:span text:style-name="T925">pro </text:span><text:span text:style-name="T923">Runde möglich,</text:span></text:p>
      <text:p text:style-name="P243"><text:span text:style-name="T923"><text:tab/><text:tab/>auch über </text:span><text:span text:style-name="T925">6</text:span><text:span text:style-name="T923">0 m hinaus. </text:span><text:span text:style-name="T927">Keine Konzentration nötig.</text:span></text:p>
      <text:p text:style-name="P243"><text:span text:style-name="T928">30</text:span><text:span text:style-name="T40">-</text:span><text:span text:style-name="T928">31</text:span><text:tab/><text:span text:style-name="T929">Du kannst wählen: ein 120 m langer und bis 30 m breiter Kegel, eine Kugel mit</text:span></text:p>
      <text:p text:style-name="P244"><text:tab/><text:tab/>18 m Radius in max. 90 m Entfernung, oder eine 3 m breite 300 m lange Linie</text:p>
      <text:p text:style-name="P243"><text:span text:style-name="T929"><text:tab/><text:tab/>von absoluter Dunkelheit für 1 Tag. Eine </text:span><text:span text:style-name="T923">Bewegung um </text:span><text:span text:style-name="T929">30</text:span><text:span text:style-name="T923"> m </text:span><text:span text:style-name="T925">pro </text:span><text:span text:style-name="T923">Runde </text:span><text:span text:style-name="T929">ist dir</text:span></text:p>
      <text:p text:style-name="P243"><text:span text:style-name="T929"><text:tab/><text:tab/></text:span><text:span text:style-name="T923">möglich. </text:span><text:span text:style-name="T929">Außerdem werden alle irdischen Lichtquellen gelöscht. Du kannst</text:span></text:p>
      <text:p text:style-name="P243"><text:span text:style-name="T929"><text:tab/><text:tab/>aber trotzdem sehen. </text:span><text:span text:style-name="T927">Keine Konzentration nötig.</text:span></text:p>
      <text:p text:style-name="P243"><text:span text:style-name="T928">32+</text:span><text:tab/><text:tab/><text:span text:style-name="T929">Du kannst </text:span><text:span text:style-name="T930">Sonne, Mond und Sterne verdunkeln</text:span><text:span text:style-name="T929">. </text:span><text:span text:style-name="T930">Pro Runde werden alle</text:span></text:p>
      <text:p text:style-name="P245"><text:tab/><text:tab/>Lichtquellen in 150 m Umkreis w20% dunkler solange deine Konzentration</text:p>
      <text:p text:style-name="P243"><text:span text:style-name="T930"><text:tab/><text:tab/>anhält. Danach dehnt sich der Bereich um w6 m pro Runde bis max. 300 m </text:span><text:span text:style-name="T931">pro</text:span></text:p>
      <text:p text:style-name="P243"><text:span text:style-name="T931"><text:tab/><text:tab/>ZS </text:span><text:span text:style-name="T930">aus. </text:span><text:span text:style-name="T932">Endet die Konzentration kommt das Licht ebenso langsam wieder.</text:span></text:p>
      <text:p text:style-name="P246"><text:span text:style-name="T933"/></text:p>
      <text:p text:style-name="P233"><text:span text:style-name="T934">1-</text:span><text:span text:style-name="T935">3</text:span><text:span text:style-name="T904"> </text:span><text:span text:style-name="T935">Göttermahl</text:span><text:span text:style-name="T905"><text:tab/><text:tab/><text:tab/><text:tab/><text:tab/><text:tab/><text:tab/><text:tab/><text:tab/><text:tab/><text:tab/></text:span><text:span text:style-name="T906">Regeln</text:span><text:span text:style-name="T907"> </text:span><text:span text:style-name="T908">26</text:span><text:span text:style-name="T935">2</text:span><text:span text:style-name="T908">,</text:span><text:span text:style-name="T907"> </text:span><text:span text:style-name="T906">Rules</text:span><text:span text:style-name="T907"> </text:span><text:span text:style-name="T908">2</text:span><text:span text:style-name="T935">62</text:span></text:p>
      <text:p text:style-name="P247"><text:span text:style-name="T909">Grad</text:span> 1, <text:span text:style-name="T910">1 Aktion, </text:span><text:span text:style-name="T936">9 </text:span><text:span text:style-name="T906">m</text:span>, &gt;<text:span text:style-name="T911">= 1</text:span><text:span text:style-name="T906"> Phase</text:span> <text:span text:style-name="T910">Dauer, </text:span><text:span text:style-name="T912">kein </text:span>Rettung<text:span text:style-name="T910">sw</text:span><text:span text:style-name="T912">urf</text:span></text:p>
      <text:p text:style-name="P248"><text:s/></text:p>
      <text:p text:style-name="P249"><text:span text:style-name="T913">Du </text:span><text:span text:style-name="T936">rufst deinen Gott an Speis und Trank zu schaffen. Nahrung ist eine fade graue Masse, Getränk ist frisches Regenwasser.</text:span></text:p>
      <text:p text:style-name="P250"><text:s/></text:p>
      <text:p text:style-name="P251"><text:span text:style-name="T936">Manifestation </text:span>w<text:span text:style-name="T936">4</text:span>:</text:p>
      <text:p text:style-name="P252"><text:span text:style-name="T40">1</text:span><text:tab/><text:tab/><text:span text:style-name="T936">Eine leuchtende reich gedeckte Tafel erscheint</text:span>. </text:p>
      <text:p text:style-name="P252"><text:span text:style-name="T937">2</text:span><text:tab/><text:tab/><text:span text:style-name="T936">Speis und Trank regnet vom Himmel</text:span>. </text:p>
      <text:p text:style-name="P252"><text:span text:style-name="T937">3</text:span><text:tab/><text:tab/><text:span text:style-name="T936">Du würgst das Essen und das Wasser hervor.</text:span> </text:p>
      <text:p text:style-name="P252"><text:span text:style-name="T937">4</text:span><text:tab/><text:tab/><text:span text:style-name="T936">Nicht essbares Material wie Holz, Stein oder Erde wird verwandelt.</text:span> </text:p>
      <text:p text:style-name="P253"><text:s/></text:p>
      <text:p text:style-name="P251">Zauber w20:</text:p>
      <text:p text:style-name="P241"><text:span text:style-name="T40">1-11</text:span><text:tab/><text:tab/>Fehlschlag, <text:span text:style-name="T918">Ungnade +1</text:span></text:p>
      <text:p text:style-name="P254"><text:span text:style-name="T40">12-13</text:span><text:span text:style-name="T17"><text:tab/></text:span><text:span text:style-name="T938">Du </text:span><text:span text:style-name="T939">reinigst bereits vorhandenes Essen und Trinken für w6+ZS Personen.<text:line-break/><text:tab/><text:tab/>Gift ist nicht betroffen.</text:span></text:p>
      <text:p text:style-name="P252"><text:span text:style-name="T40">14-17</text:span><text:tab/><text:span text:style-name="T919">D</text:span><text:span text:style-name="T936">u erschaffst</text:span><text:span text:style-name="T919"> </text:span><text:span text:style-name="T936">Nahrung und Wasser für 5+ZS Personen.</text:span></text:p>
      <text:p text:style-name="P252"><text:span text:style-name="T40">18-19</text:span><text:tab/><text:span text:style-name="T919">D</text:span><text:span text:style-name="T936">u erschaffst</text:span><text:span text:style-name="T919"> </text:span><text:span text:style-name="T936">Nahrung und Wasser für 10+ZS Personen.</text:span></text:p>
      <text:p text:style-name="P252"><text:span text:style-name="T40">20-23</text:span><text:tab/><text:span text:style-name="T919">D</text:span><text:span text:style-name="T936">u erschaffst</text:span><text:span text:style-name="T919"> </text:span><text:span text:style-name="T936">Nahrung und Wasser für 15+ZS Personen.</text:span></text:p>
      <text:p text:style-name="P252"><text:span text:style-name="T40">2</text:span><text:span text:style-name="T924">4</text:span><text:span text:style-name="T40">-2</text:span><text:span text:style-name="T924">7</text:span><text:tab/><text:span text:style-name="T919">D</text:span><text:span text:style-name="T936">u erschaffst</text:span><text:span text:style-name="T919"> </text:span><text:span text:style-name="T936">Nahrung und Wasser für 20+ZS Personen.</text:span></text:p>
      <text:p text:style-name="P252"><text:span text:style-name="T40">2</text:span><text:span text:style-name="T926">8</text:span><text:span text:style-name="T40">-2</text:span><text:span text:style-name="T926">9</text:span><text:tab/><text:span text:style-name="T919">D</text:span><text:span text:style-name="T936">u erschaffst</text:span><text:span text:style-name="T919"> </text:span><text:span text:style-name="T936">Nahrung und Wasser für 30+ZS Personen oder ein Heldenmahl</text:span></text:p>
      <text:p text:style-name="P252"><text:span text:style-name="T936"><text:tab/><text:tab/>für 5 Personen. </text:span><text:span text:style-name="T940">Das</text:span><text:span text:style-name="T936"> Heldenmahl wirkt wie eine volle Nacht Schlaf, stellt</text:span></text:p>
      <text:p text:style-name="P255"><text:tab/><text:tab/>1 Punkt Attributschaden und w4+ZS Lebenspunkte wieder her.</text:p>
      <text:p text:style-name="P252"><text:span text:style-name="T928">30</text:span><text:span text:style-name="T40">-</text:span><text:span text:style-name="T928">31</text:span><text:tab/><text:span text:style-name="T919">D</text:span><text:span text:style-name="T936">u erschaffst</text:span><text:span text:style-name="T919"> </text:span><text:span text:style-name="T936">Nahrung und Wasser für 30+ZS Personen oder ein Heldenmahl</text:span></text:p>
      <text:p text:style-name="P252"><text:span text:style-name="T936"><text:tab/><text:tab/>für 10 Personen. </text:span><text:span text:style-name="T940">Das</text:span><text:span text:style-name="T936"> Heldenmahl wirkt wie eine volle Nacht Schlaf, stellt</text:span></text:p>
      <text:p text:style-name="P255"><text:tab/><text:tab/>2 Punkte Attributschaden und w6+ZS Lebenspunkte wieder her.</text:p>
      <text:p text:style-name="P252"><text:span text:style-name="T928">32+</text:span><text:tab/><text:tab/><text:span text:style-name="T929">D</text:span><text:span text:style-name="T940">ie Erde tut sich auf und ein Füllhorn</text:span><text:span text:style-name="T929"> </text:span><text:span text:style-name="T940">voll Speis und Trank erscheint. Es sättigt<text:line-break/><text:tab/><text:tab/>100 Personen und ein Heldenmahl für 15 Personen. Das</text:span><text:span text:style-name="T936"> Heldenmahl wirkt wie</text:span></text:p>
      <text:p text:style-name="P252"><text:span text:style-name="T936"><text:tab/><text:tab/>eine volle Nacht Schlaf, stellt </text:span><text:span text:style-name="T940">3</text:span><text:span text:style-name="T936"> Punkte Attributschaden und</text:span></text:p>
      <text:p text:style-name="P252"><text:span text:style-name="T936"><text:tab/><text:tab/>w</text:span><text:span text:style-name="T940">10</text:span><text:span text:style-name="T936">+ZS Lebenspunkte wieder her.</text:span></text:p>
      <text:p text:style-name="P247"/>
      <text:p text:style-name="P256"><text:span text:style-name="T941">1-</text:span><text:span text:style-name="T942">12</text:span><text:span text:style-name="T904"> </text:span>Tiere beschwören <text:span text:style-name="T943">(Kleriker/Druide)</text:span><text:span text:style-name="T944"><text:tab/><text:tab/><text:tab/><text:tab/><text:tab/><text:tab/></text:span><text:span text:style-name="T945">Regeln 1</text:span><text:span text:style-name="T946">58</text:span><text:span text:style-name="T945">, Rules </text:span><text:span text:style-name="T947">1</text:span><text:span text:style-name="T946">29</text:span></text:p>
      <text:p text:style-name="P257"><text:span text:style-name="T946">Grad</text:span><text:span text:style-name="T948"> </text:span>1, <text:span text:style-name="T949">1 Runde, 6 m Reichweite, </text:span><text:span text:style-name="T950">variable <text:s/></text:span>Dauer<text:span text:style-name="T948">, kein </text:span>Rettungswurf<text:tab/><text:span text:style-name="T81">-</text:span><text:span text:style-name="T951">2 </text:span><text:span text:style-name="T952">weil</text:span><text:span text:style-name="T951"> Magierzauber</text:span></text:p>
      <text:p text:style-name="P258"><text:s/></text:p>
      <text:p text:style-name="P259"><text:span text:style-name="T953">D</text:span><text:span text:style-name="T182">u </text:span><text:span text:style-name="T954">kannst </text:span><text:span text:style-name="T955">gewöhnliche Tiere </text:span><text:span text:style-name="T956">mit einer </text:span><text:span text:style-name="T957">materiellen </text:span><text:span text:style-name="T956">Probe de</text:span><text:span text:style-name="T958">s</text:span><text:span text:style-name="T956"> Tier</text:span><text:span text:style-name="T958">s</text:span><text:span text:style-name="T956"> </text:span><text:span text:style-name="T955">beschwören </text:span><text:span text:style-name="T959">und befehligen</text:span><text:span text:style-name="T955">. </text:span><text:span text:style-name="T959">Du kannst ihnen nicht schaden.</text:span></text:p>
      <text:p text:style-name="P258"><text:s/></text:p>
      <text:p text:style-name="P260">Zauber w20:</text:p>
      <text:p text:style-name="P261"><text:span text:style-name="T40">1<text:tab/></text:span><text:tab/><text:span text:style-name="T960">Kritischer </text:span>Fehlschlag! <text:span text:style-name="T961">w</text:span><text:span text:style-name="T962">3</text:span><text:span text:style-name="T960">+</text:span>Glück<text:span text:style-name="T960">smod</text:span>:</text:p>
      <text:p text:style-name="P261"><text:tab/><text:tab/><text:span text:style-name="T40">0-</text:span> <text:span text:style-name="T943">Ungnade+1</text:span> <text:span text:style-name="T960">&amp; Patzer<text:tab/><text:tab/></text:span><text:span text:style-name="T963">1</text:span><text:span text:style-name="T964">+</text:span><text:span text:style-name="T960"> </text:span><text:span text:style-name="T943">Ungnade+2</text:span></text:p>
      <text:p text:style-name="P261"><text:span text:style-name="T40">2-1</text:span><text:span text:style-name="T965">3</text:span><text:span text:style-name="T40"><text:tab/></text:span><text:tab/>Fehlschlag, <text:span text:style-name="T966">Ungnade+1</text:span></text:p>
      <text:p text:style-name="P261"><text:span text:style-name="T40">1</text:span><text:span text:style-name="T965">4</text:span><text:span text:style-name="T40">-1</text:span><text:span text:style-name="T967">5</text:span><text:tab/>D<text:span text:style-name="T968">u rufst ein Tier mit 1 TW für 1 Stunde herbei. </text:span><text:span text:style-name="T969">W</text:span><text:span text:style-name="T970">enn Du etwas U</text:span><text:span text:style-name="T968">nnatürliches<text:line-break/><text:tab/><text:tab/></text:span><text:span text:style-name="T970">befiehlst</text:span><text:span text:style-name="T968"> wird </text:span><text:span text:style-name="T969">es </text:span><text:span text:style-name="T970">zu 50% verschwinden.</text:span></text:p>
      <text:p text:style-name="P261"><text:span text:style-name="T40">1</text:span><text:span text:style-name="T967">6</text:span><text:span text:style-name="T40">-1</text:span><text:span text:style-name="T967">9</text:span><text:tab/>D<text:span text:style-name="T968">u rufst ein Tier mit </text:span><text:span text:style-name="T971">2</text:span><text:span text:style-name="T968"> TW </text:span><text:span text:style-name="T971">oder 2 Tiere mit 1 TW </text:span><text:span text:style-name="T968">für 1 Stunde herbei. </text:span><text:span text:style-name="T969">W</text:span><text:span text:style-name="T970">enn Du<text:line-break/><text:tab/><text:tab/>etwas U</text:span><text:span text:style-name="T968">nnatürliches </text:span><text:span text:style-name="T970">befiehlst</text:span><text:span text:style-name="T968"> wird </text:span><text:span text:style-name="T969">es </text:span><text:span text:style-name="T970">zu 50% verschwinden.</text:span></text:p>
      <text:p text:style-name="P261"><text:span text:style-name="T967">20</text:span><text:span text:style-name="T40">-</text:span><text:span text:style-name="T967">2</text:span><text:span text:style-name="T40">1</text:span><text:tab/>D<text:span text:style-name="T968">u rufst ein Tier mit </text:span><text:span text:style-name="T971">2</text:span><text:span text:style-name="T968"> TW </text:span><text:span text:style-name="T971">oder 2 Tiere mit 1 TW </text:span><text:span text:style-name="T968">für </text:span><text:span text:style-name="T972">2</text:span><text:span text:style-name="T968"> Stunde</text:span><text:span text:style-name="T972">n</text:span><text:span text:style-name="T968"> herbei. </text:span><text:span text:style-name="T969">W</text:span><text:span text:style-name="T970">enn</text:span></text:p>
      <text:p text:style-name="P261"><text:span text:style-name="T970"><text:tab/><text:tab/>Du etwas U</text:span><text:span text:style-name="T968">nnatürliches </text:span><text:span text:style-name="T970">befiehlst</text:span><text:span text:style-name="T968"> wird </text:span><text:span text:style-name="T969">es </text:span><text:span text:style-name="T970">zu 50% verschwinden.</text:span></text:p>
      <text:p text:style-name="P261"><text:span text:style-name="T973">2</text:span><text:span text:style-name="T967">2</text:span><text:span text:style-name="T40">-</text:span><text:span text:style-name="T973">2</text:span><text:span text:style-name="T967">5</text:span><text:tab/>D<text:span text:style-name="T968">u rufst ein Tier mit </text:span><text:span text:style-name="T972">4</text:span><text:span text:style-name="T968"> TW </text:span><text:span text:style-name="T971">oder 2 Tiere mit </text:span><text:span text:style-name="T972">2</text:span><text:span text:style-name="T971"> TW </text:span><text:span text:style-name="T972">oder 4 Tiere mit 1 TW </text:span><text:span text:style-name="T968">für<text:line-break/><text:tab/><text:tab/></text:span><text:span text:style-name="T972">2 </text:span><text:span text:style-name="T968">Stunde</text:span><text:span text:style-name="T972">n</text:span><text:span text:style-name="T968"> herbei. </text:span><text:span text:style-name="T969">W</text:span><text:span text:style-name="T970">enn Du etwas U</text:span><text:span text:style-name="T968">nnatürliches </text:span><text:span text:style-name="T970">befiehlst</text:span><text:span text:style-name="T968"> wird </text:span><text:span text:style-name="T969">es </text:span><text:span text:style-name="T970">zu </text:span><text:span text:style-name="T969">2</text:span><text:span text:style-name="T970">5%<text:line-break/><text:tab/><text:tab/>verschwinden.</text:span></text:p>
      <text:p text:style-name="P261"><text:span text:style-name="T973">2</text:span><text:span text:style-name="T967">6</text:span><text:span text:style-name="T40">-</text:span><text:span text:style-name="T973">2</text:span><text:span text:style-name="T967">9</text:span><text:tab/>D<text:span text:style-name="T968">u rufst ein Tier mit </text:span><text:span text:style-name="T974">8</text:span><text:span text:style-name="T968"> TW </text:span><text:span text:style-name="T971">oder 2 Tiere mit </text:span><text:span text:style-name="T974">4</text:span><text:span text:style-name="T971"> TW </text:span><text:span text:style-name="T972">oder 4 Tiere mit </text:span><text:span text:style-name="T974">2</text:span><text:span text:style-name="T972"> TW </text:span><text:span text:style-name="T974">oder</text:span></text:p>
      <text:p text:style-name="P261"><text:span text:style-name="T974"><text:tab/><text:tab/></text:span><text:span text:style-name="T942">8</text:span><text:span text:style-name="T974"> Tiere mit 1 TW </text:span><text:span text:style-name="T968">für </text:span><text:span text:style-name="T972">2</text:span><text:span text:style-name="T968"> Stunde</text:span><text:span text:style-name="T972">n</text:span><text:span text:style-name="T968"> herbei. </text:span><text:span text:style-name="T969">W</text:span><text:span text:style-name="T970">enn Du etwas U</text:span><text:span text:style-name="T968">nnatürliches </text:span><text:span text:style-name="T970">befiehlst</text:span></text:p>
      <text:p text:style-name="P261"><text:span text:style-name="T968"><text:tab/><text:tab/>wird </text:span><text:span text:style-name="T969">es </text:span><text:span text:style-name="T970">zu </text:span><text:span text:style-name="T969">2</text:span><text:span text:style-name="T970">5% verschwinden.</text:span></text:p>
      <text:p text:style-name="P261"><text:span text:style-name="T967">30</text:span><text:span text:style-name="T40">-</text:span><text:span text:style-name="T967">31</text:span><text:tab/>D<text:span text:style-name="T968">u rufst ein Tier mit </text:span><text:span text:style-name="T974">8</text:span><text:span text:style-name="T968"> TW </text:span><text:span text:style-name="T971">oder 2 Tiere mit </text:span><text:span text:style-name="T974">4</text:span><text:span text:style-name="T971"> TW </text:span><text:span text:style-name="T972">oder 4 Tiere mit </text:span><text:span text:style-name="T974">2</text:span><text:span text:style-name="T972"> TW </text:span><text:span text:style-name="T974">oder</text:span></text:p>
      <text:p text:style-name="P261"><text:span text:style-name="T974"><text:tab/><text:tab/>8 Tiere mit 1 TW </text:span><text:span text:style-name="T968">für </text:span><text:span text:style-name="T972">2</text:span><text:span text:style-name="T968"> Stunde</text:span><text:span text:style-name="T972">n</text:span><text:span text:style-name="T968"> herbei. </text:span><text:span text:style-name="T969">W</text:span><text:span text:style-name="T970">enn Du etwas U</text:span><text:span text:style-name="T968">nnatürliches </text:span><text:span text:style-name="T970">befiehlst</text:span></text:p>
      <text:p text:style-name="P261"><text:span text:style-name="T968"><text:tab/><text:tab/>wird </text:span><text:span text:style-name="T969">es </text:span><text:span text:style-name="T970">zu </text:span><text:span text:style-name="T975">10</text:span><text:span text:style-name="T970">% verschwinden.</text:span></text:p>
      <text:p text:style-name="P261"><text:span text:style-name="T976">3</text:span><text:span text:style-name="T967">2</text:span><text:span text:style-name="T40">-</text:span><text:span text:style-name="T976">3</text:span><text:span text:style-name="T967">3</text:span><text:tab/>D<text:span text:style-name="T968">u rufst ein Tier mit </text:span><text:span text:style-name="T977">16</text:span><text:span text:style-name="T968"> TW </text:span><text:span text:style-name="T971">oder 2 Tiere mit </text:span><text:span text:style-name="T977">8</text:span><text:span text:style-name="T971"> TW </text:span><text:span text:style-name="T972">oder 4 Tiere mit </text:span><text:span text:style-name="T977">4</text:span><text:span text:style-name="T972"> TW </text:span><text:span text:style-name="T974">oder<text:line-break/><text:tab/><text:tab/>8 Tiere mit </text:span><text:span text:style-name="T977">2</text:span><text:span text:style-name="T974"> TW</text:span><text:span text:style-name="T977"> </text:span><text:span text:style-name="T968">für </text:span><text:span text:style-name="T977">1 Tag </text:span><text:span text:style-name="T968">herbei. </text:span><text:span text:style-name="T969">W</text:span><text:span text:style-name="T970">enn Du etwas U</text:span><text:span text:style-name="T968">nnatürliches </text:span><text:span text:style-name="T970">befiehlst</text:span><text:span text:style-name="T968"> wird</text:span></text:p>
      <text:p text:style-name="P261"><text:span text:style-name="T968"><text:tab/><text:tab/></text:span><text:span text:style-name="T969">es </text:span><text:span text:style-name="T970">zu </text:span><text:span text:style-name="T975">10</text:span><text:span text:style-name="T970">% verschwinden.</text:span></text:p>
      <text:p text:style-name="P261"><text:span text:style-name="T976">3</text:span><text:span text:style-name="T967">4</text:span><text:span text:style-name="T978">+</text:span><text:span text:style-name="T976"><text:tab/></text:span><text:tab/>D<text:span text:style-name="T968">u rufst ein</text:span><text:span text:style-name="T979">e große</text:span><text:span text:style-name="T968"> </text:span><text:span text:style-name="T979">Gruppe von </text:span><text:span text:style-name="T968">Tier</text:span><text:span text:style-name="T979">en gleicher Art (z.B. Löwenrudel) mit</text:span></text:p>
      <text:p text:style-name="P261"><text:span text:style-name="T979"><text:tab/><text:tab/>insgesamt 100 TW für 1 Woche herbei</text:span><text:span text:style-name="T968">. </text:span><text:span text:style-name="T975">S</text:span><text:span text:style-name="T979">ie</text:span><text:span text:style-name="T968"> </text:span><text:span text:style-name="T979">tun alles und gehen auch in den Tod</text:span></text:p>
      <text:p text:style-name="P261"><text:span text:style-name="T980"><text:tab/><text:tab/>für dich</text:span><text:span text:style-name="T979">.</text:span></text:p>
      <text:p text:style-name="P262"><text:s/></text:p>
      <text:p text:style-name="P260"><text:span text:style-name="T981">P</text:span>atzer <text:span text:style-name="T982">w</text:span><text:span text:style-name="T983">4</text:span>:</text:p>
      <text:p text:style-name="P261"><text:span text:style-name="T40">1</text:span><text:tab/>D<text:span text:style-name="T984">u </text:span><text:span text:style-name="T983">rufst einen Schwarm aggressiver Insekten herbei</text:span></text:p>
      <text:p text:style-name="P261"><text:span text:style-name="T40">2</text:span><text:tab/><text:span text:style-name="T983">Du lässt das nächststehende Tier für w4 Runden verschwinden, </text:span><text:span text:style-name="T985">es</text:span><text:span text:style-name="T983"> kommt<text:line-break/><text:tab/>schmutzig, nass und wütend zurück</text:span></text:p>
      <text:p text:style-name="P261"><text:span text:style-name="T40">3</text:span><text:tab/><text:span text:style-name="T986">D</text:span><text:span text:style-name="T984">u </text:span><text:span text:style-name="T986">rufst nur einen Haufen Tierteile herbei</text:span></text:p>
      <text:p text:style-name="P261"><text:span text:style-name="T40">4</text:span><text:tab/><text:span text:style-name="T986">Du rufst das Tier herbei, doch es </text:span><text:span text:style-name="T985">erscheint</text:span><text:span text:style-name="T986"> </text:span><text:span text:style-name="T985">in</text:span><text:span text:style-name="T986"> einem Objekt in der </text:span>Umgebung und<text:line-break/><text:tab/>stirbt.</text:p>
      <text:p text:style-name="P262"><text:s/></text:p>
      <text:p text:style-name="P263"><text:span text:style-name="T987"/></text:p>
      <text:p text:style-name="P264"/>
      <text:p text:style-name="P265"><text:span text:style-name="T941">1</text:span><text:span text:style-name="T904"> </text:span>Tiere beschwören <text:span text:style-name="T988">(Fortsetzung)</text:span></text:p>
      <text:p text:style-name="P266"><text:s/></text:p>
      <text:p text:style-name="P267"><text:span text:style-name="T989">Echsenmensch</text:span><text:span text:style-name="T990"> </text:span><text:span text:style-name="T991">(</text:span><text:span text:style-name="T992">1</text:span><text:span text:style-name="T991"> TW):<text:line-break/></text:span><text:span text:style-name="T993">INI -</text:span><text:span text:style-name="T994">2</text:span><text:span text:style-name="T993">; A </text:span><text:span text:style-name="T994">Biss</text:span><text:span text:style-name="T993">+</text:span><text:span text:style-name="T994">3</text:span><text:span text:style-name="T993">(</text:span><text:span text:style-name="T961">w</text:span><text:span text:style-name="T994">4</text:span><text:span text:style-name="T993">) </text:span><text:span text:style-name="T994">oder Keule+2(w4)</text:span><text:span text:style-name="T993">; RK 1</text:span><text:span text:style-name="T994">4</text:span><text:span text:style-name="T993">; TW </text:span><text:span text:style-name="T961">w</text:span><text:span text:style-name="T993">8</text:span><text:span text:style-name="T994">(5)</text:span><text:span text:style-name="T993">; BW </text:span><text:span text:style-name="T994">9</text:span><text:span text:style-name="T993"> m/</text:span><text:span text:style-name="T994">schwimmen</text:span><text:span text:style-name="T993">; AW </text:span><text:span text:style-name="T961">w</text:span><text:span text:style-name="T993">20;<text:line-break/>RW ZÄH +</text:span><text:span text:style-name="T995">2</text:span><text:span text:style-name="T993">, REF -</text:span><text:span text:style-name="T995">1</text:span><text:span text:style-name="T993">, WIL -</text:span><text:span text:style-name="T995">1</text:span><text:span text:style-name="T993">; </text:span><text:span text:style-name="T995">Neutral</text:span></text:p>
      <text:p text:style-name="P267"><text:span text:style-name="T989">Riesenameise-Arbeiter</text:span><text:span text:style-name="T990"> </text:span><text:span text:style-name="T991">(</text:span><text:span text:style-name="T992">1</text:span><text:span text:style-name="T991"> TW):<text:line-break/></text:span><text:span text:style-name="T993">INI +</text:span><text:span text:style-name="T996">0</text:span><text:span text:style-name="T993">; A </text:span><text:span text:style-name="T997">Biss</text:span><text:span text:style-name="T993"> +</text:span><text:span text:style-name="T996">2</text:span><text:span text:style-name="T993"> (</text:span><text:span text:style-name="T961">w</text:span><text:span text:style-name="T993">4+</text:span><text:span text:style-name="T996">1</text:span><text:span text:style-name="T993">); RK 1</text:span><text:span text:style-name="T996">6</text:span><text:span text:style-name="T993">; TW </text:span><text:span text:style-name="T961">w</text:span><text:span text:style-name="T993">8</text:span><text:span text:style-name="T996">+2 (7)</text:span><text:span text:style-name="T993">; BW 1</text:span><text:span text:style-name="T996">5</text:span><text:span text:style-name="T993"> m/</text:span><text:span text:style-name="T996">klettern</text:span><text:span text:style-name="T993">; AW </text:span><text:span text:style-name="T961">w</text:span><text:span text:style-name="T993">20;<text:line-break/>RW ZÄH +</text:span><text:span text:style-name="T996">5</text:span><text:span text:style-name="T993">, REF +</text:span><text:span text:style-name="T996">1</text:span><text:span text:style-name="T993">, WIL -</text:span><text:span text:style-name="T996">3</text:span><text:span text:style-name="T993">; </text:span><text:span text:style-name="T996">Ordnung</text:span></text:p>
      <text:p text:style-name="P267"><text:span text:style-name="T990">Pony </text:span><text:span text:style-name="T991">(1 TW)</text:span><text:span text:style-name="T990">:<text:line-break/></text:span><text:span text:style-name="T993">INI +1; A Huf -2 nah (</text:span><text:span text:style-name="T961">w</text:span><text:span text:style-name="T993">2); RK 11; TW </text:span><text:span text:style-name="T961">w</text:span><text:span text:style-name="T993">8 + 2 </text:span><text:span text:style-name="T998">(8)</text:span><text:span text:style-name="T993">; BW 12 m; AW </text:span><text:span text:style-name="T961">w</text:span><text:span text:style-name="T993">20;<text:line-break/>RW ZÄH +2, REF +3, WIL -1; </text:span>N<text:span text:style-name="T998">eutral</text:span></text:p>
      <text:p text:style-name="P267"><text:span text:style-name="T990">G</text:span><text:span text:style-name="T40">ewöhnlicher Wolf </text:span><text:span text:style-name="T999">(1 TW)</text:span><text:span text:style-name="T40">:<text:line-break/></text:span>INI +3; A Biss +2 nah (<text:span text:style-name="T961">w</text:span>4); RK 12; <text:s/>TW <text:span text:style-name="T961">w</text:span>6 <text:span text:style-name="T998">(4)</text:span>; BW 12 m; AW <text:span text:style-name="T961">w</text:span>20;<text:line-break/>RW ZÄH +3, REF +2, WIL +1; N<text:span text:style-name="T998">eutral</text:span></text:p>
      <text:p text:style-name="P267"><text:span text:style-name="T999">Schreckensw</text:span><text:span text:style-name="T40">olf </text:span><text:span text:style-name="T999">(2 TW)</text:span><text:span text:style-name="T40">:<text:line-break/></text:span>INI +5; A Biss +6 nah (<text:span text:style-name="T961">w</text:span>6 + 2); RK 14; TW 2<text:span text:style-name="T961">w</text:span>6 <text:span text:style-name="T998">(7)</text:span>; BW 12 m; AW <text:span text:style-name="T961">w</text:span>20;<text:line-break/>RW ZÄH +4, REF +4, WIL +3; N<text:span text:style-name="T998">eutral</text:span></text:p>
      <text:p text:style-name="P267"><text:span text:style-name="T990">Esel/Maultier </text:span><text:span text:style-name="T991">(2 TW)</text:span><text:span text:style-name="T990">:<text:line-break/></text:span><text:span text:style-name="T993">INI -1; A Biss -1 nah (</text:span><text:span text:style-name="T961">w</text:span><text:span text:style-name="T993">2); RK 11; TW 2</text:span><text:span text:style-name="T961">w</text:span><text:span text:style-name="T993">8 </text:span><text:span text:style-name="T998">(9)</text:span><text:span text:style-name="T993">; BW 9 m; AW </text:span><text:span text:style-name="T961">w</text:span><text:span text:style-name="T993">20;<text:line-break/>RW ZÄH +4, REF +2, WIL +2; </text:span>N<text:span text:style-name="T998">eutral</text:span></text:p>
      <text:p text:style-name="P267"><text:span text:style-name="T990">Killerbiene </text:span><text:span text:style-name="T991">(2 TW)</text:span><text:span text:style-name="T990">:<text:line-break/></text:span><text:span text:style-name="T993">INI +1; A Stachel +3 nah (</text:span><text:span text:style-name="T961">w</text:span><text:span text:style-name="T993">4 + Gift); RK 12; TW 2</text:span><text:span text:style-name="T961">w</text:span><text:span text:style-name="T993">8 </text:span><text:span text:style-name="T1000">(9)</text:span><text:span text:style-name="T993">; BW fliegen 9 m; AW </text:span><text:span text:style-name="T961">w</text:span><text:span text:style-name="T993">20;<text:line-break/>BES Gift (ZÄH-RW mit SG 8 oder Tod); RW ZÄH +2, REF +3, WIL +1; </text:span><text:span text:style-name="T998">Chaos</text:span></text:p>
      <text:p text:style-name="P267"><text:span text:style-name="T1001">Fledermausschwarm</text:span><text:span text:style-name="T990"> </text:span><text:span text:style-name="T991">(</text:span><text:span text:style-name="T1001">2</text:span><text:span text:style-name="T991"> TW):<text:line-break/></text:span><text:span text:style-name="T993">INI </text:span><text:span text:style-name="T1002">+4</text:span><text:span text:style-name="T993">; A </text:span><text:span text:style-name="T994">Biss</text:span><text:span text:style-name="T993">+</text:span><text:span text:style-name="T1002">1</text:span><text:span text:style-name="T993">(</text:span><text:span text:style-name="T961">w</text:span><text:span text:style-name="T1002">3+krank</text:span><text:span text:style-name="T993">); </text:span><text:span text:style-name="T1002">RK</text:span><text:span text:style-name="T993">1</text:span><text:span text:style-name="T1002">0 </text:span><text:span text:style-name="T1003">halber Schaden</text:span><text:span text:style-name="T993">; TW </text:span><text:span text:style-name="T1002">2</text:span><text:span text:style-name="T961">w</text:span><text:span text:style-name="T993">8</text:span><text:span text:style-name="T994">(</text:span><text:span text:style-name="T1002">9</text:span><text:span text:style-name="T994">)</text:span><text:span text:style-name="T993">; BW </text:span><text:span text:style-name="T1002">12</text:span><text:span text:style-name="T993"> m/</text:span><text:span text:style-name="T1002">fliegen</text:span><text:span text:style-name="T993">;<text:line-break/>AW </text:span><text:span text:style-name="T1002">alle in 6x6 m</text:span><text:span text:style-name="T993">; RW ZÄH +</text:span><text:span text:style-name="T1002">0</text:span><text:span text:style-name="T993">, REF </text:span><text:span text:style-name="T1002">+10</text:span><text:span text:style-name="T993">, WIL -</text:span><text:span text:style-name="T1002">2</text:span><text:span text:style-name="T993">; </text:span><text:span text:style-name="T1002">Ordnung</text:span></text:p>
      <text:p text:style-name="P267"><text:span text:style-name="T990">Pferd </text:span><text:span text:style-name="T991">(3 TW):<text:line-break/></text:span><text:span text:style-name="T993">INI +1; A Huf +2 nah (</text:span><text:span text:style-name="T961">w</text:span><text:span text:style-name="T993">4 + 2); RK 14; TW 3</text:span><text:span text:style-name="T961">w</text:span><text:span text:style-name="T993">8 </text:span><text:span text:style-name="T1000">(14)</text:span><text:span text:style-name="T993">; BW 18 m; AW </text:span><text:span text:style-name="T961">w</text:span><text:span text:style-name="T993">20;<text:line-break/>RW ZÄH +4, REF +3, WIL +1; N</text:span><text:span text:style-name="T998">eutral</text:span></text:p>
      <text:p text:style-name="P267"><text:span text:style-name="T40">Höhlengrille </text:span><text:span text:style-name="T991">(3 TW)</text:span><text:span text:style-name="T40">:<text:line-break/></text:span>INI -1; A Biss -2 nah (<text:span text:style-name="T961">w</text:span>3); RK 13; TW 3<text:span text:style-name="T961">w</text:span>8 <text:span text:style-name="T1000">(14)</text:span>; BW Sprung 24 m oder fliegen 9 m; AW <text:span text:style-name="T961">w</text:span>20;<text:line-break/>BES Zirpen <text:span text:style-name="T961">w</text:span>4; RW ZÄH +2, REF +0, WIL -3; N<text:span text:style-name="T998">eutral</text:span></text:p>
      <text:p text:style-name="P267"><text:span text:style-name="T1004">Berglöwe</text:span><text:span text:style-name="T40"> </text:span><text:span text:style-name="T1005">(</text:span><text:span text:style-name="T1004">4</text:span><text:span text:style-name="T1005"> TW)</text:span><text:span text:style-name="T40">:<text:line-break/></text:span>INI +<text:span text:style-name="T998">3</text:span>; A Biss +<text:span text:style-name="T998">2 nah w8,</text:span> <text:span text:style-name="T998">2x </text:span>Klaue +<text:span text:style-name="T998">5</text:span> nah (<text:span text:style-name="T1006">w</text:span><text:span text:style-name="T998">6</text:span>); RK 1<text:span text:style-name="T998">4</text:span>; TW <text:span text:style-name="T998">4</text:span><text:span text:style-name="T961">w</text:span><text:span text:style-name="T998">8 (14)</text:span>; BW <text:span text:style-name="T998">12</text:span> m, AW 2<text:span text:style-name="T961">w</text:span>20;<text:line-break/>RW ZÄH +<text:span text:style-name="T998">6</text:span>, REF +<text:span text:style-name="T998">7</text:span>, WIL +<text:span text:style-name="T998">2</text:span>; N<text:span text:style-name="T998">eutral</text:span></text:p>
      <text:p text:style-name="P267"><text:span text:style-name="T990">Schlachtross </text:span><text:span text:style-name="T991">(4 TW)</text:span><text:span text:style-name="T990">:<text:line-break/></text:span><text:span text:style-name="T993">INI <text:s/>+1; <text:s/>A <text:s/>Huf <text:s/>+5 <text:s/>nah <text:s/>(</text:span><text:span text:style-name="T1006">w</text:span><text:span text:style-name="T993">6 + 3); <text:s/>RK <text:s/>14; <text:s/>TW 4</text:span><text:span text:style-name="T961">w</text:span><text:span text:style-name="T993">8 </text:span><text:span text:style-name="T1000">(18)</text:span><text:span text:style-name="T993">; BW 18 m; AW </text:span><text:span text:style-name="T961">w</text:span><text:span text:style-name="T993">20;<text:line-break/>RW ZÄH +6, REF +4, WIL +2; N</text:span><text:span text:style-name="T998">eutral</text:span></text:p>
      <text:p text:style-name="P267"><text:span text:style-name="T1004">Löwe</text:span><text:span text:style-name="T40"> </text:span><text:span text:style-name="T1005">(</text:span><text:span text:style-name="T1004">5</text:span><text:span text:style-name="T1005"> TW)</text:span><text:span text:style-name="T40">:<text:line-break/></text:span>INI +<text:span text:style-name="T998">3</text:span>; A Biss +<text:span text:style-name="T998">2 nah w8+2,</text:span> <text:span text:style-name="T998">2x </text:span>Klaue +<text:span text:style-name="T998">7</text:span> nah (<text:span text:style-name="T1006">w</text:span><text:span text:style-name="T998">4+5</text:span>); RK 1<text:span text:style-name="T998">5</text:span>; TW <text:span text:style-name="T998">5</text:span><text:span text:style-name="T961">w</text:span><text:span text:style-name="T998">8 </text:span><text:span text:style-name="T1000">(23)</text:span>; BW <text:span text:style-name="T998">12</text:span> m,<text:line-break/>AW 2<text:span text:style-name="T961">w</text:span>20; RW ZÄH +<text:span text:style-name="T998">6</text:span>, REF +<text:span text:style-name="T998">7</text:span>, WIL +<text:span text:style-name="T998">2</text:span>; N<text:span text:style-name="T998">eutral</text:span></text:p>
      <text:p text:style-name="P267"><text:span text:style-name="T40">Greif </text:span><text:span text:style-name="T1005">(7 TW)</text:span><text:span text:style-name="T40">:<text:line-break/></text:span>INI +2; A Biss +9 nah (2<text:span text:style-name="T961">w</text:span>6) und Klaue +5 nah (<text:span text:style-name="T1006">w</text:span>6); RK 17; TW 7<text:span text:style-name="T961">w</text:span>10 <text:span text:style-name="T1000">(39)</text:span>;<text:line-break/>BW <text:span text:style-name="T998">12</text:span> m, fliegen 24 m; AW 2<text:span text:style-name="T961">w</text:span>20; RW ZÄH +7, REF +8, WIL +4; N<text:span text:style-name="T998">eutral</text:span></text:p>
      <text:p text:style-name="P268"><text:span text:style-name="T1007">Riesen</text:span><text:span text:style-name="T1008">s</text:span><text:span text:style-name="T1007">korpion </text:span><text:span text:style-name="T1008">(12 TW)</text:span><text:span text:style-name="T1007">:<text:line-break/></text:span><text:span text:style-name="T1009">INI +3; A Schere +12 nah (</text:span><text:span text:style-name="T1010">w</text:span><text:span text:style-name="T1009">10 + 4) oder Stachel +7 nah (</text:span><text:span text:style-name="T1010">w</text:span><text:span text:style-name="T1009">6 + 2 + Gift); RK 18;<text:line-break/>TW 2</text:span><text:span text:style-name="T1010">w</text:span><text:span text:style-name="T1009">10+12 </text:span><text:span text:style-name="T1011">(23)</text:span><text:span text:style-name="T1009">; BW 15 m oder klettern 9 m; AW 3</text:span><text:span text:style-name="T1010">w</text:span><text:span text:style-name="T1009">20;<text:line-break/></text:span><text:span text:style-name="T1012">BES Gift (ZÄH-RW mit SG 15 oder tot in </text:span><text:span text:style-name="T1013">w</text:span><text:span text:style-name="T1012">4 Runden); RW ZÄH +9, REF +4, WIL -2; N</text:span><text:span text:style-name="T1014">eutral</text:span></text:p>
      <text:p text:style-name="P269"><text:span text:style-name="T934">1-</text:span><text:span text:style-name="T1015">7</text:span><text:span text:style-name="T904"> </text:span>Machtwort<text:span text:style-name="T905"><text:tab/><text:tab/><text:tab/><text:tab/><text:tab/><text:tab/><text:tab/><text:tab/><text:tab/><text:tab/><text:tab/></text:span><text:span text:style-name="T906">Regeln</text:span><text:span text:style-name="T907"> </text:span><text:span text:style-name="T908">2</text:span><text:span text:style-name="T909">6</text:span><text:span text:style-name="T1016">6</text:span><text:span text:style-name="T908">,</text:span><text:span text:style-name="T907"> </text:span><text:span text:style-name="T906">Rules</text:span><text:span text:style-name="T907"> </text:span><text:span text:style-name="T908">2</text:span><text:span text:style-name="T909">6</text:span><text:span text:style-name="T1016">8</text:span></text:p>
      <text:p text:style-name="P270"><text:span text:style-name="T1016">Grad</text:span> 1, <text:span text:style-name="T910">1 </text:span><text:span text:style-name="T1017">Runde</text:span><text:span text:style-name="T910">, </text:span><text:span text:style-name="T1018">≤</text:span><text:span text:style-name="T910"> </text:span><text:span text:style-name="T1017">9 m, </text:span><text:span text:style-name="T1019">≥</text:span> 1 Runde <text:span text:style-name="T910">Dauer, </text:span>Willen<text:span text:style-name="T1020">≥</text:span>Zauberwurf</text:p>
      <text:p text:style-name="P271"/>
      <text:p text:style-name="P271">Befehl in einem Wort. Rettungswurf +4 falls widernatürlich oder Selbstmord</text:p>
      <text:p text:style-name="P272"/>
      <text:p text:style-name="P272"><text:span text:style-name="T833">Zauber </text:span>w20:</text:p>
      <text:p text:style-name="P241"><text:span text:style-name="T40">1-11</text:span><text:tab/><text:tab/>Fehlschlag, <text:span text:style-name="T918">Ungnade +1</text:span></text:p>
      <text:p text:style-name="P273"><text:span text:style-name="T40">12-13</text:span><text:tab/>D<text:span text:style-name="T1017">u erteilst einem Wesen innerhalb 9 m mit einem Wort einen Befehl für</text:span></text:p>
      <text:p text:style-name="P273"><text:span text:style-name="T1017"><text:tab/><text:tab/>1 Runde. </text:span><text:span text:style-name="T1021">Willen</text:span><text:span text:style-name="T1020">≥</text:span><text:span text:style-name="T1021">Z</text:span><text:span text:style-name="T1022">W</text:span><text:span text:style-name="T1021"> negiert.</text:span></text:p>
      <text:p text:style-name="P273"><text:span text:style-name="T40">14-17</text:span><text:tab/>D<text:span text:style-name="T1017">u erteilst einem Wesen innerhalb 9 m mit einem Wort einen Befehl für</text:span></text:p>
      <text:p text:style-name="P273"><text:span text:style-name="T1017"><text:tab/><text:tab/>w6+ZS Runden. </text:span><text:span text:style-name="T1021">Willen</text:span><text:span text:style-name="T1020">≥</text:span><text:span text:style-name="T1021">Z</text:span><text:span text:style-name="T1022">W</text:span><text:span text:style-name="T1021"> negiert.</text:span></text:p>
      <text:p text:style-name="P273"><text:span text:style-name="T40">18-19</text:span><text:tab/>D<text:span text:style-name="T1017">u erteilst einem Wesen innerhalb 9 m mit einem Wort und einer Geste einen</text:span></text:p>
      <text:p text:style-name="P273"><text:span text:style-name="T1017"><text:tab/><text:tab/>Befehl für w6+ZS Runden. </text:span><text:span text:style-name="T1021">W</text:span><text:span text:style-name="T1020">≥</text:span><text:span text:style-name="T1021">Z</text:span><text:span text:style-name="T1022">W</text:span><text:span text:style-name="T1021"> negiert.</text:span></text:p>
      <text:p text:style-name="P273"><text:span text:style-name="T40">20-23</text:span><text:tab/>D<text:span text:style-name="T1017">u erteilst einem Wesen innerhalb </text:span><text:span text:style-name="T1023">18</text:span><text:span text:style-name="T1017"> m mit einem Wort </text:span><text:span text:style-name="T1023">und einer Geste</text:span></text:p>
      <text:p text:style-name="P273"><text:span text:style-name="T1017"><text:tab/><text:tab/>einen Befehl für </text:span><text:span text:style-name="T1023">w6+ZS</text:span><text:span text:style-name="T1017"> Runde</text:span><text:span text:style-name="T1023">n</text:span><text:span text:style-name="T1017">. </text:span><text:span text:style-name="T1021">Willen</text:span><text:span text:style-name="T1020">≥</text:span><text:span text:style-name="T1021">Z</text:span><text:span text:style-name="T1022">W</text:span><text:span text:style-name="T1021"> negiert.</text:span></text:p>
      <text:p text:style-name="P273"><text:span text:style-name="T40">2</text:span><text:span text:style-name="T1024">4</text:span><text:span text:style-name="T40">-2</text:span><text:span text:style-name="T1024">7</text:span><text:tab/>D<text:span text:style-name="T1017">u erteilst </text:span><text:span text:style-name="T1025">6</text:span><text:span text:style-name="T1017"> Wesen innerhalb </text:span><text:span text:style-name="T1023">18</text:span><text:span text:style-name="T1017"> m mit einem Wort </text:span><text:span text:style-name="T1023">und einer Geste</text:span><text:span text:style-name="T1017"> einen</text:span></text:p>
      <text:p text:style-name="P273"><text:span text:style-name="T1017"><text:tab/><text:tab/>Befehl für </text:span><text:span text:style-name="T1023">w6+ZS</text:span><text:span text:style-name="T1017"> </text:span><text:span text:style-name="T1025">Phasen</text:span><text:span text:style-name="T1017">. </text:span><text:span text:style-name="T1021">Willen</text:span><text:span text:style-name="T1020">≥</text:span><text:span text:style-name="T1021">Z</text:span><text:span text:style-name="T1022">W</text:span><text:span text:style-name="T1021"> negiert.</text:span></text:p>
      <text:p text:style-name="P273"><text:span text:style-name="T40">2</text:span><text:span text:style-name="T1026">8</text:span><text:span text:style-name="T40">-2</text:span><text:span text:style-name="T1026">9</text:span><text:tab/>D<text:span text:style-name="T1017">u erteilst </text:span><text:span text:style-name="T1025">pro ZS 6</text:span><text:span text:style-name="T1017"> Wesen innerhalb </text:span><text:span text:style-name="T1025">60</text:span><text:span text:style-name="T1017"> m mit einem Wort </text:span><text:span text:style-name="T1023">und einer Geste</text:span></text:p>
      <text:p text:style-name="P273"><text:span text:style-name="T1017"><text:tab/><text:tab/>einen Befehl für </text:span><text:span text:style-name="T1023">w</text:span><text:span text:style-name="T1025">7</text:span><text:span text:style-name="T1023">+ZS</text:span><text:span text:style-name="T1017"> </text:span><text:span text:style-name="T1025">Tage</text:span><text:span text:style-name="T1017">. </text:span><text:span text:style-name="T1021">Willen</text:span><text:span text:style-name="T1020">≥</text:span><text:span text:style-name="T1021">Z</text:span><text:span text:style-name="T1022">W</text:span><text:span text:style-name="T1021"> negiert </text:span><text:span text:style-name="T1027">täglich.</text:span></text:p>
      <text:p text:style-name="P273"><text:span text:style-name="T1028">30</text:span><text:span text:style-name="T40">-</text:span><text:span text:style-name="T1028">31</text:span><text:tab/>D<text:span text:style-name="T1017">u erteilst </text:span><text:span text:style-name="T1025">pro ZS </text:span><text:span text:style-name="T1029">50</text:span><text:span text:style-name="T1017"> Wesen innerhalb </text:span><text:span text:style-name="T1029">1,5</text:span><text:span text:style-name="T1017"> </text:span><text:span text:style-name="T1029">k</text:span><text:span text:style-name="T1017">m mit einem Wort </text:span><text:span text:style-name="T1023">und einer Geste</text:span></text:p>
      <text:p text:style-name="P273"><text:span text:style-name="T1023"><text:tab/><text:tab/></text:span><text:span text:style-name="T1017">einen Befehl für </text:span><text:span text:style-name="T1023">w</text:span><text:span text:style-name="T1025">7</text:span><text:span text:style-name="T1023">+ZS</text:span><text:span text:style-name="T1017"> </text:span><text:span text:style-name="T1025">Tage</text:span><text:span text:style-name="T1017">. </text:span><text:span text:style-name="T1021">Willen</text:span><text:span text:style-name="T1020">≥</text:span><text:span text:style-name="T1021">Z</text:span><text:span text:style-name="T1022">W</text:span><text:span text:style-name="T1021"> negiert </text:span><text:span text:style-name="T1029">täglich für TW&gt;2.</text:span></text:p>
      <text:p text:style-name="P273"><text:span text:style-name="T1028">32+</text:span><text:tab/><text:tab/>D<text:span text:style-name="T1017">u erteilst </text:span><text:span text:style-name="T1029">allen sichtbaren</text:span><text:span text:style-name="T1017"> Wesen mit einem Wort </text:span><text:span text:style-name="T1023">und einer Geste </text:span><text:span text:style-name="T1017">einen</text:span></text:p>
      <text:p text:style-name="P273"><text:span text:style-name="T1017"><text:tab/><text:tab/>Befehl für </text:span><text:span text:style-name="T1023">w</text:span><text:span text:style-name="T1025">7</text:span><text:span text:style-name="T1023">+ZS</text:span><text:span text:style-name="T1017"> </text:span><text:span text:style-name="T1025">Tage</text:span><text:span text:style-name="T1017">. </text:span><text:span text:style-name="T1029">Maximal 10 Wesen pro ZS sind ausgenommen.</text:span></text:p>
      <text:p text:style-name="P273"><text:span text:style-name="T1029"><text:tab/><text:tab/></text:span><text:span text:style-name="T1021">Willen</text:span><text:span text:style-name="T1020">≥</text:span><text:span text:style-name="T1021">Z</text:span><text:span text:style-name="T1022">W</text:span><text:span text:style-name="T1021"> negiert</text:span><text:span text:style-name="T1030"> </text:span><text:span text:style-name="T1031">täglich für TW&gt;3.</text:span></text:p>
      <text:p text:style-name="P274"><text:span text:style-name="T934">1-</text:span><text:span text:style-name="T1032">8</text:span><text:span text:style-name="T904"> </text:span><text:span text:style-name="T1032">Magie entdecken</text:span><text:span text:style-name="T905"><text:tab/><text:tab/><text:tab/><text:tab/><text:tab/><text:tab/><text:tab/><text:tab/><text:tab/><text:tab/><text:tab/></text:span><text:span text:style-name="T906">Regeln</text:span><text:span text:style-name="T907"> </text:span><text:span text:style-name="T908">2</text:span><text:span text:style-name="T1032">67</text:span><text:span text:style-name="T908">,</text:span><text:span text:style-name="T907"> </text:span><text:span text:style-name="T906">Rules</text:span><text:span text:style-name="T907"> </text:span><text:span text:style-name="T908">2</text:span><text:span text:style-name="T909">6</text:span><text:span text:style-name="T1032">0</text:span></text:p>
      <text:p text:style-name="P275"><text:span text:style-name="T1016">Grad</text:span> 1, <text:span text:style-name="T1033">2</text:span><text:span text:style-name="T1034"> Aktion</text:span><text:span text:style-name="T1033">en</text:span><text:span text:style-name="T1034">, </text:span><text:span text:style-name="T1033">Reichweite 9 m</text:span><text:span text:style-name="T1034">,</text:span> <text:span text:style-name="T1033">2</text:span><text:span text:style-name="T1034"> Phase</text:span><text:span text:style-name="T1033">n</text:span> Dauer, <text:span text:style-name="T1033">Willen </text:span><text:span text:style-name="T1035">≥ </text:span><text:span text:style-name="T1036">ZW negiert </text:span><text:span text:style-name="T1037">manchmal</text:span></text:p>
      <text:p text:style-name="P276"/>
      <text:p text:style-name="P276"><text:span text:style-name="T1033">Du siehst </text:span><text:span text:style-name="T1038">Magie</text:span><text:span text:style-name="T1033"> von Personen, Objekten und Orten in einem Kegel von deinem heiligen Symbol.</text:span></text:p>
      <text:p text:style-name="P277"/>
      <text:p text:style-name="P277"><text:span text:style-name="T833">Zauber </text:span>w20:</text:p>
      <text:p text:style-name="P278"><text:span text:style-name="T40">1-11</text:span><text:tab/><text:tab/>Fehlschlag, <text:span text:style-name="T1039">Ungnade +1</text:span></text:p>
      <text:p text:style-name="P278"><text:span text:style-name="T40">12-13</text:span><text:tab/>D<text:span text:style-name="T1017">u </text:span><text:span text:style-name="T1033">siehst </text:span><text:span text:style-name="T1038">Magie</text:span><text:span text:style-name="T1033">, aber nur grob, d.h. du siehst etwas als magisch auch wenn nur ein<text:line-break/><text:tab/><text:tab/>kleiner Teil magisch ist</text:span><text:span text:style-name="T1021">. </text:span><text:span text:style-name="T1033">Du siehst nicht die Art der Magie. </text:span><text:span text:style-name="T1040">Magische </text:span><text:span text:style-name="T1038">Wesen können<text:line-break/><text:tab/><text:tab/></text:span><text:span text:style-name="T1041">mit </text:span><text:span text:style-name="T1042">Willen </text:span><text:span text:style-name="T1043">≥ </text:span><text:span text:style-name="T1044">ZW </text:span><text:span text:style-name="T1045">widerstehen. 1 m Holz, 2,5 cm Metall oder 30 cm Stein blockieren.</text:span></text:p>
      <text:p text:style-name="P278"><text:span text:style-name="T40">14-17</text:span><text:tab/><text:span text:style-name="T1038">Wie oben aber </text:span><text:span text:style-name="T1046">kein Rettungwurf</text:span><text:span text:style-name="T1021">.</text:span></text:p>
      <text:p text:style-name="P278"><text:span text:style-name="T40">18-19</text:span><text:tab/>D<text:span text:style-name="T1017">u </text:span><text:span text:style-name="T1033">siehst </text:span><text:span text:style-name="T1038">Magie </text:span><text:span text:style-name="T1047">im Detail</text:span><text:span text:style-name="T1033">, d.h. </text:span><text:span text:style-name="T1047">welcher Teil</text:span><text:span text:style-name="T1033"> magisch ist</text:span><text:span text:style-name="T1021">. </text:span><text:span text:style-name="T1033">Du </text:span><text:span text:style-name="T1047">erkennst </text:span><text:span text:style-name="T1048">grob </text:span><text:span text:style-name="T1047">die Stärke<text:line-break/><text:tab/><text:tab/></text:span><text:span text:style-name="T1033">der Magie, </text:span><text:span text:style-name="T1049">d.h. </text:span><text:span text:style-name="T1050">ungefährer </text:span><text:span text:style-name="T1051">Grad, Bon</text:span><text:span text:style-name="T1052">i</text:span><text:span text:style-name="T1051">, etc.</text:span><text:span text:style-name="T1048"> </text:span><text:span text:style-name="T1045">1 m Holz, 2,5 cm Metall oder 30 cm<text:line-break/><text:tab/><text:tab/>Stein blockieren.</text:span></text:p>
      <text:p text:style-name="P278"><text:span text:style-name="T40">20-23</text:span><text:tab/>D<text:span text:style-name="T1017">u </text:span><text:span text:style-name="T1033">siehst </text:span><text:span text:style-name="T1038">Magie </text:span><text:span text:style-name="T1053">und</text:span><text:span text:style-name="T1048"> </text:span><text:span text:style-name="T1054">unsterbliche</text:span><text:span text:style-name="T1051"> Wesen</text:span><text:span text:style-name="T1048"> </text:span><text:span text:style-name="T1055">und auch</text:span><text:span text:style-name="T1056"> </text:span><text:span text:style-name="T1047">welcher Teil </text:span><text:span text:style-name="T1033">magisch ist </text:span><text:span text:style-name="T1056">und<text:line-break/><text:tab/><text:tab/>ob es </text:span><text:span text:style-name="T1053">un</text:span><text:span text:style-name="T1056">sterblich ist</text:span><text:span text:style-name="T1021">. </text:span><text:span text:style-name="T1033">Du </text:span><text:span text:style-name="T1047">erkennst </text:span><text:span text:style-name="T1048">grob </text:span><text:span text:style-name="T1047">die Stärke </text:span><text:span text:style-name="T1033">der Magie, </text:span><text:span text:style-name="T1049">d.h. </text:span><text:span text:style-name="T1057">ungefährer </text:span><text:span text:style-name="T1048">Grad,</text:span></text:p>
      <text:p text:style-name="P278"><text:span text:style-name="T1048"><text:tab/><text:tab/>Bon</text:span><text:span text:style-name="T1058">i</text:span><text:span text:style-name="T1048">, etc. </text:span><text:span text:style-name="T1045">1 m Holz, 2,5 cm Metall oder 30 cm Stein blockieren.</text:span></text:p>
      <text:p text:style-name="P278"><text:span text:style-name="T40">2</text:span><text:span text:style-name="T1024">4</text:span><text:span text:style-name="T40">-2</text:span><text:span text:style-name="T1024">7</text:span><text:tab/>D<text:span text:style-name="T1017">u </text:span><text:span text:style-name="T1033">siehst </text:span><text:span text:style-name="T1038">Magie, </text:span><text:span text:style-name="T1059">unsterbliche</text:span><text:span text:style-name="T1048"> </text:span><text:span text:style-name="T1060">und </text:span><text:span text:style-name="T1061">magische </text:span><text:span text:style-name="T1051">Wese</text:span><text:span text:style-name="T1061">n</text:span><text:span text:style-name="T1048"> </text:span><text:span text:style-name="T1055">und auch</text:span><text:span text:style-name="T1056"> </text:span><text:span text:style-name="T1047">welcher Teil </text:span><text:span text:style-name="T1033">magisch<text:line-break/><text:tab/><text:tab/>ist </text:span><text:span text:style-name="T1056">und ob es </text:span><text:span text:style-name="T1060">un</text:span><text:span text:style-name="T1056">sterblich </text:span><text:span text:style-name="T1060">oder magisch </text:span><text:span text:style-name="T1056">ist</text:span><text:span text:style-name="T1021">. </text:span><text:span text:style-name="T1033">Du </text:span><text:span text:style-name="T1047">erkennst </text:span><text:span text:style-name="T1055">genau</text:span><text:span text:style-name="T1048"> </text:span><text:span text:style-name="T1047">die </text:span><text:span text:style-name="T1055">Art und </text:span><text:span text:style-name="T1047">Stärke </text:span><text:span text:style-name="T1033">der<text:line-break/><text:tab/><text:tab/>Magie, </text:span><text:span text:style-name="T1055">z.B. welcher Zauber </text:span><text:span text:style-name="T1062">und welcher Effekt</text:span><text:span text:style-name="T1055">. </text:span><text:span text:style-name="T1063">Nichts kann den Zauber</text:span><text:span text:style-name="T1064"> blockieren.</text:span></text:p>
      <text:p text:style-name="P278"><text:span text:style-name="T40">2</text:span><text:span text:style-name="T1026">8</text:span><text:span text:style-name="T40">-2</text:span><text:span text:style-name="T1026">9</text:span><text:tab/>D<text:span text:style-name="T1017">u </text:span><text:span text:style-name="T1065">siehst Magie, </text:span><text:span text:style-name="T1066">unsterbliche und magische Wesen</text:span><text:span text:style-name="T1065"> innerhalb </text:span><text:span text:style-name="T1067">36 m</text:span><text:span text:style-name="T1065"> </text:span><text:span text:style-name="T1066">im Detail</text:span><text:span text:style-name="T1065">. </text:span><text:span text:style-name="T1033">Du<text:line-break/><text:tab/><text:tab/></text:span><text:span text:style-name="T1047">erkennst </text:span><text:span text:style-name="T1055">genau</text:span><text:span text:style-name="T1048"> </text:span><text:span text:style-name="T1047">die </text:span><text:span text:style-name="T1055">Art und </text:span><text:span text:style-name="T1047">Stärke </text:span><text:span text:style-name="T1033">der Magie, </text:span><text:span text:style-name="T1055">z.B. welcher Zauber </text:span><text:span text:style-name="T1062">und welcher<text:line-break/><text:tab/><text:tab/>Effekt</text:span><text:span text:style-name="T1055">. Nichts kann den Zauber</text:span><text:span text:style-name="T1045"> blockieren.</text:span></text:p>
      <text:p text:style-name="P278"><text:span text:style-name="T1028">30</text:span><text:span text:style-name="T40">-</text:span><text:span text:style-name="T1028">31</text:span><text:tab/>D<text:span text:style-name="T1017">u </text:span><text:span text:style-name="T1065">siehst Magie, </text:span><text:span text:style-name="T1066">unsterbliche und magische Wesen</text:span><text:span text:style-name="T1065"> innerhalb 36 m </text:span><text:span text:style-name="T1068">für </text:span><text:span text:style-name="T1069">4 Phasen</text:span><text:span text:style-name="T1068"> </text:span><text:span text:style-name="T1066">im<text:line-break/><text:tab/><text:tab/>Detail</text:span><text:span text:style-name="T1065">. </text:span><text:span text:style-name="T1033">Du </text:span><text:span text:style-name="T1047">erkennst </text:span><text:span text:style-name="T1055">genau</text:span><text:span text:style-name="T1048"> </text:span><text:span text:style-name="T1047">die </text:span><text:span text:style-name="T1055">Art und </text:span><text:span text:style-name="T1047">Stärke </text:span><text:span text:style-name="T1033">der Magie, </text:span><text:span text:style-name="T1055">z.B. welcher Zauber </text:span><text:span text:style-name="T1062">und<text:line-break/><text:tab/><text:tab/>welcher Effekt</text:span><text:span text:style-name="T1055">. Nichts kann den Zauber</text:span><text:span text:style-name="T1045"> blockieren.</text:span></text:p>
      <text:p text:style-name="P278"><text:span text:style-name="T1028">32+</text:span><text:tab/><text:tab/>D<text:span text:style-name="T1017">u </text:span><text:span text:style-name="T1065">siehst Magie, </text:span><text:span text:style-name="T1066">unsterbliche und magische Wesen</text:span><text:span text:style-name="T1065"> innerhalb </text:span><text:span text:style-name="T1070">deiner gesamten<text:line-break/><text:tab/><text:tab/></text:span><text:span text:style-name="T1071">Sichtlinie</text:span><text:span text:style-name="T1065"> </text:span><text:span text:style-name="T1068">für </text:span><text:span text:style-name="T1071">1 Stunde</text:span><text:span text:style-name="T1068"> </text:span><text:span text:style-name="T1066">im Detail</text:span><text:span text:style-name="T1065">. </text:span><text:span text:style-name="T1033">Du </text:span><text:span text:style-name="T1047">erkennst </text:span><text:span text:style-name="T1055">genau</text:span><text:span text:style-name="T1048"> </text:span><text:span text:style-name="T1047">die </text:span><text:span text:style-name="T1055">Art und </text:span><text:span text:style-name="T1047">Stärke </text:span><text:span text:style-name="T1033">der Magie,<text:line-break/><text:tab/><text:tab/></text:span><text:span text:style-name="T1055">z.B. welcher Zauber </text:span><text:span text:style-name="T1062">und welcher Effekt</text:span><text:span text:style-name="T1055">. Nichts kann den Zauber</text:span><text:span text:style-name="T1038"> blockieren.</text:span></text:p>
      <text:p text:style-name="P279"><text:span text:style-name="T1072">1-</text:span><text:span text:style-name="T1015">1</text:span><text:span text:style-name="T1073">1</text:span><text:span text:style-name="T904"> </text:span><text:span text:style-name="T1073">Zweites Gesicht</text:span><text:span text:style-name="T905"><text:tab/><text:tab/><text:tab/><text:tab/><text:tab/><text:tab/><text:tab/><text:tab/><text:tab/><text:tab/></text:span><text:span text:style-name="T906">Regeln</text:span><text:span text:style-name="T907"> </text:span><text:span text:style-name="T908">2</text:span><text:span text:style-name="T1016">7</text:span><text:span text:style-name="T1073">3</text:span><text:span text:style-name="T908">,</text:span><text:span text:style-name="T907"> </text:span><text:span text:style-name="T906">Rules</text:span><text:span text:style-name="T907"> </text:span><text:span text:style-name="T908">2</text:span><text:span text:style-name="T1073">67</text:span></text:p>
      <text:p text:style-name="P280"><text:span text:style-name="T1016">Grad</text:span> 1, <text:span text:style-name="T1074">1 </text:span><text:span text:style-name="T1075">Runde</text:span><text:span text:style-name="T1074">, </text:span>selbst, <text:span text:style-name="T1019">≥</text:span><text:span text:style-name="T1076">3</text:span><text:span text:style-name="T1074"> Phase</text:span><text:span text:style-name="T1077">n</text:span><text:span text:style-name="T1074"> </text:span>Dauer, <text:span text:style-name="T1074">kein </text:span>Rettungswurf</text:p>
      <text:p text:style-name="P281"/>
      <text:p text:style-name="P281"><text:span text:style-name="T1078">Du kannst in die Zukunft blicken, z.B. indem du Eingeweide liest. </text:span><text:s/></text:p>
      <text:p text:style-name="P282"/>
      <text:p text:style-name="P282"><text:span text:style-name="T1079">Manifestation</text:span><text:span text:style-name="T833"> </text:span>w<text:span text:style-name="T1079">3</text:span>:</text:p>
      <text:p text:style-name="P283"><text:span text:style-name="T40">1</text:span><text:tab/><text:span text:style-name="T1079">Ein drittes Auge erscheint auf deiner Stirn.</text:span></text:p>
      <text:p text:style-name="P283"><text:span text:style-name="T1080">2</text:span><text:tab/><text:span text:style-name="T1079">Deine Augen leuchten auf.</text:span></text:p>
      <text:p text:style-name="P283"><text:span text:style-name="T1080">3</text:span><text:tab/><text:span text:style-name="T1079">Deine Augen sind zugeschmolzen, aber du kannst noch </text:span><text:span text:style-name="T1081">immer </text:span><text:span text:style-name="T1079">sehen.</text:span></text:p>
      <text:p text:style-name="P282"/>
      <text:p text:style-name="P282"><text:span text:style-name="T833">Zauber </text:span>w20:</text:p>
      <text:p text:style-name="P241"><text:span text:style-name="T40">1-11<text:tab/></text:span><text:tab/>Fehlschlag, <text:span text:style-name="T918">Ungnade +1</text:span></text:p>
      <text:p text:style-name="P283"><text:span text:style-name="T40">12-13</text:span><text:tab/><text:span text:style-name="T1082">Du erlangst für 1 Runde einen Blick in die Zukunft. In der nächsten Runde</text:span></text:p>
      <text:p text:style-name="P284"><text:tab/><text:tab/>erhältst du +4 auf einen beliebigen einzelnen Wurf.</text:p>
      <text:p text:style-name="P283"><text:span text:style-name="T40">14-17</text:span><text:tab/><text:span text:style-name="T1082">Du </text:span><text:span text:style-name="T1083">konzentrierst dich</text:span><text:span text:style-name="T1082"> 1 Runde </text:span><text:span text:style-name="T1083">lang auf die nächsten </text:span><text:span text:style-name="T1084">30 Minuten</text:span><text:span text:style-name="T1083"> </text:span><text:span text:style-name="T1085">und erhältst</text:span></text:p>
      <text:p text:style-name="P283"><text:span text:style-name="T1085"><text:tab/><text:tab/>eine zu </text:span><text:span text:style-name="T1086">75%</text:span><text:span text:style-name="T1085"> korrekte Antwort darüber, welche Entscheidung vorteilhaft ist.</text:span></text:p>
      <text:p text:style-name="P283"><text:span text:style-name="T40">18-19</text:span><text:tab/><text:span text:style-name="T1082">Du </text:span><text:span text:style-name="T1083">konzentrierst dich</text:span><text:span text:style-name="T1082"> 1 Runde </text:span><text:span text:style-name="T1083">lang auf die nächsten </text:span><text:span text:style-name="T1084">30 Minuten</text:span><text:span text:style-name="T1083"> </text:span><text:span text:style-name="T1085">und erhältst</text:span></text:p>
      <text:p text:style-name="P283"><text:span text:style-name="T1085"><text:tab/><text:tab/>eine zu </text:span><text:span text:style-name="T1086">80%</text:span><text:span text:style-name="T1085"> korrekte Antwort darüber, welche Entscheidung vorteilhaft ist.</text:span></text:p>
      <text:p text:style-name="P285"><text:span text:style-name="T40">20-23</text:span><text:span text:style-name="T17"><text:tab/></text:span><text:span text:style-name="T1087">Du </text:span><text:span text:style-name="T1088">konzentrierst dich</text:span><text:span text:style-name="T1087"> 1 Runde </text:span><text:span text:style-name="T1088">lang auf die nächsten </text:span><text:span text:style-name="T1084">30 Minuten</text:span><text:span text:style-name="T1088"> </text:span><text:span text:style-name="T1089">und erhältst</text:span></text:p>
      <text:p text:style-name="P285"><text:span text:style-name="T1089"><text:tab/><text:tab/>eine zu </text:span><text:span text:style-name="T1086">8</text:span><text:span text:style-name="T1090">5</text:span><text:span text:style-name="T1086">%</text:span><text:span text:style-name="T1089"> korrekte Antwort darüber, welche Entscheidung vorteilhaft ist.</text:span></text:p>
      <text:p text:style-name="P285"><text:span text:style-name="T40">2</text:span><text:span text:style-name="T1091">4</text:span><text:span text:style-name="T40">-2</text:span><text:span text:style-name="T1091">7</text:span><text:span text:style-name="T17"><text:tab/></text:span><text:span text:style-name="T1087">Du </text:span><text:span text:style-name="T1088">konzentrierst dich</text:span><text:span text:style-name="T1087"> 1 Runde </text:span><text:span text:style-name="T1088">lang auf die nächste </text:span><text:span text:style-name="T1092">1 Stunde</text:span><text:span text:style-name="T1088"> </text:span><text:span text:style-name="T1089">und erhältst eine<text:line-break/><text:tab/><text:tab/>zu </text:span><text:span text:style-name="T1086">8</text:span><text:span text:style-name="T1090">5</text:span><text:span text:style-name="T1086">%</text:span><text:span text:style-name="T1089"> korrekte Antwort darüber, welche </text:span><text:span text:style-name="T1086">Entscheidung</text:span><text:span text:style-name="T1093">en</text:span><text:span text:style-name="T1089"> </text:span><text:span text:style-name="T1094">jeweils </text:span><text:span text:style-name="T1089">vorteilhaft</text:span></text:p>
      <text:p text:style-name="P285"><text:span text:style-name="T1089"><text:tab/><text:tab/></text:span><text:span text:style-name="T1094">sind</text:span><text:span text:style-name="T1089">.</text:span></text:p>
      <text:p text:style-name="P285"><text:span text:style-name="T40">2</text:span><text:span text:style-name="T1095">8</text:span><text:span text:style-name="T40">-2</text:span><text:span text:style-name="T1095">9</text:span><text:span text:style-name="T17"><text:tab/></text:span><text:span text:style-name="T1087">Du </text:span><text:span text:style-name="T1088">konzentrierst dich</text:span><text:span text:style-name="T1087"> 1 Runde </text:span><text:span text:style-name="T1088">lang auf die nächste </text:span><text:span text:style-name="T1092">1 Stunde</text:span><text:span text:style-name="T1088"> </text:span><text:span text:style-name="T1089">und erhältst eine<text:line-break/><text:tab/><text:tab/>zu </text:span><text:span text:style-name="T1096">90</text:span><text:span text:style-name="T1086">%</text:span><text:span text:style-name="T1089"> korrekte Antwort darüber, welche </text:span><text:span text:style-name="T1086">Entscheidung</text:span><text:span text:style-name="T1093">en</text:span><text:span text:style-name="T1089"> </text:span><text:span text:style-name="T1094">jeweils </text:span><text:span text:style-name="T1089">vorteilhaft</text:span></text:p>
      <text:p text:style-name="P285"><text:span text:style-name="T1089"><text:tab/><text:tab/></text:span><text:span text:style-name="T1094">sind</text:span><text:span text:style-name="T1089">.</text:span></text:p>
      <text:p text:style-name="P285"><text:span text:style-name="T1097">30</text:span><text:span text:style-name="T40">-</text:span><text:span text:style-name="T1097">31</text:span><text:span text:style-name="T17"><text:tab/></text:span><text:span text:style-name="T1087">Du </text:span><text:span text:style-name="T1088">konzentrierst dich</text:span><text:span text:style-name="T1087"> 1 Runde </text:span><text:span text:style-name="T1088">lang auf d</text:span><text:span text:style-name="T1098">en</text:span><text:span text:style-name="T1088"> nächste</text:span><text:span text:style-name="T1098">n</text:span><text:span text:style-name="T1088"> </text:span><text:span text:style-name="T1092">1 </text:span><text:span text:style-name="T1096">Tag</text:span><text:span text:style-name="T1088"> </text:span><text:span text:style-name="T1089">und erhältst eine<text:line-break/><text:tab/><text:tab/>zu </text:span><text:span text:style-name="T1096">95</text:span><text:span text:style-name="T1086">%</text:span><text:span text:style-name="T1089"> korrekte Antwort darüber, welche </text:span><text:span text:style-name="T1086">Entscheidung</text:span><text:span text:style-name="T1093">en</text:span><text:span text:style-name="T1089"> </text:span><text:span text:style-name="T1094">jeweils </text:span><text:span text:style-name="T1089">vorteilhaft</text:span></text:p>
      <text:p text:style-name="P285"><text:span text:style-name="T1089"><text:tab/><text:tab/></text:span><text:span text:style-name="T1094">sind</text:span><text:span text:style-name="T1089">.</text:span></text:p>
      <text:p text:style-name="P285"><text:span text:style-name="T1097">32+</text:span><text:span text:style-name="T17"><text:tab/><text:tab/></text:span><text:span text:style-name="T1087">Du </text:span><text:span text:style-name="T1088">konzentrierst dich</text:span><text:span text:style-name="T1087"> 1 Runde </text:span><text:span text:style-name="T1088">lang auf d</text:span><text:span text:style-name="T1098">en</text:span><text:span text:style-name="T1088"> nächste</text:span><text:span text:style-name="T1098">n</text:span><text:span text:style-name="T1088"> </text:span><text:span text:style-name="T1092">1 </text:span><text:span text:style-name="T1096">Monat</text:span><text:span text:style-name="T1088"> </text:span><text:span text:style-name="T1089">und erhältst</text:span></text:p>
      <text:p text:style-name="P285"><text:span text:style-name="T1089"><text:tab/><text:tab/></text:span><text:span text:style-name="T1099">e</text:span><text:span text:style-name="T1089">ine zu </text:span><text:span text:style-name="T1096">9</text:span><text:span text:style-name="T1100">9</text:span><text:span text:style-name="T1086">%</text:span><text:span text:style-name="T1089"> korrekte Antwort darüber, welche </text:span><text:span text:style-name="T1086">Entscheidung</text:span><text:span text:style-name="T1093">en</text:span><text:span text:style-name="T1089"> </text:span><text:span text:style-name="T1094">jeweils</text:span></text:p>
      <text:p text:style-name="P285"><text:span text:style-name="T1094"><text:tab/><text:tab/></text:span><text:span text:style-name="T1089">vorteilhaft </text:span><text:span text:style-name="T1094">sind</text:span><text:span text:style-name="T1089">.</text:span><text:span text:style-name="T1101"> </text:span><text:span text:style-name="T1102">Zusätzlich erhältst du </text:span><text:span text:style-name="T1103">solange </text:span><text:span text:style-name="T1102">+1 auf alle Würfe.</text:span></text:p>
      <text:p text:style-name="P286"><text:span text:style-name="T1104">2</text:span><text:span text:style-name="T1105">-</text:span><text:span text:style-name="T1106">4</text:span><text:span text:style-name="T1107"> </text:span><text:span text:style-name="T1106">Holz verdrehen</text:span><text:tab/><text:tab/><text:tab/><text:tab/><text:tab/><text:tab/><text:tab/><text:tab/><text:tab/><text:tab/><text:tab/><text:span text:style-name="T1108">Regeln </text:span><text:span text:style-name="T1109">2</text:span><text:span text:style-name="T1107">7</text:span><text:span text:style-name="T1106">8</text:span><text:span text:style-name="T1110">, </text:span><text:span text:style-name="T1108">Rules </text:span><text:span text:style-name="T1109">2</text:span><text:span text:style-name="T1106">84</text:span></text:p>
      <text:p text:style-name="P287"><text:span text:style-name="T1111">Grad</text:span><text:span text:style-name="T1112"> </text:span><text:span text:style-name="T1113">2</text:span><text:span text:style-name="T1112">, </text:span><text:span text:style-name="T1114">1 </text:span><text:span text:style-name="T1115">Runde</text:span><text:span text:style-name="T1114">, </text:span><text:span text:style-name="T1116">9 m + 1,5 m * ZS</text:span><text:span text:style-name="T1114">,</text:span><text:span text:style-name="T1112"> Dauer </text:span><text:span text:style-name="T1116">variiert</text:span><text:span text:style-name="T1112">, </text:span><text:span text:style-name="T1117">kein Rettungswurf</text:span></text:p>
      <text:p text:style-name="P288"><text:span text:style-name="T1118">Du </text:span><text:span text:style-name="T1119">verdrehst und </text:span><text:span text:style-name="T1118">verwandelst einen </text:span><text:span text:style-name="T1106">hölzernen </text:span><text:span text:style-name="T1118">Gegenstand</text:span><text:span text:style-name="T1120">.</text:span></text:p>
      <text:p text:style-name="P289"><text:span text:style-name="T1121">Zauber </text:span><text:span text:style-name="T17">w20:</text:span></text:p>
      <text:p text:style-name="P290"><text:span text:style-name="T40">1-1</text:span><text:span text:style-name="T1122">3</text:span><text:tab/><text:tab/>Fehlschlag, <text:span text:style-name="T1039">Ungnade +1</text:span></text:p>
      <text:p text:style-name="P290"><text:span text:style-name="T40">1</text:span><text:span text:style-name="T1122">4</text:span><text:span text:style-name="T40">-1</text:span><text:span text:style-name="T1122">5</text:span><text:tab/><text:span text:style-name="T1123">Du </text:span><text:span text:style-name="T1124">bringst einen bis zu 1,5 m</text:span><text:span text:style-name="T1125">²</text:span><text:span text:style-name="T1124"> großen Holzgegenstand dazu sich zu verändern.<text:line-break/><text:tab/><text:tab/>Fensterläden und Truhen springen auf, Pfeile und Speere verbiegen sich. Waffen<text:line-break/><text:tab/><text:tab/>erhalten -4 auf Angriffswürfe.</text:span></text:p>
      <text:p text:style-name="P291"><text:span text:style-name="T172">1</text:span><text:span text:style-name="T1126">6</text:span><text:span text:style-name="T172">-1</text:span><text:span text:style-name="T1126">9</text:span><text:span text:style-name="T292"><text:tab/></text:span><text:span text:style-name="T1127">Du </text:span><text:span text:style-name="T1128">bringst einen bis zu 3 m</text:span><text:span text:style-name="T1129">²</text:span><text:span text:style-name="T1128"> großen Holzgegenstand dazu sich zu verändern.<text:line-break/><text:tab/><text:tab/>Türen springen auf, Boote schlagen leck, Wagenräder blockieren oder mehrere<text:line-break/><text:tab/><text:tab/>kleine Gegenstände werden beeinflusst.</text:span></text:p>
      <text:p text:style-name="P291"><text:span text:style-name="T1126">20</text:span><text:span text:style-name="T172">-</text:span><text:span text:style-name="T1126">21</text:span><text:span text:style-name="T292"> <text:tab/></text:span><text:span text:style-name="T1127">Du </text:span><text:span text:style-name="T1128">bringst einen bis zu </text:span><text:span text:style-name="T1130">6</text:span><text:span text:style-name="T1128"> m</text:span><text:span text:style-name="T1129">²</text:span><text:span text:style-name="T1128"> großen Holzgegenstand dazu sich zu verändern.<text:line-break/><text:tab/><text:tab/></text:span><text:span text:style-name="T1130">Brücken stürzen ein,</text:span><text:span text:style-name="T1128"> </text:span><text:span text:style-name="T1130">Dächer stürzen ein</text:span><text:span text:style-name="T1128">, </text:span><text:span text:style-name="T1130">Wände verbiegen</text:span><text:span text:style-name="T1128"> oder mehrere kleine<text:line-break/><text:tab/><text:tab/>Gegenstände werden beeinflusst.</text:span></text:p>
      <text:p text:style-name="P290"><text:span text:style-name="T40">2</text:span><text:span text:style-name="T1122">2</text:span><text:span text:style-name="T40">-2</text:span><text:span text:style-name="T1122">5</text:span><text:tab/><text:span text:style-name="T1123">Du </text:span><text:span text:style-name="T1124">bringst </text:span><text:span text:style-name="T1131">ZS kleine </text:span><text:span text:style-name="T1124">Holzgegenstä</text:span><text:span text:style-name="T1131">n</text:span><text:span text:style-name="T1124">de </text:span><text:span text:style-name="T1131">(Speer, Schild) dazu Dornen sprießen zu<text:line-break/><text:tab/><text:tab/>lassen. Diese verursachen w6+ZS Schaden und müssen fallen gelassen werden.</text:span></text:p>
      <text:p text:style-name="P291"><text:span text:style-name="T172">2</text:span><text:span text:style-name="T1126">6</text:span><text:span text:style-name="T172">-2</text:span><text:span text:style-name="T1126">9</text:span><text:span text:style-name="T292"><text:tab/></text:span><text:span text:style-name="T1127">Du </text:span><text:span text:style-name="T1132">verwandelst </text:span><text:span text:style-name="T1133">ZS</text:span><text:span text:style-name="T1132"> kleine </text:span><text:span text:style-name="T1134">nicht-magischen </text:span><text:span text:style-name="T1132">Holzgegenstä</text:span><text:span text:style-name="T1133">n</text:span><text:span text:style-name="T1132">de (z.B. Speer) </text:span><text:span text:style-name="T1134">in eine<text:line-break/><text:tab/><text:tab/>Schlange die dir gehorcht </text:span><text:span text:style-name="T1135">und zu ZS*5% giftig ist (Zäh 12 oder -w3 Ausdauer)</text:span><text:span text:style-name="T1134">:<text:line-break/><text:tab/><text:tab/></text:span><text:span text:style-name="T1136">Ini +1 Biss +2 </text:span><text:span text:style-name="T1137">w3+ZS</text:span><text:span text:style-name="T1136"> RK 12 TW w8+ZS Bew 9m; Zäh +3 Reflex +4 Willen +2 neutral</text:span></text:p>
      <text:p text:style-name="P290"><text:span text:style-name="T1122">30</text:span><text:span text:style-name="T40">-</text:span><text:span text:style-name="T1122">31</text:span><text:tab/><text:span text:style-name="T1123">Du </text:span><text:span text:style-name="T1138">verwandelst </text:span><text:span text:style-name="T1139">ZS</text:span><text:span text:style-name="T1138"> kleine </text:span><text:span text:style-name="T1140">nicht-magischen </text:span><text:span text:style-name="T1138">Holzgegenstä</text:span><text:span text:style-name="T1139">n</text:span><text:span text:style-name="T1138">de (z.B. Speer) </text:span><text:span text:style-name="T1140">in eine<text:line-break/><text:tab/><text:tab/>Schlange die dir gehorcht </text:span><text:span text:style-name="T1141">und zu ZS*</text:span><text:span text:style-name="T1142">10</text:span><text:span text:style-name="T1141">% giftig ist (Zäh 1</text:span><text:span text:style-name="T1142">4</text:span><text:span text:style-name="T1141"> oder </text:span><text:span text:style-name="T1142">Tod</text:span><text:span text:style-name="T1141">)</text:span><text:span text:style-name="T1140">:<text:line-break/><text:tab/><text:tab/></text:span><text:span text:style-name="T1143">Ini +</text:span><text:span text:style-name="T1142">3</text:span><text:span text:style-name="T1143"> Biss +</text:span><text:span text:style-name="T1142">4</text:span><text:span text:style-name="T1143"> </text:span><text:span text:style-name="T1144">w</text:span><text:span text:style-name="T1145">6</text:span><text:span text:style-name="T1144">+ZS</text:span><text:span text:style-name="T1143"> RK 1</text:span><text:span text:style-name="T1142">4</text:span><text:span text:style-name="T1143"> TW </text:span><text:span text:style-name="T1142">2</text:span><text:span text:style-name="T1143">w8+ZS Bew 9m; Zäh +</text:span><text:span text:style-name="T1142">4</text:span><text:span text:style-name="T1143"> Reflex +</text:span><text:span text:style-name="T1142">6</text:span><text:span text:style-name="T1143"> Willen +2 neutral</text:span></text:p>
      <text:p text:style-name="P291"><text:span text:style-name="T1146">3</text:span><text:span text:style-name="T1126">2</text:span><text:span text:style-name="T172">-</text:span><text:span text:style-name="T1146">3</text:span><text:span text:style-name="T1126">3</text:span><text:span text:style-name="T292"><text:tab/></text:span><text:span text:style-name="T1127">Du </text:span><text:span text:style-name="T1147">bringst einen sehr großen Holzgegenstand (Baum, Palisade, Brücke, Katapult)<text:line-break/><text:tab/><text:tab/>dazu sich zu verformen oder z.B. einen Baum in eine Riesenschlange unter deiner<text:line-break/><text:tab/><text:tab/>Kontrolle zu verwandeln: Ini +4 Biss +10 </text:span><text:span text:style-name="T1148">w6</text:span><text:span text:style-name="T1147"> &amp; Umschlingen: </text:span><text:span text:style-name="T1148">w6/Runde<text:line-break/><text:tab/><text:tab/></text:span><text:span text:style-name="T1147">RK 18 TW 5w8 Bew 9 m Aktion w20 Zäh +6 Reflex +3 Willen +2 neutral</text:span></text:p>
      <text:p text:style-name="P291"><text:span text:style-name="T1146">3</text:span><text:span text:style-name="T1126">4+</text:span><text:span text:style-name="T292"><text:tab/><text:tab/></text:span><text:span text:style-name="T1127">Du </text:span><text:span text:style-name="T1149">lässt</text:span><text:span text:style-name="T1150"> alle hölzernen Gegenstände in</text:span><text:span text:style-name="T1149">nerhalb ZS * 30 m </text:span><text:span text:style-name="T1151">zu Pulver </text:span><text:span text:style-name="T1149">verrotten.<text:line-break/><text:tab/><text:tab/>Magische Gegenstände werden zu ZS * 5% betroffen. </text:span><text:span text:style-name="T1151">Armeen verlieren ihre Waffen,<text:line-break/><text:tab/><text:tab/>Häuser stürzen ein, Palisaden verschwinden, Schiffe sinken.</text:span></text:p>
      <text:p text:style-name="P286"><text:span text:style-name="T1104">2</text:span><text:span text:style-name="T1105">-</text:span><text:span text:style-name="T1152">5</text:span><text:span text:style-name="T1107"> </text:span><text:span text:style-name="T1152">Lähmung heilen</text:span><text:tab/><text:tab/><text:tab/><text:tab/><text:tab/><text:tab/><text:tab/><text:tab/><text:tab/><text:tab/><text:tab/><text:span text:style-name="T1108">Regeln </text:span><text:span text:style-name="T1109">2</text:span><text:span text:style-name="T1107">7</text:span><text:span text:style-name="T1152">9</text:span><text:span text:style-name="T1110">, </text:span><text:span text:style-name="T1108">Rules </text:span><text:span text:style-name="T1109">2</text:span><text:span text:style-name="T1152">72</text:span></text:p>
      <text:p text:style-name="P287"><text:span text:style-name="T1111">Grad</text:span><text:span text:style-name="T1112"> </text:span><text:span text:style-name="T1113">2</text:span><text:span text:style-name="T1112">, </text:span><text:span text:style-name="T1114">1 </text:span><text:span text:style-name="T1115">Runde</text:span><text:span text:style-name="T1114">, </text:span><text:span text:style-name="T1153">Berührung+</text:span><text:span text:style-name="T1114">,</text:span><text:span text:style-name="T1112"> Dauer </text:span><text:span text:style-name="T1153">1 Tag oder dauerhaft</text:span><text:span text:style-name="T1112">, </text:span><text:span text:style-name="T1117">kein Rettungswurf</text:span></text:p>
      <text:p text:style-name="P288"><text:span text:style-name="T1118">Du </text:span><text:span text:style-name="T1152">befreist ein Wesen von Lähmung oder Versteinerung</text:span><text:span text:style-name="T1120">.</text:span></text:p>
      <text:p text:style-name="P292"><text:span text:style-name="T1154">Manifestation</text:span><text:span text:style-name="T1121"> </text:span><text:span text:style-name="T17">w</text:span><text:span text:style-name="T1155">3</text:span><text:span text:style-name="T17">:</text:span></text:p>
      <text:p text:style-name="P293"><text:span text:style-name="T40">1</text:span><text:span text:style-name="T1123"><text:tab/></text:span><text:span text:style-name="T1156">Dein Ziel wird </text:span><text:span text:style-name="T1157">un</text:span><text:span text:style-name="T1156">sichtbar </text:span><text:span text:style-name="T1157">dann erscheint es wieder im Normalzustand</text:span><text:span text:style-name="T1158">.</text:span></text:p>
      <text:p text:style-name="P293"><text:span text:style-name="T1159">2</text:span><text:span text:style-name="T1123"><text:tab/></text:span><text:span text:style-name="T1157">Eine Zahl feenhafter Zimmerleute hämmert dein Ziel zurück in den Normalzustand</text:span><text:span text:style-name="T1160">.</text:span></text:p>
      <text:p text:style-name="P294"><text:span text:style-name="T1159">3</text:span><text:span text:style-name="T1161"><text:tab/></text:span><text:span text:style-name="T1162">Ein glitzernder Vorhang verdeckt dein Ziel. Als er verschwindet ist es wieder normal</text:span><text:span text:style-name="T1163">.</text:span></text:p>
      <text:p text:style-name="P289"><text:span text:style-name="T1121">Zauber </text:span><text:span text:style-name="T17">w20:</text:span></text:p>
      <text:p text:style-name="P290"><text:span text:style-name="T40">1-1</text:span><text:span text:style-name="T1122">3</text:span><text:tab/><text:tab/>Fehlschlag, <text:span text:style-name="T1039">Ungnade +1</text:span></text:p>
      <text:p text:style-name="P290"><text:span text:style-name="T40">1</text:span><text:span text:style-name="T1122">4</text:span><text:span text:style-name="T40">-1</text:span><text:span text:style-name="T1122">5</text:span><text:tab/><text:span text:style-name="T1123">Du </text:span><text:span text:style-name="T1164">heilst ein Wesen von Lähmung. Sollte es ein permanenter Effekt sein für 1 Tag.</text:span></text:p>
      <text:p text:style-name="P291"><text:span text:style-name="T172">1</text:span><text:span text:style-name="T1126">6</text:span><text:span text:style-name="T172">-1</text:span><text:span text:style-name="T1126">9</text:span><text:span text:style-name="T292"><text:tab/></text:span><text:span text:style-name="T1127">Du </text:span><text:span text:style-name="T1165">heilst ein Wesen </text:span><text:span text:style-name="T1166">dauerhaft </text:span><text:span text:style-name="T1165">von Lähmung.</text:span></text:p>
      <text:p text:style-name="P290"><text:span text:style-name="T1122">20</text:span><text:span text:style-name="T40">-</text:span><text:span text:style-name="T1122">21</text:span> <text:tab/><text:span text:style-name="T1123">Du </text:span><text:span text:style-name="T1164">heilst ein Wesen </text:span><text:span text:style-name="T1167">dauerhaft </text:span><text:span text:style-name="T1164">von Lähmung, </text:span><text:span text:style-name="T1167">Versteinerung, Verwandlung in Eis etc</text:span><text:span text:style-name="T1164">.</text:span></text:p>
      <text:p text:style-name="P291"><text:span text:style-name="T172">2</text:span><text:span text:style-name="T1126">2</text:span><text:span text:style-name="T172">-2</text:span><text:span text:style-name="T1126">5</text:span><text:span text:style-name="T292"><text:tab/></text:span><text:span text:style-name="T1127">Du </text:span><text:span text:style-name="T1165">heilst </text:span><text:span text:style-name="T1168">2</text:span><text:span text:style-name="T1165"> Wesen </text:span><text:span text:style-name="T1166">dauerhaft </text:span><text:span text:style-name="T1165">von Lähmung, </text:span><text:span text:style-name="T1166">Versteinerung, Verwandlung in Eis etc</text:span><text:span text:style-name="T1165">.</text:span></text:p>
      <text:p text:style-name="P290"><text:span text:style-name="T40">2</text:span><text:span text:style-name="T1122">6</text:span><text:span text:style-name="T40">-2</text:span><text:span text:style-name="T1122">9</text:span><text:tab/><text:span text:style-name="T1123">Du </text:span><text:span text:style-name="T1164">heilst </text:span><text:span text:style-name="T1169">2</text:span><text:span text:style-name="T1164"> Wesen </text:span><text:span text:style-name="T1170">innerhalb</text:span><text:span text:style-name="T1171"> 9 m </text:span><text:span text:style-name="T1167">dauerhaft </text:span><text:span text:style-name="T1164">von Lähmung, </text:span><text:span text:style-name="T1167">Versteinerung,<text:line-break/><text:tab/><text:tab/>Verwandlung in Eis etc</text:span><text:span text:style-name="T1164">.</text:span></text:p>
      <text:p text:style-name="P290"><text:span text:style-name="T1122">30</text:span><text:span text:style-name="T40">-</text:span><text:span text:style-name="T1122">31</text:span><text:tab/><text:span text:style-name="T1123">Du </text:span><text:span text:style-name="T1164">heilst </text:span><text:span text:style-name="T1170">alle</text:span><text:span text:style-name="T1164"> Wesen </text:span><text:span text:style-name="T1170">innerhalb</text:span><text:span text:style-name="T1171"> </text:span><text:span text:style-name="T1172">9</text:span><text:span text:style-name="T1171"> m </text:span><text:span text:style-name="T1167">dauerhaft </text:span><text:span text:style-name="T1164">von Lähmung, </text:span><text:span text:style-name="T1167">Versteinerung,<text:line-break/><text:tab/><text:tab/>Verwandlung in Eis etc</text:span><text:span text:style-name="T1164">.</text:span></text:p>
      <text:p text:style-name="P290"><text:span text:style-name="T1173">3</text:span><text:span text:style-name="T1122">2</text:span><text:span text:style-name="T40">-</text:span><text:span text:style-name="T1173">3</text:span><text:span text:style-name="T1122">3</text:span><text:tab/><text:span text:style-name="T1123">Du </text:span><text:span text:style-name="T1164">heilst </text:span><text:span text:style-name="T1170">alle</text:span><text:span text:style-name="T1164"> Wesen </text:span><text:span text:style-name="T1170">innerhalb</text:span><text:span text:style-name="T1171"> </text:span><text:span text:style-name="T1172">18</text:span><text:span text:style-name="T1171"> m </text:span><text:span text:style-name="T1167">dauerhaft </text:span><text:span text:style-name="T1164">von Lähmung, </text:span><text:span text:style-name="T1167">Versteinerung,<text:line-break/><text:tab/><text:tab/>Verwandlung in Eis etc</text:span><text:span text:style-name="T1164">.</text:span></text:p>
      <text:p text:style-name="P290"><text:span text:style-name="T1174">3</text:span><text:span text:style-name="T1175">4+</text:span><text:span text:style-name="T1176"><text:tab/><text:tab/></text:span><text:span text:style-name="T1177">Du </text:span><text:span text:style-name="T1178">heilst </text:span><text:span text:style-name="T1179">alle</text:span><text:span text:style-name="T1178"> Wesen </text:span><text:span text:style-name="T1179">innerhalb</text:span><text:span text:style-name="T1180"> </text:span><text:span text:style-name="T1181">36</text:span><text:span text:style-name="T1180"> m </text:span><text:span text:style-name="T1182">dauerhaft </text:span><text:span text:style-name="T1178">von Lähmung, </text:span><text:span text:style-name="T1182">Versteinerung,<text:line-break/><text:tab/><text:tab/>Verwandlung in Eis etc</text:span><text:span text:style-name="T1178">.</text:span></text:p>
      <text:p text:style-name="P286"><text:span text:style-name="T1104">2</text:span><text:span text:style-name="T1105">-</text:span><text:span text:style-name="T1183">1</text:span><text:span text:style-name="T1184">1</text:span><text:span text:style-name="T1107"> </text:span><text:span text:style-name="T1183">Ver</text:span><text:span text:style-name="T1184">giftung oder Krankheit heilen</text:span><text:tab/><text:tab/><text:tab/><text:tab/><text:tab/><text:tab/><text:tab/><text:span text:style-name="T1108">Regeln </text:span><text:span text:style-name="T1109">2</text:span><text:span text:style-name="T1185">8</text:span><text:span text:style-name="T1184">8</text:span><text:span text:style-name="T1110">, </text:span><text:span text:style-name="T1108">Rules </text:span><text:span text:style-name="T1109">2</text:span><text:span text:style-name="T1183">7</text:span><text:span text:style-name="T1184">7</text:span></text:p>
      <text:p text:style-name="P295"><text:span text:style-name="T1186">Grad</text:span><text:span text:style-name="T1187"> </text:span><text:span text:style-name="T1188">2</text:span><text:span text:style-name="T1187">, </text:span><text:span text:style-name="T1189">1 </text:span><text:span text:style-name="T1190">Runde</text:span><text:span text:style-name="T1189">, </text:span><text:span text:style-name="T1191">Berührung+</text:span><text:span text:style-name="T1189">,</text:span><text:span text:style-name="T1187"> </text:span><text:span text:style-name="T1191">d</text:span><text:span text:style-name="T1192">auer</text:span><text:span text:style-name="T1191">haft</text:span><text:span text:style-name="T1187">, </text:span><text:span text:style-name="T1193">kein Rettungswurf</text:span></text:p>
      <text:p text:style-name="P296"><text:s/></text:p>
      <text:p text:style-name="P288"><text:span text:style-name="T1118">Du </text:span><text:span text:style-name="T1184">heilst Krankheiten oder Vergiftungen</text:span><text:span text:style-name="T1120">.</text:span></text:p>
      <text:p text:style-name="P292"><text:span text:style-name="T1154">Manifestation</text:span><text:span text:style-name="T1121"> </text:span><text:span text:style-name="T17">w</text:span><text:span text:style-name="T1154">4</text:span><text:span text:style-name="T17">:</text:span></text:p>
      <text:p text:style-name="P293"><text:span text:style-name="T40">1</text:span><text:span text:style-name="T1123"><text:tab/></text:span><text:span text:style-name="T1160">D</text:span><text:span text:style-name="T1194">as Ziel </text:span><text:span text:style-name="T1160">wird ohne sichtbaren Effekt geheilt.</text:span></text:p>
      <text:p text:style-name="P293"><text:span text:style-name="T1159">2</text:span><text:span text:style-name="T1123"><text:tab/></text:span><text:span text:style-name="T1160">Das </text:span><text:span text:style-name="T1123">Zeichen de</text:span><text:span text:style-name="T1160">ine</text:span><text:span text:style-name="T1123">s </text:span><text:span text:style-name="T1160">Gottes </text:span><text:span text:style-name="T1123">erscheint als Muttermal a</text:span><text:span text:style-name="T1160">m Ort der Berührung.</text:span></text:p>
      <text:p text:style-name="P293"><text:span text:style-name="T1159">3</text:span><text:span text:style-name="T1123"><text:tab/></text:span><text:span text:style-name="T1160">B</text:span><text:span text:style-name="T1123">lendende Strahlen </text:span><text:span text:style-name="T1160">warmen </text:span><text:span text:style-name="T1123">göttliche</text:span><text:span text:style-name="T1160">n</text:span><text:span text:style-name="T1123"> Lichts strahlen </text:span><text:span text:style-name="T1160">vom Ort der Berührung.</text:span></text:p>
      <text:p text:style-name="P294"><text:span text:style-name="T1159">4</text:span><text:span text:style-name="T1161"><text:tab/></text:span><text:span text:style-name="T1163">Die Haut des Ziels schält sich langsam ab und darunter erscheint der ge</text:span><text:span text:style-name="T1195">reinigte</text:span><text:span text:style-name="T1163"> Körper.</text:span></text:p>
      <text:p text:style-name="P289"><text:span text:style-name="T1121">Zauber </text:span><text:span text:style-name="T17">w20:</text:span></text:p>
      <text:p text:style-name="P290"><text:span text:style-name="T40">1-1</text:span><text:span text:style-name="T1122">3</text:span><text:tab/><text:tab/>Fehlschlag, <text:span text:style-name="T1039">Ungnade +1</text:span></text:p>
      <text:p text:style-name="P290"><text:span text:style-name="T40">1</text:span><text:span text:style-name="T1122">4</text:span><text:span text:style-name="T40">-1</text:span><text:span text:style-name="T1122">5</text:span><text:tab/><text:span text:style-name="T1123">Du </text:span><text:span text:style-name="T1196">stoppst die weitere Verschlechterung des Zustandes </text:span><text:span text:style-name="T1197">eines Ziels </text:span><text:span text:style-name="T1196">bezüglich eines<text:line-break/><text:tab/><text:tab/>Effektes.</text:span></text:p>
      <text:p text:style-name="P290"><text:span text:style-name="T40">1</text:span><text:span text:style-name="T1122">6</text:span><text:span text:style-name="T40">-1</text:span><text:span text:style-name="T1122">9</text:span><text:tab/><text:span text:style-name="T1123">Du </text:span><text:span text:style-name="T1196">stoppst die weitere Verschlechterung des Zustandes </text:span><text:span text:style-name="T1197">eines Ziels </text:span><text:span text:style-name="T1196">bezüglich eines<text:line-break/><text:tab/><text:tab/>Effektes und kehrst ihn um, d.h. du bewirkst eine langsame Genesung.</text:span><text:span text:style-name="T1198"> </text:span></text:p>
      <text:p text:style-name="P290"><text:span text:style-name="T1122">20</text:span><text:span text:style-name="T40">-</text:span><text:span text:style-name="T1122">21</text:span> <text:tab/><text:span text:style-name="T1123">Du </text:span><text:span text:style-name="T1196">stoppst die weitere Verschlechterung des Zustandes </text:span><text:span text:style-name="T1197">eines Ziels </text:span><text:span text:style-name="T1196">bezüglich eines<text:line-break/><text:tab/><text:tab/>Effektes und kehrst ihn um, d.h. du bewirkst eine langsame Genesung.</text:span><text:span text:style-name="T1199"> </text:span><text:span text:style-name="T1200">Außerdem<text:line-break/><text:tab/><text:tab/>erhält das Ziel +2 Zähigkeit für einen Tag.</text:span></text:p>
      <text:p text:style-name="P290"><text:span text:style-name="T40">2</text:span><text:span text:style-name="T1122">2</text:span><text:span text:style-name="T40">-2</text:span><text:span text:style-name="T1122">5</text:span><text:tab/><text:span text:style-name="T1123">Du </text:span><text:span text:style-name="T1196">stoppst die weitere Verschlechterung des Zustandes </text:span><text:span text:style-name="T1197">eines Ziels </text:span><text:span text:style-name="T1196">bezüglich eines<text:line-break/><text:tab/><text:tab/>Effektes und kehrst ihn um, d.h. du bewirkst eine langsame Genesung.</text:span><text:span text:style-name="T1199"> </text:span><text:span text:style-name="T1200">Außerdem<text:line-break/><text:tab/><text:tab/>erhält das Ziel +</text:span><text:span text:style-name="T1197">4</text:span><text:span text:style-name="T1200"> Zähigkeit für einen Tag.</text:span></text:p>
      <text:p text:style-name="P291"><text:span text:style-name="T172">2</text:span><text:span text:style-name="T1126">6</text:span><text:span text:style-name="T172">-2</text:span><text:span text:style-name="T1126">9</text:span><text:span text:style-name="T292"><text:tab/></text:span><text:span text:style-name="T1127">Du </text:span><text:span text:style-name="T1201">stoppst die weitere Verschlechterung des Zustandes </text:span><text:span text:style-name="T1202">von </text:span><text:span text:style-name="T1203">4 Zielen</text:span><text:span text:style-name="T1202"> die sich an den<text:line-break/><text:tab/><text:tab/>Händen fassen </text:span><text:span text:style-name="T1201">bezüglich eines Effektes und kehrst ihn um, d.h. du bewirkst eine<text:line-break/><text:tab/><text:tab/>langsame Genesung.</text:span><text:span text:style-name="T1204"> </text:span><text:span text:style-name="T1205">Außerdem erh</text:span><text:span text:style-name="T1202">a</text:span><text:span text:style-name="T1205">lt</text:span><text:span text:style-name="T1202">en</text:span><text:span text:style-name="T1205"> d</text:span><text:span text:style-name="T1202">ie</text:span><text:span text:style-name="T1205"> Ziel</text:span><text:span text:style-name="T1202">e</text:span><text:span text:style-name="T1205"> +</text:span><text:span text:style-name="T1202">4</text:span><text:span text:style-name="T1205"> Zähigkeit für eine </text:span><text:span text:style-name="T1203">Woche</text:span><text:span text:style-name="T1205">.</text:span></text:p>
      <text:p text:style-name="P291"><text:span text:style-name="T1126">30</text:span><text:span text:style-name="T172">-</text:span><text:span text:style-name="T1126">31</text:span><text:span text:style-name="T292"><text:tab/></text:span><text:span text:style-name="T1127">Du </text:span><text:span text:style-name="T1201">stoppst die weitere Verschlechterung des Zustandes </text:span><text:span text:style-name="T1202">von </text:span><text:span text:style-name="T1203">12 Zielen</text:span><text:span text:style-name="T1202"> die sich an<text:line-break/><text:tab/><text:tab/>den Händen fassen </text:span><text:span text:style-name="T1201">bezüglich eines Effektes und kehrst ihn um, d.h. du bewirkst<text:line-break/><text:tab/><text:tab/>eine </text:span><text:span text:style-name="T1206">Genesung </text:span><text:span text:style-name="T1203">innerhalb 24 Stunden</text:span><text:span text:style-name="T1201">.</text:span><text:span text:style-name="T1204"> </text:span><text:span text:style-name="T1205">Außerdem erh</text:span><text:span text:style-name="T1202">a</text:span><text:span text:style-name="T1205">lt</text:span><text:span text:style-name="T1202">en</text:span><text:span text:style-name="T1205"> d</text:span><text:span text:style-name="T1202">ie</text:span><text:span text:style-name="T1205"> Ziel</text:span><text:span text:style-name="T1202">e</text:span><text:span text:style-name="T1205"> +</text:span><text:span text:style-name="T1202">4</text:span><text:span text:style-name="T1205"> Zähigkeit für<text:line-break/><text:tab/><text:tab/>eine </text:span><text:span text:style-name="T1202">Woche</text:span><text:span text:style-name="T1205">.</text:span></text:p>
      <text:p text:style-name="P291"><text:span text:style-name="T1146">3</text:span><text:span text:style-name="T1126">2</text:span><text:span text:style-name="T172">-</text:span><text:span text:style-name="T1146">3</text:span><text:span text:style-name="T1126">3</text:span><text:span text:style-name="T292"><text:tab/></text:span><text:span text:style-name="T1127">Du </text:span><text:span text:style-name="T1201">stoppst die weitere Verschlechterung des Zustandes </text:span><text:span text:style-name="T1202">von </text:span><text:span text:style-name="T1207">50</text:span><text:span text:style-name="T1203"> Zielen</text:span><text:span text:style-name="T1202"> die sich an<text:line-break/><text:tab/><text:tab/>den Händen fassen </text:span><text:span text:style-name="T1201">bezüglich eines Effektes und kehrst ihn um, d.h. du bewirkst<text:line-break/><text:tab/><text:tab/>eine Genesung </text:span><text:span text:style-name="T1202">innerhalb 24 Stunden</text:span><text:span text:style-name="T1201">.</text:span><text:span text:style-name="T1204"> </text:span><text:span text:style-name="T1205">Außerdem </text:span><text:span text:style-name="T1208">sind</text:span><text:span text:style-name="T1205"> d</text:span><text:span text:style-name="T1202">ie</text:span><text:span text:style-name="T1205"> Ziel</text:span><text:span text:style-name="T1202">e</text:span><text:span text:style-name="T1205"> </text:span><text:span text:style-name="T1208">für eine Woche<text:line-break/><text:tab/><text:tab/></text:span><text:span text:style-name="T1207">immun</text:span><text:span text:style-name="T1208"> gegen Gifte und Krankheiten.</text:span></text:p>
      <text:p text:style-name="P290"><text:span text:style-name="T1174">3</text:span><text:span text:style-name="T1175">4+</text:span><text:span text:style-name="T1178"><text:tab/><text:tab/></text:span><text:span text:style-name="T1177">Du </text:span><text:span text:style-name="T1209">heilst </text:span><text:span text:style-name="T1210">sofort</text:span><text:span text:style-name="T1209"> </text:span><text:span text:style-name="T1210">20</text:span><text:span text:style-name="T1211">0</text:span><text:span text:style-name="T1212"> Ziele</text:span><text:span text:style-name="T1213"> die sich an den Händen fassen </text:span><text:span text:style-name="T1214">bezüglich </text:span><text:span text:style-name="T1209">aller</text:span><text:span text:style-name="T1214"> Effekte.</text:span><text:span text:style-name="T1215"> <text:tab/><text:tab/></text:span><text:span text:style-name="T1216">Außerdem </text:span><text:span text:style-name="T1217">sind</text:span><text:span text:style-name="T1216"> d</text:span><text:span text:style-name="T1213">ie</text:span><text:span text:style-name="T1216"> Ziel</text:span><text:span text:style-name="T1213">e</text:span><text:span text:style-name="T1216"> </text:span><text:span text:style-name="T1217">für eine</text:span><text:span text:style-name="T1209">n</text:span><text:span text:style-name="T1217"> </text:span><text:span text:style-name="T1209">Monat </text:span><text:span text:style-name="T1217">immun gegen Gifte und Krankheiten.</text:span></text:p>
      <text:p text:style-name="P297"><text:span text:style-name="T71"><text:s/>K </text:span><text:span text:style-name="T1218"><text:s/></text:span><text:span text:style-name="T72">leriker</text:span></text:p>
      <text:p text:style-name="P34"><text:span text:style-name="T73">N</text:span><text:span text:style-name="T74">ame</text:span><text:span text:style-name="T75"><text:tab/><text:tab/></text:span><text:span text:style-name="T76"><text:tab/><text:tab/><text:tab/><text:tab/><text:tab/><text:tab/></text:span><text:span text:style-name="T75"><text:tab/><text:tab/><text:tab/><text:tab/></text:span><text:span text:style-name="T77">S</text:span><text:span text:style-name="T78">tufe</text:span><text:span text:style-name="T79"><text:tab/><text:tab/><text:tab/></text:span><text:span text:style-name="T1219">3</text:span></text:p>
      <text:p text:style-name="P298"><text:span text:style-name="T81">B</text:span><text:span text:style-name="T40">eruf</text:span><text:tab/><text:tab/><text:span text:style-name="T348">Bettelmönch</text:span><text:tab/><text:tab/><text:tab/><text:tab/><text:tab/><text:tab/><text:tab/><text:tab/><text:span text:style-name="T83">E</text:span><text:span text:style-name="T84">rfahrung</text:span> <text:tab/><text:tab/><text:span text:style-name="T1219">1 1</text:span><text:span text:style-name="T86">0</text:span></text:p>
      <text:p text:style-name="P298"><text:span text:style-name="T81">G</text:span><text:span text:style-name="T40">esinnung</text:span><text:tab/><text:span text:style-name="T1220">Ordnung</text:span><text:span text:style-name="T1221"><text:tab/></text:span><text:tab/><text:span text:style-name="T81">I</text:span><text:span text:style-name="T40">nitiative</text:span><text:tab/><text:span text:style-name="T90">w</text:span><text:span text:style-name="T350">20<text:tab/></text:span><text:span text:style-name="T91"><text:tab/></text:span><text:span text:style-name="T92"><text:tab/><text:tab/></text:span><text:span text:style-name="T93">B</text:span><text:span text:style-name="T94">ewegung</text:span><text:span text:style-name="T92"><text:tab/><text:tab/></text:span><text:span text:style-name="T122">7,5</text:span><text:span text:style-name="T95"> </text:span><text:span text:style-name="T96">m</text:span></text:p>
      <text:p text:style-name="P299"><text:span text:style-name="T81">G</text:span><text:span text:style-name="T709">ott</text:span><text:span text:style-name="T97"><text:tab/></text:span><text:span text:style-name="T711">Justitia</text:span><text:span text:style-name="T97"><text:tab/><text:tab/><text:tab/></text:span><text:span text:style-name="T711">U</text:span><text:span text:style-name="T709">ngnade</text:span><text:span text:style-name="T97"><text:tab/><text:tab/></text:span><text:span text:style-name="T122">1<text:tab/><text:tab/><text:tab/><text:tab/></text:span><text:span text:style-name="T712">Z</text:span><text:span text:style-name="T713">auberstufe</text:span><text:span text:style-name="T714"><text:tab/><text:tab/></text:span><text:span text:style-name="T1222">3</text:span></text:p>
      <text:p text:style-name="P300"><text:span text:style-name="T100"><text:tab/></text:span><text:span text:style-name="T1223">Göttin der </text:span><text:span text:style-name="T1224">Gerechtigkeit</text:span><text:span text:style-name="T100"><text:tab/></text:span><text:span text:style-name="T104">M</text:span><text:span text:style-name="T105">alus</text:span><text:span text:style-name="T10"><text:tab/><text:tab/></text:span><text:span text:style-name="T106">−</text:span><text:span text:style-name="T1222">6</text:span><text:span text:style-name="T100"><text:tab/><text:tab/><text:tab/><text:tab/></text:span><text:span text:style-name="T108">K</text:span><text:span text:style-name="T109">rit</text:span><text:span text:style-name="T110">.</text:span><text:span text:style-name="T91"><text:tab/><text:tab/><text:tab/>w</text:span><text:span text:style-name="T1219">10 </text:span><text:span text:style-name="T1225">Tab. </text:span><text:span text:style-name="T91">III</text:span></text:p>
      <text:p text:style-name="P301"><text:span text:style-name="T81">R</text:span><text:span text:style-name="T40">üst</text:span><text:span text:style-name="T112">ung</text:span><text:span text:style-name="T113"><text:tab/></text:span><text:tab/><text:span text:style-name="T114">1</text:span><text:span text:style-name="T1219">7</text:span><text:tab/><text:span text:style-name="T90">Bänderpanzer</text:span><text:span text:style-name="T363">+Schild</text:span><text:span text:style-name="T116"> </text:span><text:span text:style-name="T117">(RK</text:span><text:span text:style-name="T1226">6</text:span><text:span text:style-name="T1227">+1</text:span><text:span text:style-name="T117">)</text:span><text:tab/><text:tab/><text:tab/><text:span text:style-name="T120">P</text:span><text:span text:style-name="T121">atzer</text:span><text:span text:style-name="T100"><text:tab/><text:tab/><text:tab/></text:span><text:span text:style-name="T91">w1</text:span><text:span text:style-name="T122">6</text:span></text:p>
      <text:p text:style-name="P298"><text:span text:style-name="T81">L</text:span><text:span text:style-name="T40">eben</text:span><text:tab/><text:tab/><text:span text:style-name="T114">1</text:span><text:span text:style-name="T1228">6</text:span><text:span text:style-name="T114"><text:tab/></text:span><text:span text:style-name="T123">(</text:span><text:span text:style-name="T124">w4+</text:span><text:span text:style-name="T1229">3</text:span><text:span text:style-name="T123">w</text:span><text:span text:style-name="T370">8</text:span><text:span text:style-name="T123">+</text:span><text:span text:style-name="T1230">3</text:span><text:span text:style-name="T123">)</text:span><text:span text:style-name="T128"><text:tab/><text:tab/><text:tab/><text:tab/></text:span><text:span text:style-name="T130"><text:tab/><text:tab/><text:tab/></text:span><text:span text:style-name="T131">A</text:span><text:span text:style-name="T132">ngriff<text:tab/></text:span><text:span text:style-name="T131">S</text:span><text:span text:style-name="T132">chaden<text:tab/></text:span></text:p>
      <text:p text:style-name="P170"><text:span text:style-name="T133">S</text:span><text:span text:style-name="T134">tärke</text:span><text:span text:style-name="T135"><text:tab/><text:tab/><text:tab/></text:span><text:span text:style-name="T136">1</text:span><text:span text:style-name="T729">2</text:span><text:span text:style-name="T137"><text:tab/><text:tab/></text:span><text:span text:style-name="T1231"><text:tab/><text:tab/><text:tab/></text:span><text:span text:style-name="T139"><text:tab/></text:span><text:span text:style-name="T140">N</text:span><text:span text:style-name="T141">ahkampf</text:span><text:span text:style-name="T142"><text:tab/><text:tab/></text:span><text:span text:style-name="T382">+</text:span><text:span text:style-name="T1232">2</text:span><text:span text:style-name="T144"><text:tab/><text:tab/><text:tab/></text:span></text:p>
      <text:p text:style-name="P302"><text:span text:style-name="T133">G</text:span><text:span text:style-name="T134">eschick</text:span><text:span text:style-name="T135"><text:tab/><text:tab/><text:tab/></text:span><text:span text:style-name="T136">1</text:span><text:span text:style-name="T373">2</text:span><text:span text:style-name="T147"><text:tab/></text:span><text:span text:style-name="T149"><text:tab/></text:span><text:span text:style-name="T150"> </text:span><text:span text:style-name="T151">R</text:span><text:span text:style-name="T152">eflex</text:span><text:span text:style-name="T139"><text:tab/> <text:s text:c="2"/></text:span><text:span text:style-name="T1233"><text:s/></text:span><text:span text:style-name="T1234">+1</text:span><text:span text:style-name="T380"><text:tab/></text:span><text:span text:style-name="T139"><text:tab/></text:span><text:span text:style-name="T140">F</text:span><text:span text:style-name="T141">ernkampf</text:span><text:span text:style-name="T142"><text:tab/><text:tab/></text:span><text:span text:style-name="T382">+</text:span><text:span text:style-name="T1232">2</text:span><text:span text:style-name="T154"><text:tab/></text:span><text:span text:style-name="T144"><text:tab/><text:tab/></text:span></text:p>
      <text:p text:style-name="P303"><text:span text:style-name="T133">A</text:span><text:span text:style-name="T134">usdauer</text:span><text:span text:style-name="T135"><text:tab/><text:tab/></text:span><text:span text:style-name="T136">1</text:span><text:span text:style-name="T1235">4</text:span><text:span text:style-name="T137"><text:tab/></text:span><text:span text:style-name="T138">+</text:span><text:span text:style-name="T1236">1</text:span><text:span text:style-name="T138"><text:tab/></text:span><text:span text:style-name="T150"> </text:span><text:span text:style-name="T151">Z</text:span><text:span text:style-name="T152">ähigkeit</text:span><text:span text:style-name="T139"> </text:span><text:span text:style-name="T91">+2</text:span></text:p>
      <text:p text:style-name="P303"><text:span text:style-name="T133">P</text:span><text:span text:style-name="T134">ersönlichkeit</text:span><text:span text:style-name="T135"><text:tab/></text:span><text:span text:style-name="T729">13</text:span><text:span text:style-name="T137"><text:tab/></text:span><text:span text:style-name="T731">+</text:span><text:span text:style-name="T1237">1</text:span><text:span text:style-name="T138"><text:tab/></text:span><text:span text:style-name="T159"> </text:span><text:span text:style-name="T151">W</text:span><text:span text:style-name="T152">illen</text:span><text:span text:style-name="T139"><text:tab/> <text:s text:c="2"/></text:span><text:span text:style-name="T390">+</text:span><text:span text:style-name="T1238">3</text:span></text:p>
      <text:p text:style-name="P303"><text:span text:style-name="T133">I</text:span><text:span text:style-name="T134">ntelligenz</text:span><text:span text:style-name="T135"><text:tab/><text:tab/> </text:span><text:span text:style-name="T146">8</text:span><text:span text:style-name="T137"><text:tab/></text:span><text:span text:style-name="T161">-</text:span><text:span text:style-name="T734">1</text:span><text:span text:style-name="T138"><text:tab/></text:span><text:span text:style-name="T162"> </text:span><text:span text:style-name="T151">S</text:span><text:span text:style-name="T152">prachen</text:span><text:span text:style-name="T139"><text:tab/></text:span><text:span text:style-name="T394">Gemein</text:span><text:span text:style-name="T363">sprache</text:span></text:p>
      <text:p text:style-name="P303"><text:span text:style-name="T133">G</text:span><text:span text:style-name="T134">lück</text:span><text:span text:style-name="T135"><text:tab/><text:tab/><text:tab/></text:span><text:span text:style-name="T136"> </text:span><text:span text:style-name="T165">9</text:span><text:span text:style-name="T149"><text:tab/></text:span><text:span text:style-name="T397"> <text:s text:c="3"/></text:span><text:span text:style-name="T149"><text:tab/></text:span><text:span text:style-name="T150"> </text:span><text:span text:style-name="T151">S</text:span><text:span text:style-name="T152">chicksal</text:span><text:span text:style-name="T139"><text:tab/></text:span><text:span text:style-name="T399">Reines Herz: Unheiliges vertreiben +1</text:span></text:p>
      <text:p text:style-name="P304"><text:span text:style-name="T170">3/4-</text:span><text:span text:style-name="T171">5</text:span><text:span text:style-name="T170">/6-</text:span><text:span text:style-name="T171">8</text:span><text:span text:style-name="T170">/9-</text:span><text:span text:style-name="T171">12</text:span><text:span text:style-name="T170">/13-</text:span><text:span text:style-name="T171">15</text:span><text:span text:style-name="T170">/16-</text:span><text:span text:style-name="T171">17</text:span><text:span text:style-name="T170">/18</text:span></text:p>
      <text:p text:style-name="P305"><text:span text:style-name="T81">N</text:span><text:span text:style-name="T172">ahkampfwaffen</text:span><text:span text:style-name="T40"><text:tab/></text:span><text:span text:style-name="T81">A</text:span><text:span text:style-name="T40">ngriff<text:tab/><text:tab/></text:span><text:span text:style-name="T81">S</text:span><text:span text:style-name="T40">chaden</text:span></text:p>
      <text:p text:style-name="P306"><text:span text:style-name="T1239">Langschwert</text:span><text:span text:style-name="T91"><text:tab/><text:tab/><text:tab/></text:span><text:span text:style-name="T114">w20</text:span><text:span text:style-name="T723">+</text:span><text:span text:style-name="T1240">2</text:span><text:span text:style-name="T90"><text:tab/><text:tab/></text:span><text:span text:style-name="T114">w</text:span><text:span text:style-name="T403">8</text:span><text:span text:style-name="T175"><text:tab/><text:tab/><text:tab/></text:span><text:span text:style-name="T176"><text:tab/><text:tab/><text:tab/><text:tab/><text:tab/><text:tab/><text:tab/><text:tab/><text:tab/></text:span></text:p>
      <text:p text:style-name="P306"><text:span text:style-name="T177">unbewaffnet</text:span><text:span text:style-name="T90"><text:tab/><text:tab/><text:tab/></text:span><text:span text:style-name="T114">w20</text:span><text:span text:style-name="T723">+</text:span><text:span text:style-name="T1240">2</text:span><text:span text:style-name="T90"><text:tab/><text:tab/></text:span><text:span text:style-name="T177">w3</text:span><text:span text:style-name="T179"><text:tab/></text:span><text:span text:style-name="T411"><text:tab/><text:tab/></text:span><text:span text:style-name="T180"><text:tab/><text:tab/><text:tab/><text:tab/><text:tab/><text:tab/><text:tab/><text:tab/><text:tab/></text:span></text:p>
      <text:p text:style-name="P307"><text:span text:style-name="T181"><text:tab/><text:tab/><text:tab/><text:tab/> <text:s text:c="7"/></text:span><text:span text:style-name="T182"><text:tab/></text:span><text:span text:style-name="T181"><text:tab/><text:tab/></text:span><text:span text:style-name="T497"> <text:s text:c="3"/></text:span><text:span text:style-name="T182"><text:tab/></text:span><text:span text:style-name="T181"><text:tab/><text:tab/></text:span><text:span text:style-name="T497"> <text:s text:c="3"/></text:span><text:span text:style-name="T182"><text:tab/></text:span><text:span text:style-name="T181"><text:tab/><text:tab/><text:tab/><text:tab/><text:tab/><text:tab/><text:tab/><text:tab/><text:tab/></text:span></text:p>
      <text:p text:style-name="P308"><text:span text:style-name="T81">F</text:span><text:span text:style-name="T172">ernkampfwaffen</text:span><text:span text:style-name="T40"><text:tab/></text:span><text:span text:style-name="T81">A</text:span><text:span text:style-name="T40">ngriff<text:tab/><text:tab/></text:span><text:span text:style-name="T81">S</text:span><text:span text:style-name="T40">chaden<text:tab/><text:tab/></text:span><text:span text:style-name="T81">R</text:span><text:span text:style-name="T40">eichw</text:span><text:span text:style-name="T183">eite</text:span><text:span text:style-name="T184"> </text:span><text:span text:style-name="T185">-/-2/-w</text:span></text:p>
      <text:p text:style-name="P305"><text:span text:style-name="T401">Weihwasser</text:span><text:span text:style-name="T90"><text:tab/><text:tab/><text:tab/></text:span><text:span text:style-name="T114">w20</text:span><text:span text:style-name="T90"><text:tab/></text:span><text:span text:style-name="T723">+</text:span><text:span text:style-name="T1240">2</text:span><text:span text:style-name="T90"><text:tab/><text:tab/></text:span><text:span text:style-name="T114">w</text:span><text:span text:style-name="T740">4<text:tab/></text:span><text:span text:style-name="T90"><text:tab/><text:tab/></text:span><text:span text:style-name="T401">3 </text:span><text:span text:style-name="T90">/ </text:span><text:span text:style-name="T401">6 </text:span><text:span text:style-name="T90">/ </text:span><text:span text:style-name="T401">9</text:span><text:span text:style-name="T187"><text:tab/><text:tab/></text:span><text:span text:style-name="T741">gegen </text:span><text:span text:style-name="T742">u</text:span><text:span text:style-name="T741">nheilige Wesen</text:span></text:p>
      <text:p text:style-name="P305"><text:span text:style-name="T743">Schleuder<text:tab/><text:tab/></text:span><text:span text:style-name="T348"><text:tab/></text:span><text:span text:style-name="T743">w20<text:tab/></text:span><text:span text:style-name="T1241">+</text:span><text:span text:style-name="T1242">2</text:span><text:span text:style-name="T348"><text:tab/><text:tab/></text:span><text:span text:style-name="T743">w4<text:tab/></text:span><text:span text:style-name="T348"><text:tab/><text:tab/></text:span><text:span text:style-name="T743">12/24/48</text:span><text:tab/><text:tab/><text:span text:style-name="T741">20 Geschosse</text:span></text:p>
      <text:p text:style-name="P309"><text:span text:style-name="T746"><text:tab/><text:tab/><text:tab/><text:tab/> <text:s text:c="7"/></text:span><text:span text:style-name="T747"><text:tab/></text:span><text:span text:style-name="T746"><text:tab/><text:tab/> <text:s text:c="3"/></text:span><text:span text:style-name="T747"><text:tab/></text:span><text:span text:style-name="T746"><text:tab/><text:tab/> <text:s text:c="3"/></text:span><text:span text:style-name="T747"><text:tab/></text:span><text:span text:style-name="T746"> <text:s text:c="4"/></text:span><text:span text:style-name="T747">/</text:span><text:span text:style-name="T746"> <text:s text:c="4"/></text:span><text:span text:style-name="T747">/</text:span><text:span text:style-name="T746"><text:tab/></text:span><text:span text:style-name="T747"><text:tab/></text:span><text:span text:style-name="T746"><text:tab/><text:tab/><text:tab/><text:tab/><text:tab/><text:tab/></text:span></text:p>
      <text:p text:style-name="P310"><text:span text:style-name="T189">A</text:span><text:span text:style-name="T190">us</text:span><text:span text:style-name="T191">rüstung</text:span><text:span text:style-name="T192"><text:tab/><text:tab/><text:tab/><text:tab/><text:tab/><text:tab/><text:tab/><text:tab/><text:tab/> <text:s text:c="5"/></text:span><text:span text:style-name="T748">-</text:span><text:span text:style-name="T193"><text:tab/></text:span><text:span text:style-name="T194">Gold</text:span><text:span text:style-name="T195"><text:tab/> <text:s text:c="3"/></text:span><text:span text:style-name="T196"><text:s text:c="2"/></text:span><text:span text:style-name="T748">8</text:span><text:span text:style-name="T196"><text:tab/></text:span><text:span text:style-name="T197">Silbe</text:span><text:span text:style-name="T198">r <text:s text:c="6"/></text:span><text:span text:style-name="T195"><text:s text:c="5"/></text:span><text:span text:style-name="T748">9</text:span><text:span text:style-name="T199"><text:tab/></text:span><text:span text:style-name="T200">Kupfer</text:span></text:p>
      <text:p text:style-name="P311"><text:span text:style-name="T1243">Heiliges Symbol, Fläschchen Weihwasser, </text:span><text:span text:style-name="T1244">Öllaterne, </text:span><text:span text:style-name="T1243">Schild, </text:span><text:span text:style-name="T1245">Wasserschlauch, Ration, </text:span></text:p>
      <text:p text:style-name="P312"><text:span text:style-name="T755">Z</text:span><text:span text:style-name="T756">auber</text:span><text:span text:style-name="T757"> </text:span><text:span text:style-name="T758">(</text:span><text:span text:style-name="T1246">5/</text:span><text:span text:style-name="T1247">3</text:span><text:span text:style-name="T758"> + </text:span><text:span text:style-name="T761">Persönlichkeitsmod </text:span><text:span text:style-name="T762">= </text:span><text:span text:style-name="T1248">9</text:span><text:span text:style-name="T758">)<text:tab/><text:tab/></text:span><text:span text:style-name="T1249"><text:tab/><text:tab/></text:span><text:span text:style-name="T766">w20 + Persönlichkeitsmod + Zauberstufe </text:span><text:span text:style-name="T762">= </text:span><text:span text:style-name="T767">w20+</text:span><text:span text:style-name="T1250">3</text:span></text:p>
      <text:p text:style-name="P313"><text:span text:style-name="T1251">1: </text:span><text:span text:style-name="T874">Böses entdecken, Göttermahl, Heilige Zuflucht, Schutz vor Bösem, Segnung, </text:span><text:span text:style-name="T1252">Zweites Gesicht</text:span></text:p>
      <text:p text:style-name="P314"><text:span text:style-name="T1253">2: Göttliches Symbol,</text:span><text:span text:style-name="T1254"> </text:span><text:span text:style-name="T1255">Lotusblick</text:span><text:span text:style-name="T1256">, </text:span><text:span text:style-name="T1254">Verbannen</text:span></text:p>
      <text:p text:style-name="P315"><text:span text:style-name="T777">H</text:span><text:span text:style-name="T72">ände auflegen</text:span><text:tab/><text:tab/><text:tab/><text:tab/><text:tab/><text:tab/><text:tab/><text:tab/><text:span text:style-name="T766">w20 + Persönlichkeitsmod + Zauberstufe </text:span><text:span text:style-name="T762">= </text:span><text:span text:style-name="T767">w20+</text:span><text:span text:style-name="T1248">4</text:span></text:p>
      <text:p text:style-name="P316"><text:span text:style-name="T780">Gesinnung:</text:span><text:tab/>Gleich<text:tab/><text:tab/>Angrenzend<text:tab/>Gegensätzlich<text:span text:style-name="T315"><text:tab/><text:tab/></text:span><text:span text:style-name="T780">Zustand heilen</text:span><text:tab/><text:tab/><text:tab/></text:p>
      <text:p text:style-name="P317"><text:span text:style-name="T40">1-11<text:tab/></text:span><text:tab/><text:tab/>Fehlschlag<text:tab/>Fehlschlag<text:tab/>Fehlschlag<text:tab/><text:tab/><text:span text:style-name="T781">1 Würfel = Bruch</text:span></text:p>
      <text:p text:style-name="P317"><text:span text:style-name="T40">12-13</text:span><text:tab/><text:tab/>2 Würfel<text:tab/><text:tab/>1 Würfel<text:tab/><text:tab/>1 Würfel<text:tab/><text:tab/><text:tab/><text:span text:style-name="T781">2 Würfel = </text:span><text:span text:style-name="T782">krank, </text:span><text:span text:style-name="T781">Organ</text:span></text:p>
      <text:p text:style-name="P317"><text:span text:style-name="T40">14-19</text:span><text:tab/><text:tab/>3 Würfel<text:tab/><text:tab/>2 Würfel<text:tab/><text:tab/>1 Würfel<text:tab/><text:tab/><text:tab/><text:span text:style-name="T781">3 Würfel = Lähmung, Gift</text:span></text:p>
      <text:p text:style-name="P317"><text:span text:style-name="T40">20-21</text:span><text:tab/><text:tab/>4 Würfel<text:tab/><text:tab/>3 Würfel<text:tab/><text:tab/>2 Würfel<text:tab/><text:tab/><text:tab/><text:span text:style-name="T781">4 Würfel = blind, taub</text:span></text:p>
      <text:p text:style-name="P317"><text:span text:style-name="T40">22+<text:tab/></text:span><text:tab/><text:tab/>5 Würfel<text:tab/><text:tab/>4 Würfel<text:tab/><text:tab/>3 Würfel<text:tab/><text:tab/><text:span text:style-name="T783">[</text:span><text:span text:style-name="T784">max. ZS TW des Ziels anwenden</text:span><text:span text:style-name="T783">]</text:span></text:p>
      <text:p text:style-name="P318"><text:span text:style-name="T785">U</text:span><text:span text:style-name="T1257">nheiliges vertreiben</text:span><text:span text:style-name="T1258"><text:tab/><text:tab/><text:tab/></text:span><text:span text:style-name="T1259">w</text:span><text:span text:style-name="T1260">20 + Persönlichkeitmod + Zauberstufe + Glücksmod </text:span><text:span text:style-name="T1261">+ Schicksal </text:span><text:span text:style-name="T1262">=</text:span><text:span text:style-name="T1260"> </text:span><text:span text:style-name="T791">w20+</text:span><text:span text:style-name="T1263">5</text:span></text:p>
      <text:p text:style-name="P319">1-11<text:tab/> <text:s text:c="2"/><text:span text:style-name="T17">Fehlschlag, Ungnade+1<text:tab/><text:tab/><text:tab/><text:tab/><text:tab/></text:span>12-13<text:span text:style-name="T17"> </text:span><text:span text:style-name="T793">auf 9m </text:span><text:span text:style-name="T17">1 vertr</text:span><text:span text:style-name="T793">eiben, </text:span><text:span text:style-name="T794">Willen negiert</text:span></text:p>
      <text:p text:style-name="P191">14-17<text:span text:style-name="T17"> </text:span><text:span text:style-name="T793">auf 9m </text:span><text:span text:style-name="T17">w3+ZS <text:s/>vertr</text:span><text:span text:style-name="T793">eiben, </text:span><text:span text:style-name="T794">W</text:span><text:span text:style-name="T795">illen</text:span><text:span text:style-name="T794"> </text:span><text:span text:style-name="T796">n</text:span><text:span text:style-name="T794">eg</text:span><text:span text:style-name="T795">iert</text:span><text:span text:style-name="T17"><text:tab/></text:span>18-19<text:span text:style-name="T17"> </text:span><text:span text:style-name="T793">auf 9m </text:span><text:span text:style-name="T17">w4+ZS vertr</text:span><text:span text:style-name="T793">eiben, </text:span><text:span text:style-name="T794">W</text:span><text:span text:style-name="T795">illen</text:span><text:span text:style-name="T794"> </text:span><text:span text:style-name="T796">n</text:span><text:span text:style-name="T794">eg</text:span><text:span text:style-name="T795">iert</text:span></text:p>
      <text:p text:style-name="P191"><text:span text:style-name="T798">20-23</text:span><text:span text:style-name="T17"> </text:span><text:span text:style-name="T793">auf </text:span><text:span text:style-name="T799">18</text:span><text:span text:style-name="T793">m </text:span><text:span text:style-name="T17">w</text:span><text:span text:style-name="T799">6</text:span><text:span text:style-name="T17">+ZS vertr</text:span><text:span text:style-name="T793">eiben, </text:span><text:span text:style-name="T794">W</text:span><text:span text:style-name="T795">illen</text:span><text:span text:style-name="T794"> </text:span><text:span text:style-name="T796">n</text:span><text:span text:style-name="T794">eg</text:span><text:span text:style-name="T795">iert</text:span><text:span text:style-name="T793"><text:tab/></text:span>24-2<text:span text:style-name="T800">7</text:span> <text:span text:style-name="T793">auf 1</text:span><text:span text:style-name="T17">8m w8+ZS vertr</text:span><text:span text:style-name="T801">eiben</text:span><text:span text:style-name="T793">, </text:span><text:span text:style-name="T799">w3 Schaden</text:span></text:p>
      <text:p text:style-name="P192">28-29<text:span text:style-name="T17"> </text:span><text:span text:style-name="T793">auf 18m </text:span><text:span text:style-name="T17">2w6+ZS vertr</text:span><text:span text:style-name="T801">eiben</text:span><text:span text:style-name="T17">, w4 </text:span><text:span text:style-name="T802">Schad</text:span><text:span text:style-name="T803">en</text:span><text:span text:style-name="T802"><text:tab/></text:span>30-31 <text:span text:style-name="T793">auf 3</text:span><text:span text:style-name="T17">6m w8+ZS </text:span><text:span text:style-name="T804">tot</text:span></text:p>
      <text:p text:style-name="P319">3<text:span text:style-name="T805">2+</text:span><text:span text:style-name="T806"><text:tab/> <text:s text:c="2"/></text:span><text:span text:style-name="T793">auf </text:span><text:span text:style-name="T806">72</text:span><text:span text:style-name="T17">m </text:span><text:span text:style-name="T806">2</text:span><text:span text:style-name="T17">w</text:span><text:span text:style-name="T806">6</text:span><text:span text:style-name="T17">+ZS </text:span><text:span text:style-name="T804">tot</text:span><text:span text:style-name="T802"><text:tab/><text:tab/><text:tab/><text:tab/><text:tab/><text:tab/></text:span><text:span text:style-name="T807">[</text:span><text:span text:style-name="T808">für TW&gt;</text:span><text:span text:style-name="T809">1</text:span><text:span text:style-name="T808"> </text:span><text:span text:style-name="T809">alles </text:span><text:span text:style-name="T808">entsprechend reduziert</text:span><text:span text:style-name="T807">]</text:span></text:p>
      <text:p text:style-name="P320"><text:span text:style-name="T1264">G</text:span><text:span text:style-name="T72">öttlichen </text:span><text:span text:style-name="T777">B</text:span><text:span text:style-name="T72">eistand </text:span><text:span text:style-name="T1265">erflehen</text:span><text:tab/><text:tab/><text:tab/><text:tab/><text:tab/><text:span text:style-name="T814">w20 + Persönlichkeitsmod + Zauberstufe </text:span><text:span text:style-name="T762">= </text:span><text:span text:style-name="T767">w20+</text:span><text:span text:style-name="T1248">4</text:span></text:p>
      <text:p text:style-name="P321"><text:span text:style-name="T815">immer </text:span>Ungnade +10,<text:tab/><text:tab/><text:span text:style-name="T816">Effekt </text:span><text:span text:style-name="T817">z.B.: </text:span>Kerze anzünden: 10, Flammensäule: 18</text:p>
      <table:table table:name="Table8" table:style-name="Table8">
        <table:table-column table:style-name="Table8.A"/>
        <table:table-column table:style-name="Table8.B"/>
        <table:table-column table:style-name="Table8.C"/>
        <table:table-column table:style-name="Table8.D"/>
        <table:table-column table:style-name="Table8.E"/>
        <table:table-column table:style-name="Table8.D"/>
        <table:table-column table:style-name="Table8.G"/>
        <table:table-column table:style-name="Table8.H"/>
        <text:soft-page-break/>
        <table:table-row>
          <table:table-cell table:style-name="Table8.A1" office:value-type="string">
            <text:p text:style-name="P322">Kleriker</text:p>
            <text:p text:style-name="P323">Stufe<text:line-break/><text:span text:style-name="T423">(Erfahrung)</text:span></text:p>
          </table:table-cell>
          <table:table-cell table:style-name="Table8.A1" office:value-type="string">
            <text:p text:style-name="P324">Angriff</text:p>
          </table:table-cell>
          <table:table-cell table:style-name="Table8.A1" office:value-type="string">
            <text:p text:style-name="P325"><text:span text:style-name="T302">Volltreffer-würfel</text:span>/Tabelle</text:p>
          </table:table-cell>
          <table:table-cell table:style-name="Table8.A1" office:value-type="string">
            <text:p text:style-name="P325">Aktions-</text:p>
            <text:p text:style-name="P325">würfel</text:p>
          </table:table-cell>
          <table:table-cell table:style-name="Table8.A1" office:value-type="string">
            <text:p text:style-name="P325">Reflex</text:p>
          </table:table-cell>
          <table:table-cell table:style-name="Table8.A1" office:value-type="string">
            <text:p text:style-name="P325">Zähigkeit</text:p>
          </table:table-cell>
          <table:table-cell table:style-name="Table8.A1" office:value-type="string">
            <text:p text:style-name="P325">Willen</text:p>
          </table:table-cell>
          <table:table-cell table:style-name="Table8.H1" office:value-type="string">
            <text:p text:style-name="P326">Zauber <text:span text:style-name="T818">pro </text:span>Stufe<text:line-break/><text:span text:style-name="T765"> </text:span></text:p>
            <text:p text:style-name="P324">1 <text:s text:c="2"/>2 <text:s text:c="2"/>3 <text:s text:c="2"/>4 <text:s text:c="2"/>5</text:p>
          </table:table-cell>
        </table:table-row>
        <table:table-row>
          <table:table-cell table:style-name="Table8.A2" office:value-type="string">
            <text:p text:style-name="P327">1 <text:s text:c="2"/><text:span text:style-name="T424">(110)</text:span></text:p>
          </table:table-cell>
          <table:table-cell table:style-name="Table8.A2" office:value-type="string">
            <text:p text:style-name="P324">+0</text:p>
          </table:table-cell>
          <table:table-cell table:style-name="Table8.A2" office:value-type="string">
            <text:p text:style-name="P325">w<text:span text:style-name="T819">8</text:span>/III</text:p>
          </table:table-cell>
          <table:table-cell table:style-name="Table8.A2" office:value-type="string">
            <text:p text:style-name="P325">w20</text:p>
          </table:table-cell>
          <table:table-cell table:style-name="Table8.A2" office:value-type="string">
            <text:p text:style-name="P325">+<text:span text:style-name="T819">0</text:span></text:p>
          </table:table-cell>
          <table:table-cell table:style-name="Table8.A2" office:value-type="string">
            <text:p text:style-name="P325">+1</text:p>
          </table:table-cell>
          <table:table-cell table:style-name="Table8.A2" office:value-type="string">
            <text:p text:style-name="P325">+<text:span text:style-name="T426">1</text:span></text:p>
          </table:table-cell>
          <table:table-cell table:style-name="Table8.H2" office:value-type="string">
            <text:p text:style-name="P328">4 <text:s text:c="2"/><text:span text:style-name="T820">−</text:span><text:span text:style-name="T292"> <text:s text:c="2"/></text:span><text:span text:style-name="T820">−</text:span><text:span text:style-name="T292"> <text:s text:c="3"/></text:span><text:span text:style-name="T820">−</text:span><text:span text:style-name="T292"> <text:s text:c="2"/></text:span><text:span text:style-name="T820">−</text:span></text:p>
          </table:table-cell>
        </table:table-row>
        <table:table-row>
          <table:table-cell table:style-name="Table8.A2" office:value-type="string">
            <text:p text:style-name="P327">2 <text:s text:c="2"/><text:span text:style-name="T424">(110)</text:span></text:p>
          </table:table-cell>
          <table:table-cell table:style-name="Table8.A2" office:value-type="string">
            <text:p text:style-name="P324">+1</text:p>
          </table:table-cell>
          <table:table-cell table:style-name="Table8.A2" office:value-type="string">
            <text:p text:style-name="P325">w<text:span text:style-name="T819">8</text:span>/III</text:p>
          </table:table-cell>
          <table:table-cell table:style-name="Table8.A2" office:value-type="string">
            <text:p text:style-name="P325">w20</text:p>
          </table:table-cell>
          <table:table-cell table:style-name="Table8.A2" office:value-type="string">
            <text:p text:style-name="P325">+<text:span text:style-name="T819">0</text:span></text:p>
          </table:table-cell>
          <table:table-cell table:style-name="Table8.A2" office:value-type="string">
            <text:p text:style-name="P325">+1</text:p>
          </table:table-cell>
          <table:table-cell table:style-name="Table8.A2" office:value-type="string">
            <text:p text:style-name="P325">+<text:span text:style-name="T426">1</text:span></text:p>
          </table:table-cell>
          <table:table-cell table:style-name="Table8.H2" office:value-type="string">
            <text:p text:style-name="P324">5 <text:s/><text:span text:style-name="T292"><text:s/></text:span><text:span text:style-name="T822">−</text:span><text:span text:style-name="T823"> <text:s text:c="2"/></text:span><text:span text:style-name="T822">−</text:span><text:span text:style-name="T823"> <text:s text:c="3"/></text:span><text:span text:style-name="T822">−</text:span><text:span text:style-name="T823"> <text:s text:c="2"/></text:span><text:span text:style-name="T822">−</text:span></text:p>
          </table:table-cell>
        </table:table-row>
        <table:table-row>
          <table:table-cell table:style-name="Table8.A2" office:value-type="string">
            <text:p text:style-name="P327">3 <text:s text:c="2"/><text:span text:style-name="T424">(110)</text:span></text:p>
          </table:table-cell>
          <table:table-cell table:style-name="Table8.A2" office:value-type="string">
            <text:p text:style-name="P324">+2</text:p>
          </table:table-cell>
          <table:table-cell table:style-name="Table8.A2" office:value-type="string">
            <text:p text:style-name="P325">w1<text:span text:style-name="T819">0</text:span>/I<text:span text:style-name="T426">II</text:span></text:p>
          </table:table-cell>
          <table:table-cell table:style-name="Table8.A2" office:value-type="string">
            <text:p text:style-name="P325">w20</text:p>
          </table:table-cell>
          <table:table-cell table:style-name="Table8.A2" office:value-type="string">
            <text:p text:style-name="P325">+1</text:p>
          </table:table-cell>
          <table:table-cell table:style-name="Table8.A2" office:value-type="string">
            <text:p text:style-name="P325">+<text:span text:style-name="T819">1</text:span></text:p>
          </table:table-cell>
          <table:table-cell table:style-name="Table8.A2" office:value-type="string">
            <text:p text:style-name="P325">+<text:span text:style-name="T819">2</text:span></text:p>
          </table:table-cell>
          <table:table-cell table:style-name="Table8.H2" office:value-type="string">
            <text:p text:style-name="P324">5 <text:s text:c="2"/>3 <text:s text:c="2"/><text:span text:style-name="T822">− </text:span><text:span text:style-name="T823"><text:s text:c="3"/></text:span><text:span text:style-name="T822">−</text:span><text:span text:style-name="T823"> <text:s text:c="2"/></text:span><text:span text:style-name="T822">−</text:span></text:p>
          </table:table-cell>
        </table:table-row>
        <table:table-row>
          <table:table-cell table:style-name="Table8.A2" office:value-type="string">
            <text:p text:style-name="P327">4 <text:s text:c="2"/><text:span text:style-name="T424">(110)</text:span></text:p>
          </table:table-cell>
          <table:table-cell table:style-name="Table8.A2" office:value-type="string">
            <text:p text:style-name="P324">+2</text:p>
          </table:table-cell>
          <table:table-cell table:style-name="Table8.A2" office:value-type="string">
            <text:p text:style-name="P325">w<text:span text:style-name="T426">1</text:span><text:span text:style-name="T819">0</text:span>/I<text:span text:style-name="T819">II</text:span></text:p>
          </table:table-cell>
          <table:table-cell table:style-name="Table8.A2" office:value-type="string">
            <text:p text:style-name="P325">w20</text:p>
          </table:table-cell>
          <table:table-cell table:style-name="Table8.A2" office:value-type="string">
            <text:p text:style-name="P325">+<text:span text:style-name="T819">1</text:span></text:p>
          </table:table-cell>
          <table:table-cell table:style-name="Table8.A2" office:value-type="string">
            <text:p text:style-name="P325">+2</text:p>
          </table:table-cell>
          <table:table-cell table:style-name="Table8.A2" office:value-type="string">
            <text:p text:style-name="P325">+<text:span text:style-name="T426">2</text:span></text:p>
          </table:table-cell>
          <table:table-cell table:style-name="Table8.H2" office:value-type="string">
            <text:p text:style-name="P324">6 <text:s text:c="2"/>4 <text:s text:c="2"/><text:span text:style-name="T822">−</text:span><text:span text:style-name="T823"> <text:s text:c="3"/></text:span><text:span text:style-name="T822">−</text:span><text:span text:style-name="T823"> <text:s text:c="2"/></text:span><text:span text:style-name="T822">−</text:span></text:p>
          </table:table-cell>
        </table:table-row>
        <table:table-row>
          <table:table-cell table:style-name="Table8.A2" office:value-type="string">
            <text:p text:style-name="P327">5 <text:s text:c="2"/><text:span text:style-name="T424">(110)</text:span></text:p>
          </table:table-cell>
          <table:table-cell table:style-name="Table8.A2" office:value-type="string">
            <text:p text:style-name="P324">+3</text:p>
          </table:table-cell>
          <table:table-cell table:style-name="Table8.A2" office:value-type="string">
            <text:p text:style-name="P325">w<text:span text:style-name="T819">12</text:span>/<text:span text:style-name="T426">I</text:span><text:span text:style-name="T819">II</text:span></text:p>
          </table:table-cell>
          <table:table-cell table:style-name="Table8.A2" office:value-type="string">
            <text:p text:style-name="P325">w20</text:p>
          </table:table-cell>
          <table:table-cell table:style-name="Table8.A2" office:value-type="string">
            <text:p text:style-name="P325">+<text:span text:style-name="T819">1</text:span></text:p>
          </table:table-cell>
          <table:table-cell table:style-name="Table8.A2" office:value-type="string">
            <text:p text:style-name="P325">+<text:span text:style-name="T819">2</text:span></text:p>
          </table:table-cell>
          <table:table-cell table:style-name="Table8.A2" office:value-type="string">
            <text:p text:style-name="P325">+<text:span text:style-name="T819">3</text:span></text:p>
          </table:table-cell>
          <table:table-cell table:style-name="Table8.H2" office:value-type="string">
            <text:p text:style-name="P324">6 <text:s text:c="2"/>5 <text:s text:c="2"/><text:span text:style-name="T824">2</text:span><text:span text:style-name="T823"> <text:s text:c="3"/></text:span><text:span text:style-name="T822">−</text:span><text:span text:style-name="T823"> <text:s text:c="2"/></text:span><text:span text:style-name="T822">−</text:span></text:p>
          </table:table-cell>
        </table:table-row>
        <table:table-row>
          <table:table-cell table:style-name="Table8.A2" office:value-type="string">
            <text:p text:style-name="P327">6 <text:s text:c="2"/><text:span text:style-name="T424">(110)</text:span></text:p>
          </table:table-cell>
          <table:table-cell table:style-name="Table8.A2" office:value-type="string">
            <text:p text:style-name="P324">+4</text:p>
          </table:table-cell>
          <table:table-cell table:style-name="Table8.A2" office:value-type="string">
            <text:p text:style-name="P325">w<text:span text:style-name="T819">12</text:span>/<text:span text:style-name="T819">III</text:span></text:p>
          </table:table-cell>
          <table:table-cell table:style-name="Table8.A2" office:value-type="string">
            <text:p text:style-name="P325">w20+w1<text:span text:style-name="T819">4</text:span></text:p>
          </table:table-cell>
          <table:table-cell table:style-name="Table8.A2" office:value-type="string">
            <text:p text:style-name="P325">+2</text:p>
          </table:table-cell>
          <table:table-cell table:style-name="Table8.A2" office:value-type="string">
            <text:p text:style-name="P325">+<text:span text:style-name="T819">2</text:span></text:p>
          </table:table-cell>
          <table:table-cell table:style-name="Table8.A2" office:value-type="string">
            <text:p text:style-name="P325">+<text:span text:style-name="T819">4</text:span></text:p>
          </table:table-cell>
          <table:table-cell table:style-name="Table8.H2" office:value-type="string">
            <text:p text:style-name="P324"><text:span text:style-name="T825">7</text:span> <text:s text:c="2"/>5 <text:s text:c="2"/><text:span text:style-name="T826">3</text:span><text:span text:style-name="T823"> <text:s text:c="3"/></text:span><text:span text:style-name="T822">−</text:span><text:span text:style-name="T823"> <text:s text:c="2"/></text:span><text:span text:style-name="T822">−</text:span></text:p>
          </table:table-cell>
        </table:table-row>
        <table:table-row>
          <table:table-cell table:style-name="Table8.A2" office:value-type="string">
            <text:p text:style-name="P327">7 <text:s text:c="2"/><text:span text:style-name="T424">(110)</text:span></text:p>
          </table:table-cell>
          <table:table-cell table:style-name="Table8.A2" office:value-type="string">
            <text:p text:style-name="P325">+<text:span text:style-name="T819">5</text:span></text:p>
          </table:table-cell>
          <table:table-cell table:style-name="Table8.A2" office:value-type="string">
            <text:p text:style-name="P325">w<text:span text:style-name="T819">14</text:span>/<text:span text:style-name="T819">III</text:span></text:p>
          </table:table-cell>
          <table:table-cell table:style-name="Table8.A2" office:value-type="string">
            <text:p text:style-name="P325">w20<text:span text:style-name="T819">+w16</text:span></text:p>
          </table:table-cell>
          <table:table-cell table:style-name="Table8.A2" office:value-type="string">
            <text:p text:style-name="P325">+<text:span text:style-name="T819">2</text:span></text:p>
          </table:table-cell>
          <table:table-cell table:style-name="Table8.A2" office:value-type="string">
            <text:p text:style-name="P325">+<text:span text:style-name="T819">3</text:span></text:p>
          </table:table-cell>
          <table:table-cell table:style-name="Table8.A2" office:value-type="string">
            <text:p text:style-name="P325">+<text:span text:style-name="T819">4</text:span></text:p>
          </table:table-cell>
          <table:table-cell table:style-name="Table8.H2" office:value-type="string">
            <text:p text:style-name="P324"><text:span text:style-name="T825">7</text:span> <text:s text:c="2"/><text:span text:style-name="T825">6</text:span> <text:s text:c="2"/><text:span text:style-name="T826">4</text:span><text:span text:style-name="T823"> <text:s text:c="3"/></text:span><text:span text:style-name="T826">1</text:span><text:span text:style-name="T823"> <text:s text:c="2"/></text:span><text:span text:style-name="T822">−</text:span></text:p>
          </table:table-cell>
        </table:table-row>
        <table:table-row>
          <table:table-cell table:style-name="Table8.A2" office:value-type="string">
            <text:p text:style-name="P327">8 <text:s text:c="2"/><text:span text:style-name="T424">(110)</text:span></text:p>
          </table:table-cell>
          <table:table-cell table:style-name="Table8.A2" office:value-type="string">
            <text:p text:style-name="P325">+<text:span text:style-name="T819">5</text:span></text:p>
          </table:table-cell>
          <table:table-cell table:style-name="Table8.A2" office:value-type="string">
            <text:p text:style-name="P325">w<text:span text:style-name="T819">14</text:span>/<text:span text:style-name="T819">III</text:span></text:p>
          </table:table-cell>
          <table:table-cell table:style-name="Table8.A2" office:value-type="string">
            <text:p text:style-name="P325"><text:span text:style-name="T819">2</text:span>w20</text:p>
          </table:table-cell>
          <table:table-cell table:style-name="Table8.A2" office:value-type="string">
            <text:p text:style-name="P325">+<text:span text:style-name="T819">2</text:span></text:p>
          </table:table-cell>
          <table:table-cell table:style-name="Table8.A2" office:value-type="string">
            <text:p text:style-name="P325">+<text:span text:style-name="T819">3</text:span></text:p>
          </table:table-cell>
          <table:table-cell table:style-name="Table8.A2" office:value-type="string">
            <text:p text:style-name="P325">+<text:span text:style-name="T819">5</text:span></text:p>
          </table:table-cell>
          <table:table-cell table:style-name="Table8.H2" office:value-type="string">
            <text:p text:style-name="P324"><text:span text:style-name="T825">8</text:span> <text:s text:c="2"/><text:span text:style-name="T825">6</text:span> <text:s text:c="2"/><text:span text:style-name="T826">5</text:span><text:span text:style-name="T823"> <text:s text:c="3"/></text:span><text:span text:style-name="T826">2</text:span><text:span text:style-name="T823"> <text:s text:c="2"/></text:span><text:span text:style-name="T822">−</text:span></text:p>
          </table:table-cell>
        </table:table-row>
        <table:table-row>
          <table:table-cell table:style-name="Table8.A2" office:value-type="string">
            <text:p text:style-name="P327">9 <text:s text:c="2"/><text:span text:style-name="T424">(110)</text:span></text:p>
          </table:table-cell>
          <table:table-cell table:style-name="Table8.A2" office:value-type="string">
            <text:p text:style-name="P325">+<text:span text:style-name="T819">6</text:span></text:p>
          </table:table-cell>
          <table:table-cell table:style-name="Table8.A2" office:value-type="string">
            <text:p text:style-name="P325">w<text:span text:style-name="T819">16</text:span>/<text:span text:style-name="T819">III</text:span></text:p>
          </table:table-cell>
          <table:table-cell table:style-name="Table8.A2" office:value-type="string">
            <text:p text:style-name="P325">2w20</text:p>
          </table:table-cell>
          <table:table-cell table:style-name="Table8.A2" office:value-type="string">
            <text:p text:style-name="P325">+3</text:p>
          </table:table-cell>
          <table:table-cell table:style-name="Table8.A2" office:value-type="string">
            <text:p text:style-name="P325">+<text:span text:style-name="T819">3</text:span></text:p>
          </table:table-cell>
          <table:table-cell table:style-name="Table8.A2" office:value-type="string">
            <text:p text:style-name="P325">+<text:span text:style-name="T819">5</text:span></text:p>
          </table:table-cell>
          <table:table-cell table:style-name="Table8.H2" office:value-type="string">
            <text:p text:style-name="P324"><text:span text:style-name="T825">8</text:span> <text:s text:c="2"/><text:span text:style-name="T825">7</text:span> <text:s text:c="2"/><text:span text:style-name="T826">5</text:span><text:span text:style-name="T823"> <text:s text:c="3"/></text:span><text:span text:style-name="T826">3</text:span><text:span text:style-name="T823"> <text:s text:c="2"/></text:span><text:span text:style-name="T826">1</text:span></text:p>
          </table:table-cell>
        </table:table-row>
        <table:table-row>
          <table:table-cell table:style-name="Table8.A2" office:value-type="string">
            <text:p text:style-name="P327">10 <text:s text:c="2"/><text:span text:style-name="T424">(110)</text:span></text:p>
          </table:table-cell>
          <table:table-cell table:style-name="Table8.A2" office:value-type="string">
            <text:p text:style-name="P325">+<text:span text:style-name="T819">7</text:span></text:p>
          </table:table-cell>
          <table:table-cell table:style-name="Table8.A2" office:value-type="string">
            <text:p text:style-name="P325"><text:span text:style-name="T819">w16</text:span>/<text:span text:style-name="T819">III</text:span></text:p>
          </table:table-cell>
          <table:table-cell table:style-name="Table8.A2" office:value-type="string">
            <text:p text:style-name="P325">2w20</text:p>
          </table:table-cell>
          <table:table-cell table:style-name="Table8.A2" office:value-type="string">
            <text:p text:style-name="P325">+<text:span text:style-name="T819">3</text:span></text:p>
          </table:table-cell>
          <table:table-cell table:style-name="Table8.A2" office:value-type="string">
            <text:p text:style-name="P325">+<text:span text:style-name="T819">4</text:span></text:p>
          </table:table-cell>
          <table:table-cell table:style-name="Table8.A2" office:value-type="string">
            <text:p text:style-name="P325">+<text:span text:style-name="T819">6</text:span></text:p>
          </table:table-cell>
          <table:table-cell table:style-name="Table8.H2" office:value-type="string">
            <text:p text:style-name="P324"><text:span text:style-name="T825">9</text:span> <text:s text:c="2"/><text:span text:style-name="T825">7</text:span> <text:s text:c="2"/><text:span text:style-name="T826">6</text:span><text:span text:style-name="T823"> <text:s text:c="3"/></text:span><text:span text:style-name="T826">4</text:span><text:span text:style-name="T823"> <text:s text:c="2"/></text:span><text:span text:style-name="T826">2</text:span></text:p>
          </table:table-cell>
        </table:table-row>
      </table:table>
      <text:p text:style-name="P329"/>
      <text:p text:style-name="P330"><text:span text:style-name="T828">Merkmale Kleriker: w8</text:span><text:span text:style-name="T829"> Leben/Stufe</text:span></text:p>
      <text:p text:style-name="P331"><text:s/></text:p>
      <text:p text:style-name="P332">Ungnade</text:p>
      <text:p text:style-name="P333"><text:span text:style-name="T830">jeder</text:span> misslungene Zauber bewirkt Ungnade+1; -<text:span text:style-name="T831">w6 Ungnade pro Tag; </text:span><text:span text:style-name="T832">Opfergabe: </text:span><text:span text:style-name="T833">50 Gold für -1 Ungnade;</text:span></text:p>
      <text:p text:style-name="P334"><text:span text:style-name="T834">ein Zauberwurf im Bereich der Ungnade </text:span><text:span text:style-name="T835">oder eine gewürfelte 1 </text:span><text:span text:style-name="T834">bewirkt Ungnade+1 und einen </text:span><text:span text:style-name="T836">Wurf </text:span><text:span text:style-name="T837">auf </text:span><text:span text:style-name="T836">die<text:line-break/></text:span><text:span text:style-name="T834">Ungnad</text:span><text:span text:style-name="T836">e-Tabelle </text:span><text:span text:style-name="T838">mit </text:span><text:span text:style-name="T839">(</text:span><text:span text:style-name="T838">Zauberwurf – </text:span><text:span text:style-name="T840">Glücksmod</text:span><text:span text:style-name="T841">ifikator</text:span><text:span text:style-name="T839">) </text:span><text:span text:style-name="T838">* w4; </text:span><text:span text:style-name="T842">Ungnade bei Handeln gegen Gesinnung/Gott</text:span></text:p>
      <text:p text:style-name="P335"><text:s/></text:p>
      <text:p text:style-name="P336"><text:span text:style-name="T843">Götter der </text:span><text:span text:style-name="T844">Ordnung</text:span></text:p>
      <text:p text:style-name="P337"><text:span text:style-name="T172">Shul</text:span><text:span text:style-name="T292">:</text:span> Mondgott,<text:tab/><text:span text:style-name="T40">Klazath</text:span>: Kriegsgott,<text:tab/><text:tab/><text:span text:style-name="T172">Ulesh</text:span><text:span text:style-name="T292">:</text:span> Friedensgott,<text:tab/><text:tab/><text:span text:style-name="T40">Choranus</text:span>: Schöpf<text:span text:style-name="T845">er</text:span>gott,<text:line-break/><text:span text:style-name="T40">Daenthar</text:span>: Herr von Erde &amp; Fleiß,<text:tab/><text:tab/><text:tab/><text:span text:style-name="T40">Gorhan</text:span>: Gott der Rache und Tapferkeit,</text:p>
      <text:p text:style-name="P337"><text:span text:style-name="T40">Justitia</text:span>: Göttin der Gerechtigkeit und Gnade,<text:tab/><text:span text:style-name="T40">Aristemis</text:span>: Göttin der Seher und Strategen</text:p>
      <text:p text:style-name="P338"><text:span text:style-name="T844">Neutral</text:span><text:span text:style-name="T843">e Götter</text:span></text:p>
      <text:p text:style-name="P337"><text:span text:style-name="T40">Amun Tor</text:span>: Gott der Rätsel,<text:tab/><text:tab/><text:span text:style-name="T40">Ildavir</text:span>: Göttin der Natur,<text:tab/><text:tab/><text:tab/><text:tab/><text:span text:style-name="T40">Pelagia</text:span>: Göttin der See,<text:line-break/><text:span text:style-name="T40">Cthulhu</text:span>: Priester der Alten,<text:tab/><text:span text:style-name="T846">Lotan</text:span><text:span text:style-name="T847">: die Verschlingerin, Herrin d. Tiefsee<text:tab/></text:span><text:span text:style-name="T848">Ostara</text:span><text:span text:style-name="T849">: Göttin des Frühlings</text:span></text:p>
      <text:p text:style-name="P338"><text:span text:style-name="T843">Götter des </text:span><text:span text:style-name="T844">Chaos</text:span></text:p>
      <text:p text:style-name="P337"><text:span text:style-name="T40">Ahriman</text:span>: Gott des Todes,<text:tab/><text:tab/><text:span text:style-name="T40">Azi Dahaka</text:span>: Dämonenfürst der Stürme &amp; Wüsten,<text:tab/><text:span text:style-name="T40">Cadixtat</text:span>: Chaostitan,</text:p>
      <text:p text:style-name="P339"><text:span text:style-name="T40">Bobugbubilz/</text:span><text:span text:style-name="T850">Schnatermann</text:span><text:span text:style-name="T851">: </text:span>Dämonenfürst der Amphibien,<text:tab/><text:tab/><text:tab/><text:span text:style-name="T40">Malotoch</text:span>: Aaskrähengott,<text:line-break/><text:span text:style-name="T40">Nimlurun</text:span>: Herr des Unrats</text:p>
      <text:p text:style-name="P336"><text:span text:style-name="T852">erlaubte </text:span>Waffen</text:p>
      <text:p text:style-name="P340"><text:span text:style-name="T853">Ordnung</text:span><text:span text:style-name="T844"><text:tab/></text:span>Kriegshammer <text:span text:style-name="T854">w8</text:span>,<text:tab/><text:span text:style-name="T844">Streit</text:span>kolben <text:span text:style-name="T854">w6</text:span>,<text:tab/>Stab <text:span text:style-name="T854">w4</text:span>,<text:tab/><text:tab/><text:tab/><text:span text:style-name="T844">Knüppel </text:span><text:span text:style-name="T854">w4</text:span><text:span text:style-name="T855">,<text:tab/></text:span>Schleuder <text:span text:style-name="T856">w4</text:span></text:p>
      <text:p text:style-name="P340"><text:span text:style-name="T853">Neutral</text:span><text:span text:style-name="T844"><text:tab/></text:span><text:span text:style-name="T857">Zweihänder </text:span><text:span text:style-name="T858">w10</text:span><text:span text:style-name="T857">,<text:tab/>Langschwert </text:span><text:span text:style-name="T858">w8</text:span><text:span text:style-name="T857">,<text:tab/>Kurzschwert </text:span><text:span text:style-name="T858">w6</text:span><text:span text:style-name="T857">,<text:tab/></text:span>Streitkolben <text:span text:style-name="T859">w6</text:span><text:span text:style-name="T860">,</text:span></text:p>
      <text:p text:style-name="P340"><text:tab/><text:tab/>Stab <text:span text:style-name="T859">w4</text:span>,<text:tab/><text:tab/><text:tab/>Dolch <text:span text:style-name="T859">w4</text:span>,<text:tab/><text:tab/><text:tab/>Schleuder <text:span text:style-name="T856">w4</text:span></text:p>
      <text:p text:style-name="P340"><text:span text:style-name="T853">Chaos</text:span><text:span text:style-name="T844"><text:tab/></text:span><text:span text:style-name="T861">Streitaxt </text:span><text:span text:style-name="T862">w10</text:span><text:span text:style-name="T861">, <text:tab/><text:tab/>Handa</text:span><text:span text:style-name="T844">xt </text:span><text:span text:style-name="T859">w6</text:span><text:span text:style-name="T844">, <text:tab/><text:tab/></text:span>Flegel <text:span text:style-name="T859">w6</text:span><text:span text:style-name="T860">, <text:tab/><text:tab/><text:tab/></text:span><text:span text:style-name="T863">Dolch </text:span><text:span text:style-name="T859">w4</text:span>,</text:p>
      <text:p text:style-name="P341"><text:span text:style-name="T861"><text:tab/><text:tab/>Langbo</text:span><text:span text:style-name="T863">gen</text:span><text:span text:style-name="T844"> </text:span><text:span text:style-name="T856">w6</text:span><text:span text:style-name="T844">,<text:tab/><text:tab/></text:span><text:span text:style-name="T861">Kurzbogen </text:span><text:span text:style-name="T862">w6</text:span><text:span text:style-name="T861">,<text:tab/><text:tab/></text:span><text:span text:style-name="T642">Wurfpfeil </text:span><text:span text:style-name="T864">w4</text:span></text:p>
      <text:p text:style-name="P336"><text:span text:style-name="T865">u</text:span>nheilig<text:span text:style-name="T866">e Wesen</text:span></text:p>
      <text:p text:style-name="P342"><text:span text:style-name="T40">Ordnung</text:span><text:tab/><text:tab/>Untote, Dämonen, Teufel, chaotische <text:span text:style-name="T867">E</text:span>xternare, Monster (Basilisk, Medus<text:span text:style-name="T867">a</text:span>),<text:line-break/><text:tab/><text:tab/><text:tab/>Chaos <text:span text:style-name="T867">P</text:span>rimare, chaotische Humanoide (Orks), chaotische Drachen</text:p>
      <text:p text:style-name="P342"><text:span text:style-name="T40">Neutral</text:span><text:tab/><text:tab/>Tiere, Untote, Dämonen, Teufel, Monster (Basilisk, Medusa), Werwölfe,<text:line-break/><text:tab/><text:tab/><text:tab/>Unnatürliche Wesen (Otyughs, Schleime)</text:p>
      <text:p text:style-name="P334"><text:span text:style-name="T1266">Chaos</text:span><text:span text:style-name="T1267"><text:tab/><text:tab/>Engel, Paladine, rechtschaffene Drachen, Fürsten der Ordnung, rechtschaffene Primare und<text:line-break/><text:tab/><text:tab/><text:tab/>Humanoide mit rechtschaffener Gesinnung (z. B. Goblins)</text:span></text:p>
      <text:p text:style-name="P343"><text:span text:style-name="T1268"/></text:p>
      <text:p text:style-name="P344"><text:span text:style-name="T868"><text:s text:c="2"/></text:span><text:span text:style-name="T1269">J</text:span><text:span text:style-name="T869"> </text:span><text:span text:style-name="T868"><text:s/></text:span><text:span text:style-name="T870"><text:s/></text:span><text:span text:style-name="T1270">ustitia</text:span><draw:frame draw:style-name="fr2" draw:name="Image4" text:anchor-type="char" svg:x="136.03mm" svg:y="-0.18mm" svg:width="64.01mm" svg:height="88.14mm" draw:z-index="2"><draw:image xlink:href="Pictures/10000000000002E7000003FFE61A9F98.jpg" xlink:type="simple" xlink:show="embed" xlink:actuate="onLoad" draw:mime-type="image/jpeg"/></draw:frame></text:p>
      <text:p text:style-name="P345"><text:span text:style-name="T1271"/></text:p>
      <text:p text:style-name="P346">Göttin der Gerechtigkeit und Gnade</text:p>
      <text:p text:style-name="P347"/>
      <text:p text:style-name="P348"><text:span text:style-name="T1272">1<text:tab/></text:span><text:span text:style-name="T1273">D</text:span><text:span text:style-name="T1274">u musst fest und gerecht bleiben</text:span></text:p>
      <text:p text:style-name="P349"><text:tab/>im Angesicht von Chaos und Sünde.</text:p>
      <text:p text:style-name="P350"><text:span text:style-name="T1272">2<text:tab/></text:span>Jeder sündigt, aber nicht jeder <text:s/>büßt.</text:p>
      <text:p text:style-name="P350"><text:tab/>Gnade <text:span text:style-name="T1275">nur </text:span>denen, die sie wirklich<text:line-break/><text:tab/><text:span text:style-name="T1276">v</text:span>erdienen.</text:p>
      <text:p text:style-name="P349"><text:span text:style-name="T1272">3<text:tab/></text:span>Einige Sünden wiegen schwerer als andere.</text:p>
      <text:p text:style-name="P349"><text:tab/>Wäge sie genau!</text:p>
      <text:p text:style-name="P350"><text:span text:style-name="T1272">4<text:tab/></text:span>Kenne das Gesetz, dass dein Hammer <text:span text:style-name="T1272">immer<text:line-break/><text:tab/></text:span>treffsicher sei.</text:p>
      <text:p text:style-name="P351">5<text:tab/>Zögere nicht Hammer und Schwert der Strafe<text:line-break/><text:tab/>zu führen. Die Gerechten werden dir dankbar sein,</text:p>
      <text:p text:style-name="P352"><text:span text:style-name="T879"/></text:p>
      <text:p text:style-name="P352"><text:span text:style-name="T879">D</text:span><text:span text:style-name="T881">ie heiligen Symbole der Justitia sind Waage und Richtschwert.</text:span></text:p>
      <text:list text:continue-numbering="true" text:style-name="L2">
        <text:list-item>
          <text:p text:style-name="P353"><text:span text:style-name="T879">Kleriker der </text:span><text:span text:style-name="T1277">Justitia</text:span><text:span text:style-name="T879"> </text:span><text:span text:style-name="T1277">sind darin geübt</text:span><text:span text:style-name="T879"> </text:span><text:span text:style-name="T1277">Lüge von Wahrheit zu scheiden.</text:span></text:p>
        </text:list-item>
        <text:list-item>
          <text:p text:style-name="P354"><text:span text:style-name="T879">Kleriker der </text:span><text:span text:style-name="T1277">Justitia</text:span><text:span text:style-name="T879"> </text:span><text:span text:style-name="T882">können </text:span><text:span text:style-name="T1277">alle Schwerter</text:span><text:span text:style-name="T883"> </text:span><text:span text:style-name="T882">benutzen.</text:span></text:p>
        </text:list-item>
        <text:list-item>
          <text:p text:style-name="P354"><text:span text:style-name="T879">Kleriker der </text:span><text:span text:style-name="T1277">Justitia</text:span><text:span text:style-name="T879"> </text:span><text:span text:style-name="T1277">dürfen keinesfalls selbst lügen oder täuschen.</text:span><draw:frame draw:style-name="fr3" draw:name="Image2" text:anchor-type="char" svg:x="61.65mm" svg:y="32.39mm" svg:width="56.07mm" svg:height="62.64mm" draw:z-index="0"><draw:image xlink:href="Pictures/1000000000000219000002485297A125.jpg" xlink:type="simple" xlink:show="embed" xlink:actuate="onLoad" draw:mime-type="image/jpeg"/></draw:frame></text:p>
        </text:list-item>
      </text:list>
      <text:p text:style-name="P229">Tabelle 5-7: Göttliche Ungnade<text:span text:style-name="T886"> </text:span><text:span text:style-name="T887">(</text:span><text:span text:style-name="T886">Zauberwurf – </text:span><text:span text:style-name="T887">Glücksmod</text:span><text:span text:style-name="T888">ifikator</text:span><text:span text:style-name="T887">) </text:span><text:span text:style-name="T886">* w4</text:span></text:p>
      <text:p text:style-name="P230"><text:span text:style-name="T422"><text:s text:c="2"/></text:span><text:span text:style-name="T40">1-</text:span><text:tab/>Du musst Buße tun <text:span text:style-name="T889">und</text:span> darfst 10 Minuten nur noch Gesänge und Gebetslieder von dir geben. *</text:p>
      <text:p text:style-name="P231"><text:s text:c="2"/><text:span text:style-name="T40">2</text:span><text:tab/>Du musst sofort um Vergebung bitten und dazu mindestens eine Stunde <text:span text:style-name="T890">am Stück </text:span>beten. Gelingt <text:span text:style-name="T890">es<text:tab/></text:span></text:p>
      <text:p text:style-name="P231"><text:span text:style-name="T890"><text:tab/>dir</text:span> in den folgenden 2 Stunden nicht, ernte<text:span text:style-name="T890">s</text:span>t <text:span text:style-name="T890">du</text:span> das Missfallen <text:span text:style-name="T890">d</text:span>einer Gottheit <text:span text:style-name="T890">und</text:span> erhältst -1 auf alle<text:tab/></text:p>
      <text:p text:style-name="P231"><text:tab/>Zauberwürfe, bis <text:span text:style-name="T890">du</text:span> die volle Stunde beendet ha<text:span text:style-name="T890">s</text:span>t. *<text:tab/><text:tab/><text:tab/><text:tab/><text:tab/><text:tab/><text:tab/><text:tab/><text:tab/><text:tab/></text:p>
      <text:p text:style-name="P230"><text:s text:c="2"/><text:span text:style-name="T40">3</text:span><text:tab/>Du musst die Macht deine<text:span text:style-name="T891">s</text:span> Gott<text:span text:style-name="T891">es</text:span> mehren, indem du bis zum Sonnenaufgang einen neuen Anhänger</text:p>
      <text:p text:style-name="P230"><text:tab/>finde<text:span text:style-name="T889">st</text:span> <text:span text:style-name="T891">oder</text:span> für 24 Stunden -1 auf alle Würfe <text:span text:style-name="T889">erleidest</text:span>.</text:p>
      <text:p text:style-name="P231"><text:s text:c="2"/><text:span text:style-name="T40">4</text:span><text:tab/>Du erleidest sofort -1 auf alle Zauberwürfe bis zum nächsten Tag.<text:tab/><text:tab/><text:tab/><text:tab/><text:tab/><text:tab/><text:tab/></text:p>
      <text:p text:style-name="P230"><text:s text:c="2"/><text:span text:style-name="T40">5</text:span><text:tab/>D<text:span text:style-name="T892">u</text:span> muss<text:span text:style-name="T892">t</text:span> <text:span text:style-name="T892">d</text:span>ich einer Prüfung <text:span text:style-name="T892">d</text:span>einer Demut unterziehen. Für den Rest des Tages muss<text:span text:style-name="T892">t</text:span> <text:span text:style-name="T892">du</text:span> <text:span text:style-name="T892">dich </text:span>allen</text:p>
      <text:p text:style-name="P230"><text:tab/>anderen Charakteren und Wesen fügen, als wären sie <text:span text:style-name="T892">d</text:span>eine Oberen. Versag<text:span text:style-name="T892">s</text:span>t <text:span text:style-name="T892">du</text:span> dabei (nach<text:line-break/><text:tab/>Ermessen des <text:span text:style-name="T892">Richters</text:span>), verlier<text:span text:style-name="T892">s</text:span>t <text:span text:style-name="T892">du</text:span> sofort für den Rest des Tages sämtliche Zauberfähigkeiten (auch<text:line-break/><text:tab/>Heilung und Hände auflegen).</text:p>
      <text:p text:style-name="P231"><text:s text:c="2"/><text:span text:style-name="T40">6</text:span><text:tab/>Du erleidest einen sofortigen Malus von -1 auf Hände auflegen, bis du dich auf eine Heilungs-Queste<text:tab/></text:p>
      <text:p text:style-name="P231"><text:tab/>begibst. Die Queste bestimm<text:span text:style-name="T892">s</text:span>t du selbst, aber es sollte um die Heilung von Verletzten, Blinden,<text:tab/><text:tab/></text:p>
      <text:p text:style-name="P231"><text:tab/>Lahmen und Kranken gehen. Ist die Mission vollendet, hebt dein Gott den Malus auf. Solange er<text:tab/><text:tab/></text:p>
      <text:p text:style-name="P231"><text:tab/>besteht, gilt er für Hände auflegen, auch wenn der normale Ungnadebereich auf 1 zurückgefallen ist.<text:tab/></text:p>
      <text:p text:style-name="P230"><text:s text:c="2"/><text:span text:style-name="T40">7</text:span><text:tab/>Du musst dich einer Glaubensprüfung unterziehen. Du wirst mit einer Krankheit geschlagen, die dich<text:line-break/><text:tab/>je 1 Punkt Stärke, Geschicklichkeit und Ausdauer kostet. D<text:span text:style-name="T893">ie</text:span> Attributspunkte heil<text:span text:style-name="T893">en</text:span> auf natürliche<text:line-break/><text:tab/>Weise um 1 Punkt pro Tag. Dir ist es verboten, sie magisch zu heilen. Falls du die Prüfung bestehst,<text:tab/></text:p>
      <text:p text:style-name="P230"><text:tab/>wird alles wie vorher, falls nicht vergrößert sich dein Ungnadebereich permanent um einen Punkt.</text:p>
      <text:p text:style-name="P231"><text:s text:c="2"/><text:span text:style-name="T40">8</text:span><text:tab/>Du erleidest für einen Tag -4 auf Zauberwürfe für den Zauber, durch den du in Ungnade gefallen bist.<text:tab/></text:p>
      <text:p text:style-name="P231"><text:tab/>Dies beinhaltet auch Hände auflegen und Unheiliges Vertreiben, falls diese die Ungnade einbrachten.<text:tab/></text:p>
      <text:p text:style-name="P230"><text:s text:c="2"/><text:span text:style-name="T40">9</text:span><text:tab/>Du erleidest sofort -2 auf alle Zauberwürfe bis zum nächsten Tag.</text:p>
      <text:p text:style-name="P231"><text:span text:style-name="T40">10</text:span><text:tab/>Du verlierst für einen Tag den Zugriff auf einen zufällig bestimmten Zauber des ersten Grades.<text:tab/><text:tab/></text:p>
      <text:p text:style-name="P230"><text:span text:style-name="T40">11</text:span><text:tab/>Dir wird von deiner Gottheit befohlen, deinen Glauben zu vertiefen, um ein besseres Verständnis</text:p>
      <text:p text:style-name="P230"><text:tab/>über deine Missetaten zu erlangen. Du erleidest sofort -2 auf alle Zauberwürfe. Die einzige<text:line-break/><text:tab/>Möglichkeit, diesen Malus aufzuheben, ist Meditation. Pro vollen Tag, den du in Meditation verbringt,<text:line-break/><text:tab/>darfst du einen Willenskraftwurf (Schwierigkeit 15) machen. Bei Erfolg wird der Malus aufgehoben.</text:p>
      <text:p text:style-name="P231"><text:span text:style-name="T40">12</text:span><text:tab/>Du wirst vorübergehend von deinem Gott verstoßen. Heute kannst du keine Erfahrung mehr<text:tab/><text:tab/></text:p>
      <text:p text:style-name="P231"><text:tab/><text:span text:style-name="T894">s</text:span>ammeln. Nachher kannst du wieder Erfahrung verdienen, aber es gibt keine Nachzahlung.<text:tab/><text:tab/><text:tab/></text:p>
      <text:p text:style-name="P230"><text:span text:style-name="T40">13</text:span><text:tab/>D<text:span text:style-name="T895">u</text:span> verlier<text:span text:style-name="T895">s</text:span>t den Zugriff auf zwei zufällig bestimmte Zauber des ersten Grades <text:span text:style-name="T895">f</text:span>ü<text:span text:style-name="T895">r 1 Tag.</text:span></text:p>
      <text:p text:style-name="P231"><text:span text:style-name="T40">14</text:span><text:tab/>Deine Gottheit wünscht zu prüfen, ob du wirklich den Glauben über die Freuden der Welt stellst.<text:tab/><text:tab/></text:p>
      <text:p text:style-name="P231"><text:tab/>Berechne dein Gesamtvermögen in Goldmünzen. Du erleidest dauerhaft -4 auf alle Zauberwürfe <text:span text:style-name="T895">bis<text:tab/></text:span></text:p>
      <text:p text:style-name="P231"><text:span text:style-name="T895"><text:tab/>du dich von 40% d</text:span>eines Gesamtvermögens <text:span text:style-name="T895">trennst (</text:span><text:span text:style-name="T896">+</text:span><text:span text:style-name="T895">1 pro 10%). </text:span>Opfern bedeutet: zerstören,<text:tab/><text:tab/></text:p>
      <text:p text:style-name="P231"><text:tab/>widmen, spenden, daraus einen Tempel oder eine Statue errichten etc.<text:tab/><text:tab/><text:tab/><text:tab/><text:tab/><text:tab/></text:p>
      <text:p text:style-name="P230"><text:span text:style-name="T40">15</text:span><text:tab/>Deine Gottheit ist heute nicht sehr nachsichtig. Wenn <text:span text:style-name="T897">du d</text:span>ich zur Nachtruhe leg<text:span text:style-name="T897">s</text:span>t, wird <text:span text:style-name="T897">d</text:span>ein</text:p>
      <text:p text:style-name="P230"><text:tab/>Ungnadebereich am kommenden Morgen nicht zurückgesetzt. Er wird auf den neuen Tag übertragen.</text:p>
      <text:p text:style-name="P231"><text:span text:style-name="T40">16</text:span><text:tab/>Dein Gott versagt dir für die nächsten w4 Tage deine Fähigkeit Hände aufzulegen.<text:tab/><text:tab/><text:tab/><text:tab/></text:p>
      <text:p text:style-name="P230"><text:span text:style-name="T40">17</text:span><text:tab/>Du verlierst für 24 Stunden den Zugriff auf w4+1 zufällig bestimmte Zauber.</text:p>
      <text:p text:style-name="P231"><text:span text:style-name="T40">18</text:span><text:tab/>Du bist für w4 Tage nicht in der Lage, Unheiliges zu vertreiben.<text:tab/><text:tab/><text:tab/><text:tab/><text:tab/><text:tab/><text:tab/><text:tab/></text:p>
      <text:p text:style-name="P230"><text:span text:style-name="T40">19</text:span><text:tab/>Du wirst mit einem körperlichen Mal deiner Treulosigkeit <text:span text:style-name="T898">befleckt</text:span>. Es hat die Gestalt eines Stigmas,</text:p>
      <text:p text:style-name="P230"><text:tab/>einer Tätowierung oder eines Geburtsmals, je nach deinen Glauben und deiner Verfehlung. Dieses</text:p>
      <text:p text:style-name="P230"><text:tab/>Zeichen ist für alle die dem gleichen Glauben angehören deutlich sichtbar, selbst durch Kleidung. Für</text:p>
      <text:p text:style-name="P230"><text:tab/>andere könnte es hingegen unsichtbar sein. Wer es sieht und dich darauf anspricht, dem musst du<text:line-break/><text:tab/>deine Sünden und deine Sühne beschreiben. Bewahrst du eine Woche trotz des Mals deinen Glauben,</text:p>
      <text:p text:style-name="P230"><text:tab/>verschwindet das Zeichen.</text:p>
      <text:p text:style-name="P231"><text:span text:style-name="T40">20+</text:span><text:tab/>Deine Fähigkeit Hände aufzulegen ist eingeschränkt. Du kannst sie für 24 Stunden <text:span text:style-name="T898">nur einmal </text:span>pro<text:tab/><text:tab/></text:p>
      <text:p text:style-name="P231"><text:tab/>Wesen einsetzen.<text:tab/><text:tab/><text:tab/><text:tab/><text:tab/><text:tab/><text:tab/><text:tab/><text:tab/><text:tab/><text:tab/><text:tab/><text:tab/><text:tab/><text:tab/><text:tab/></text:p>
      <text:p text:style-name="P231"><text:span text:style-name="T747"/></text:p>
      <text:p text:style-name="P232"><text:span text:style-name="T899">* Du musst sobald möglich beginnen. </text:span><text:span text:style-name="T900">I</text:span><text:span text:style-name="T899">m Kampf </text:span><text:span text:style-name="T901">kannst du </text:span><text:span text:style-name="T902">anfangen</text:span><text:span text:style-name="T899"> </text:span><text:span text:style-name="T902">wenn</text:span><text:span text:style-name="T899"> die Gefahr vorüber ist.</text:span></text:p>
      <text:p text:style-name="P355"><text:span text:style-name="T1278">1-</text:span><text:span text:style-name="T1279">1 </text:span><text:span text:style-name="T1280">Böses entdecken</text:span><text:span text:style-name="T1281"><text:tab/><text:tab/><text:tab/><text:tab/><text:tab/><text:tab/><text:tab/><text:tab/><text:tab/><text:tab/></text:span><text:span text:style-name="T1280">Regeln</text:span><text:span text:style-name="T1282"> </text:span><text:span text:style-name="T1283">260,</text:span><text:span text:style-name="T1282"> </text:span><text:span text:style-name="T1280">Rules</text:span><text:span text:style-name="T1282"> </text:span><text:span text:style-name="T1283">25</text:span><text:span text:style-name="T1280">9</text:span></text:p>
      <text:p text:style-name="P356"><text:span text:style-name="T1284">Grad</text:span> 1, <text:span text:style-name="T910">1 Aktion, </text:span><text:span text:style-name="T906">18m</text:span>, <text:span text:style-name="T906">6 Phasen</text:span> <text:span text:style-name="T910">Dauer, </text:span>Rettung<text:span text:style-name="T910">sw</text:span><text:span text:style-name="T904">urf</text:span><text:span text:style-name="T910"> </text:span>Willen<text:span text:style-name="T910">=</text:span>Zauberwurf</text:p>
      <text:p text:style-name="P357"><text:s/></text:p>
      <text:p text:style-name="P358"><text:span text:style-name="T1285">Du erkennst Böses in einem </text:span>1,5 m breite<text:span text:style-name="T1286">n und 18 m langen</text:span> Strahl von heiligem Symbol ausgehend. <text:span text:style-name="T1287">Böses ist alles was von </text:span><text:span text:style-name="T1288">e</text:span><text:span text:style-name="T1287">ntgegengesetzter Gesinnung </text:span><text:span text:style-name="T1288">oder </text:span><text:span text:style-name="T1287">dir feindlich gesinnt ist.</text:span></text:p>
      <text:p text:style-name="P359"><text:s/></text:p>
      <text:p text:style-name="P360"><text:span text:style-name="T914">Manifestation</text:span> w<text:span text:style-name="T914">3</text:span>:</text:p>
      <text:p text:style-name="P361"><text:span text:style-name="T40">1<text:tab/></text:span><text:tab/><text:span text:style-name="T914">Böse Wesen leuchten schwach</text:span></text:p>
      <text:p text:style-name="P361"><text:span text:style-name="T916">2</text:span><text:span text:style-name="T40"><text:tab/></text:span><text:tab/><text:span text:style-name="T914">Himmlische Trompeten warnen vor bösen Wesen.</text:span></text:p>
      <text:p text:style-name="P361"><text:span text:style-name="T916">3</text:span><text:span text:style-name="T40"><text:tab/></text:span><text:tab/><text:span text:style-name="T914">Böse Wesen verströmen dunkle Schatten in alle Richtungen.</text:span></text:p>
      <text:p text:style-name="P362"><text:s/></text:p>
      <text:p text:style-name="P360">Zauber w20, <text:span text:style-name="T917">Umkehrung</text:span> w<text:span text:style-name="T917">16</text:span>:</text:p>
      <text:p text:style-name="P241"><text:span text:style-name="T40">1-11</text:span><text:tab/><text:tab/>Fehlschlag, <text:span text:style-name="T918">Ungnade +1</text:span></text:p>
      <text:p text:style-name="P363"><text:span text:style-name="T40">12-13</text:span><text:span text:style-name="T17"><text:tab/></text:span><text:span text:style-name="T1289">Wesen entgegengesetzter Gesinnung und gefährliche Gegenstände </text:span><text:span text:style-name="T1290">bis 18 m</text:span></text:p>
      <text:p text:style-name="P361"><text:span text:style-name="T1291"><text:tab/><text:tab/></text:span><text:span text:style-name="T1292">werden </text:span><text:span text:style-name="T1291">möglicherweise </text:span><text:span text:style-name="T1292">offenbar, Willen&gt;=Wurf negiert</text:span></text:p>
      <text:p text:style-name="P361"><text:span text:style-name="T40">14-17</text:span><text:tab/><text:span text:style-name="T1292">Wesen entgegengesetzter Gesinnung und gefährliche Gegenstände </text:span><text:span text:style-name="T1291">bis 18 m</text:span></text:p>
      <text:p text:style-name="P361"><text:span text:style-name="T1291"><text:tab/><text:tab/></text:span><text:span text:style-name="T1292">werden </text:span><text:span text:style-name="T1291">immer </text:span><text:span text:style-name="T1292">offenbar, </text:span><text:span text:style-name="T1291">kein Rettungswurf</text:span></text:p>
      <text:p text:style-name="P361"><text:span text:style-name="T40">18-19</text:span><text:tab/><text:span text:style-name="T1292">Wesen entgegengesetzter Gesinnung und gefährliche Gegenstände </text:span><text:span text:style-name="T1291">bis 36 m</text:span></text:p>
      <text:p text:style-name="P361"><text:span text:style-name="T1291"><text:tab/><text:tab/></text:span><text:span text:style-name="T1292">werden </text:span><text:span text:style-name="T1291">immer </text:span><text:span text:style-name="T1292">offenbar, </text:span><text:span text:style-name="T1291">kein Rettungswurf</text:span></text:p>
      <text:p text:style-name="P361"><text:span text:style-name="T40">20-23</text:span><text:tab/><text:span text:style-name="T1292">Wesen entgegengesetzter Gesinnung und gefährliche Gegenstände </text:span><text:span text:style-name="T1291">bis </text:span><text:span text:style-name="T1293">54</text:span><text:span text:style-name="T1291"> m</text:span></text:p>
      <text:p text:style-name="P361"><text:span text:style-name="T1291"><text:tab/><text:tab/></text:span><text:span text:style-name="T1292">werden </text:span><text:span text:style-name="T1293">auch für Gefährten </text:span><text:span text:style-name="T1292">offenbar, </text:span><text:span text:style-name="T1291">kein Rettungswurf</text:span></text:p>
      <text:p text:style-name="P361"><text:span text:style-name="T40">2</text:span><text:span text:style-name="T924">4</text:span><text:span text:style-name="T40">-2</text:span><text:span text:style-name="T924">7</text:span><text:tab/><text:span text:style-name="T1294">G</text:span><text:span text:style-name="T1292">efährliche Wesen und Gegenstände </text:span><text:span text:style-name="T1291">bis </text:span><text:span text:style-name="T1293">54</text:span><text:span text:style-name="T1291"> m </text:span><text:span text:style-name="T1292">werden </text:span><text:span text:style-name="T1293">auch für Gefährten</text:span></text:p>
      <text:p text:style-name="P361"><text:span text:style-name="T1293"><text:tab/><text:tab/></text:span><text:span text:style-name="T1292">offenbar, </text:span><text:span text:style-name="T1291">kein Rettungswurf</text:span></text:p>
      <text:p text:style-name="P361"><text:span text:style-name="T40">2</text:span><text:span text:style-name="T926">8</text:span><text:span text:style-name="T40">-2</text:span><text:span text:style-name="T926">9</text:span><text:tab/><text:span text:style-name="T1294">G</text:span><text:span text:style-name="T1292">efährliche Wesen und Gegenstände </text:span><text:span text:style-name="T1291">bis </text:span><text:span text:style-name="T1293">54</text:span><text:span text:style-name="T1291"> m </text:span><text:span text:style-name="T1292">werden </text:span><text:span text:style-name="T1293">auch für Gefährten</text:span></text:p>
      <text:p text:style-name="P361"><text:span text:style-name="T1293"><text:tab/><text:tab/></text:span><text:span text:style-name="T1292">offenbar, </text:span><text:span text:style-name="T1295">Wesen erhalten -1 auf alle Würfe </text:span><text:span text:style-name="T1296">(auch Schaden)</text:span></text:p>
      <text:p text:style-name="P361"><text:span text:style-name="T928">30</text:span><text:span text:style-name="T40">-</text:span><text:span text:style-name="T928">31</text:span><text:tab/><text:span text:style-name="T1294">G</text:span><text:span text:style-name="T1292">efährliche Wesen und Gegenstände </text:span><text:span text:style-name="T1291">bis </text:span><text:span text:style-name="T1296">72</text:span><text:span text:style-name="T1291"> m </text:span><text:span text:style-name="T1292">werden </text:span><text:span text:style-name="T1293">auch für Gefährten</text:span></text:p>
      <text:p text:style-name="P361"><text:span text:style-name="T1293"><text:tab/><text:tab/></text:span><text:span text:style-name="T1292">offenbar, </text:span><text:span text:style-name="T1295">Wesen erhalten -</text:span><text:span text:style-name="T1296">2</text:span><text:span text:style-name="T1295"> auf alle Würfe </text:span><text:span text:style-name="T1296">(auch Schaden)</text:span></text:p>
      <text:p text:style-name="P361"><text:span text:style-name="T928">32+</text:span><text:tab/><text:tab/><text:span text:style-name="T1294">G</text:span><text:span text:style-name="T1292">efährliche Wesen und Gegenstände </text:span><text:span text:style-name="T1291">bis </text:span><text:span text:style-name="T1296">90</text:span><text:span text:style-name="T1291"> m </text:span><text:span text:style-name="T1292">werden </text:span><text:span text:style-name="T1293">auch für Gefährten</text:span></text:p>
      <text:p text:style-name="P361"><text:span text:style-name="T1293"><text:tab/><text:tab/></text:span><text:span text:style-name="T1292">offenbar, </text:span><text:span text:style-name="T1295">Wesen erhalten -</text:span><text:span text:style-name="T1296">4</text:span><text:span text:style-name="T1295"> auf alle Würfe </text:span><text:span text:style-name="T1296">(auch Schaden)</text:span></text:p>
      <text:p text:style-name="P361"/>
      <text:p text:style-name="P364"><text:span text:style-name="T934">1-</text:span><text:span text:style-name="T935">3</text:span><text:span text:style-name="T904"> </text:span><text:span text:style-name="T935">Göttermahl</text:span><text:span text:style-name="T905"><text:tab/><text:tab/><text:tab/><text:tab/><text:tab/><text:tab/><text:tab/><text:tab/><text:tab/><text:tab/><text:tab/></text:span><text:span text:style-name="T906">Regeln</text:span><text:span text:style-name="T907"> </text:span><text:span text:style-name="T908">26</text:span><text:span text:style-name="T935">2</text:span><text:span text:style-name="T908">,</text:span><text:span text:style-name="T907"> </text:span><text:span text:style-name="T906">Rules</text:span><text:span text:style-name="T907"> </text:span><text:span text:style-name="T908">2</text:span><text:span text:style-name="T935">62</text:span></text:p>
      <text:p text:style-name="P365"><text:span text:style-name="T909">Grad</text:span> 1, <text:span text:style-name="T910">1 Aktion, </text:span><text:span text:style-name="T936">9 </text:span><text:span text:style-name="T906">m</text:span>, &gt;<text:span text:style-name="T911">= 1</text:span><text:span text:style-name="T906"> Phase</text:span> <text:span text:style-name="T910">Dauer, </text:span><text:span text:style-name="T912">kein </text:span>Rettung<text:span text:style-name="T910">sw</text:span><text:span text:style-name="T912">urf</text:span></text:p>
      <text:p text:style-name="P366"><text:s/></text:p>
      <text:p text:style-name="P367"><text:span text:style-name="T913">Du </text:span><text:span text:style-name="T936">rufst deinen Gott an Speis und Trank zu schaffen. Nahrung ist eine fade graue Masse, Getränk ist frisches Regenwasser.</text:span></text:p>
      <text:p text:style-name="P368"><text:s/></text:p>
      <text:p text:style-name="P369"><text:span text:style-name="T936">Manifestation </text:span>w<text:span text:style-name="T936">4</text:span>:</text:p>
      <text:p text:style-name="P370"><text:span text:style-name="T40">1</text:span><text:tab/><text:tab/><text:span text:style-name="T936">Eine leuchtende reich gedeckte Tafel erscheint</text:span>. </text:p>
      <text:p text:style-name="P370"><text:span text:style-name="T937">2</text:span><text:tab/><text:tab/><text:span text:style-name="T936">Speis und Trank regnet vom Himmel</text:span>. </text:p>
      <text:p text:style-name="P370"><text:span text:style-name="T937">3</text:span><text:tab/><text:tab/><text:span text:style-name="T936">Du würgst das Essen und das Wasser hervor.</text:span> </text:p>
      <text:p text:style-name="P370"><text:span text:style-name="T937">4</text:span><text:tab/><text:tab/><text:span text:style-name="T936">Nicht essbares Material wie Holz, Stein oder Erde wird verwandelt.</text:span> </text:p>
      <text:p text:style-name="P371"><text:s/></text:p>
      <text:p text:style-name="P369">Zauber w20:</text:p>
      <text:p text:style-name="P372"><text:span text:style-name="T40">1-11</text:span><text:tab/><text:tab/>Fehlschlag, <text:span text:style-name="T918">Ungnade +1</text:span></text:p>
      <text:p text:style-name="P373"><text:span text:style-name="T40">12-13</text:span><text:span text:style-name="T17"><text:tab/></text:span><text:span text:style-name="T938">Du </text:span><text:span text:style-name="T939">reinigst bereits vorhandenes Essen und Trinken für w6+ZS Personen.<text:line-break/><text:tab/><text:tab/>Gift ist nicht betroffen.</text:span></text:p>
      <text:p text:style-name="P370"><text:span text:style-name="T40">14-17</text:span><text:tab/><text:span text:style-name="T919">D</text:span><text:span text:style-name="T936">u erschaffst</text:span><text:span text:style-name="T919"> </text:span><text:span text:style-name="T936">Nahrung und Wasser für 5+ZS Personen.</text:span></text:p>
      <text:p text:style-name="P370"><text:span text:style-name="T40">18-19</text:span><text:tab/><text:span text:style-name="T919">D</text:span><text:span text:style-name="T936">u erschaffst</text:span><text:span text:style-name="T919"> </text:span><text:span text:style-name="T936">Nahrung und Wasser für 10+ZS Personen.</text:span></text:p>
      <text:p text:style-name="P370"><text:span text:style-name="T40">20-23</text:span><text:tab/><text:span text:style-name="T919">D</text:span><text:span text:style-name="T936">u erschaffst</text:span><text:span text:style-name="T919"> </text:span><text:span text:style-name="T936">Nahrung und Wasser für 15+ZS Personen.</text:span></text:p>
      <text:p text:style-name="P370"><text:span text:style-name="T40">2</text:span><text:span text:style-name="T924">4</text:span><text:span text:style-name="T40">-2</text:span><text:span text:style-name="T924">7</text:span><text:tab/><text:span text:style-name="T919">D</text:span><text:span text:style-name="T936">u erschaffst</text:span><text:span text:style-name="T919"> </text:span><text:span text:style-name="T936">Nahrung und Wasser für 20+ZS Personen.</text:span></text:p>
      <text:p text:style-name="P370"><text:span text:style-name="T40">2</text:span><text:span text:style-name="T926">8</text:span><text:span text:style-name="T40">-2</text:span><text:span text:style-name="T926">9</text:span><text:tab/><text:span text:style-name="T919">D</text:span><text:span text:style-name="T936">u erschaffst</text:span><text:span text:style-name="T919"> </text:span><text:span text:style-name="T936">Nahrung und Wasser für 30+ZS Personen oder ein Heldenmahl</text:span></text:p>
      <text:p text:style-name="P370"><text:span text:style-name="T936"><text:tab/><text:tab/>für 5 Personen. </text:span><text:span text:style-name="T940">Das</text:span><text:span text:style-name="T936"> Heldenmahl wirkt wie eine volle Nacht Schlaf, stellt</text:span></text:p>
      <text:p text:style-name="P374"><text:tab/><text:tab/>1 Punkt Attributschaden und w4+ZS Lebenspunkte wieder her.</text:p>
      <text:p text:style-name="P370"><text:span text:style-name="T928">30</text:span><text:span text:style-name="T40">-</text:span><text:span text:style-name="T928">31</text:span><text:tab/><text:span text:style-name="T919">D</text:span><text:span text:style-name="T936">u erschaffst</text:span><text:span text:style-name="T919"> </text:span><text:span text:style-name="T936">Nahrung und Wasser für 30+ZS Personen oder ein Heldenmahl</text:span></text:p>
      <text:p text:style-name="P370"><text:span text:style-name="T936"><text:tab/><text:tab/>für 10 Personen. </text:span><text:span text:style-name="T940">Das</text:span><text:span text:style-name="T936"> Heldenmahl wirkt wie eine volle Nacht Schlaf, stellt</text:span></text:p>
      <text:p text:style-name="P374"><text:tab/><text:tab/>2 Punkte Attributschaden und w6+ZS Lebenspunkte wieder her.</text:p>
      <text:p text:style-name="P370"><text:span text:style-name="T928">32+</text:span><text:tab/><text:tab/><text:span text:style-name="T929">D</text:span><text:span text:style-name="T940">ie Erde tut sich auf und ein Füllhorn</text:span><text:span text:style-name="T929"> </text:span><text:span text:style-name="T940">voll Speis und Trank erscheint. Es sättigt<text:line-break/><text:tab/><text:tab/>100 Personen und ein Heldenmahl für 15 Personen. Das</text:span><text:span text:style-name="T936"> Heldenmahl wirkt wie</text:span></text:p>
      <text:p text:style-name="P370"><text:span text:style-name="T936"><text:tab/><text:tab/>eine volle Nacht Schlaf, stellt </text:span><text:span text:style-name="T940">3</text:span><text:span text:style-name="T936"> Punkte Attributschaden und</text:span></text:p>
      <text:p text:style-name="P370"><text:span text:style-name="T936"><text:tab/><text:tab/>w</text:span><text:span text:style-name="T940">10</text:span><text:span text:style-name="T936">+ZS Lebenspunkte wieder her.</text:span></text:p>
      <text:p text:style-name="P365"/>
      <text:p text:style-name="P375"><text:span text:style-name="T934">1-</text:span><text:span text:style-name="T1015">4</text:span><text:span text:style-name="T904"> </text:span>Heilige Zuflucht<text:span text:style-name="T905"><text:tab/><text:tab/><text:tab/><text:tab/><text:tab/><text:tab/><text:tab/><text:tab/><text:tab/><text:tab/></text:span><text:span text:style-name="T906">Regeln</text:span><text:span text:style-name="T907"> </text:span><text:span text:style-name="T908">26</text:span><text:span text:style-name="T909">3</text:span><text:span text:style-name="T908">,</text:span><text:span text:style-name="T907"> </text:span><text:span text:style-name="T906">Rules</text:span><text:span text:style-name="T907"> </text:span><text:span text:style-name="T908">2</text:span><text:span text:style-name="T909">63</text:span></text:p>
      <text:p text:style-name="P376"><text:span text:style-name="T909">Grad</text:span> 1, <text:span text:style-name="T910">1 Aktion, </text:span><text:span text:style-name="T1297">selbst oder weiter</text:span>, &gt;<text:span text:style-name="T911">= 1</text:span><text:span text:style-name="T906"> </text:span><text:span text:style-name="T1297">Runde</text:span> <text:span text:style-name="T910">Dauer, </text:span>Willen<text:span text:style-name="T1020">≥</text:span>Zauberwurf</text:p>
      <text:p text:style-name="P377"><text:s/></text:p>
      <text:p text:style-name="P378">Du beschwörst einen Ort an dem du und deine Gefährten sicher sind.</text:p>
      <text:p text:style-name="P379"><text:s/></text:p>
      <text:p text:style-name="P380"><text:span text:style-name="T936">Manifestation </text:span>w<text:span text:style-name="T936">4</text:span>:</text:p>
      <text:p text:style-name="P381"><text:span text:style-name="T40">1</text:span><text:tab/><text:tab/><text:span text:style-name="T936">Eine leuchtende </text:span><text:span text:style-name="T1298">Aura erscheint</text:span>. </text:p>
      <text:p text:style-name="P381"><text:span text:style-name="T937">2</text:span><text:tab/><text:tab/><text:span text:style-name="T936">Ein leuchtende</text:span><text:span text:style-name="T1298">r</text:span><text:span text:style-name="T936"> </text:span><text:span text:style-name="T1298">Heiligenschein entsteht</text:span>. </text:p>
      <text:p text:style-name="P381"><text:span text:style-name="T937">3</text:span><text:tab/><text:tab/><text:span text:style-name="T936">Ein </text:span><text:span text:style-name="T1298">Lichtstrahl von oben erscheint</text:span>. </text:p>
      <text:p text:style-name="P381"><text:span text:style-name="T937">4</text:span><text:tab/><text:tab/><text:span text:style-name="T1298">Du schwebst leicht über dem Boden</text:span>.</text:p>
      <text:p text:style-name="P382"><text:s/></text:p>
      <text:p text:style-name="P383"><text:span text:style-name="T833">Zauber </text:span>w20:</text:p>
      <text:p text:style-name="P372"><text:span text:style-name="T40">1-11</text:span><text:tab/><text:tab/>Fehlschlag, <text:span text:style-name="T918">Ungnade +1</text:span></text:p>
      <text:p text:style-name="P381"><text:span text:style-name="T40">12-13</text:span><text:tab/><text:span text:style-name="T1297">Gegnern fällt es schwer dich anzugreifen: </text:span><text:span text:style-name="T1299">–</text:span><text:span text:style-name="T1297">2 für 1 Runde</text:span></text:p>
      <text:p text:style-name="P381"><text:span text:style-name="T40">14-17</text:span><text:tab/><text:span text:style-name="T1297">Gegner können dich für 1 Phase nur angreifen wenn sie keine anderen Ziele</text:span></text:p>
      <text:p text:style-name="P381"><text:span text:style-name="T1297"><text:tab/><text:tab/>haben </text:span><text:span text:style-name="T1300">oder du angreifst</text:span><text:span text:style-name="T1297">, Willen</text:span><text:span text:style-name="T1301">≥</text:span><text:span text:style-name="T1302">Z</text:span><text:span text:style-name="T1303">W</text:span><text:span text:style-name="T1302"> negiert</text:span></text:p>
      <text:p text:style-name="P381"><text:span text:style-name="T40">18-19</text:span><text:tab/><text:span text:style-name="T1297">Gegner können dich für 1 Phase </text:span><text:span text:style-name="T1304">nicht</text:span><text:span text:style-name="T1297"> angreifen </text:span><text:span text:style-name="T1304">bis</text:span><text:span text:style-name="T1300"> du angreifst </text:span><text:span text:style-name="T1305">oder</text:span></text:p>
      <text:p text:style-name="P381"><text:span text:style-name="T1297"><text:tab/><text:tab/>Willen</text:span><text:span text:style-name="T1301">≥</text:span><text:span text:style-name="T1306">ZW</text:span><text:span text:style-name="T1307"> </text:span><text:span text:style-name="T1302">negiert</text:span></text:p>
      <text:p text:style-name="P381"><text:span text:style-name="T40">20-23</text:span><text:tab/><text:span text:style-name="T1297">Gegner können dich für 1 Phase </text:span><text:span text:style-name="T1304">nicht</text:span><text:span text:style-name="T1297"> angreifen </text:span><text:span text:style-name="T1304">bis</text:span><text:span text:style-name="T1300"> du angreifst </text:span><text:span text:style-name="T1305">oder</text:span></text:p>
      <text:p text:style-name="P381"><text:span text:style-name="T1297"><text:tab/><text:tab/>Willen</text:span><text:span text:style-name="T1301">≥</text:span><text:span text:style-name="T1302">Z</text:span><text:span text:style-name="T1308">W</text:span><text:span text:style-name="T1307"> </text:span><text:span text:style-name="T1302">negiert </text:span><text:span text:style-name="T1309">nur </text:span><text:span text:style-name="T1310">für TW &gt; 3</text:span></text:p>
      <text:p text:style-name="P381"><text:span text:style-name="T40">2</text:span><text:span text:style-name="T924">4</text:span><text:span text:style-name="T40">-2</text:span><text:span text:style-name="T924">7</text:span><text:tab/><text:span text:style-name="T1297">Gegner können </text:span><text:span text:style-name="T1311">im Umkreis von 1,5 m (du und 2 Gefährten) </text:span><text:span text:style-name="T1297">für 1 Phase </text:span><text:span text:style-name="T1304">nicht</text:span></text:p>
      <text:p text:style-name="P381"><text:span text:style-name="T1297"><text:tab/><text:tab/>angreifen </text:span><text:span text:style-name="T1304">bis</text:span><text:span text:style-name="T1300"> </text:span><text:span text:style-name="T1311">ihr 3</text:span><text:span text:style-name="T1300"> angreift </text:span><text:span text:style-name="T1305">oder </text:span><text:span text:style-name="T1297">Willen</text:span><text:span text:style-name="T1301">≥</text:span><text:span text:style-name="T1302">Z</text:span><text:span text:style-name="T1308">W</text:span><text:span text:style-name="T1307"> </text:span><text:span text:style-name="T1302">negiert </text:span><text:span text:style-name="T1309">nur </text:span><text:span text:style-name="T1310">für TW&gt;3</text:span></text:p>
      <text:p text:style-name="P381"><text:span text:style-name="T40">2</text:span><text:span text:style-name="T926">8</text:span><text:span text:style-name="T40">-2</text:span><text:span text:style-name="T926">9</text:span><text:tab/><text:span text:style-name="T1297">Gegner können </text:span><text:span text:style-name="T1311">im </text:span><text:span text:style-name="T1312">Bereich eines Gebäudes oder von 4</text:span><text:span text:style-name="T1313">5</text:span><text:span text:style-name="T1312">0 m</text:span><text:span text:style-name="T1314">²</text:span><text:span text:style-name="T1312"> </text:span><text:span text:style-name="T1297">für </text:span><text:span text:style-name="T1312">w7 Tage</text:span><text:span text:style-name="T1297"> </text:span><text:span text:style-name="T1304">nicht</text:span></text:p>
      <text:p text:style-name="P381"><text:span text:style-name="T1297"><text:tab/><text:tab/>angreifen </text:span><text:span text:style-name="T1304">bis</text:span><text:span text:style-name="T1300"> </text:span><text:span text:style-name="T1311">ihr </text:span><text:span text:style-name="T1300">angreift </text:span><text:span text:style-name="T1305">oder </text:span><text:span text:style-name="T1297">Willen</text:span><text:span text:style-name="T1301">≥</text:span><text:span text:style-name="T1302">Z</text:span><text:span text:style-name="T1308">W</text:span><text:span text:style-name="T1307"> </text:span><text:span text:style-name="T1302">negiert </text:span><text:span text:style-name="T1309">nur </text:span><text:span text:style-name="T1310">für TW&gt;</text:span><text:span text:style-name="T1309">6 oder magische</text:span></text:p>
      <text:p text:style-name="P381"><text:span text:style-name="T1309"><text:tab/><text:tab/>Waffen, </text:span><text:span text:style-name="T1315">können aber betreten</text:span></text:p>
      <text:p text:style-name="P381"><text:span text:style-name="T928">30</text:span><text:span text:style-name="T40">-</text:span><text:span text:style-name="T928">31</text:span><text:tab/><text:span text:style-name="T1297">Gegner können </text:span><text:span text:style-name="T1311">im </text:span><text:span text:style-name="T1312">Bereich eines Gebäudes oder von 4</text:span><text:span text:style-name="T1316">5</text:span><text:span text:style-name="T1312">0 m</text:span><text:span text:style-name="T1314">²</text:span><text:span text:style-name="T1312"> </text:span><text:span text:style-name="T1297">für </text:span><text:span text:style-name="T1312">w7 </text:span><text:span text:style-name="T1313">Wochen</text:span></text:p>
      <text:p text:style-name="P381"><text:span text:style-name="T1297"><text:tab/><text:tab/></text:span><text:span text:style-name="T1304">nicht </text:span><text:span text:style-name="T1297">angreifen, </text:span><text:span text:style-name="T1313">außer Gefährten die selbst angreifen </text:span><text:span text:style-name="T1305">oder </text:span><text:span text:style-name="T1297">Willen</text:span><text:span text:style-name="T1301">≥</text:span><text:span text:style-name="T1302">Z</text:span><text:span text:style-name="T1317">W</text:span><text:span text:style-name="T1307"> </text:span><text:span text:style-name="T1302">negiert</text:span></text:p>
      <text:p text:style-name="P381"><text:span text:style-name="T1302"><text:tab/><text:tab/></text:span><text:span text:style-name="T1309">nur </text:span><text:span text:style-name="T1310">für TW&gt;</text:span><text:span text:style-name="T1309">6 oder magische Waffen, </text:span><text:span text:style-name="T1318">Gegner </text:span><text:span text:style-name="T1315">können </text:span><text:span text:style-name="T1318">den Bereich </text:span><text:span text:style-name="T1315">aber</text:span></text:p>
      <text:p text:style-name="P384"><text:tab/><text:tab/>betreten</text:p>
      <text:p text:style-name="P381"><text:span text:style-name="T928">32+</text:span><text:tab/><text:tab/><text:span text:style-name="T1297">Gegner können </text:span><text:span text:style-name="T1311">im </text:span><text:span text:style-name="T1312">Bereich eines Gebäudes oder von </text:span><text:span text:style-name="T1316">9</text:span><text:span text:style-name="T1312">00 m</text:span><text:span text:style-name="T1314">² </text:span><text:span text:style-name="T1316">dauerhaft</text:span><text:span text:style-name="T1297"> </text:span><text:span text:style-name="T1304">nicht</text:span></text:p>
      <text:p text:style-name="P381"><text:span text:style-name="T1297"><text:tab/><text:tab/>angreifen, </text:span><text:span text:style-name="T1313">außer Gefährten die selbst angreifen </text:span><text:span text:style-name="T1305">oder </text:span><text:span text:style-name="T1297">Willen</text:span><text:span text:style-name="T1301">≥</text:span><text:span text:style-name="T1302">Z</text:span><text:span text:style-name="T1317">W</text:span><text:span text:style-name="T1307"> </text:span><text:span text:style-name="T1302">negiert </text:span><text:span text:style-name="T1309">nur </text:span><text:span text:style-name="T1310">für</text:span></text:p>
      <text:p text:style-name="P381"><text:span text:style-name="T1319"><text:tab/><text:tab/>TW&gt;</text:span><text:span text:style-name="T1320">6 oder magische</text:span><text:span text:style-name="T1321"> </text:span><text:span text:style-name="T1320">Waffen, </text:span><text:span text:style-name="T1322">Gegner </text:span><text:span text:style-name="T1323">können </text:span><text:span text:style-name="T1322">den Bereich </text:span><text:span text:style-name="T1323">aber betreten</text:span></text:p>
      <text:p text:style-name="P385"><text:span text:style-name="T1072">1-</text:span><text:span text:style-name="T1015">9</text:span><text:span text:style-name="T904"> </text:span>Schutz vor Bösem<text:span text:style-name="T905"><text:tab/><text:tab/><text:tab/><text:tab/><text:tab/><text:tab/><text:tab/><text:tab/><text:tab/><text:tab/></text:span><text:span text:style-name="T906">Regeln</text:span><text:span text:style-name="T907"> </text:span><text:span text:style-name="T908">2</text:span><text:span text:style-name="T909">6</text:span><text:span text:style-name="T1016">9</text:span><text:span text:style-name="T908">,</text:span><text:span text:style-name="T907"> </text:span><text:span text:style-name="T906">Rules</text:span><text:span text:style-name="T907"> </text:span><text:span text:style-name="T908">2</text:span><text:span text:style-name="T909">6</text:span><text:span text:style-name="T1016">5</text:span></text:p>
      <text:p text:style-name="P386"><text:span text:style-name="T1016">Grad</text:span> 1, <text:span text:style-name="T1034">1 Aktion, selbst/mehrere,</text:span> <text:span text:style-name="T1034">1 Phase/ZS</text:span> Dauer, <text:span text:style-name="T1034">variabler </text:span>Rettungswurf</text:p>
      <text:p text:style-name="P387"><text:s/></text:p>
      <text:p text:style-name="P388">Schutz vor unheiliger Gesinnung und allen Gefahren, auch unbekannten.</text:p>
      <text:p text:style-name="P389"><text:s/></text:p>
      <text:p text:style-name="P390"><text:span text:style-name="T936">Manifestation </text:span>w<text:span text:style-name="T1324">3</text:span>:</text:p>
      <text:p text:style-name="P391"><text:span text:style-name="T40">1</text:span><text:tab/><text:tab/><text:span text:style-name="T1325">heiliges Symbol wird durchsichtig</text:span> </text:p>
      <text:p text:style-name="P391"><text:span text:style-name="T937">2</text:span><text:tab/><text:tab/><text:span text:style-name="T1325">sanfte, schützende Aura</text:span></text:p>
      <text:p text:style-name="P391"><text:span text:style-name="T937">3</text:span><text:tab/><text:tab/><text:span text:style-name="T1325">glühender Heiligenschein</text:span></text:p>
      <text:p text:style-name="P392"><text:s/></text:p>
      <text:p text:style-name="P393"><text:span text:style-name="T833">Zauber </text:span>w20:</text:p>
      <text:p text:style-name="P372"><text:span text:style-name="T40">1-11</text:span><text:tab/><text:tab/>Fehlschlag, <text:span text:style-name="T918">Ungnade +1</text:span></text:p>
      <text:p text:style-name="P391"><text:span text:style-name="T40">12-13</text:span><text:tab/>+1 auf Rettungswürfe gegen böse Effekte, Wesen, Untote und alles <text:span text:style-name="T1326">U</text:span>nheilig<text:span text:style-name="T1326">e</text:span></text:p>
      <text:p text:style-name="P391"><text:span text:style-name="T40">14-17</text:span><text:tab/>+1 auf Rettungswürfe gegen böse Effekte, Wesen, Untote und alles <text:span text:style-name="T1326">U</text:span>nheilig<text:span text:style-name="T1326">e.</text:span></text:p>
      <text:p text:style-name="P391"><text:span text:style-name="T1326"><text:tab/><text:tab/></text:span>Zusätzlich -<text:span text:style-name="T1327">1 für </text:span><text:span text:style-name="T1328">Angriffe</text:span> von bösen oder unheiligen Wesen.</text:p>
      <text:p text:style-name="P391"><text:span text:style-name="T40">18-19</text:span> <text:tab/>+1 auf Rettungswürfe gegen böse Effekte, Wesen, Untote und alles <text:span text:style-name="T1326">U</text:span>nheilig<text:span text:style-name="T1326">e.</text:span></text:p>
      <text:p text:style-name="P391"><text:span text:style-name="T1326"><text:tab/><text:tab/></text:span>Zusätzlich -<text:span text:style-name="T1327">1 für </text:span><text:span text:style-name="T1328">Angriffe</text:span> von bösen oder unheiligen Wesen <text:span text:style-name="T1328">und Schaden wird</text:span></text:p>
      <text:p text:style-name="P391"><text:span text:style-name="T1328"><text:tab/><text:tab/></text:span>um 1 Punkt pro Würfel reduziert (min. Schaden pro Würfel: 1).</text:p>
      <text:p text:style-name="P391"><text:span text:style-name="T40">18-19</text:span> <text:tab/>+1 auf Rettungswürfe gegen böse Effekte, Wesen, Untote und alles <text:span text:style-name="T1326">U</text:span>nheilig<text:span text:style-name="T1326">e.</text:span></text:p>
      <text:p text:style-name="P391"><text:span text:style-name="T1326"><text:tab/><text:tab/></text:span>Zusätzlich -<text:span text:style-name="T1327">1 für </text:span><text:span text:style-name="T1328">Angriffe</text:span> von bösen oder unheiligen Wesen <text:span text:style-name="T1328">und Schaden wird</text:span></text:p>
      <text:p text:style-name="P391"><text:span text:style-name="T1328"><text:tab/><text:tab/></text:span>um 1 Punkt pro Würfel reduziert (min. Schaden pro Würfel: 1).</text:p>
      <text:p text:style-name="P391"><text:span text:style-name="T40">20-23</text:span><text:tab/>D<text:span text:style-name="T1326">u</text:span> <text:span text:style-name="T1329">und </text:span><text:span text:style-name="T1330">deine </text:span><text:span text:style-name="T1329">Gefährten innerhalb 3 m </text:span>erh<text:span text:style-name="T1329">a</text:span>l<text:span text:style-name="T1326">t</text:span><text:span text:style-name="T1329">et </text:span>+1 auf Rettungswürfe gegen</text:p>
      <text:p text:style-name="P391"><text:tab/><text:tab/>böse Effekte, Wesen, Untote und alles <text:span text:style-name="T1326">U</text:span>nheilig<text:span text:style-name="T1326">e. </text:span>Zusätzlich bekommen alle</text:p>
      <text:p text:style-name="P391"><text:tab/><text:tab/><text:span text:style-name="T1328">Angriffe</text:span> von bösen oder unheiligen Wesen einen Malus von -1 <text:span text:style-name="T1328">und Schaden</text:span></text:p>
      <text:p text:style-name="P391"><text:span text:style-name="T1328"><text:tab/><text:tab/>wird </text:span>um 1 Punkt pro Würfel reduziert (min. Schaden pro Würfel: 1).</text:p>
      <text:p text:style-name="P391"><text:span text:style-name="T40">2</text:span><text:span text:style-name="T1331">4</text:span><text:span text:style-name="T40">-2</text:span><text:span text:style-name="T1331">7</text:span><text:tab/>D<text:span text:style-name="T1326">u</text:span> <text:span text:style-name="T1329">und </text:span><text:span text:style-name="T1330">deine </text:span><text:span text:style-name="T1329">Gefährten innerhalb </text:span><text:span text:style-name="T1332">6</text:span><text:span text:style-name="T1329"> m </text:span>erh<text:span text:style-name="T1329">a</text:span>l<text:span text:style-name="T1326">t</text:span><text:span text:style-name="T1329">et </text:span>+<text:span text:style-name="T1332">2</text:span> auf Rettungswürfe gegen</text:p>
      <text:p text:style-name="P391"><text:tab/><text:tab/>böse Effekte, Wesen, Untote und alles <text:span text:style-name="T1326">U</text:span>nheilig<text:span text:style-name="T1326">e. </text:span>Zusätzlich bekommen alle</text:p>
      <text:p text:style-name="P391"><text:tab/><text:tab/><text:span text:style-name="T1328">Angriffe</text:span> von bösen oder unheiligen Wesen einen Malus von -<text:span text:style-name="T1332">2</text:span> <text:span text:style-name="T1328">und Schaden</text:span></text:p>
      <text:p text:style-name="P391"><text:span text:style-name="T1328"><text:tab/><text:tab/>wird </text:span>um <text:span text:style-name="T1332">2</text:span> Punkt<text:span text:style-name="T1332">e </text:span>pro Würfel reduziert (min. Schaden pro Würfel: <text:span text:style-name="T1332">1</text:span>).</text:p>
      <text:p text:style-name="P391"><text:span text:style-name="T40">2</text:span><text:span text:style-name="T1331">8</text:span><text:span text:style-name="T40">-2</text:span><text:span text:style-name="T1331">9</text:span><text:tab/>D<text:span text:style-name="T1326">u</text:span> <text:span text:style-name="T1329">und </text:span><text:span text:style-name="T1330">deine </text:span><text:span text:style-name="T1329">Gefährten innerhalb </text:span><text:span text:style-name="T1333">9</text:span><text:span text:style-name="T1329"> m </text:span>erh<text:span text:style-name="T1329">a</text:span>l<text:span text:style-name="T1326">t</text:span><text:span text:style-name="T1329">et </text:span>+<text:span text:style-name="T1333">3</text:span> auf Rettungswürfe gegen</text:p>
      <text:p text:style-name="P391"><text:tab/><text:tab/>böse Effekte, Wesen, Untote und alles <text:span text:style-name="T1326">U</text:span>nheilig<text:span text:style-name="T1326">e. </text:span>Zusätzlich bekommen alle</text:p>
      <text:p text:style-name="P391"><text:tab/><text:tab/><text:span text:style-name="T1328">Angriffe</text:span> von bösen oder unheiligen Wesen einen Malus von -<text:span text:style-name="T1333">3</text:span> <text:span text:style-name="T1328">und Schaden</text:span></text:p>
      <text:p text:style-name="P391"><text:span text:style-name="T1328"><text:tab/><text:tab/>wird </text:span>um <text:span text:style-name="T1333">3</text:span> Punkt<text:span text:style-name="T1332">e </text:span>pro Würfel reduziert (min. Schaden pro Würfel: <text:span text:style-name="T1332">1</text:span>).</text:p>
      <text:p text:style-name="P391"><text:span text:style-name="T1173">30</text:span><text:span text:style-name="T40">-</text:span><text:span text:style-name="T1173">31</text:span><text:tab/>D<text:span text:style-name="T1326">u</text:span> <text:span text:style-name="T1329">und </text:span><text:span text:style-name="T1330">deine </text:span><text:span text:style-name="T1329">Gefährten innerhalb </text:span><text:span text:style-name="T1333">12</text:span><text:span text:style-name="T1329">m </text:span>erh<text:span text:style-name="T1329">a</text:span>l<text:span text:style-name="T1326">t</text:span><text:span text:style-name="T1329">et </text:span>+<text:span text:style-name="T1333">4</text:span> auf Rettungswürfe gegen</text:p>
      <text:p text:style-name="P391"><text:tab/><text:tab/>böse Effekte, Wesen, Untote und alles <text:span text:style-name="T1326">U</text:span>nheilig<text:span text:style-name="T1326">e. </text:span>Zusätzlich bekommen alle</text:p>
      <text:p text:style-name="P391"><text:tab/><text:tab/><text:span text:style-name="T1328">Angriffe</text:span> von bösen oder unheiligen Wesen einen Malus von -<text:span text:style-name="T1333">4</text:span> <text:span text:style-name="T1328">und Schaden</text:span></text:p>
      <text:p text:style-name="P391"><text:span text:style-name="T1328"><text:tab/><text:tab/>wird </text:span>um <text:span text:style-name="T1333">4</text:span> Punkt<text:span text:style-name="T1332">e </text:span>pro Würfel reduziert (min. Schaden pro Würfel: <text:span text:style-name="T1332">1</text:span>). <text:span text:style-name="T1333">Alle</text:span></text:p>
      <text:p text:style-name="P391"><text:span text:style-name="T1333"><text:tab/><text:tab/>Wesen innerhalb 12 m erhalten pro Runde w</text:span><text:span text:style-name="T1334">4</text:span><text:span text:style-name="T1333">+ZS Schaden.</text:span></text:p>
      <text:p text:style-name="P391"><text:span text:style-name="T1173">3</text:span><text:span text:style-name="T1335">2+</text:span><text:tab/><text:tab/>D<text:span text:style-name="T1326">u</text:span> <text:span text:style-name="T1329">und </text:span><text:span text:style-name="T1330">deine </text:span><text:span text:style-name="T1329">Gefährten innerhalb </text:span><text:span text:style-name="T1333">12</text:span><text:span text:style-name="T1329">m </text:span>erh<text:span text:style-name="T1329">a</text:span>l<text:span text:style-name="T1326">t</text:span><text:span text:style-name="T1329">et </text:span>+<text:span text:style-name="T1333">4</text:span> auf Rettungswürfe gegen</text:p>
      <text:p text:style-name="P391"><text:tab/><text:tab/>böse Effekte, Wesen, Untote und alles <text:span text:style-name="T1326">U</text:span>nheilig<text:span text:style-name="T1326">e. </text:span>Zusätzlich bekommen alle</text:p>
      <text:p text:style-name="P391"><text:tab/><text:tab/><text:span text:style-name="T1328">Angriffe</text:span> von bösen oder unheiligen Wesen einen Malus von -<text:span text:style-name="T1333">4</text:span> <text:span text:style-name="T1328">und Schaden</text:span></text:p>
      <text:p text:style-name="P391"><text:span text:style-name="T1328"><text:tab/><text:tab/>wird </text:span>um <text:span text:style-name="T1333">4</text:span> Punkt<text:span text:style-name="T1332">e </text:span>pro Würfel reduziert (min. Schaden pro Würfel: <text:span text:style-name="T1332">1</text:span>). <text:span text:style-name="T1333">Alle</text:span></text:p>
      <text:p text:style-name="P391"><text:span text:style-name="T1333"><text:tab/><text:tab/>solche Wesen innerhalb </text:span><text:span text:style-name="T1323">12 m erhalten pro Runde 2w6+ZS Schaden.</text:span></text:p>
      <text:p text:style-name="P394"><text:span text:style-name="T1072">1-</text:span><text:span text:style-name="T1015">10</text:span><text:span text:style-name="T904"> </text:span>Segnung<text:span text:style-name="T905"><text:tab/><text:tab/><text:tab/><text:tab/><text:tab/><text:tab/><text:tab/><text:tab/><text:tab/><text:tab/><text:tab/><text:tab/></text:span><text:span text:style-name="T906">Regeln</text:span><text:span text:style-name="T907"> </text:span><text:span text:style-name="T908">2</text:span><text:span text:style-name="T1016">70</text:span><text:span text:style-name="T908">,</text:span><text:span text:style-name="T907"> </text:span><text:span text:style-name="T906">Rules</text:span><text:span text:style-name="T907"> </text:span><text:span text:style-name="T908">2</text:span><text:span text:style-name="T1016">55</text:span></text:p>
      <text:p text:style-name="P395"><text:span text:style-name="T1016">Grad</text:span> 1, <text:span text:style-name="T1074">1 Aktion-, </text:span>selbst/Berührung, <text:span text:style-name="T1019">≥ </text:span><text:span text:style-name="T1074">1 Phase </text:span>Dauer, <text:span text:style-name="T1074">kein </text:span>Rettungswurf</text:p>
      <text:p text:style-name="P396"><text:s/></text:p>
      <text:p text:style-name="P397"><text:span text:style-name="T1336">Du segnest jemand oder etwas. </text:span>Auf Wesen anderer Gesinnung -1, entgegengesetzter Gesinnung -2 <text:span text:style-name="T1336">auf den Wurf</text:span>. <text:span text:style-name="T1337">An heiligen oder unheiligen Orten Bonus oder Malus </text:span><text:span text:style-name="T1338">1-4</text:span><text:span text:style-name="T1337">.</text:span> </text:p>
      <text:p text:style-name="P398"><text:s/></text:p>
      <text:p text:style-name="P399"><text:span text:style-name="T833">Zauber </text:span>w20:</text:p>
      <text:p text:style-name="P400"><text:span text:style-name="T40">1-11<text:tab/></text:span><text:tab/>Fehlschlag, <text:span text:style-name="T918">Ungnade +1</text:span></text:p>
      <text:p text:style-name="P401"><text:span text:style-name="T40">12-13</text:span><text:tab/><text:span text:style-name="T1339">selbst</text:span><text:span text:style-name="T1340">: <text:tab/>für 1</text:span> Phase<text:span text:style-name="T1340"> </text:span>Angriff<text:span text:style-name="T1340">+1</text:span>,<text:span text:style-name="T1340"><text:tab/><text:tab/></text:span><text:span text:style-name="T1339">Gefährte</text:span><text:span text:style-name="T1340">:<text:tab/>für 1</text:span> <text:span text:style-name="T1341">Runde</text:span><text:span text:style-name="T1340"> </text:span>Angriff<text:span text:style-name="T1340">+1</text:span></text:p>
      <text:p text:style-name="P401"><text:span text:style-name="T40">14-17</text:span><text:tab/><text:span text:style-name="T1339">selbst</text:span><text:span text:style-name="T1340">: <text:tab/>für 1</text:span> Phase<text:span text:style-name="T1340"> </text:span>Angriff, Fertigkeit, Rettung, Schaden,<text:span text:style-name="T1340"> </text:span>Zauber <text:span text:style-name="T1340">+1,</text:span></text:p>
      <text:p text:style-name="P401"><text:tab/><text:tab/><text:span text:style-name="T1339">Gefährte</text:span><text:span text:style-name="T1340">:<text:tab/>für 1</text:span> Phase<text:span text:style-name="T1340"> </text:span>Angriff<text:span text:style-name="T1340">+1</text:span>,</text:p>
      <text:p text:style-name="P402"><text:tab/><text:tab/><text:span text:style-name="T40">Flüssigkeit</text:span>: geweiht für 1 Tag, 2x w4 Schaden gegen unheilige Wesen</text:p>
      <text:p text:style-name="P401"><text:span text:style-name="T40">18-19</text:span><text:tab/><text:span text:style-name="T1339">selbst</text:span><text:span text:style-name="T1340">:<text:tab/>für 1</text:span> Phase<text:span text:style-name="T1340"> </text:span><text:span text:style-name="T1337">alle Würfe</text:span> <text:span text:style-name="T1340">+</text:span><text:span text:style-name="T1342">2</text:span><text:span text:style-name="T1340">,<text:tab/><text:tab/></text:span><text:span text:style-name="T1343">Gefährte</text:span><text:span text:style-name="T1342">:<text:tab/></text:span><text:span text:style-name="T1340">für 1</text:span> Phase<text:span text:style-name="T1340"> </text:span><text:span text:style-name="T1337">alle Würfe</text:span> <text:span text:style-name="T1340">+1,</text:span></text:p>
      <text:p text:style-name="P402"><text:tab/><text:tab/><text:span text:style-name="T40">Flüssigkeit</text:span>: geweiht für 1 Tag, 2x w6 Schaden gegen unheilige Wesen</text:p>
      <text:p text:style-name="P402"><text:tab/><text:tab/><text:span text:style-name="T40">Amulett</text:span>:<text:tab/>geweiht für 1 Tag, alle Rettungswürfe +1 für Träger</text:p>
      <text:p text:style-name="P401"><text:span text:style-name="T40">20-23</text:span><text:tab/><text:span text:style-name="T1339">selbst</text:span><text:span text:style-name="T1340">:<text:tab/>1 Phase </text:span><text:span text:style-name="T1337">alle Würfe </text:span><text:span text:style-name="T1340">+</text:span><text:span text:style-name="T1342">w3+ZS </text:span><text:span text:style-name="T1337">und </text:span><text:span text:style-name="T1342">Aura auf alle Gefährten innerhalb </text:span><text:span text:style-name="T1344">1,</text:span><text:span text:style-name="T1342">5 </text:span><text:span text:style-name="T1344">m</text:span></text:p>
      <text:p text:style-name="P401"><text:span text:style-name="T1340"><text:tab/><text:tab/></text:span><text:span text:style-name="T1343">Gefährte</text:span><text:span text:style-name="T1342">:<text:tab/></text:span><text:span text:style-name="T1337">alle Würfe </text:span><text:span text:style-name="T1340">+</text:span><text:span text:style-name="T1342">2</text:span><text:span text:style-name="T1340"> für 1 Phase,</text:span></text:p>
      <text:p text:style-name="P402"><text:tab/><text:tab/><text:span text:style-name="T40">Flüssigkeit</text:span>: <text:span text:style-name="T1345">1</text:span> Tag 2x w8 Schaden gegen unheilige Wesen</text:p>
      <text:p text:style-name="P402"><text:tab/><text:tab/><text:span text:style-name="T40">Amulett</text:span>:<text:tab/><text:span text:style-name="T1345">1 Tag</text:span> alle Rettungswürfe +2 für Träger</text:p>
      <text:p text:style-name="P403"><text:span text:style-name="T17"><text:tab/><text:tab/></text:span><text:span text:style-name="T1343">Waffe</text:span><text:span text:style-name="T1346">:<text:tab/>1 Tag, </text:span><text:span text:style-name="T1347">entweder </text:span><text:span text:style-name="T17">Angriff </text:span><text:span text:style-name="T1348">und</text:span><text:span text:style-name="T17"> Schaden </text:span><text:span text:style-name="T1346">+1 </text:span><text:span text:style-name="T1349">oder</text:span><text:span text:style-name="T1346"><text:line-break/><text:tab/><text:tab/><text:tab/><text:tab/></text:span><text:span text:style-name="T17">Angriff </text:span><text:span text:style-name="T1348">und </text:span><text:span text:style-name="T1349">S</text:span><text:span text:style-name="T17">chaden </text:span><text:span text:style-name="T1346">+2 </text:span><text:span text:style-name="T1348">nur </text:span><text:span text:style-name="T1346">gegen unheilige Wesen</text:span></text:p>
      <text:p text:style-name="P401"><text:span text:style-name="T40">2</text:span><text:span text:style-name="T1091">4</text:span><text:span text:style-name="T40">-2</text:span><text:span text:style-name="T1091">7</text:span><text:tab/><text:span text:style-name="T1339">selbst</text:span><text:span text:style-name="T1340">:<text:tab/>für 1 Phase </text:span><text:span text:style-name="T1337">alle Würfe </text:span><text:span text:style-name="T1340">+</text:span><text:span text:style-name="T1342">w3+ZS </text:span><text:span text:style-name="T1350">und </text:span><text:span text:style-name="T1342">Aura innerhalb </text:span><text:span text:style-name="T1344">3</text:span><text:span text:style-name="T1342"> </text:span><text:span text:style-name="T1344">m</text:span><text:span text:style-name="T1342">,</text:span></text:p>
      <text:p text:style-name="P401"><text:span text:style-name="T1340"><text:tab/><text:tab/></text:span><text:span text:style-name="T1343">Gefährte</text:span><text:span text:style-name="T1342">:<text:tab/></text:span><text:span text:style-name="T1337">alle Würfe</text:span> <text:span text:style-name="T1337">w3+ZS</text:span><text:span text:style-name="T1340"> für 1 Phase,</text:span></text:p>
      <text:p text:style-name="P402"><text:tab/><text:tab/><text:span text:style-name="T40">Flüssigkeit</text:span>: <text:span text:style-name="T1351">dauerhaft </text:span>geweiht, 2x w8 Schaden gegen unheilige Wesen</text:p>
      <text:p text:style-name="P402"><text:tab/><text:tab/><text:span text:style-name="T40">Amulett</text:span>:<text:tab/><text:span text:style-name="T1338">geweiht für </text:span>1 Tag alle Rettungswürfe +2 für Träger</text:p>
      <text:p text:style-name="P403"><text:span text:style-name="T17"><text:tab/><text:tab/></text:span><text:span text:style-name="T1343">Waffe</text:span><text:span text:style-name="T1346">:<text:tab/>für 1 Tag </text:span><text:span text:style-name="T1352">geweiht </text:span><text:span text:style-name="T1347">entweder </text:span><text:span text:style-name="T17">Angriff </text:span><text:span text:style-name="T1348">und</text:span><text:span text:style-name="T17"> Schaden </text:span><text:span text:style-name="T1346">+</text:span><text:span text:style-name="T1353">2</text:span><text:span text:style-name="T1346"> </text:span><text:span text:style-name="T1347">oder<text:line-break/><text:tab/><text:tab/><text:tab/><text:tab/></text:span><text:span text:style-name="T1346">Angriff </text:span><text:span text:style-name="T1348">und </text:span><text:span text:style-name="T1346">Schaden +</text:span><text:span text:style-name="T1353">3</text:span><text:span text:style-name="T1346"> </text:span><text:span text:style-name="T1348">nur </text:span><text:span text:style-name="T1346">gegen unheilige Wesen<text:line-break/><text:tab/><text:tab/></text:span><text:span text:style-name="T1353">bei Weihung ist Zauber für heute verloren</text:span></text:p>
      <text:p text:style-name="P403"><text:span text:style-name="T40">2</text:span><text:span text:style-name="T1095">8</text:span><text:span text:style-name="T40">-2</text:span><text:span text:style-name="T1095">9</text:span><text:span text:style-name="T17"><text:tab/></text:span><text:span text:style-name="T1339">selbst</text:span><text:span text:style-name="T1354">:<text:tab/></text:span><text:span text:style-name="T1353">du und Gefährten innerhalb 9m</text:span><text:span text:style-name="T1354">: für 1 </text:span><text:span text:style-name="T1353">Stunde</text:span><text:span text:style-name="T1354"> </text:span><text:span text:style-name="T1355">alle Würfe </text:span><text:span text:style-name="T1354">+</text:span><text:span text:style-name="T1353">4</text:span></text:p>
      <text:p text:style-name="P403"><text:span text:style-name="T1353"><text:tab/><text:tab/></text:span><text:span text:style-name="T1343">Gefährte</text:span><text:span text:style-name="T1346">:<text:tab/></text:span><text:span text:style-name="T1354">für 1 Phase </text:span><text:span text:style-name="T1355">alle Würfe </text:span><text:span text:style-name="T1354">+</text:span><text:span text:style-name="T1346">w3+ZS </text:span><text:span text:style-name="T1356">und </text:span><text:span text:style-name="T1346">Aura innerhalb </text:span><text:span text:style-name="T1357">1,5</text:span><text:span text:style-name="T1346"> </text:span><text:span text:style-name="T1358">m</text:span><text:span text:style-name="T1346">,</text:span></text:p>
      <text:p text:style-name="P401"><text:span text:style-name="T1340"><text:tab/><text:tab/></text:span><text:span text:style-name="T1343">Flüssigkeit</text:span><text:span text:style-name="T1342">: </text:span><text:span text:style-name="T1351">dauerhaft </text:span><text:span text:style-name="T1342">geweiht, 2x w8 Schaden gegen unheilige Wesen</text:span></text:p>
      <text:p text:style-name="P402"><text:tab/><text:tab/><text:span text:style-name="T40">Amulett</text:span>:<text:tab/>geweiht für 1 <text:span text:style-name="T1359">Monat</text:span>, alle Rettungswürfe +2 für Träger</text:p>
      <text:p text:style-name="P403"><text:span text:style-name="T17"><text:tab/><text:tab/></text:span><text:span text:style-name="T1343">Waffe</text:span><text:span text:style-name="T1346">:<text:tab/>geweiht für 1 </text:span><text:span text:style-name="T1360">Monat</text:span><text:span text:style-name="T1346">, </text:span><text:span text:style-name="T1347">entweder </text:span><text:span text:style-name="T17">Angriff </text:span><text:span text:style-name="T1348">und</text:span><text:span text:style-name="T17"> Schaden </text:span><text:span text:style-name="T1346">+</text:span><text:span text:style-name="T1353">2</text:span><text:span text:style-name="T1346"> </text:span><text:span text:style-name="T1347">oder<text:line-break/><text:tab/><text:tab/><text:tab/><text:tab/></text:span><text:span text:style-name="T1346">Angriff </text:span><text:span text:style-name="T1348">und </text:span><text:span text:style-name="T1346">Schaden +</text:span><text:span text:style-name="T1353">3</text:span><text:span text:style-name="T1346"> </text:span><text:span text:style-name="T1348">nur </text:span><text:span text:style-name="T1346">gegen unheilige Wesen<text:line-break/><text:tab/><text:tab/></text:span><text:span text:style-name="T1353">bei Weihung ist Zauber für </text:span><text:span text:style-name="T1360">w7+1 Tage </text:span><text:span text:style-name="T1353">verloren</text:span></text:p>
      <text:p text:style-name="P403"><text:span text:style-name="T1097">30</text:span><text:span text:style-name="T40">-</text:span><text:span text:style-name="T1097">31</text:span><text:span text:style-name="T17"><text:tab/></text:span><text:span text:style-name="T1097">Queste</text:span><text:span text:style-name="T1354">:<text:tab/></text:span><text:span text:style-name="T1355">alle Würfe </text:span><text:span text:style-name="T1360">aller im Sinne des Gottes und der Queste +1, für ZS </text:span><text:span text:style-name="T1346">Gefährte</text:span><text:span text:style-name="T1360">n</text:span></text:p>
      <text:p text:style-name="P403"><text:span text:style-name="T1360"><text:tab/><text:tab/><text:tab/><text:tab/></text:span><text:span text:style-name="T1355">alle Würfe </text:span><text:span text:style-name="T1360">+ZS, 7 Tage Dauer, kann gebannt werden</text:span></text:p>
      <text:p text:style-name="P403"><text:span text:style-name="T1353"><text:tab/><text:tab/></text:span><text:span text:style-name="T1343">Gefährte</text:span><text:span text:style-name="T1346">:</text:span><text:span text:style-name="T1354"><text:tab/></text:span><text:span text:style-name="T1360">alle Würfe +w3+ZS für 1 Phase und 3 m Aura</text:span></text:p>
      <text:p text:style-name="P401"><text:span text:style-name="T1340"><text:tab/><text:tab/></text:span><text:span text:style-name="T1343">Flüssigkeit</text:span><text:span text:style-name="T1342">: </text:span><text:span text:style-name="T1351">dauerhaft </text:span><text:span text:style-name="T1342">geweiht, 2x w8 Schaden gegen unheilige Wesen</text:span></text:p>
      <text:p text:style-name="P402"><text:tab/><text:tab/><text:span text:style-name="T40">Amulett</text:span>:<text:tab/>geweiht für 1 <text:span text:style-name="T1359">Jahr</text:span>, alle Rettungswürfe +2 für Träger</text:p>
      <text:p text:style-name="P403"><text:span text:style-name="T17"><text:tab/><text:tab/></text:span><text:span text:style-name="T1343">Waffe</text:span><text:span text:style-name="T1346">:<text:tab/>geweiht für 1 </text:span><text:span text:style-name="T1360">Jahr</text:span><text:span text:style-name="T1346">, </text:span><text:span text:style-name="T1347">entweder </text:span><text:span text:style-name="T17">Angriff </text:span><text:span text:style-name="T1348">und</text:span><text:span text:style-name="T17"> Schaden </text:span><text:span text:style-name="T1346">+</text:span><text:span text:style-name="T1353">2</text:span><text:span text:style-name="T1346"> </text:span><text:span text:style-name="T1347">oder<text:line-break/><text:tab/><text:tab/><text:tab/><text:tab/></text:span><text:span text:style-name="T1346">Angriff </text:span><text:span text:style-name="T1348">und </text:span><text:span text:style-name="T1346">Schaden +</text:span><text:span text:style-name="T1353">3</text:span><text:span text:style-name="T1346"> </text:span><text:span text:style-name="T1348">nur </text:span><text:span text:style-name="T1346">gegen unheilige Wesen</text:span></text:p>
      <text:p text:style-name="P403"><text:span text:style-name="T1346"><text:tab/><text:tab/></text:span><text:span text:style-name="T1353">bei Weihung ist Zauber für </text:span><text:span text:style-name="T1360">w</text:span><text:span text:style-name="T1361">4 Wochen</text:span><text:span text:style-name="T1360"> </text:span><text:span text:style-name="T1353">verloren, </text:span><text:span text:style-name="T1361">bei selbst 7 Tage</text:span></text:p>
      <text:p text:style-name="P403"><text:span text:style-name="T1097">32+</text:span><text:span text:style-name="T17"><text:tab/><text:tab/></text:span><text:span text:style-name="T1097">Queste</text:span><text:span text:style-name="T1354">:<text:tab/></text:span><text:span text:style-name="T1355">alle Würfe </text:span><text:span text:style-name="T1360">aller im Sinne des Gottes/der Queste +1, ZS </text:span><text:span text:style-name="T1346">Gefährte</text:span><text:span text:style-name="T1360">n </text:span><text:span text:style-name="T1355">alle Würfe </text:span><text:span text:style-name="T1360">+ZS</text:span></text:p>
      <text:p text:style-name="P403"><text:span text:style-name="T1353"><text:tab/><text:tab/></text:span><text:span text:style-name="T1343">Gefährte</text:span><text:span text:style-name="T1346">:</text:span><text:span text:style-name="T1354"><text:tab/></text:span><text:span text:style-name="T1360">alle Würfe +w3+ZS für 1 Phase und </text:span><text:span text:style-name="T1362">6</text:span><text:span text:style-name="T1360"> m Aura</text:span></text:p>
      <text:p text:style-name="P401"><text:span text:style-name="T1342"><text:tab/><text:tab/></text:span><text:span text:style-name="T1343">Flüssigkeit</text:span><text:span text:style-name="T1342">: </text:span><text:span text:style-name="T1351">dauerhaft </text:span><text:span text:style-name="T1342">geweiht, 2x w8 Schaden gegen unheilige Wesen</text:span></text:p>
      <text:p text:style-name="P402"><text:tab/><text:tab/><text:span text:style-name="T40">Amulett</text:span>:<text:tab/><text:span text:style-name="T1363">dauerhaft </text:span>geweiht, alle Rettungswürfe +2 für Träger</text:p>
      <text:p text:style-name="P403"><text:span text:style-name="T17"><text:tab/><text:tab/></text:span><text:span text:style-name="T1343">Waffe</text:span><text:span text:style-name="T1346">:<text:tab/>geweiht </text:span><text:span text:style-name="T1364">bis unheilige Tat</text:span><text:span text:style-name="T1346">, </text:span><text:span text:style-name="T1347">entweder </text:span><text:span text:style-name="T17">Angriff </text:span><text:span text:style-name="T1348">und</text:span><text:span text:style-name="T17"> Schaden </text:span><text:span text:style-name="T1346">+</text:span><text:span text:style-name="T1353">2</text:span><text:span text:style-name="T1346"> </text:span><text:span text:style-name="T1347">oder<text:line-break/><text:tab/><text:tab/><text:tab/><text:tab/></text:span><text:span text:style-name="T1346">Angriff </text:span><text:span text:style-name="T1348">und</text:span><text:span text:style-name="T1346"> Schaden +</text:span><text:span text:style-name="T1353">3</text:span><text:span text:style-name="T1346"> </text:span><text:span text:style-name="T1348">nur </text:span><text:span text:style-name="T1346">gegen unheilige Wesen</text:span></text:p>
      <text:p text:style-name="P403"><text:span text:style-name="T1365"><text:tab/><text:tab/></text:span><text:span text:style-name="T1366">bei Weihung </text:span><text:span text:style-name="T1367">ist</text:span><text:span text:style-name="T1366"> </text:span><text:span text:style-name="T1365">Zauber für w</text:span><text:span text:style-name="T1368">4</text:span><text:span text:style-name="T1365"> </text:span><text:span text:style-name="T1368">Monate</text:span><text:span text:style-name="T1365"> verloren</text:span></text:p>
      <text:p text:style-name="P404"><text:span text:style-name="T1072">1-</text:span><text:span text:style-name="T1015">1</text:span><text:span text:style-name="T1073">1</text:span><text:span text:style-name="T904"> </text:span><text:span text:style-name="T1073">Zweites Gesicht</text:span><text:span text:style-name="T905"><text:tab/><text:tab/><text:tab/><text:tab/><text:tab/><text:tab/><text:tab/><text:tab/><text:tab/><text:tab/></text:span><text:span text:style-name="T906">Regeln</text:span><text:span text:style-name="T907"> </text:span><text:span text:style-name="T908">2</text:span><text:span text:style-name="T1016">7</text:span><text:span text:style-name="T1073">3</text:span><text:span text:style-name="T908">,</text:span><text:span text:style-name="T907"> </text:span><text:span text:style-name="T906">Rules</text:span><text:span text:style-name="T907"> </text:span><text:span text:style-name="T908">2</text:span><text:span text:style-name="T1073">67</text:span></text:p>
      <text:p text:style-name="P405"><text:span text:style-name="T1016">Grad</text:span> 1, <text:span text:style-name="T1074">1 </text:span><text:span text:style-name="T1075">Runde</text:span><text:span text:style-name="T1074">, </text:span>selbst, <text:span text:style-name="T1019">≥</text:span><text:span text:style-name="T1076">3</text:span><text:span text:style-name="T1074"> Phase</text:span><text:span text:style-name="T1077">n</text:span><text:span text:style-name="T1074"> </text:span>Dauer, <text:span text:style-name="T1074">kein </text:span>Rettungswurf</text:p>
      <text:p text:style-name="P406"/>
      <text:p text:style-name="P406"><text:span text:style-name="T1078">Du kannst in die Zukunft blicken, z.B. indem du Eingeweide liest. </text:span><text:s/></text:p>
      <text:p text:style-name="P407"/>
      <text:p text:style-name="P407"><text:span text:style-name="T1079">Manifestation</text:span><text:span text:style-name="T833"> </text:span>w<text:span text:style-name="T1079">3</text:span>:</text:p>
      <text:p text:style-name="P408"><text:span text:style-name="T40">1</text:span><text:tab/><text:span text:style-name="T1079">Ein drittes Auge erscheint auf deiner Stirn.</text:span></text:p>
      <text:p text:style-name="P408"><text:span text:style-name="T1080">2</text:span><text:tab/><text:span text:style-name="T1079">Deine Augen leuchten auf.</text:span></text:p>
      <text:p text:style-name="P408"><text:span text:style-name="T1080">3</text:span><text:tab/><text:span text:style-name="T1079">Deine Augen sind zugeschmolzen, aber du kannst noch </text:span><text:span text:style-name="T1081">immer </text:span><text:span text:style-name="T1079">sehen.</text:span></text:p>
      <text:p text:style-name="P407"/>
      <text:p text:style-name="P407"><text:span text:style-name="T833">Zauber </text:span>w20:</text:p>
      <text:p text:style-name="P408"><text:span text:style-name="T40">1-11<text:tab/></text:span><text:tab/>Fehlschlag, <text:span text:style-name="T1369">Ungnade +1</text:span></text:p>
      <text:p text:style-name="P408"><text:span text:style-name="T40">12-13</text:span><text:tab/><text:span text:style-name="T1082">Du erlangst für 1 Runde einen Blick in die Zukunft. In der nächsten Runde</text:span></text:p>
      <text:p text:style-name="P409"><text:tab/><text:tab/>erhältst du +4 auf einen beliebigen einzelnen Wurf.</text:p>
      <text:p text:style-name="P408"><text:span text:style-name="T40">14-17</text:span><text:tab/><text:span text:style-name="T1082">Du </text:span><text:span text:style-name="T1083">konzentrierst dich</text:span><text:span text:style-name="T1082"> 1 Runde </text:span><text:span text:style-name="T1083">lang auf die nächsten </text:span><text:span text:style-name="T1084">30 Minuten</text:span><text:span text:style-name="T1083"> </text:span><text:span text:style-name="T1085">und erhältst</text:span></text:p>
      <text:p text:style-name="P408"><text:span text:style-name="T1085"><text:tab/><text:tab/>eine zu </text:span><text:span text:style-name="T1086">75%</text:span><text:span text:style-name="T1085"> korrekte Antwort darüber, welche Entscheidung vorteilhaft ist.</text:span></text:p>
      <text:p text:style-name="P408"><text:span text:style-name="T40">18-19</text:span><text:tab/><text:span text:style-name="T1082">Du </text:span><text:span text:style-name="T1083">konzentrierst dich</text:span><text:span text:style-name="T1082"> 1 Runde </text:span><text:span text:style-name="T1083">lang auf die nächsten </text:span><text:span text:style-name="T1084">30 Minuten</text:span><text:span text:style-name="T1083"> </text:span><text:span text:style-name="T1085">und erhältst</text:span></text:p>
      <text:p text:style-name="P408"><text:span text:style-name="T1085"><text:tab/><text:tab/>eine zu </text:span><text:span text:style-name="T1086">80%</text:span><text:span text:style-name="T1085"> korrekte Antwort darüber, welche Entscheidung vorteilhaft ist.</text:span></text:p>
      <text:p text:style-name="P410"><text:span text:style-name="T40">20-23</text:span><text:span text:style-name="T17"><text:tab/></text:span><text:span text:style-name="T1087">Du </text:span><text:span text:style-name="T1088">konzentrierst dich</text:span><text:span text:style-name="T1087"> 1 Runde </text:span><text:span text:style-name="T1088">lang auf die nächsten </text:span><text:span text:style-name="T1084">30 Minuten</text:span><text:span text:style-name="T1088"> </text:span><text:span text:style-name="T1089">und erhältst</text:span></text:p>
      <text:p text:style-name="P410"><text:span text:style-name="T1089"><text:tab/><text:tab/>eine zu </text:span><text:span text:style-name="T1086">8</text:span><text:span text:style-name="T1090">5</text:span><text:span text:style-name="T1086">%</text:span><text:span text:style-name="T1089"> korrekte Antwort darüber, welche Entscheidung vorteilhaft ist.</text:span></text:p>
      <text:p text:style-name="P410"><text:span text:style-name="T40">2</text:span><text:span text:style-name="T1091">4</text:span><text:span text:style-name="T40">-2</text:span><text:span text:style-name="T1091">7</text:span><text:span text:style-name="T17"><text:tab/></text:span><text:span text:style-name="T1087">Du </text:span><text:span text:style-name="T1088">konzentrierst dich</text:span><text:span text:style-name="T1087"> 1 Runde </text:span><text:span text:style-name="T1088">lang auf die nächste </text:span><text:span text:style-name="T1092">1 Stunde</text:span><text:span text:style-name="T1088"> </text:span><text:span text:style-name="T1089">und erhältst eine<text:line-break/><text:tab/><text:tab/>zu </text:span><text:span text:style-name="T1086">8</text:span><text:span text:style-name="T1090">5</text:span><text:span text:style-name="T1086">%</text:span><text:span text:style-name="T1089"> korrekte Antwort darüber, welche </text:span><text:span text:style-name="T1086">Entscheidung</text:span><text:span text:style-name="T1093">en</text:span><text:span text:style-name="T1089"> </text:span><text:span text:style-name="T1094">jeweils </text:span><text:span text:style-name="T1089">vorteilhaft</text:span></text:p>
      <text:p text:style-name="P410"><text:span text:style-name="T1089"><text:tab/><text:tab/></text:span><text:span text:style-name="T1094">sind</text:span><text:span text:style-name="T1089">.</text:span></text:p>
      <text:p text:style-name="P410"><text:span text:style-name="T40">2</text:span><text:span text:style-name="T1095">8</text:span><text:span text:style-name="T40">-2</text:span><text:span text:style-name="T1095">9</text:span><text:span text:style-name="T17"><text:tab/></text:span><text:span text:style-name="T1087">Du </text:span><text:span text:style-name="T1088">konzentrierst dich</text:span><text:span text:style-name="T1087"> 1 Runde </text:span><text:span text:style-name="T1088">lang auf die nächste </text:span><text:span text:style-name="T1092">1 Stunde</text:span><text:span text:style-name="T1088"> </text:span><text:span text:style-name="T1089">und erhältst eine<text:line-break/><text:tab/><text:tab/>zu </text:span><text:span text:style-name="T1096">90</text:span><text:span text:style-name="T1086">%</text:span><text:span text:style-name="T1089"> korrekte Antwort darüber, welche </text:span><text:span text:style-name="T1086">Entscheidung</text:span><text:span text:style-name="T1093">en</text:span><text:span text:style-name="T1089"> </text:span><text:span text:style-name="T1094">jeweils </text:span><text:span text:style-name="T1089">vorteilhaft</text:span></text:p>
      <text:p text:style-name="P410"><text:span text:style-name="T1089"><text:tab/><text:tab/></text:span><text:span text:style-name="T1094">sind</text:span><text:span text:style-name="T1089">.</text:span></text:p>
      <text:p text:style-name="P410"><text:span text:style-name="T1097">30</text:span><text:span text:style-name="T40">-</text:span><text:span text:style-name="T1097">31</text:span><text:span text:style-name="T17"><text:tab/></text:span><text:span text:style-name="T1087">Du </text:span><text:span text:style-name="T1088">konzentrierst dich</text:span><text:span text:style-name="T1087"> 1 Runde </text:span><text:span text:style-name="T1088">lang auf d</text:span><text:span text:style-name="T1098">en</text:span><text:span text:style-name="T1088"> nächste</text:span><text:span text:style-name="T1098">n</text:span><text:span text:style-name="T1088"> </text:span><text:span text:style-name="T1092">1 </text:span><text:span text:style-name="T1096">Tag</text:span><text:span text:style-name="T1088"> </text:span><text:span text:style-name="T1089">und erhältst eine<text:line-break/><text:tab/><text:tab/>zu </text:span><text:span text:style-name="T1096">95</text:span><text:span text:style-name="T1086">%</text:span><text:span text:style-name="T1089"> korrekte Antwort darüber, welche </text:span><text:span text:style-name="T1086">Entscheidung</text:span><text:span text:style-name="T1093">en</text:span><text:span text:style-name="T1089"> </text:span><text:span text:style-name="T1094">jeweils </text:span><text:span text:style-name="T1089">vorteilhaft</text:span></text:p>
      <text:p text:style-name="P410"><text:span text:style-name="T1089"><text:tab/><text:tab/></text:span><text:span text:style-name="T1094">sind</text:span><text:span text:style-name="T1089">.</text:span></text:p>
      <text:p text:style-name="P410"><text:span text:style-name="T1097">32+</text:span><text:span text:style-name="T17"><text:tab/><text:tab/></text:span><text:span text:style-name="T1087">Du </text:span><text:span text:style-name="T1088">konzentrierst dich</text:span><text:span text:style-name="T1087"> 1 Runde </text:span><text:span text:style-name="T1088">lang auf d</text:span><text:span text:style-name="T1098">en</text:span><text:span text:style-name="T1088"> nächste</text:span><text:span text:style-name="T1098">n</text:span><text:span text:style-name="T1088"> </text:span><text:span text:style-name="T1092">1 </text:span><text:span text:style-name="T1096">Monat</text:span><text:span text:style-name="T1088"> </text:span><text:span text:style-name="T1089">und erhältst</text:span></text:p>
      <text:p text:style-name="P410"><text:span text:style-name="T1089"><text:tab/><text:tab/></text:span><text:span text:style-name="T1099">e</text:span><text:span text:style-name="T1089">ine zu </text:span><text:span text:style-name="T1096">9</text:span><text:span text:style-name="T1100">9</text:span><text:span text:style-name="T1086">%</text:span><text:span text:style-name="T1089"> korrekte Antwort darüber, welche </text:span><text:span text:style-name="T1086">Entscheidung</text:span><text:span text:style-name="T1093">en</text:span><text:span text:style-name="T1089"> </text:span><text:span text:style-name="T1094">jeweils</text:span></text:p>
      <text:p text:style-name="P410"><text:span text:style-name="T1370"><text:tab/><text:tab/></text:span><text:span text:style-name="T1101">vorteilhaft </text:span><text:span text:style-name="T1370">sind</text:span><text:span text:style-name="T1101">. </text:span><text:span text:style-name="T1102">Zusätzlich erhältst du </text:span><text:span text:style-name="T1103">solange </text:span><text:span text:style-name="T1102">+1 auf alle Würfe.</text:span></text:p>
      <text:p text:style-name="P411"><text:span text:style-name="T1104">2</text:span><text:span text:style-name="T1105">-</text:span><text:span text:style-name="T1107">3 </text:span><text:span text:style-name="T1110">Göttliches Symbol</text:span><text:tab/><text:tab/><text:tab/><text:tab/><text:tab/><text:tab/><text:tab/><text:tab/><text:tab/><text:tab/><text:tab/><text:span text:style-name="T1108">Regeln </text:span><text:span text:style-name="T1109">2</text:span><text:span text:style-name="T1107">7</text:span><text:span text:style-name="T1110">7, </text:span><text:span text:style-name="T1108">Rules </text:span><text:span text:style-name="T1109">2</text:span><text:span text:style-name="T1371">75</text:span></text:p>
      <text:p text:style-name="P412"><text:span text:style-name="T1186">Grad</text:span><text:span text:style-name="T1187"> </text:span><text:span text:style-name="T1188">2</text:span><text:span text:style-name="T1187">, </text:span><text:span text:style-name="T1189">1 </text:span><text:span text:style-name="T1372">Runde</text:span><text:span text:style-name="T1189">, </text:span><text:span text:style-name="T1188">Berührung</text:span><text:span text:style-name="T1189">,</text:span><text:span text:style-name="T1187"> </text:span><text:span text:style-name="T1373">≥</text:span><text:span text:style-name="T1372">w6 Runden</text:span><text:span text:style-name="T1187"> Dauer, </text:span><text:span text:style-name="T1374">kein Rettungswurf</text:span></text:p>
      <text:p text:style-name="P413"><text:s/></text:p>
      <text:p text:style-name="P414"><text:span text:style-name="T1118">Du verwandelst einen Gegenstand in </text:span><text:span text:style-name="T1375">d</text:span><text:span text:style-name="T1118">ein </text:span><text:span text:style-name="T1375">heiliges Symbol. </text:span><text:span text:style-name="T1120">Es wird in helles Licht getaucht.</text:span></text:p>
      <text:p text:style-name="P415"><text:s/></text:p>
      <text:p text:style-name="P416"><text:span text:style-name="T1121">Zauber </text:span><text:span text:style-name="T17">w20:</text:span></text:p>
      <text:p text:style-name="P417"><text:span text:style-name="T40">1-1</text:span><text:span text:style-name="T1122">3</text:span><text:tab/><text:tab/>Fehlschlag, <text:span text:style-name="T1039">Ungnade +1</text:span></text:p>
      <text:p text:style-name="P417"><text:span text:style-name="T40">1</text:span><text:span text:style-name="T1122">4</text:span><text:span text:style-name="T40">-1</text:span><text:span text:style-name="T1122">5</text:span><text:tab/><text:span text:style-name="T1123">Du </text:span><text:span text:style-name="T1376">kannst für</text:span><text:span text:style-name="T1123"> </text:span><text:span text:style-name="T1377">w6</text:span><text:span text:style-name="T1122"> Runden</text:span><text:span text:style-name="T1123"> </text:span><text:span text:style-name="T1376">mit deinem heiligen Symbol als </text:span><text:span text:style-name="T1377">Waffe +1</text:span><text:span text:style-name="T1376"> angreifen</text:span><text:span text:style-name="T1123">.</text:span></text:p>
      <text:p text:style-name="P417"><text:tab/><text:tab/><text:span text:style-name="T1376">Es verursacht </text:span><text:span text:style-name="T1377">w8+1 Schaden</text:span><text:span text:style-name="T1376"> und zusätzlich </text:span><text:span text:style-name="T1377">+2 gegen unheilige Wesen.</text:span><text:span text:style-name="T1198">*</text:span></text:p>
      <text:p text:style-name="P417"><text:span text:style-name="T40">1</text:span><text:span text:style-name="T1122">6</text:span><text:span text:style-name="T40">-1</text:span><text:span text:style-name="T1122">9</text:span><text:tab/><text:span text:style-name="T1123">Du </text:span><text:span text:style-name="T1376">kannst für</text:span><text:span text:style-name="T1123"> </text:span><text:span text:style-name="T1198">2</text:span><text:span text:style-name="T1377">w6</text:span><text:span text:style-name="T1198">+ZS</text:span><text:span text:style-name="T1122"> Runden</text:span><text:span text:style-name="T1123"> </text:span><text:span text:style-name="T1376">mit deinem heiligen Symbol als </text:span><text:span text:style-name="T1377">Waffe +1</text:span><text:span text:style-name="T1376"> angreifen</text:span><text:span text:style-name="T1123">.</text:span></text:p>
      <text:p text:style-name="P417"><text:tab/><text:tab/><text:span text:style-name="T1376">Es verursacht </text:span><text:span text:style-name="T1377">w</text:span><text:span text:style-name="T1198">10</text:span><text:span text:style-name="T1377">+1 Schaden</text:span><text:span text:style-name="T1376"> und zusätzlich </text:span><text:span text:style-name="T1377">+2 gegen unheilige Wesen.</text:span><text:span text:style-name="T1198">*</text:span></text:p>
      <text:p text:style-name="P417"><text:span text:style-name="T1122">20</text:span><text:span text:style-name="T40">-</text:span><text:span text:style-name="T1122">21</text:span> <text:tab/><text:span text:style-name="T1123">Du </text:span><text:span text:style-name="T1376">kannst für</text:span><text:span text:style-name="T1123"> </text:span><text:span text:style-name="T1198">2</text:span><text:span text:style-name="T1377">w6</text:span><text:span text:style-name="T1198">+ZS</text:span><text:span text:style-name="T1122"> Runden</text:span><text:span text:style-name="T1123"> </text:span><text:span text:style-name="T1376">mit deinem heiligen Symbol als </text:span><text:span text:style-name="T1377">Waffe +</text:span><text:span text:style-name="T1198">2</text:span><text:span text:style-name="T1376"> angreifen</text:span><text:span text:style-name="T1123">.</text:span></text:p>
      <text:p text:style-name="P417"><text:tab/><text:tab/><text:span text:style-name="T1376">Es verursacht </text:span><text:span text:style-name="T1377">w</text:span><text:span text:style-name="T1198">10</text:span><text:span text:style-name="T1377">+</text:span><text:span text:style-name="T1198">2</text:span><text:span text:style-name="T1377"> Schaden</text:span><text:span text:style-name="T1376"> und zusätzlich +2 gegen unheilige Wesen.</text:span><text:span text:style-name="T1198">*</text:span></text:p>
      <text:p text:style-name="P417"><text:span text:style-name="T1199"><text:tab/><text:tab/>Außerdem erhalten alle sichtbaren Gefährten </text:span><text:span text:style-name="T1198">+1 auf Rettungs- und Moralwürfe</text:span><text:span text:style-name="T1199">.</text:span></text:p>
      <text:p text:style-name="P417"><text:span text:style-name="T40">2</text:span><text:span text:style-name="T1122">2</text:span><text:span text:style-name="T40">-2</text:span><text:span text:style-name="T1122">5</text:span><text:tab/><text:span text:style-name="T1123">Du </text:span><text:span text:style-name="T1376">kannst für</text:span><text:span text:style-name="T1123"> </text:span><text:span text:style-name="T1378">3</text:span><text:span text:style-name="T1377">w6</text:span><text:span text:style-name="T1198">+ZS</text:span><text:span text:style-name="T1122"> Runden</text:span><text:span text:style-name="T1123"> </text:span><text:span text:style-name="T1376">mit deinem heiligen Symbol als </text:span><text:span text:style-name="T1377">Waffe +</text:span><text:span text:style-name="T1378">2</text:span><text:span text:style-name="T1376"> angreifen</text:span><text:span text:style-name="T1123">.</text:span></text:p>
      <text:p text:style-name="P417"><text:tab/><text:tab/><text:span text:style-name="T1376">Es verursacht </text:span><text:span text:style-name="T1377">w</text:span><text:span text:style-name="T1198">1</text:span><text:span text:style-name="T1378">2</text:span><text:span text:style-name="T1377">+</text:span><text:span text:style-name="T1378">2</text:span><text:span text:style-name="T1377"> Schaden</text:span><text:span text:style-name="T1376"> und zusätzlich </text:span><text:span text:style-name="T1377">+</text:span><text:span text:style-name="T1378">4</text:span><text:span text:style-name="T1377"> gegen unheilige Wesen</text:span><text:span text:style-name="T1376">.</text:span><text:span text:style-name="T1198">*</text:span></text:p>
      <text:p text:style-name="P417"><text:span text:style-name="T1199"><text:tab/><text:tab/>Außerdem erhalten alle sichtbaren Gefährten </text:span><text:span text:style-name="T1198">+1 auf Rettungs- und Moralwürfe</text:span><text:span text:style-name="T1199">.</text:span></text:p>
      <text:p text:style-name="P417"><text:span text:style-name="T40">2</text:span><text:span text:style-name="T1122">6</text:span><text:span text:style-name="T40">-2</text:span><text:span text:style-name="T1122">9</text:span><text:tab/><text:span text:style-name="T1123">Du </text:span><text:span text:style-name="T1376">kannst für</text:span><text:span text:style-name="T1123"> </text:span><text:span text:style-name="T1378">3</text:span><text:span text:style-name="T1377">w6</text:span><text:span text:style-name="T1198">+ZS</text:span><text:span text:style-name="T1122"> Runden</text:span><text:span text:style-name="T1123"> </text:span><text:span text:style-name="T1376">mit deinem heiligen Symbol als </text:span><text:span text:style-name="T1377">Waffe +</text:span><text:span text:style-name="T1378">2</text:span><text:span text:style-name="T1376"> angreifen</text:span><text:span text:style-name="T1123">.</text:span></text:p>
      <text:p text:style-name="P417"><text:tab/><text:tab/><text:span text:style-name="T1376">Es verursacht </text:span><text:span text:style-name="T1377">w</text:span><text:span text:style-name="T1198">1</text:span><text:span text:style-name="T1378">4</text:span><text:span text:style-name="T1377">+</text:span><text:span text:style-name="T1378">2</text:span><text:span text:style-name="T1377"> Schaden</text:span><text:span text:style-name="T1376"> und zusätzlich </text:span><text:span text:style-name="T1377">+</text:span><text:span text:style-name="T1378">4</text:span><text:span text:style-name="T1377"> gegen unheilige Wesen</text:span><text:span text:style-name="T1376">.</text:span><text:span text:style-name="T1198">*</text:span></text:p>
      <text:p text:style-name="P417"><text:span text:style-name="T1198"><text:tab/><text:tab/></text:span><text:span text:style-name="T1199">Außerdem erhalten alle sichtbaren Gefährten </text:span><text:span text:style-name="T1198">+1 auf Rettungs- und Moralwürfe</text:span><text:span text:style-name="T1199">.</text:span></text:p>
      <text:p text:style-name="P417"><text:tab/><text:tab/><text:span text:style-name="T1379">Schließlich erhältst du </text:span><text:span text:style-name="T1378">+4 auf Unheiliges vertreiben</text:span><text:span text:style-name="T1379">.</text:span></text:p>
      <text:p text:style-name="P417"><text:span text:style-name="T1122">30</text:span><text:span text:style-name="T40">-</text:span><text:span text:style-name="T1122">31</text:span><text:tab/><text:span text:style-name="T1123">Du </text:span><text:span text:style-name="T1376">kannst für </text:span><text:span text:style-name="T1380">3</text:span><text:span text:style-name="T1377">w6</text:span><text:span text:style-name="T1198">+ZS</text:span><text:span text:style-name="T1122"> Runden</text:span><text:span text:style-name="T1123"> </text:span><text:span text:style-name="T1376">mit deinem heiligen Symbol als </text:span><text:span text:style-name="T1377">Waffe +</text:span><text:span text:style-name="T1380">3</text:span><text:span text:style-name="T1376"> angreifen</text:span><text:span text:style-name="T1123">.</text:span></text:p>
      <text:p text:style-name="P417"><text:tab/><text:tab/><text:span text:style-name="T1376">Es verursacht </text:span><text:span text:style-name="T1377">w</text:span><text:span text:style-name="T1198">1</text:span><text:span text:style-name="T1380">6</text:span><text:span text:style-name="T1377">+</text:span><text:span text:style-name="T1380">3</text:span><text:span text:style-name="T1377"> Schaden</text:span><text:span text:style-name="T1376"> und zusätzlich </text:span><text:span text:style-name="T1377">+</text:span><text:span text:style-name="T1380">4</text:span><text:span text:style-name="T1377"> gegen unheilige Wesen</text:span><text:span text:style-name="T1376">.</text:span><text:span text:style-name="T1198">*</text:span></text:p>
      <text:p text:style-name="P417"><text:span text:style-name="T1198"><text:tab/><text:tab/></text:span><text:span text:style-name="T1199">Außerdem erhalten alle sichtbaren Gefährten </text:span><text:span text:style-name="T1198">+</text:span><text:span text:style-name="T1380">2</text:span><text:span text:style-name="T1198"> auf Rettungs- und Moralwürfe</text:span><text:span text:style-name="T1199">.</text:span></text:p>
      <text:p text:style-name="P417"><text:tab/><text:tab/><text:span text:style-name="T1379">Schließlich erhältst du </text:span><text:span text:style-name="T1378">+4 auf Unheiliges vertreiben</text:span><text:span text:style-name="T1379">.</text:span></text:p>
      <text:p text:style-name="P417"><text:span text:style-name="T1173">3</text:span><text:span text:style-name="T1122">2</text:span><text:span text:style-name="T40">-</text:span><text:span text:style-name="T1173">3</text:span><text:span text:style-name="T1122">3</text:span><text:tab/><text:span text:style-name="T1123">Du </text:span><text:span text:style-name="T1376">kannst für</text:span><text:span text:style-name="T1123"> </text:span><text:span text:style-name="T1377">w6</text:span><text:span text:style-name="T1380">+ZS</text:span><text:span text:style-name="T1122"> </text:span><text:span text:style-name="T1380">Tage</text:span><text:span text:style-name="T1123"> </text:span><text:span text:style-name="T1376">mit deinem heiligen Symbol als </text:span><text:span text:style-name="T1377">Waffe +</text:span><text:span text:style-name="T1380">4</text:span><text:span text:style-name="T1376"> angreifen</text:span><text:span text:style-name="T1123">.</text:span></text:p>
      <text:p text:style-name="P417"><text:tab/><text:tab/><text:span text:style-name="T1376">Es verursacht </text:span><text:span text:style-name="T1377">w</text:span><text:span text:style-name="T1198">1</text:span><text:span text:style-name="T1380">6</text:span><text:span text:style-name="T1377">+</text:span><text:span text:style-name="T1380">4</text:span><text:span text:style-name="T1377"> Schaden</text:span><text:span text:style-name="T1376"> und zusätzlich </text:span><text:span text:style-name="T1377">+</text:span><text:span text:style-name="T1381">4</text:span><text:span text:style-name="T1377"> gegen unheilige Wesen</text:span><text:span text:style-name="T1376">.</text:span><text:span text:style-name="T1198">*</text:span></text:p>
      <text:p text:style-name="P417"><text:span text:style-name="T1198"><text:tab/><text:tab/></text:span><text:span text:style-name="T1199">Außerdem erhalten alle sichtbaren Gefährten </text:span><text:span text:style-name="T1198">+</text:span><text:span text:style-name="T1380">2</text:span><text:span text:style-name="T1198"> auf Rettungs- und Moralwürfe</text:span><text:span text:style-name="T1199">.</text:span></text:p>
      <text:p text:style-name="P417"><text:tab/><text:tab/><text:span text:style-name="T1379">Schließlich erhältst du </text:span><text:span text:style-name="T1378">+</text:span><text:span text:style-name="T1381">6</text:span><text:span text:style-name="T1378"> auf Unheiliges vertreiben</text:span><text:span text:style-name="T1379">.</text:span></text:p>
      <text:p text:style-name="P417"><text:span text:style-name="T1173">3</text:span><text:span text:style-name="T1122">4+</text:span><text:tab/><text:tab/><text:span text:style-name="T1123">Du </text:span><text:span text:style-name="T1376">kannst für</text:span><text:span text:style-name="T1123"> </text:span><text:span text:style-name="T1377">w6</text:span><text:span text:style-name="T1380">+ZS</text:span><text:span text:style-name="T1122"> </text:span><text:span text:style-name="T1380">Tage</text:span><text:span text:style-name="T1123"> </text:span><text:span text:style-name="T1376">mit deinem heiligen Symbol als </text:span><text:span text:style-name="T1377">Waffe +</text:span><text:span text:style-name="T1380">4</text:span><text:span text:style-name="T1376"> angreifen</text:span><text:span text:style-name="T1123">.</text:span></text:p>
      <text:p text:style-name="P417"><text:tab/><text:tab/><text:span text:style-name="T1376">Es verursacht </text:span><text:span text:style-name="T1377">w</text:span><text:span text:style-name="T1381">20</text:span><text:span text:style-name="T1377">+</text:span><text:span text:style-name="T1381">5</text:span><text:span text:style-name="T1377"> Schaden</text:span><text:span text:style-name="T1376"> und zusätzlich </text:span><text:span text:style-name="T1377">+</text:span><text:span text:style-name="T1381">4</text:span><text:span text:style-name="T1377"> gegen unheilige Wesen</text:span><text:span text:style-name="T1376">.</text:span><text:span text:style-name="T1198">*</text:span></text:p>
      <text:p text:style-name="P417"><text:span text:style-name="T1198"><text:tab/><text:tab/></text:span><text:span text:style-name="T1199">Außerdem erhalten alle sichtbaren Gefährten </text:span><text:span text:style-name="T1198">+</text:span><text:span text:style-name="T1380">2</text:span><text:span text:style-name="T1198"> auf Rettungs- und Moralwürfe</text:span><text:span text:style-name="T1199">.</text:span></text:p>
      <text:p text:style-name="P417"><text:span text:style-name="T1198"><text:tab/><text:tab/></text:span><text:span text:style-name="T1378">Schließlich erhältst du +</text:span><text:span text:style-name="T1381">6</text:span><text:span text:style-name="T1378"> auf Unheiliges vertreiben.</text:span></text:p>
      <text:p text:style-name="P418"/>
      <text:p text:style-name="P419">*<text:tab/><text:tab/>Der Stärkemodifikator wird ebenfalls addiert.</text:p>
      <text:p text:style-name="P411"><text:span text:style-name="T1104">2</text:span><text:span text:style-name="T1105">-</text:span><text:span text:style-name="T1107">7 </text:span><text:span text:style-name="T1110">Lotusblick<text:tab/></text:span><text:tab/><text:tab/><text:tab/><text:tab/><text:tab/><text:tab/><text:tab/><text:tab/><text:tab/><text:tab/><text:tab/><text:span text:style-name="T1371">Regeln </text:span><text:span text:style-name="T1109">2</text:span><text:span text:style-name="T1110">81, </text:span><text:span text:style-name="T1371">Rules </text:span><text:span text:style-name="T1109">2</text:span><text:span text:style-name="T1371">76</text:span></text:p>
      <text:p text:style-name="P420"><text:span text:style-name="T1016">Grad</text:span> <text:span text:style-name="T1118">2</text:span>, <text:span text:style-name="T1034">1 </text:span><text:span text:style-name="T1382">Runde</text:span><text:span text:style-name="T1034">, </text:span><text:span text:style-name="T1383">Sicht</text:span><text:span text:style-name="T1034">,</text:span> <text:span text:style-name="T1384">≥</text:span><text:span text:style-name="T1385">1</text:span><text:span text:style-name="T1382"> Runde</text:span> Dauer, <text:span text:style-name="T1383">Willen</text:span></text:p>
      <text:p text:style-name="P413"><text:s/></text:p>
      <text:p text:style-name="P414"><text:span text:style-name="T1118">Du </text:span><text:span text:style-name="T1386">hypnotisierst dein Ziel.</text:span><text:span text:style-name="T1375"> </text:span><text:span text:style-name="T1386">Deine Augen </text:span><text:span text:style-name="T1387">und die des Ziels </text:span><text:span text:style-name="T1386">wabern dabei</text:span><text:span text:style-name="T1120">.</text:span></text:p>
      <text:p text:style-name="P415"><text:s/></text:p>
      <text:p text:style-name="P416"><text:span text:style-name="T1121">Zauber </text:span><text:span text:style-name="T17">w20:</text:span></text:p>
      <text:p text:style-name="P417"><text:span text:style-name="T40">1-1</text:span><text:span text:style-name="T1122">3<text:tab/><text:tab/></text:span>Fehlschlag, <text:span text:style-name="T1039">Ungnade +1</text:span></text:p>
      <text:p text:style-name="P417"><text:span text:style-name="T40">1</text:span><text:span text:style-name="T1122">4</text:span><text:span text:style-name="T40">-1</text:span><text:span text:style-name="T1122">5</text:span><text:tab/><text:span text:style-name="T1123">Du </text:span><text:span text:style-name="T1388">hältst das Ziel in deinem Bann solange du dich konzentrierst und Augenkontakt</text:span></text:p>
      <text:p text:style-name="P417"><text:span text:style-name="T1388"><text:tab/><text:tab/>hältst.</text:span><text:span text:style-name="T1389"> </text:span><text:span text:style-name="T1390">Willenskraftwurf </text:span><text:span text:style-name="T1389">oder Unterbrechung der Sichtlinie neutrali</text:span><text:span text:style-name="T1391">s</text:span><text:span text:style-name="T1389">iert.</text:span></text:p>
      <text:p text:style-name="P417"><text:span text:style-name="T40">1</text:span><text:span text:style-name="T1122">6</text:span><text:span text:style-name="T40">-1</text:span><text:span text:style-name="T1122">9</text:span><text:tab/><text:span text:style-name="T1123">Du </text:span><text:span text:style-name="T1388">hältst das Ziel </text:span><text:span text:style-name="T1392">für w6+ZS Runden </text:span><text:span text:style-name="T1388">in deinem Bann. </text:span><text:span text:style-name="T1390">Willen</text:span><text:span text:style-name="T1393">sk</text:span><text:span text:style-name="T1394">r</text:span><text:span text:style-name="T1393">aftwurf, </text:span><text:span text:style-name="T1395">ein </text:span><text:span text:style-name="T1396">Angriff</text:span></text:p>
      <text:p text:style-name="P417"><text:span text:style-name="T1396"><text:tab/><text:tab/>oder Schütteln</text:span><text:span text:style-name="T1390"> </text:span><text:span text:style-name="T1389">neutrali</text:span><text:span text:style-name="T1391">s</text:span><text:span text:style-name="T1389">iert. </text:span><text:span text:style-name="T1397">Während der Hypnose folgt das Ziel deinen Befehlen</text:span></text:p>
      <text:p text:style-name="P417"><text:span text:style-name="T1397"><text:tab/><text:tab/></text:span><text:span text:style-name="T1398">mit halber Bewegungsrate und -2 auf alle Aktionen</text:span><text:span text:style-name="T1397">. </text:span><text:span text:style-name="T1399">Sogar selbstzerstörerische</text:span></text:p>
      <text:p text:style-name="P421"><text:tab/><text:tab/>Aktionen sind möglich, nicht aber alles was die Intelligenz eines Tieres übersteigt.</text:p>
      <text:p text:style-name="P417"><text:span text:style-name="T1122">20</text:span><text:span text:style-name="T40">-</text:span><text:span text:style-name="T1122">21</text:span> <text:tab/><text:span text:style-name="T1123">Du </text:span><text:span text:style-name="T1388">hältst das Ziel </text:span><text:span text:style-name="T1392">für </text:span><text:span text:style-name="T1400">2</text:span><text:span text:style-name="T1401">w6+ZS Runden</text:span><text:span text:style-name="T1392"> </text:span><text:span text:style-name="T1388">in deinem Bann. </text:span><text:span text:style-name="T1402">Nur ein </text:span><text:span text:style-name="T1390">Willen</text:span><text:span text:style-name="T1393">sk</text:span><text:span text:style-name="T1394">r</text:span><text:span text:style-name="T1393">aftwurf</text:span></text:p>
      <text:p text:style-name="P417"><text:span text:style-name="T1393"><text:tab/><text:tab/></text:span><text:span text:style-name="T1389">neutrali</text:span><text:span text:style-name="T1391">s</text:span><text:span text:style-name="T1389">iert. </text:span><text:span text:style-name="T1397">Während der Hypnose folgt das Ziel deinen Befehlen </text:span><text:span text:style-name="T1398">mit halber</text:span></text:p>
      <text:p text:style-name="P417"><text:span text:style-name="T1398"><text:tab/><text:tab/>Bewegungsrate und -2 auf alle Aktionen</text:span><text:span text:style-name="T1397">. </text:span><text:span text:style-name="T1399">Selbstzerstörerische Aktionen sind</text:span></text:p>
      <text:p text:style-name="P421"><text:tab/><text:tab/>möglich, nicht aber alles was die Intelligenz eines Tieres übersteigt.</text:p>
      <text:p text:style-name="P417"><text:span text:style-name="T40">2</text:span><text:span text:style-name="T1122">2</text:span><text:span text:style-name="T40">-2</text:span><text:span text:style-name="T1122">5</text:span><text:tab/><text:span text:style-name="T1123">Du </text:span><text:span text:style-name="T1388">hältst das Ziel </text:span><text:span text:style-name="T1392">für </text:span><text:span text:style-name="T1401">w</text:span><text:span text:style-name="T1403">4</text:span><text:span text:style-name="T1401">+ZS </text:span><text:span text:style-name="T1403">Tage</text:span><text:span text:style-name="T1392"> </text:span><text:span text:style-name="T1388">in deinem Bann. </text:span><text:span text:style-name="T1402">Nur ein </text:span><text:span text:style-name="T1404">täglicher</text:span></text:p>
      <text:p text:style-name="P417"><text:span text:style-name="T1405"><text:tab/><text:tab/></text:span><text:span text:style-name="T1390">Willen</text:span><text:span text:style-name="T1393">sk</text:span><text:span text:style-name="T1394">r</text:span><text:span text:style-name="T1393">aftwurf </text:span><text:span text:style-name="T1389">neutrali</text:span><text:span text:style-name="T1391">s</text:span><text:span text:style-name="T1389">iert. </text:span><text:span text:style-name="T1397">Während der Hypnose folgt das Ziel deinen Befehlen</text:span></text:p>
      <text:p text:style-name="P417"><text:span text:style-name="T1397"><text:tab/><text:tab/></text:span><text:span text:style-name="T1398">mit halber Bewegungsrate und -2 auf alle Aktionen</text:span><text:span text:style-name="T1397">. </text:span><text:span text:style-name="T1399">Sogar selbstzerstörerische</text:span></text:p>
      <text:p text:style-name="P421"><text:tab/><text:tab/>Aktionen sind möglich, nicht aber alles was die Intelligenz eines Tieres übersteigt.</text:p>
      <text:p text:style-name="P417"><text:span text:style-name="T40">2</text:span><text:span text:style-name="T1122">6</text:span><text:span text:style-name="T40">-2</text:span><text:span text:style-name="T1122">9</text:span><text:tab/><text:span text:style-name="T1123">Du </text:span><text:span text:style-name="T1388">hältst </text:span><text:span text:style-name="T1406">bis zu </text:span><text:span text:style-name="T1407">10 Ziele</text:span><text:span text:style-name="T1406"> in einem </text:span><text:span text:style-name="T1407">Kegel von 12x12m</text:span><text:span text:style-name="T1388"> </text:span><text:span text:style-name="T1392">für </text:span><text:span text:style-name="T1401">w</text:span><text:span text:style-name="T1407">8</text:span><text:span text:style-name="T1401">+ZS </text:span><text:span text:style-name="T1403">Tage</text:span><text:span text:style-name="T1392"> </text:span><text:span text:style-name="T1388">in deinem</text:span></text:p>
      <text:p text:style-name="P417"><text:span text:style-name="T1388"><text:tab/><text:tab/>Bann. </text:span><text:span text:style-name="T1402">Nur ein </text:span><text:span text:style-name="T1404">täglicher</text:span><text:span text:style-name="T1408"> </text:span><text:span text:style-name="T1390">Willenskraftwurf</text:span><text:span text:style-name="T1393"> </text:span><text:span text:style-name="T1389">neutrali</text:span><text:span text:style-name="T1391">s</text:span><text:span text:style-name="T1389">iert. </text:span><text:span text:style-name="T1397">Während der Hypnose folg</text:span><text:span text:style-name="T1409">en</text:span></text:p>
      <text:p text:style-name="P417"><text:span text:style-name="T1397"><text:tab/><text:tab/>d</text:span><text:span text:style-name="T1409">ie</text:span><text:span text:style-name="T1397"> Ziel</text:span><text:span text:style-name="T1409">e</text:span><text:span text:style-name="T1397"> deinen Befehlen </text:span><text:span text:style-name="T1398">mit halber Bewegungsrate und -2 auf alle Aktionen</text:span><text:span text:style-name="T1397">. </text:span><text:span text:style-name="T1399">Sogar</text:span></text:p>
      <text:p text:style-name="P421"><text:tab/><text:tab/>selbstzerstörerische Aktionen sind möglich, nicht aber alles was die Intelligenz eines</text:p>
      <text:p text:style-name="P421"><text:tab/><text:tab/>Tieres übersteigt.</text:p>
      <text:p text:style-name="P417"><text:span text:style-name="T1122">30</text:span><text:span text:style-name="T40">-</text:span><text:span text:style-name="T1122">31</text:span><text:tab/><text:span text:style-name="T1123">Du </text:span><text:span text:style-name="T1388">hältst </text:span><text:span text:style-name="T1406">bis zu </text:span><text:span text:style-name="T1407">10 Ziele</text:span><text:span text:style-name="T1406"> in einem </text:span><text:span text:style-name="T1407">Kegel von 12x12m</text:span><text:span text:style-name="T1388"> </text:span><text:span text:style-name="T1392">für </text:span><text:span text:style-name="T1401">w</text:span><text:span text:style-name="T1407">8</text:span><text:span text:style-name="T1401">+ZS </text:span><text:span text:style-name="T1410">Wochen</text:span><text:span text:style-name="T1392"> </text:span><text:span text:style-name="T1388">in deinem</text:span></text:p>
      <text:p text:style-name="P417"><text:span text:style-name="T1388"><text:tab/><text:tab/>Bann. </text:span><text:span text:style-name="T1402">Nur ein </text:span><text:span text:style-name="T1404">täglicher</text:span><text:span text:style-name="T1408"> </text:span><text:span text:style-name="T1390">Willenskraftwurf</text:span><text:span text:style-name="T1393"> </text:span><text:span text:style-name="T1389">neutrali</text:span><text:span text:style-name="T1391">s</text:span><text:span text:style-name="T1389">iert. </text:span><text:span text:style-name="T1397">Während der Hypnose folg</text:span><text:span text:style-name="T1409">en</text:span></text:p>
      <text:p text:style-name="P417"><text:span text:style-name="T1397"><text:tab/><text:tab/>d</text:span><text:span text:style-name="T1409">ie</text:span><text:span text:style-name="T1397"> Ziel</text:span><text:span text:style-name="T1409">e</text:span><text:span text:style-name="T1397"> deinen Befehlen </text:span><text:span text:style-name="T1398">mit halber Bewegungsrate und -2 auf alle Aktionen</text:span><text:span text:style-name="T1397">. </text:span><text:span text:style-name="T1399">Sogar</text:span></text:p>
      <text:p text:style-name="P421"><text:tab/><text:tab/>selbstzerstörerische Aktionen sind möglich, nicht aber alles was die Intelligenz eines</text:p>
      <text:p text:style-name="P421"><text:tab/><text:tab/>Tieres übersteigt.</text:p>
      <text:p text:style-name="P417"><text:span text:style-name="T1173">3</text:span><text:span text:style-name="T1122">2</text:span><text:span text:style-name="T40">-</text:span><text:span text:style-name="T1173">3</text:span><text:span text:style-name="T1122">3</text:span><text:tab/><text:span text:style-name="T1123">Du </text:span><text:span text:style-name="T1388">hältst </text:span><text:span text:style-name="T1406">bis zu </text:span><text:span text:style-name="T1410">2</text:span><text:span text:style-name="T1407">0 Ziele</text:span><text:span text:style-name="T1406"> in einem </text:span><text:span text:style-name="T1407">Kegel von </text:span><text:span text:style-name="T1410">24</text:span><text:span text:style-name="T1407">x2</text:span><text:span text:style-name="T1410">4</text:span><text:span text:style-name="T1407">m</text:span><text:span text:style-name="T1388"> </text:span><text:span text:style-name="T1392">für </text:span><text:span text:style-name="T1401">w</text:span><text:span text:style-name="T1407">8</text:span><text:span text:style-name="T1401">+ZS </text:span><text:span text:style-name="T1410">Wochen</text:span><text:span text:style-name="T1392"> </text:span><text:span text:style-name="T1388">in deinem</text:span></text:p>
      <text:p text:style-name="P417"><text:span text:style-name="T1388"><text:tab/><text:tab/>Bann. </text:span><text:span text:style-name="T1402">Nur ein </text:span><text:span text:style-name="T1404">täglicher</text:span><text:span text:style-name="T1408"> </text:span><text:span text:style-name="T1390">Willenskraftwurf</text:span><text:span text:style-name="T1393"> </text:span><text:span text:style-name="T1389">neutrali</text:span><text:span text:style-name="T1391">s</text:span><text:span text:style-name="T1389">iert. </text:span><text:span text:style-name="T1397">Während der Hypnose folg</text:span><text:span text:style-name="T1409">en</text:span></text:p>
      <text:p text:style-name="P417"><text:span text:style-name="T1397"><text:tab/><text:tab/>d</text:span><text:span text:style-name="T1409">ie</text:span><text:span text:style-name="T1397"> Ziel</text:span><text:span text:style-name="T1409">e</text:span><text:span text:style-name="T1397"> deinen Befehlen </text:span><text:span text:style-name="T1398">mit halber Bewegungsrate und -2 auf alle Aktionen</text:span><text:span text:style-name="T1397">. </text:span><text:span text:style-name="T1399">Sogar</text:span></text:p>
      <text:p text:style-name="P421"><text:tab/><text:tab/>selbstzerstörerische Aktionen sind möglich, nicht aber alles was die Intelligenz eines</text:p>
      <text:p text:style-name="P421"><text:tab/><text:tab/>Tieres übersteigt.</text:p>
      <text:p text:style-name="P417"><text:span text:style-name="T1173">3</text:span><text:span text:style-name="T1122">4+</text:span><text:tab/><text:tab/><text:span text:style-name="T1123">Du </text:span><text:span text:style-name="T1388">hältst </text:span><text:span text:style-name="T1406">bis zu </text:span><text:span text:style-name="T1410">2</text:span><text:span text:style-name="T1407">0 Ziele</text:span><text:span text:style-name="T1406"> in einem </text:span><text:span text:style-name="T1407">Kegel von </text:span><text:span text:style-name="T1410">24</text:span><text:span text:style-name="T1407">x2</text:span><text:span text:style-name="T1410">4</text:span><text:span text:style-name="T1407">m</text:span><text:span text:style-name="T1388"> </text:span><text:span text:style-name="T1392">für </text:span><text:span text:style-name="T1401">w</text:span><text:span text:style-name="T1407">8</text:span><text:span text:style-name="T1401">+ZS </text:span><text:span text:style-name="T1410">Wochen</text:span><text:span text:style-name="T1392"> </text:span><text:span text:style-name="T1388">in deinem</text:span></text:p>
      <text:p text:style-name="P417"><text:span text:style-name="T1388"><text:tab/><text:tab/>Bann. </text:span><text:span text:style-name="T1402">Nur ein </text:span><text:span text:style-name="T1411">wöchentlicher</text:span><text:span text:style-name="T1408"> </text:span><text:span text:style-name="T1390">Willenskraftwurf</text:span><text:span text:style-name="T1393"> </text:span><text:span text:style-name="T1412">für </text:span><text:span text:style-name="T1413">Wesen &gt;2TW</text:span><text:span text:style-name="T1412"> </text:span><text:span text:style-name="T1389">neutrali</text:span><text:span text:style-name="T1391">s</text:span><text:span text:style-name="T1389">iert.</text:span></text:p>
      <text:p text:style-name="P417"><text:span text:style-name="T1389"><text:tab/><text:tab/></text:span><text:span text:style-name="T1397">Während der Hypnose folg</text:span><text:span text:style-name="T1409">en </text:span><text:span text:style-name="T1397">d</text:span><text:span text:style-name="T1409">ie</text:span><text:span text:style-name="T1397"> Ziel</text:span><text:span text:style-name="T1409">e</text:span><text:span text:style-name="T1397"> deinen Befehlen </text:span><text:span text:style-name="T1398">mit </text:span><text:span text:style-name="T1414">voller</text:span><text:span text:style-name="T1398"> Bewegungsrate</text:span></text:p>
      <text:p text:style-name="P417"><text:span text:style-name="T1415"><text:tab/><text:tab/>und </text:span><text:span text:style-name="T1416">können auch zaubern</text:span><text:span text:style-name="T1417">. </text:span><text:span text:style-name="T1418">Sogar selbstzerstörerische Aktionen sind möglich.</text:span></text:p>
      <text:p text:style-name="P411"><text:span text:style-name="T1104">2</text:span><text:span text:style-name="T1105">-</text:span><text:span text:style-name="T1107">9 </text:span><text:span text:style-name="T1110">Verbannen<text:tab/></text:span><text:tab/><text:tab/><text:tab/><text:tab/><text:tab/><text:tab/><text:tab/><text:tab/><text:tab/><text:tab/><text:tab/><text:span text:style-name="T1371">Regeln </text:span><text:span text:style-name="T1109">2</text:span><text:span text:style-name="T1110">85, </text:span><text:span text:style-name="T1371">Rules </text:span><text:span text:style-name="T1109">2</text:span><text:span text:style-name="T1371">69</text:span></text:p>
      <text:p text:style-name="P420"><text:span text:style-name="T1016">Grad</text:span> <text:span text:style-name="T1118">2</text:span>, <text:span text:style-name="T1034">1 </text:span><text:span text:style-name="T1382">Runde</text:span><text:span text:style-name="T1034">, </text:span><text:span text:style-name="T1419">9 m</text:span><text:span text:style-name="T1034">,</text:span> <text:span text:style-name="T1420">variable</text:span> Dauer, <text:span text:style-name="T1383">Willen</text:span><text:span text:style-name="T1421">≥</text:span><text:span text:style-name="T1383">ZW</text:span></text:p>
      <text:p text:style-name="P422"><text:s/></text:p>
      <text:p text:style-name="P414"><text:span text:style-name="T1118">Du </text:span><text:span text:style-name="T1422">schickst das Wesen woher es kam</text:span><text:span text:style-name="T1120">. </text:span><text:span text:style-name="T1422">Auf die Heimatebene oder in </text:span><text:span text:style-name="T1423">sein</text:span><text:span text:style-name="T1422"> Versteck.<text:line-break/></text:span><text:span text:style-name="T1424">Du benötigst eine Materialprobe des Wesens, z.B. eine Haarlocke </text:span><text:span text:style-name="T1425">oder seine Waffe</text:span><text:span text:style-name="T1424">.</text:span></text:p>
      <text:p text:style-name="P415"><text:s/></text:p>
      <text:p text:style-name="P416"><text:span text:style-name="T1154">Manifestation</text:span><text:span text:style-name="T1121"> </text:span><text:span text:style-name="T17">w</text:span><text:span text:style-name="T1154">4</text:span><text:span text:style-name="T17">:</text:span></text:p>
      <text:p text:style-name="P417"><text:span text:style-name="T40">1</text:span><text:span text:style-name="T1122"><text:tab/></text:span><text:span text:style-name="T1194">silberne Ketten wickeln sich um das Ziel</text:span></text:p>
      <text:p text:style-name="P417"><text:span text:style-name="T1159">2</text:span><text:span text:style-name="T1122"><text:tab/></text:span><text:span text:style-name="T1194">ein dichter Nebel legt sich um das Ziel</text:span></text:p>
      <text:p text:style-name="P417"><text:span text:style-name="T1159">3</text:span><text:span text:style-name="T1122"><text:tab/></text:span><text:span text:style-name="T1426">ein</text:span><text:span text:style-name="T1427">e</text:span><text:span text:style-name="T1426"> Klaue erscheint aus dem Himmel und krallt sich das Ziel</text:span></text:p>
      <text:p text:style-name="P417"><text:span text:style-name="T1159">4</text:span><text:span text:style-name="T1122"><text:tab/></text:span><text:span text:style-name="T1194">das Ziel </text:span><text:span text:style-name="T1427">flimmert und verschwindet einfach </text:span></text:p>
      <text:p text:style-name="P415"><text:s/></text:p>
      <text:p text:style-name="P416"><text:span text:style-name="T1121">Zauber </text:span><text:span text:style-name="T17">w20:</text:span></text:p>
      <text:p text:style-name="P417"><text:span text:style-name="T40">1-1</text:span><text:span text:style-name="T1122">3<text:tab/><text:tab/></text:span>Fehlschlag, <text:span text:style-name="T1039">Ungnade +1</text:span></text:p>
      <text:p text:style-name="P423"><text:span text:style-name="T40">1</text:span><text:span text:style-name="T1122">4</text:span><text:span text:style-name="T40">-1</text:span><text:span text:style-name="T1122">5</text:span><text:span text:style-name="T17"><text:tab/></text:span><text:span text:style-name="T1161">D</text:span><text:span text:style-name="T1428">as Ziel muss für </text:span><text:span text:style-name="T1429">eine Phase</text:span><text:span text:style-name="T1428"> einen Willenskr</text:span><text:span text:style-name="T1430">a</text:span><text:span text:style-name="T1428">ftwurf machen um sich dir </text:span><text:span text:style-name="T1431">auf </text:span><text:span text:style-name="T1432">&lt;</text:span><text:span text:style-name="T1433">9 m</text:span></text:p>
      <text:p text:style-name="P423"><text:span text:style-name="T1431"><text:tab/><text:tab/></text:span><text:span text:style-name="T1428">zu nähern </text:span><text:span text:style-name="T1434">oder irgendwelche Aktionen gegen </text:span><text:span text:style-name="T1435">dich</text:span><text:span text:style-name="T1434"> zu richten</text:span><text:span text:style-name="T1428">. </text:span><text:span text:style-name="T1436">Ist es näher als 9 m</text:span></text:p>
      <text:p text:style-name="P423"><text:span text:style-name="T1436"><text:tab/><text:tab/>erhält es jede Runde </text:span><text:span text:style-name="T1437">w4+ZS Schaden</text:span><text:span text:style-name="T1436">, </text:span><text:span text:style-name="T1438">der es aber </text:span><text:span text:style-name="T1439">nicht tötet</text:span><text:span text:style-name="T1438">. </text:span><text:span text:style-name="T1440">Ist das Ziel bereits</text:span></text:p>
      <text:p text:style-name="P423"><text:span text:style-name="T1440"><text:tab/><text:tab/>näher als 9 m nimmt es sofort Schaden und wird </text:span><text:span text:style-name="T1441">9 m </text:span><text:span text:style-name="T1442">pro Runde</text:span><text:span text:style-name="T1443"> </text:span><text:span text:style-name="T1440">zurückgedrängt.</text:span></text:p>
      <text:p text:style-name="P423"><text:span text:style-name="T40">1</text:span><text:span text:style-name="T1122">6</text:span><text:span text:style-name="T40">-1</text:span><text:span text:style-name="T1122">9</text:span><text:span text:style-name="T17"><text:tab/></text:span><text:span text:style-name="T1161">D</text:span><text:span text:style-name="T1428">as Ziel muss für </text:span><text:span text:style-name="T1444">w6</text:span><text:span text:style-name="T1429"> Phase</text:span><text:span text:style-name="T1444">n</text:span><text:span text:style-name="T1429"> </text:span><text:span text:style-name="T1428">einen Willenskr</text:span><text:span text:style-name="T1430">a</text:span><text:span text:style-name="T1428">ftwurf machen um sich dir </text:span><text:span text:style-name="T1431">auf </text:span><text:span text:style-name="T1432">&lt;</text:span><text:span text:style-name="T1445">18</text:span><text:span text:style-name="T1433"> m</text:span></text:p>
      <text:p text:style-name="P423"><text:span text:style-name="T1431"><text:tab/><text:tab/></text:span><text:span text:style-name="T1428">zu nähern </text:span><text:span text:style-name="T1434">oder irgendwelche Aktionen gegen </text:span><text:span text:style-name="T1435">dich</text:span><text:span text:style-name="T1434"> zu richten</text:span><text:span text:style-name="T1428">. </text:span><text:span text:style-name="T1436">Ist es näher als </text:span><text:span text:style-name="T1446">18</text:span><text:span text:style-name="T1436"> m</text:span></text:p>
      <text:p text:style-name="P423"><text:span text:style-name="T1436"><text:tab/><text:tab/>erhält es jede Runde </text:span><text:span text:style-name="T1437">w</text:span><text:span text:style-name="T1447">8</text:span><text:span text:style-name="T1437">+ZS Schaden</text:span><text:span text:style-name="T1438">. </text:span><text:span text:style-name="T1440">Ist das Ziel bereits näher als </text:span><text:span text:style-name="T1446">18</text:span><text:span text:style-name="T1440"> m nimmt es</text:span></text:p>
      <text:p text:style-name="P423"><text:span text:style-name="T1440"><text:tab/><text:tab/>sofort Schaden und wird </text:span><text:span text:style-name="T1441">9 m </text:span><text:span text:style-name="T1448">pro Runde</text:span><text:span text:style-name="T1449"> </text:span><text:span text:style-name="T1450">zurückgedrängt.</text:span></text:p>
      <text:p text:style-name="P417"><text:span text:style-name="T1122">20</text:span><text:span text:style-name="T40">-</text:span><text:span text:style-name="T1122">21</text:span> <text:tab/><text:span text:style-name="T1123">D</text:span><text:span text:style-name="T1451">as Ziel muss für </text:span><text:span text:style-name="T1444">2w</text:span><text:span text:style-name="T1452">6</text:span><text:span text:style-name="T1453">+ZS</text:span><text:span text:style-name="T1429"> </text:span><text:span text:style-name="T1444">Stunden</text:span><text:span text:style-name="T1451"> einen Willenskr</text:span><text:span text:style-name="T1454">a</text:span><text:span text:style-name="T1451">ftwurf </text:span><text:span text:style-name="T1455">besteh</text:span><text:span text:style-name="T1456">e</text:span><text:span text:style-name="T1455">n</text:span><text:span text:style-name="T1451"> um sich dir </text:span><text:span text:style-name="T1457">auf</text:span></text:p>
      <text:p text:style-name="P423"><text:span text:style-name="T1432"><text:tab/><text:tab/>&lt;</text:span><text:span text:style-name="T1458">27</text:span><text:span text:style-name="T1433"> m</text:span><text:span text:style-name="T1431"> </text:span><text:span text:style-name="T1428">zu nähern </text:span><text:span text:style-name="T1434">oder irgendwelche Aktionen gegen </text:span><text:span text:style-name="T1435">dich</text:span><text:span text:style-name="T1434"> zu richten</text:span><text:span text:style-name="T1428">. </text:span><text:span text:style-name="T1436">Ist es näher als</text:span></text:p>
      <text:p text:style-name="P423"><text:span text:style-name="T1436"><text:tab/><text:tab/></text:span><text:span text:style-name="T1459">27</text:span><text:span text:style-name="T1436"> m erhält es jede Runde </text:span><text:span text:style-name="T1437">w</text:span><text:span text:style-name="T1460">12</text:span><text:span text:style-name="T1437">+ZS Schaden</text:span><text:span text:style-name="T1438">. </text:span><text:span text:style-name="T1440">Ist das Ziel </text:span><text:span text:style-name="T1461">b</text:span><text:span text:style-name="T1440">ereits näher als </text:span><text:span text:style-name="T1459">27</text:span><text:span text:style-name="T1440"> m</text:span></text:p>
      <text:p text:style-name="P423"><text:span text:style-name="T1440"><text:tab/><text:tab/>nimmt es sofort Schaden</text:span><text:span text:style-name="T1450">.</text:span></text:p>
      <text:p text:style-name="P417"><text:span text:style-name="T40">2</text:span><text:span text:style-name="T1122">2</text:span><text:span text:style-name="T40">-2</text:span><text:span text:style-name="T1122">5</text:span><text:tab/><text:span text:style-name="T1462">Ist das Ziel näher als </text:span><text:span text:style-name="T1463">36</text:span><text:span text:style-name="T1441"> m</text:span><text:span text:style-name="T1464"> </text:span><text:span text:style-name="T1465">muss es einen Willenskraftwurf bestehen oder es </text:span><text:span text:style-name="T1466">wird zu</text:span></text:p>
      <text:p text:style-name="P423"><text:span text:style-name="T1467"><text:tab/><text:tab/>seinem Ausgangsort gedrängt. </text:span><text:span text:style-name="T1468">F</text:span><text:span text:style-name="T1428">ür </text:span><text:span text:style-name="T1444">w</text:span><text:span text:style-name="T1452">6</text:span><text:span text:style-name="T1453">+ZS</text:span><text:span text:style-name="T1429"> </text:span><text:span text:style-name="T1463">Tage</text:span><text:span text:style-name="T1428"> </text:span><text:span text:style-name="T1469">kann es sich dir</text:span><text:span text:style-name="T1428"> </text:span><text:span text:style-name="T1469">nicht auf </text:span><text:span text:style-name="T1431">auf </text:span><text:span text:style-name="T1432">&lt;</text:span><text:span text:style-name="T1470">36</text:span><text:span text:style-name="T1433"> m</text:span></text:p>
      <text:p text:style-name="P423"><text:span text:style-name="T1431"><text:tab/><text:tab/></text:span><text:span text:style-name="T1428">nähern </text:span><text:span text:style-name="T1434">oder irgendwelche Aktionen gegen </text:span><text:span text:style-name="T1435">dich </text:span><text:span text:style-name="T1434">richten</text:span><text:span text:style-name="T1428">. </text:span><text:span text:style-name="T1436">Ist es näher als </text:span><text:span text:style-name="T1471">36</text:span><text:span text:style-name="T1436"> m erhält</text:span></text:p>
      <text:p text:style-name="P423"><text:span text:style-name="T1436"><text:tab/><text:tab/>es jede Runde </text:span><text:span text:style-name="T1437">w</text:span><text:span text:style-name="T1460">12</text:span><text:span text:style-name="T1437">+ZS Schaden</text:span><text:span text:style-name="T1438">.</text:span></text:p>
      <text:p text:style-name="P423"><text:span text:style-name="T40">2</text:span><text:span text:style-name="T1122">6</text:span><text:span text:style-name="T40">-2</text:span><text:span text:style-name="T1122">9</text:span><text:span text:style-name="T17"><text:tab/></text:span><text:span text:style-name="T1472">2</text:span><text:span text:style-name="T1441"> Ziel</text:span><text:span text:style-name="T1473">e</text:span><text:span text:style-name="T1440"> </text:span><text:span text:style-name="T1474">innerhalb</text:span><text:span text:style-name="T1440"> </text:span><text:span text:style-name="T1463">36</text:span><text:span text:style-name="T1441"> m</text:span><text:span text:style-name="T1475"> </text:span><text:span text:style-name="T1476">müssen einen Willenskraftwurf bestehen oder </text:span><text:span text:style-name="T1477">sie </text:span><text:span text:style-name="T1467">w</text:span><text:span text:style-name="T1477">e</text:span><text:span text:style-name="T1467">rd</text:span><text:span text:style-name="T1477">en an</text:span></text:p>
      <text:p text:style-name="P423"><text:span text:style-name="T1477"><text:tab/><text:tab/>ihren</text:span><text:span text:style-name="T1467"> Ausgangsort gedrängt. </text:span><text:span text:style-name="T1468">F</text:span><text:span text:style-name="T1428">ür </text:span><text:span text:style-name="T1444">w</text:span><text:span text:style-name="T1452">6</text:span><text:span text:style-name="T1453">+ZS</text:span><text:span text:style-name="T1429"> </text:span><text:span text:style-name="T1463">Tage</text:span><text:span text:style-name="T1428"> </text:span><text:span text:style-name="T1474">können</text:span><text:span text:style-name="T1469"> </text:span><text:span text:style-name="T1474">sie</text:span><text:span text:style-name="T1469"> sich dir</text:span><text:span text:style-name="T1428"> </text:span><text:span text:style-name="T1469">nicht auf </text:span><text:span text:style-name="T1432">&lt;</text:span><text:span text:style-name="T1470">36</text:span><text:span text:style-name="T1433"> m</text:span></text:p>
      <text:p text:style-name="P423"><text:span text:style-name="T1433"><text:tab/><text:tab/></text:span><text:span text:style-name="T1428">nähern </text:span><text:span text:style-name="T1434">oder irgendwelche Aktionen gegen </text:span><text:span text:style-name="T1435">dich </text:span><text:span text:style-name="T1434">richten</text:span><text:span text:style-name="T1428">. </text:span><text:span text:style-name="T1474">Sind sie</text:span><text:span text:style-name="T1436"> näher als </text:span><text:span text:style-name="T1471">36</text:span><text:span text:style-name="T1436"> m</text:span></text:p>
      <text:p text:style-name="P423"><text:span text:style-name="T1436"><text:tab/><text:tab/>erh</text:span><text:span text:style-name="T1474">a</text:span><text:span text:style-name="T1436">lt</text:span><text:span text:style-name="T1474">en</text:span><text:span text:style-name="T1436"> </text:span><text:span text:style-name="T1474">sie</text:span><text:span text:style-name="T1478"> jede Runde </text:span><text:span text:style-name="T1479">w</text:span><text:span text:style-name="T1480">12</text:span><text:span text:style-name="T1479">+ZS Schaden</text:span><text:span text:style-name="T1481">.</text:span></text:p>
      <text:p text:style-name="P423"><text:span text:style-name="T1122">30</text:span><text:span text:style-name="T40">-</text:span><text:span text:style-name="T1122">31</text:span><text:span text:style-name="T17"><text:tab/></text:span><text:span text:style-name="T1482">Wie oben, aber </text:span><text:span text:style-name="T1472">5</text:span><text:span text:style-name="T1441"> Ziel</text:span><text:span text:style-name="T1473">e</text:span><text:span text:style-name="T1481">.</text:span></text:p>
      <text:p text:style-name="P417"><text:span text:style-name="T1173">3</text:span><text:span text:style-name="T1122">2</text:span><text:span text:style-name="T40">-</text:span><text:span text:style-name="T1173">3</text:span><text:span text:style-name="T1122">3</text:span><text:tab/><text:span text:style-name="T1483">Wie oben, aber </text:span><text:span text:style-name="T1484">10</text:span><text:span text:style-name="T1441"> Ziel</text:span><text:span text:style-name="T1473">e.</text:span></text:p>
      <text:p text:style-name="P417"><text:span text:style-name="T1174">3</text:span><text:span text:style-name="T1175">4+</text:span><text:span text:style-name="T1418"><text:tab/><text:tab/></text:span><text:span text:style-name="T1485">Wie oben, aber </text:span><text:span text:style-name="T1486">b</text:span><text:span text:style-name="T1487">eliebig viele </text:span><text:span text:style-name="T1488">Ziel</text:span><text:span text:style-name="T1489">e.</text:span></text:p>
      <text:p text:style-name="P424"><text:span text:style-name="T1490"><text:s/>Z </text:span><text:span text:style-name="T452"><text:s/></text:span><text:span text:style-name="T453">a</text:span><text:span text:style-name="T1491">uberer</text:span></text:p>
      <text:p text:style-name="P34"><text:span text:style-name="T73">N</text:span><text:span text:style-name="T74">ame</text:span><text:span text:style-name="T75"><text:tab/><text:tab/></text:span><text:span text:style-name="T76"><text:tab/><text:tab/><text:tab/><text:tab/><text:tab/><text:tab/></text:span><text:span text:style-name="T75"><text:tab/><text:tab/><text:tab/><text:tab/></text:span><text:span text:style-name="T77">S</text:span><text:span text:style-name="T78">tufe</text:span><text:span text:style-name="T79"><text:tab/><text:tab/><text:tab/></text:span><text:span text:style-name="T1492">3</text:span></text:p>
      <text:p text:style-name="P425"><text:span text:style-name="T81">B</text:span><text:span text:style-name="T40">eruf</text:span><text:tab/><text:tab/><text:span text:style-name="T455">Steuereintreiber</text:span><text:tab/><text:tab/><text:tab/><text:tab/><text:tab/><text:tab/><text:tab/><text:span text:style-name="T83">E</text:span><text:span text:style-name="T84">rfahrung</text:span> <text:tab/><text:tab/><text:span text:style-name="T1492">1 1</text:span><text:span text:style-name="T86">0</text:span></text:p>
      <text:p text:style-name="P426"><text:span text:style-name="T81">G</text:span><text:span text:style-name="T40">esinnung</text:span><text:tab/><text:span text:style-name="T88"><text:tab/><text:tab/> <text:s text:c="2"/></text:span><text:tab/><text:span text:style-name="T81">I</text:span><text:span text:style-name="T40">nitiative</text:span><text:span text:style-name="T89"><text:tab/></text:span><text:span text:style-name="T90">w</text:span><text:span text:style-name="T456">20<text:tab/></text:span><text:span text:style-name="T92"><text:tab/><text:tab/><text:tab/></text:span><text:span text:style-name="T93">B</text:span><text:span text:style-name="T94">ewegung</text:span><text:span text:style-name="T92"><text:tab/><text:tab/></text:span><text:span text:style-name="T456">9</text:span><text:span text:style-name="T95"> </text:span><text:span text:style-name="T96">m</text:span></text:p>
      <text:p text:style-name="P427"><text:span text:style-name="T1493">P</text:span><text:span text:style-name="T1494">atron</text:span><text:span text:style-name="T1495"><text:tab/><text:tab/></text:span><text:span text:style-name="T88"><text:tab/><text:tab/> <text:s text:c="2"/></text:span><text:span text:style-name="T96"><text:tab/><text:tab/><text:tab/><text:tab/><text:tab/><text:tab/><text:tab/><text:tab/></text:span><text:span text:style-name="T712">Z</text:span><text:span text:style-name="T713">auberstufe</text:span><text:span text:style-name="T714"><text:tab/> <text:tab/></text:span><text:span text:style-name="T1496">3</text:span></text:p>
      <text:p text:style-name="P425"><text:span text:style-name="T100"><text:tab/><text:tab/><text:tab/><text:tab/><text:tab/><text:tab/></text:span><text:span text:style-name="T104">M</text:span><text:span text:style-name="T105">alus</text:span><text:span text:style-name="T10"><text:tab/><text:tab/></text:span><text:span text:style-name="T457">0</text:span><text:span text:style-name="T100"><text:tab/><text:tab/><text:tab/><text:tab/></text:span><text:span text:style-name="T108">K</text:span><text:span text:style-name="T109">rit</text:span><text:span text:style-name="T110">.</text:span><text:span text:style-name="T91"><text:tab/><text:tab/><text:tab/>w</text:span><text:span text:style-name="T1492">8 </text:span><text:span text:style-name="T1497">Tab. </text:span><text:span text:style-name="T91">I</text:span></text:p>
      <text:p text:style-name="P425"><text:span text:style-name="T81">R</text:span><text:span text:style-name="T40">üst</text:span><text:span text:style-name="T112">ung</text:span><text:span text:style-name="T113"><text:tab/></text:span><text:tab/><text:span text:style-name="T114">1 </text:span><text:span text:style-name="T456">1</text:span><text:tab/><text:span text:style-name="T1498">Schwere Robe</text:span><text:span text:style-name="T116"> </text:span><text:span text:style-name="T117">(RK</text:span><text:span text:style-name="T1498">1</text:span><text:span text:style-name="T117">)</text:span><text:span text:style-name="T465"><text:tab/></text:span><text:tab/><text:tab/><text:tab/><text:tab/><text:span text:style-name="T120">P</text:span><text:span text:style-name="T121">atzer</text:span><text:span text:style-name="T100"><text:tab/><text:tab/><text:tab/></text:span><text:span text:style-name="T91">w</text:span><text:span text:style-name="T456">8</text:span></text:p>
      <text:p text:style-name="P425"><text:span text:style-name="T81">L</text:span><text:span text:style-name="T40">eben</text:span><text:tab/><text:tab/><text:span text:style-name="T1499">1</text:span><text:span text:style-name="T1500">3</text:span><text:span text:style-name="T114"><text:tab/></text:span><text:span text:style-name="T123">(</text:span><text:span text:style-name="T124">w4+</text:span><text:span text:style-name="T1501">3</text:span><text:span text:style-name="T123">w</text:span><text:span text:style-name="T1502">4</text:span><text:span text:style-name="T1503">+</text:span><text:span text:style-name="T1504">3</text:span><text:span text:style-name="T123">)<text:tab/></text:span><text:span text:style-name="T128"><text:tab/><text:tab/><text:tab/></text:span><text:span text:style-name="T129"><text:tab/></text:span><text:span text:style-name="T130"><text:tab/><text:tab/></text:span><text:span text:style-name="T131">A</text:span><text:span text:style-name="T132">ngriff<text:tab/></text:span><text:span text:style-name="T131">S</text:span><text:span text:style-name="T132">chaden<text:tab/></text:span></text:p>
      <text:p text:style-name="P170"><text:span text:style-name="T133">S</text:span><text:span text:style-name="T134">tärke</text:span><text:span text:style-name="T135"><text:tab/><text:tab/><text:tab/></text:span><text:span text:style-name="T1505">1 </text:span><text:span text:style-name="T146">1</text:span><text:span text:style-name="T137"><text:tab/><text:tab/></text:span><text:span text:style-name="T1231"><text:tab/><text:tab/><text:tab/></text:span><text:span text:style-name="T139"><text:tab/></text:span><text:span text:style-name="T140">N</text:span><text:span text:style-name="T141">ahkampf</text:span><text:span text:style-name="T142"><text:tab/><text:tab/></text:span><text:span text:style-name="T382">+1</text:span><text:span text:style-name="T144"><text:tab/><text:tab/><text:tab/></text:span></text:p>
      <text:p text:style-name="P428"><text:span text:style-name="T133">G</text:span><text:span text:style-name="T134">eschick</text:span><text:span text:style-name="T135"><text:tab/><text:tab/><text:tab/></text:span><text:span text:style-name="T136">1</text:span><text:span text:style-name="T146">0</text:span><text:span text:style-name="T147"><text:tab/></text:span><text:span text:style-name="T148"> <text:s/></text:span><text:span text:style-name="T149"><text:s text:c="2"/><text:tab/></text:span><text:span text:style-name="T150"> </text:span><text:span text:style-name="T151">R</text:span><text:span text:style-name="T152">eflex</text:span><text:span text:style-name="T139"><text:tab/> <text:s text:c="2"/></text:span><text:span text:style-name="T91">+</text:span><text:span text:style-name="T1506">1</text:span><text:span text:style-name="T153"><text:tab/></text:span><text:span text:style-name="T139"><text:tab/></text:span><text:span text:style-name="T140">F</text:span><text:span text:style-name="T141">ernkampf</text:span><text:span text:style-name="T142"><text:tab/><text:tab/></text:span><text:span text:style-name="T382">+1<text:tab/><text:tab/><text:tab/></text:span></text:p>
      <text:p text:style-name="P429"><text:span text:style-name="T133">A</text:span><text:span text:style-name="T134">usdauer</text:span><text:span text:style-name="T135"><text:tab/><text:tab/></text:span><text:span text:style-name="T136">14</text:span><text:span text:style-name="T137"><text:tab/></text:span><text:span text:style-name="T138">+1<text:tab/></text:span><text:span text:style-name="T150"> </text:span><text:span text:style-name="T151">Z</text:span><text:span text:style-name="T152">ähigkeit</text:span><text:span text:style-name="T139"> </text:span><text:span text:style-name="T91">+</text:span><text:span text:style-name="T1492">2</text:span></text:p>
      <text:p text:style-name="P430"><text:span text:style-name="T133">P</text:span><text:span text:style-name="T134">ersönlichkeit</text:span><text:span text:style-name="T135"><text:tab/> </text:span><text:span text:style-name="T147">6</text:span><text:span text:style-name="T480"><text:tab/></text:span><text:span text:style-name="T161">-</text:span><text:span text:style-name="T138">1<text:tab/></text:span><text:span text:style-name="T159"> </text:span><text:span text:style-name="T151">W</text:span><text:span text:style-name="T152">illen</text:span><text:span text:style-name="T139"><text:tab/> <text:s text:c="3"/></text:span><text:span text:style-name="T457">0<text:tab/><text:tab/></text:span></text:p>
      <text:p text:style-name="P429"><text:span text:style-name="T133">I</text:span><text:span text:style-name="T134">ntelligenz</text:span><text:span text:style-name="T135"><text:tab/><text:tab/></text:span><text:span text:style-name="T566">1</text:span><text:span text:style-name="T1505">5</text:span><text:span text:style-name="T480"><text:tab/></text:span><text:span text:style-name="T1507">+</text:span><text:span text:style-name="T1508">1</text:span><text:span text:style-name="T136"><text:tab/></text:span><text:span text:style-name="T162"> </text:span><text:span text:style-name="T151">S</text:span><text:span text:style-name="T152">prachen</text:span><text:span text:style-name="T139"><text:tab/></text:span><text:span text:style-name="T487">Gemein</text:span><text:span text:style-name="T114">sprache, Elben, Echsenmenschen, </text:span><text:span text:style-name="T456">Feen</text:span></text:p>
      <text:p text:style-name="P431"><text:span text:style-name="T133">G</text:span><text:span text:style-name="T134">lück</text:span><text:span text:style-name="T135"><text:tab/><text:tab/><text:tab/></text:span><text:span text:style-name="T136"> </text:span><text:span text:style-name="T165">9</text:span><text:span text:style-name="T149"><text:tab/> <text:s text:c="3"/><text:tab/></text:span><text:span text:style-name="T150"> </text:span><text:span text:style-name="T151">S</text:span><text:span text:style-name="T152">chicksal</text:span><text:span text:style-name="T139"><text:tab/></text:span><text:span text:style-name="T399">Reiselustig: Anzahl der Sprachen +1</text:span></text:p>
      <text:p text:style-name="P432"><text:span text:style-name="T170">3/4-</text:span><text:span text:style-name="T171">5</text:span><text:span text:style-name="T170">/6-</text:span><text:span text:style-name="T171">8</text:span><text:span text:style-name="T170">/9-</text:span><text:span text:style-name="T171">12</text:span><text:span text:style-name="T170">/13-</text:span><text:span text:style-name="T171">15</text:span><text:span text:style-name="T170">/16-</text:span><text:span text:style-name="T171">17</text:span><text:span text:style-name="T170">/18</text:span></text:p>
      <text:p text:style-name="P433"><text:span text:style-name="T10">N</text:span><text:span text:style-name="T292">ahkampfwaffen</text:span><text:tab/><text:span text:style-name="T10">A</text:span>ngriff<text:tab/><text:tab/><text:span text:style-name="T10">S</text:span>chaden</text:p>
      <text:p text:style-name="P434"><text:span text:style-name="T1509">Lang</text:span><text:span text:style-name="T91">schwert<text:tab/><text:tab/><text:tab/></text:span><text:span text:style-name="T114">w20<text:tab/></text:span><text:span text:style-name="T399">+1</text:span><text:span text:style-name="T90"><text:tab/><text:tab/></text:span><text:span text:style-name="T114">w</text:span><text:span text:style-name="T1509">8</text:span><text:span text:style-name="T114"><text:tab/><text:tab/></text:span><text:span text:style-name="T1510"><text:tab/></text:span><text:span text:style-name="T176"><text:tab/><text:tab/><text:tab/><text:tab/><text:tab/><text:tab/><text:tab/><text:tab/><text:tab/></text:span></text:p>
      <text:p text:style-name="P434"><text:span text:style-name="T456">Stab<text:tab/></text:span><text:span text:style-name="T91"><text:tab/><text:tab/><text:tab/></text:span><text:span text:style-name="T114">w20<text:tab/></text:span><text:span text:style-name="T399">+1</text:span><text:span text:style-name="T90"><text:tab/><text:tab/></text:span><text:span text:style-name="T114">w</text:span><text:span text:style-name="T456">4<text:tab/></text:span><text:span text:style-name="T114"><text:tab/><text:tab/></text:span><text:span text:style-name="T176"><text:tab/><text:tab/><text:tab/><text:tab/><text:tab/><text:tab/><text:tab/><text:tab/><text:tab/></text:span></text:p>
      <text:p text:style-name="P434"><text:span text:style-name="T177">unbewaffnet</text:span><text:span text:style-name="T90"><text:tab/><text:tab/><text:tab/></text:span><text:span text:style-name="T114">w20</text:span><text:span text:style-name="T90"><text:tab/></text:span><text:span text:style-name="T399">+1</text:span><text:span text:style-name="T90"><text:tab/><text:tab/></text:span><text:span text:style-name="T177">w3</text:span><text:span text:style-name="T179"><text:tab/></text:span><text:span text:style-name="T411"><text:tab/><text:tab/></text:span><text:span text:style-name="T180"><text:tab/><text:tab/><text:tab/><text:tab/><text:tab/><text:tab/><text:tab/><text:tab/><text:tab/></text:span></text:p>
      <text:p text:style-name="P435"><text:span text:style-name="T181"><text:tab/><text:tab/><text:tab/><text:tab/> <text:s text:c="7"/></text:span><text:span text:style-name="T182"><text:tab/></text:span><text:span text:style-name="T181"><text:tab/><text:tab/></text:span><text:span text:style-name="T497"> <text:s text:c="3"/></text:span><text:span text:style-name="T182"><text:tab/></text:span><text:span text:style-name="T181"><text:tab/><text:tab/></text:span><text:span text:style-name="T497"> <text:s text:c="3"/></text:span><text:span text:style-name="T182"><text:tab/></text:span><text:span text:style-name="T181"><text:tab/><text:tab/><text:tab/><text:tab/><text:tab/><text:tab/><text:tab/><text:tab/><text:tab/></text:span></text:p>
      <text:p text:style-name="P435"><text:span text:style-name="T181"><text:tab/><text:tab/><text:tab/><text:tab/> <text:s text:c="7"/></text:span><text:span text:style-name="T182"><text:tab/></text:span><text:span text:style-name="T181"><text:tab/><text:tab/></text:span><text:span text:style-name="T497"> <text:s text:c="3"/></text:span><text:span text:style-name="T182"><text:tab/></text:span><text:span text:style-name="T181"><text:tab/><text:tab/></text:span><text:span text:style-name="T497"> <text:s text:c="3"/></text:span><text:span text:style-name="T182"><text:tab/></text:span><text:span text:style-name="T181"><text:tab/><text:tab/><text:tab/><text:tab/><text:tab/><text:tab/><text:tab/><text:tab/><text:tab/></text:span></text:p>
      <text:p text:style-name="P434"><text:span text:style-name="T81">F</text:span><text:span text:style-name="T172">ernkampfwaffen</text:span><text:span text:style-name="T40"><text:tab/></text:span><text:span text:style-name="T81">A</text:span><text:span text:style-name="T40">ngriff<text:tab/><text:tab/></text:span><text:span text:style-name="T81">S</text:span><text:span text:style-name="T40">chaden<text:tab/><text:tab/></text:span><text:span text:style-name="T81">R</text:span><text:span text:style-name="T40">eichw</text:span><text:span text:style-name="T183">eite</text:span><text:span text:style-name="T184"> </text:span><text:span text:style-name="T185">-/-2/-w</text:span></text:p>
      <text:p text:style-name="P434"><text:span text:style-name="T1511">Kurzbogen</text:span><text:span text:style-name="T456"><text:tab/></text:span><text:span text:style-name="T90"><text:tab/><text:tab/></text:span><text:span text:style-name="T114">w20</text:span><text:span text:style-name="T90"><text:tab/></text:span><text:span text:style-name="T399">+1</text:span><text:span text:style-name="T90"><text:tab/><text:tab/></text:span><text:span text:style-name="T114">w</text:span><text:span text:style-name="T1511">6</text:span><text:span text:style-name="T114"><text:tab/></text:span><text:span text:style-name="T90"><text:tab/><text:tab/></text:span><text:span text:style-name="T503">1</text:span><text:span text:style-name="T1511">5</text:span><text:span text:style-name="T503">/</text:span><text:span text:style-name="T1511">30</text:span><text:span text:style-name="T503">/4</text:span><text:span text:style-name="T1511">5</text:span><text:span text:style-name="T187"><text:tab/><text:tab/></text:span><text:span text:style-name="T504">20 </text:span><text:span text:style-name="T1512">Pfeile</text:span></text:p>
      <text:p text:style-name="P436"><text:span text:style-name="T87"><text:tab/><text:tab/><text:tab/><text:tab/> <text:s text:c="7"/></text:span><text:span text:style-name="T315"><text:tab/></text:span><text:span text:style-name="T87"><text:tab/><text:tab/> <text:s text:c="3"/></text:span><text:span text:style-name="T315"><text:tab/></text:span><text:span text:style-name="T87"><text:tab/><text:tab/> <text:s text:c="3"/></text:span><text:span text:style-name="T315"><text:tab/></text:span><text:span text:style-name="T87"> <text:s text:c="4"/></text:span><text:span text:style-name="T315">/</text:span><text:span text:style-name="T87"> <text:s text:c="4"/></text:span><text:span text:style-name="T315">/</text:span><text:span text:style-name="T87"><text:tab/></text:span><text:span text:style-name="T315"><text:tab/></text:span><text:span text:style-name="T87"><text:tab/><text:tab/><text:tab/><text:tab/><text:tab/><text:tab/></text:span></text:p>
      <text:p text:style-name="P436"><text:span text:style-name="T87"><text:tab/><text:tab/><text:tab/><text:tab/> <text:s text:c="7"/></text:span><text:span text:style-name="T315"><text:tab/></text:span><text:span text:style-name="T87"><text:tab/><text:tab/> <text:s text:c="3"/></text:span><text:span text:style-name="T315"><text:tab/></text:span><text:span text:style-name="T87"><text:tab/><text:tab/> <text:s text:c="3"/></text:span><text:span text:style-name="T315"><text:tab/></text:span><text:span text:style-name="T87"> <text:s text:c="4"/></text:span><text:span text:style-name="T315">/</text:span><text:span text:style-name="T87"> <text:s text:c="4"/></text:span><text:span text:style-name="T315">/</text:span><text:span text:style-name="T87"><text:tab/></text:span><text:span text:style-name="T315"><text:tab/></text:span><text:span text:style-name="T87"><text:tab/><text:tab/><text:tab/><text:tab/><text:tab/><text:tab/></text:span></text:p>
      <text:p text:style-name="P437"><text:span text:style-name="T1513"/></text:p>
      <text:p text:style-name="P437"><text:span text:style-name="T189">A</text:span><text:span text:style-name="T190">us</text:span><text:span text:style-name="T191">rüstung</text:span><text:span text:style-name="T192"><text:tab/><text:tab/><text:tab/><text:tab/><text:tab/><text:tab/><text:tab/><text:tab/><text:tab/> <text:s text:c="3"/></text:span><text:span text:style-name="T506">14</text:span><text:span text:style-name="T193"><text:tab/></text:span><text:span text:style-name="T194">Gold</text:span><text:span text:style-name="T195"><text:tab/> <text:s text:c="2"/></text:span><text:span text:style-name="T506">25</text:span><text:span text:style-name="T196"><text:tab/></text:span><text:span text:style-name="T197">Silbe</text:span><text:span text:style-name="T198">r <text:s text:c="6"/></text:span><text:span text:style-name="T506">153</text:span><text:span text:style-name="T199"><text:tab/></text:span><text:span text:style-name="T200">Kupfer</text:span></text:p>
      <text:p text:style-name="P438"><text:span text:style-name="T1514">Zauberfoliant</text:span><text:span text:style-name="T465">, </text:span><text:span text:style-name="T1515">Fackel, Ration, Wasserschlauch, </text:span><text:span text:style-name="T1516">Feder und Tinte, Notizbuch, </text:span></text:p>
      <text:p text:style-name="P439"><text:tab/><text:tab/><text:tab/><text:tab/><text:tab/><text:tab/><text:tab/><text:tab/><text:tab/><text:tab/><text:tab/><text:tab/><text:tab/><text:tab/><text:tab/><text:tab/><text:tab/><text:tab/><text:tab/><text:tab/></text:p>
      <text:p text:style-name="P439"><text:tab/><text:tab/><text:tab/><text:tab/><text:tab/><text:tab/><text:tab/><text:tab/><text:tab/><text:tab/><text:tab/><text:tab/><text:tab/><text:tab/><text:tab/><text:tab/><text:tab/><text:tab/><text:tab/><text:tab/></text:p>
      <text:p text:style-name="P440"><text:span text:style-name="T1517"/></text:p>
      <text:p text:style-name="P441"><text:span text:style-name="T1518">Z</text:span><text:span text:style-name="T1519">auber</text:span><text:span text:style-name="T1520"> </text:span><text:span text:style-name="T1521">(</text:span><text:span text:style-name="T1522">6</text:span><text:span text:style-name="T1521"> + </text:span><text:span text:style-name="T1523">Intelligenz</text:span><text:span text:style-name="T1524">mod </text:span><text:span text:style-name="T1525">= </text:span><text:span text:style-name="T1526">7</text:span><text:span text:style-name="T1521">)<text:tab/><text:tab/><text:tab/><text:tab/><text:tab/></text:span><text:span text:style-name="T1527">w20 + </text:span><text:span text:style-name="T1523">Intelligenz</text:span><text:span text:style-name="T1524">mod</text:span><text:span text:style-name="T1527"> + Zauberstufe - </text:span><text:span text:style-name="T1528">Malus</text:span><text:span text:style-name="T1529"> </text:span><text:span text:style-name="T1525">= </text:span><text:span text:style-name="T1530">w20+</text:span><text:span text:style-name="T1531">3</text:span></text:p>
      <text:p text:style-name="P442"><text:span text:style-name="T1532">1: </text:span>Bauchreden, Magischer Schild, Magisches Geschoss, Schlaf, Spinnenklettern, <text:span text:style-name="T1533">Sprachen verstehen</text:span></text:p>
      <text:p text:style-name="P443">2: Sengender Strahl</text:p>
      <text:p text:style-name="P444"><text:span text:style-name="T1534"/></text:p>
      <text:p text:style-name="P445"><text:span text:style-name="T777">V</text:span><text:span text:style-name="T72">erderbnis</text:span></text:p>
      <text:p text:style-name="P446"><text:tab/><text:tab/><text:tab/><text:tab/><text:tab/><text:tab/><text:tab/><text:tab/><text:tab/><text:tab/><text:tab/><text:tab/><text:tab/><text:tab/><text:tab/><text:tab/><text:tab/><text:tab/><text:tab/><text:tab/></text:p>
      <text:p text:style-name="P446"><text:tab/><text:tab/><text:tab/><text:tab/><text:tab/><text:tab/><text:tab/><text:tab/><text:tab/><text:tab/><text:tab/><text:tab/><text:tab/><text:tab/><text:tab/><text:tab/><text:tab/><text:tab/><text:tab/><text:tab/></text:p>
      <text:p text:style-name="P447"/>
      <table:table table:name="Tabelle4" table:style-name="Tabelle4">
        <table:table-column table:style-name="Tabelle4.A"/>
        <table:table-column table:style-name="Tabelle4.B"/>
        <table:table-column table:style-name="Tabelle4.C"/>
        <table:table-column table:style-name="Tabelle4.D"/>
        <table:table-column table:style-name="Tabelle4.E"/>
        <table:table-column table:style-name="Tabelle4.F"/>
        <table:table-column table:style-name="Tabelle4.G"/>
        <table:table-column table:style-name="Tabelle4.H"/>
        <table:table-column table:style-name="Tabelle4.I"/>
        <table:table-row>
          <table:table-cell table:style-name="Tabelle4.A1" office:value-type="string">
            <text:p text:style-name="P448">Magier</text:p>
            <text:p text:style-name="P449">Stufe <text:span text:style-name="T423">(Erfahrung)</text:span></text:p>
          </table:table-cell>
          <table:table-cell table:style-name="Tabelle4.A1" office:value-type="string">
            <text:p text:style-name="P450">Angriff</text:p>
          </table:table-cell>
          <table:table-cell table:style-name="Tabelle4.A1" office:value-type="string">
            <text:p text:style-name="P451">Volltreffer</text:p>
            <text:p text:style-name="P452"><text:span text:style-name="T302">-würfel</text:span>/</text:p>
            <text:p text:style-name="P452">Tabelle</text:p>
          </table:table-cell>
          <table:table-cell table:style-name="Tabelle4.A1" office:value-type="string">
            <text:p text:style-name="P452">Aktions-</text:p>
            <text:p text:style-name="P452">würfel</text:p>
          </table:table-cell>
          <table:table-cell table:style-name="Tabelle4.A1" office:value-type="string">
            <text:p text:style-name="P452">Reflex</text:p>
          </table:table-cell>
          <table:table-cell table:style-name="Tabelle4.A1" office:value-type="string">
            <text:p text:style-name="P452">Zähigkeit</text:p>
          </table:table-cell>
          <table:table-cell table:style-name="Tabelle4.A1" office:value-type="string">
            <text:p text:style-name="P452">Willen</text:p>
          </table:table-cell>
          <table:table-cell table:style-name="Tabelle4.A1" office:value-type="string">
            <text:p text:style-name="P453">Beherrschte</text:p>
            <text:p text:style-name="P450">Zauber</text:p>
          </table:table-cell>
          <table:table-cell table:style-name="Tabelle4.I1" office:value-type="string">
            <text:p text:style-name="P453">Max.</text:p>
            <text:p text:style-name="P453">Grad</text:p>
          </table:table-cell>
        </table:table-row>
        <table:table-row>
          <table:table-cell table:style-name="Tabelle4.A2" office:value-type="string">
            <text:p text:style-name="P454">1 <text:s text:c="4"/><text:span text:style-name="T424">(10)</text:span></text:p>
          </table:table-cell>
          <table:table-cell table:style-name="Tabelle4.A2" office:value-type="string">
            <text:p text:style-name="P450">+<text:span text:style-name="T1535">0</text:span></text:p>
          </table:table-cell>
          <table:table-cell table:style-name="Tabelle4.A2" office:value-type="string">
            <text:p text:style-name="P452">w<text:span text:style-name="T1536">6</text:span>/I</text:p>
          </table:table-cell>
          <table:table-cell table:style-name="Tabelle4.A2" office:value-type="string">
            <text:p text:style-name="P452">w20</text:p>
          </table:table-cell>
          <table:table-cell table:style-name="Tabelle4.A2" office:value-type="string">
            <text:p text:style-name="P452">+<text:span text:style-name="T1536">1</text:span></text:p>
          </table:table-cell>
          <table:table-cell table:style-name="Tabelle4.A2" office:value-type="string">
            <text:p text:style-name="P452">+<text:span text:style-name="T1535">0</text:span></text:p>
          </table:table-cell>
          <table:table-cell table:style-name="Tabelle4.A2" office:value-type="string">
            <text:p text:style-name="P452">+<text:span text:style-name="T426">1</text:span></text:p>
          </table:table-cell>
          <table:table-cell table:style-name="Tabelle4.A2" office:value-type="string">
            <text:p text:style-name="P455">4</text:p>
          </table:table-cell>
          <table:table-cell table:style-name="Tabelle4.I2" office:value-type="string">
            <text:p text:style-name="P456">1</text:p>
          </table:table-cell>
        </table:table-row>
        <table:table-row>
          <table:table-cell table:style-name="Tabelle4.A2" office:value-type="string">
            <text:p text:style-name="P454">2 <text:s text:c="4"/><text:span text:style-name="T424">(</text:span><text:span text:style-name="T1537">5</text:span><text:span text:style-name="T424">0)</text:span></text:p>
          </table:table-cell>
          <table:table-cell table:style-name="Tabelle4.A2" office:value-type="string">
            <text:p text:style-name="P450">+1</text:p>
          </table:table-cell>
          <table:table-cell table:style-name="Tabelle4.A2" office:value-type="string">
            <text:p text:style-name="P452">w<text:span text:style-name="T1535">6</text:span>/I</text:p>
          </table:table-cell>
          <table:table-cell table:style-name="Tabelle4.A2" office:value-type="string">
            <text:p text:style-name="P452">w20</text:p>
          </table:table-cell>
          <table:table-cell table:style-name="Tabelle4.A2" office:value-type="string">
            <text:p text:style-name="P452">+<text:span text:style-name="T1536">1</text:span></text:p>
          </table:table-cell>
          <table:table-cell table:style-name="Tabelle4.A2" office:value-type="string">
            <text:p text:style-name="P452">+<text:span text:style-name="T1535">0</text:span></text:p>
          </table:table-cell>
          <table:table-cell table:style-name="Tabelle4.A2" office:value-type="string">
            <text:p text:style-name="P452">+<text:span text:style-name="T426">1</text:span></text:p>
          </table:table-cell>
          <table:table-cell table:style-name="Tabelle4.A2" office:value-type="string">
            <text:p text:style-name="P457">5</text:p>
          </table:table-cell>
          <table:table-cell table:style-name="Tabelle4.I2" office:value-type="string">
            <text:p text:style-name="P453">1</text:p>
          </table:table-cell>
        </table:table-row>
        <table:table-row>
          <table:table-cell table:style-name="Tabelle4.A2" office:value-type="string">
            <text:p text:style-name="P454">3 <text:s text:c="2"/><text:span text:style-name="T424">(110)</text:span></text:p>
          </table:table-cell>
          <table:table-cell table:style-name="Tabelle4.A2" office:value-type="string">
            <text:p text:style-name="P450">+<text:span text:style-name="T1535">1</text:span></text:p>
          </table:table-cell>
          <table:table-cell table:style-name="Tabelle4.A2" office:value-type="string">
            <text:p text:style-name="P452">w<text:span text:style-name="T1536">8</text:span>/I</text:p>
          </table:table-cell>
          <table:table-cell table:style-name="Tabelle4.A2" office:value-type="string">
            <text:p text:style-name="P452">w20</text:p>
          </table:table-cell>
          <table:table-cell table:style-name="Tabelle4.A2" office:value-type="string">
            <text:p text:style-name="P452">+<text:span text:style-name="T1536">1</text:span></text:p>
          </table:table-cell>
          <table:table-cell table:style-name="Tabelle4.A2" office:value-type="string">
            <text:p text:style-name="P452">+<text:span text:style-name="T1536">1</text:span></text:p>
          </table:table-cell>
          <table:table-cell table:style-name="Tabelle4.A2" office:value-type="string">
            <text:p text:style-name="P452">+<text:span text:style-name="T819">2</text:span></text:p>
          </table:table-cell>
          <table:table-cell table:style-name="Tabelle4.A2" office:value-type="string">
            <text:p text:style-name="P457">6</text:p>
          </table:table-cell>
          <table:table-cell table:style-name="Tabelle4.I2" office:value-type="string">
            <text:p text:style-name="P453">2</text:p>
          </table:table-cell>
        </table:table-row>
        <table:table-row>
          <table:table-cell table:style-name="Tabelle4.A2" office:value-type="string">
            <text:p text:style-name="P454">4 <text:s text:c="2"/><text:span text:style-name="T424">(1</text:span><text:span text:style-name="T1537">9</text:span><text:span text:style-name="T424">0)</text:span></text:p>
          </table:table-cell>
          <table:table-cell table:style-name="Tabelle4.A2" office:value-type="string">
            <text:p text:style-name="P450">+<text:span text:style-name="T1535">1</text:span></text:p>
          </table:table-cell>
          <table:table-cell table:style-name="Tabelle4.A2" office:value-type="string">
            <text:p text:style-name="P452">w<text:span text:style-name="T1535">8</text:span>/I</text:p>
          </table:table-cell>
          <table:table-cell table:style-name="Tabelle4.A2" office:value-type="string">
            <text:p text:style-name="P452">w20</text:p>
          </table:table-cell>
          <table:table-cell table:style-name="Tabelle4.A2" office:value-type="string">
            <text:p text:style-name="P452">+<text:span text:style-name="T1536">2</text:span></text:p>
          </table:table-cell>
          <table:table-cell table:style-name="Tabelle4.A2" office:value-type="string">
            <text:p text:style-name="P452">+<text:span text:style-name="T1535">1</text:span></text:p>
          </table:table-cell>
          <table:table-cell table:style-name="Tabelle4.A2" office:value-type="string">
            <text:p text:style-name="P452">+<text:span text:style-name="T426">2</text:span></text:p>
          </table:table-cell>
          <table:table-cell table:style-name="Tabelle4.A2" office:value-type="string">
            <text:p text:style-name="P457">7</text:p>
          </table:table-cell>
          <table:table-cell table:style-name="Tabelle4.I2" office:value-type="string">
            <text:p text:style-name="P453">2</text:p>
          </table:table-cell>
        </table:table-row>
        <table:table-row>
          <table:table-cell table:style-name="Tabelle4.A2" office:value-type="string">
            <text:p text:style-name="P454">5 <text:s text:c="2"/><text:span text:style-name="T424">(</text:span><text:span text:style-name="T1537">29</text:span><text:span text:style-name="T424">0)</text:span></text:p>
          </table:table-cell>
          <table:table-cell table:style-name="Tabelle4.A2" office:value-type="string">
            <text:p text:style-name="P450">+<text:span text:style-name="T1535">2</text:span></text:p>
          </table:table-cell>
          <table:table-cell table:style-name="Tabelle4.A2" office:value-type="string">
            <text:p text:style-name="P452">w<text:span text:style-name="T819">1</text:span><text:span text:style-name="T1536">0</text:span>/<text:span text:style-name="T426">I</text:span></text:p>
          </table:table-cell>
          <table:table-cell table:style-name="Tabelle4.A2" office:value-type="string">
            <text:p text:style-name="P452">w20<text:span text:style-name="T1536">+w14</text:span></text:p>
          </table:table-cell>
          <table:table-cell table:style-name="Tabelle4.A2" office:value-type="string">
            <text:p text:style-name="P452">+<text:span text:style-name="T1536">2</text:span></text:p>
          </table:table-cell>
          <table:table-cell table:style-name="Tabelle4.A2" office:value-type="string">
            <text:p text:style-name="P452">+<text:span text:style-name="T1535">1</text:span></text:p>
          </table:table-cell>
          <table:table-cell table:style-name="Tabelle4.A2" office:value-type="string">
            <text:p text:style-name="P452">+<text:span text:style-name="T819">3</text:span></text:p>
          </table:table-cell>
          <table:table-cell table:style-name="Tabelle4.A2" office:value-type="string">
            <text:p text:style-name="P457">8</text:p>
          </table:table-cell>
          <table:table-cell table:style-name="Tabelle4.I2" office:value-type="string">
            <text:p text:style-name="P453">3</text:p>
          </table:table-cell>
        </table:table-row>
        <table:table-row>
          <table:table-cell table:style-name="Tabelle4.A2" office:value-type="string">
            <text:p text:style-name="P454">6 <text:s text:c="2"/><text:span text:style-name="T424">(</text:span><text:span text:style-name="T1537">4</text:span><text:span text:style-name="T424">10)</text:span></text:p>
          </table:table-cell>
          <table:table-cell table:style-name="Tabelle4.A2" office:value-type="string">
            <text:p text:style-name="P450">+<text:span text:style-name="T1535">2</text:span></text:p>
          </table:table-cell>
          <table:table-cell table:style-name="Tabelle4.A2" office:value-type="string">
            <text:p text:style-name="P452">w<text:span text:style-name="T819">1</text:span><text:span text:style-name="T1535">0</text:span>/<text:span text:style-name="T819">I</text:span></text:p>
          </table:table-cell>
          <table:table-cell table:style-name="Tabelle4.A2" office:value-type="string">
            <text:p text:style-name="P452">w20+w1<text:span text:style-name="T1536">6</text:span></text:p>
          </table:table-cell>
          <table:table-cell table:style-name="Tabelle4.A2" office:value-type="string">
            <text:p text:style-name="P452">+2</text:p>
          </table:table-cell>
          <table:table-cell table:style-name="Tabelle4.A2" office:value-type="string">
            <text:p text:style-name="P452">+<text:span text:style-name="T819">2</text:span></text:p>
          </table:table-cell>
          <table:table-cell table:style-name="Tabelle4.A2" office:value-type="string">
            <text:p text:style-name="P452">+<text:span text:style-name="T819">4</text:span></text:p>
          </table:table-cell>
          <table:table-cell table:style-name="Tabelle4.A2" office:value-type="string">
            <text:p text:style-name="P457">9</text:p>
          </table:table-cell>
          <table:table-cell table:style-name="Tabelle4.I2" office:value-type="string">
            <text:p text:style-name="P453">3</text:p>
          </table:table-cell>
        </table:table-row>
        <table:table-row>
          <table:table-cell table:style-name="Tabelle4.A2" office:value-type="string">
            <text:p text:style-name="P454">7 <text:s text:c="2"/><text:span text:style-name="T424">(</text:span><text:span text:style-name="T1537">55</text:span><text:span text:style-name="T424">0)</text:span></text:p>
          </table:table-cell>
          <table:table-cell table:style-name="Tabelle4.A2" office:value-type="string">
            <text:p text:style-name="P452">+<text:span text:style-name="T1535">3</text:span></text:p>
          </table:table-cell>
          <table:table-cell table:style-name="Tabelle4.A2" office:value-type="string">
            <text:p text:style-name="P452">w<text:span text:style-name="T819">1</text:span><text:span text:style-name="T1536">2</text:span>/<text:span text:style-name="T819">I</text:span></text:p>
          </table:table-cell>
          <table:table-cell table:style-name="Tabelle4.A2" office:value-type="string">
            <text:p text:style-name="P452"><text:span text:style-name="T1536">2</text:span>w20</text:p>
          </table:table-cell>
          <table:table-cell table:style-name="Tabelle4.A2" office:value-type="string">
            <text:p text:style-name="P452">+<text:span text:style-name="T1536">3</text:span></text:p>
          </table:table-cell>
          <table:table-cell table:style-name="Tabelle4.A2" office:value-type="string">
            <text:p text:style-name="P452">+<text:span text:style-name="T1535">2</text:span></text:p>
          </table:table-cell>
          <table:table-cell table:style-name="Tabelle4.A2" office:value-type="string">
            <text:p text:style-name="P452">+<text:span text:style-name="T819">4</text:span></text:p>
          </table:table-cell>
          <table:table-cell table:style-name="Tabelle4.A2" office:value-type="string">
            <text:p text:style-name="P457">10</text:p>
          </table:table-cell>
          <table:table-cell table:style-name="Tabelle4.I2" office:value-type="string">
            <text:p text:style-name="P453">4</text:p>
          </table:table-cell>
        </table:table-row>
        <table:table-row>
          <table:table-cell table:style-name="Tabelle4.A2" office:value-type="string">
            <text:p text:style-name="P454">8 <text:s text:c="2"/><text:span text:style-name="T424">(</text:span><text:span text:style-name="T1537">7</text:span><text:span text:style-name="T424">10)</text:span></text:p>
          </table:table-cell>
          <table:table-cell table:style-name="Tabelle4.A2" office:value-type="string">
            <text:p text:style-name="P452">+<text:span text:style-name="T1535">3</text:span></text:p>
          </table:table-cell>
          <table:table-cell table:style-name="Tabelle4.A2" office:value-type="string">
            <text:p text:style-name="P452">w<text:span text:style-name="T819">1</text:span><text:span text:style-name="T1535">2</text:span>/<text:span text:style-name="T819">I</text:span></text:p>
          </table:table-cell>
          <table:table-cell table:style-name="Tabelle4.A2" office:value-type="string">
            <text:p text:style-name="P452"><text:span text:style-name="T819">2</text:span>w20</text:p>
          </table:table-cell>
          <table:table-cell table:style-name="Tabelle4.A2" office:value-type="string">
            <text:p text:style-name="P452">+<text:span text:style-name="T1536">3</text:span></text:p>
          </table:table-cell>
          <table:table-cell table:style-name="Tabelle4.A2" office:value-type="string">
            <text:p text:style-name="P452">+<text:span text:style-name="T1535">2</text:span></text:p>
          </table:table-cell>
          <table:table-cell table:style-name="Tabelle4.A2" office:value-type="string">
            <text:p text:style-name="P452">+<text:span text:style-name="T819">5</text:span></text:p>
          </table:table-cell>
          <table:table-cell table:style-name="Tabelle4.A2" office:value-type="string">
            <text:p text:style-name="P453">1<text:span text:style-name="T1535">2</text:span></text:p>
          </table:table-cell>
          <table:table-cell table:style-name="Tabelle4.I2" office:value-type="string">
            <text:p text:style-name="P453">4</text:p>
          </table:table-cell>
        </table:table-row>
        <table:table-row>
          <table:table-cell table:style-name="Tabelle4.A2" office:value-type="string">
            <text:p text:style-name="P454">9 <text:s text:c="2"/><text:span text:style-name="T424">(</text:span><text:span text:style-name="T1537">89</text:span><text:span text:style-name="T424">0)</text:span></text:p>
          </table:table-cell>
          <table:table-cell table:style-name="Tabelle4.A2" office:value-type="string">
            <text:p text:style-name="P452">+<text:span text:style-name="T1535">4</text:span></text:p>
          </table:table-cell>
          <table:table-cell table:style-name="Tabelle4.A2" office:value-type="string">
            <text:p text:style-name="P452">w<text:span text:style-name="T819">1</text:span><text:span text:style-name="T1535">4</text:span>/<text:span text:style-name="T819">I</text:span></text:p>
          </table:table-cell>
          <table:table-cell table:style-name="Tabelle4.A2" office:value-type="string">
            <text:p text:style-name="P452">2w20</text:p>
          </table:table-cell>
          <table:table-cell table:style-name="Tabelle4.A2" office:value-type="string">
            <text:p text:style-name="P452">+3</text:p>
          </table:table-cell>
          <table:table-cell table:style-name="Tabelle4.A2" office:value-type="string">
            <text:p text:style-name="P452">+<text:span text:style-name="T819">3</text:span></text:p>
          </table:table-cell>
          <table:table-cell table:style-name="Tabelle4.A2" office:value-type="string">
            <text:p text:style-name="P452">+<text:span text:style-name="T819">5</text:span></text:p>
          </table:table-cell>
          <table:table-cell table:style-name="Tabelle4.A2" office:value-type="string">
            <text:p text:style-name="P453">1<text:span text:style-name="T1535">4</text:span></text:p>
          </table:table-cell>
          <table:table-cell table:style-name="Tabelle4.I2" office:value-type="string">
            <text:p text:style-name="P453">5</text:p>
          </table:table-cell>
        </table:table-row>
        <table:table-row>
          <table:table-cell table:style-name="Tabelle4.A2" office:value-type="string">
            <text:p text:style-name="P454">10 <text:s/><text:span text:style-name="T424">(10</text:span><text:span text:style-name="T1537">90</text:span><text:span text:style-name="T424">)</text:span></text:p>
          </table:table-cell>
          <table:table-cell table:style-name="Tabelle4.A2" office:value-type="string">
            <text:p text:style-name="P452">+<text:span text:style-name="T1535">4</text:span></text:p>
          </table:table-cell>
          <table:table-cell table:style-name="Tabelle4.A2" office:value-type="string">
            <text:p text:style-name="P452"><text:span text:style-name="T819">w1</text:span><text:span text:style-name="T1535">4</text:span>/<text:span text:style-name="T819">I</text:span></text:p>
          </table:table-cell>
          <table:table-cell table:style-name="Tabelle4.A2" office:value-type="string">
            <text:p text:style-name="P452">2w20<text:span text:style-name="T1536">+w14</text:span></text:p>
          </table:table-cell>
          <table:table-cell table:style-name="Tabelle4.A2" office:value-type="string">
            <text:p text:style-name="P452">+<text:span text:style-name="T1536">4</text:span></text:p>
          </table:table-cell>
          <table:table-cell table:style-name="Tabelle4.A2" office:value-type="string">
            <text:p text:style-name="P452">+<text:span text:style-name="T1535">3</text:span></text:p>
          </table:table-cell>
          <table:table-cell table:style-name="Tabelle4.A2" office:value-type="string">
            <text:p text:style-name="P452">+<text:span text:style-name="T819">6</text:span></text:p>
          </table:table-cell>
          <table:table-cell table:style-name="Tabelle4.A2" office:value-type="string">
            <text:p text:style-name="P453">1<text:span text:style-name="T1535">6</text:span></text:p>
          </table:table-cell>
          <table:table-cell table:style-name="Tabelle4.I2" office:value-type="string">
            <text:p text:style-name="P453">5</text:p>
          </table:table-cell>
        </table:table-row>
      </table:table>
      <text:p text:style-name="P458"><text:s/></text:p>
      <text:p text:style-name="P459"><text:span text:style-name="T1538">Merkmale</text:span> <text:span text:style-name="T1539">Zauberer</text:span></text:p>
      <text:p text:style-name="P460"><text:span text:style-name="T1540">w4</text:span><text:span text:style-name="T1541"> Leben/Stufe;</text:span><text:span text:style-name="T1540"> </text:span><text:span text:style-name="T1542">Blutmagie:</text:span><text:span text:style-name="T1543"> </text:span><text:span text:style-name="T1544">körperliches Attribut vor Zauber verbrennen</text:span><text:span text:style-name="T17">;</text:span><text:span text:style-name="T1544"> </text:span><text:span text:style-name="T1545">Intelligenzmod. für Zauberwurf; </text:span><text:span text:style-name="T1544">kann Patron haben; kann Vertrauten haben; </text:span><text:span text:style-name="T1546">Glücksmodifikator für Verderbnis und Launen der Magie; </text:span><text:span text:style-name="T1547">Rüstungs-M</text:span><text:span text:style-name="T1548">alus beim Zaubern; </text:span><text:span text:style-name="T1549">2 Sprachen/Intelligenzmodifikator;</text:span></text:p>
      <text:p text:style-name="P461"><text:span text:style-name="T312">N</text:span><text:span text:style-name="T182">ahkampf</text:span><text:span text:style-name="T312"><text:tab/></text:span><text:span text:style-name="T313">Langs</text:span><text:span text:style-name="T314">chwert </text:span><text:span text:style-name="T312">w8</text:span><text:span text:style-name="T313"><text:tab/><text:tab/><text:tab/>Kurzschwert </text:span><text:span text:style-name="T316">w6</text:span><text:span text:style-name="T1550"><text:tab/> <text:s/></text:span><text:span text:style-name="T315">Stab </text:span><text:span text:style-name="T182">w4</text:span><text:span text:style-name="T315"><text:tab/><text:tab/></text:span><text:span text:style-name="T325">D</text:span><text:span text:style-name="T1550">olch </text:span><text:span text:style-name="T327">w4</text:span><text:span text:style-name="T319"> </text:span><text:span text:style-name="T320">3/6/9</text:span></text:p>
      <text:p text:style-name="P462">Fernkampf<text:tab/><text:span text:style-name="T1551">Langbogen</text:span><text:span text:style-name="T329"> <text:s text:c="3"/></text:span><text:span text:style-name="T330">w6</text:span><text:span text:style-name="T331"> </text:span><text:span text:style-name="T1551">21</text:span><text:span text:style-name="T332">/</text:span><text:span text:style-name="T1551">42</text:span><text:span text:style-name="T332">/</text:span><text:span text:style-name="T1551">63</text:span><text:span text:style-name="T329"><text:tab/></text:span><text:span text:style-name="T17">Kurzbogen <text:s text:c="3"/></text:span>w6<text:span text:style-name="T17"> </text:span><text:span text:style-name="T332">15/30/45</text:span></text:p>
      <text:p text:style-name="P463">Tabelle 5-3: Geringfügige Verderbnis<text:span text:style-name="T1552"> </text:span><text:span text:style-name="T1553">w</text:span><text:span text:style-name="T1554">10</text:span><text:span text:style-name="T1553"> –</text:span><text:span text:style-name="T1555"> Glücksmodifikator</text:span></text:p>
      <text:p text:style-name="P464"><text:span text:style-name="T40">1-</text:span><text:tab/>Schreckliche Pusteln bedecken dein Gesicht. Sie sind nicht heilbar. -1 Persönlichkei<text:span text:style-name="T1556">t</text:span></text:p>
      <text:p text:style-name="P464"><text:span text:style-name="T40">2</text:span><text:tab/>Deine Haut sch<text:span text:style-name="T1557">milzt an</text:span> einer bestimmten Stelle. Sie zerfließt wie warmes Wachs und bildet<text:line-break/><text:tab/>immer wieder neue Krater und Hügel. <text:span text:style-name="T1557">Es</text:span> juckt permanent und ruft in anderen Abscheu hervor.<text:line-break/><text:tab/>Körperstelle w6: <text:span text:style-name="T40">1</text:span> Gesicht <text:span text:style-name="T40">2</text:span> Arme <text:span text:style-name="T40">3</text:span> Beine <text:span text:style-name="T40">4</text:span> Oberkörper <text:span text:style-name="T40">5</text:span> Hände <text:span text:style-name="T40">6</text:span> Füße</text:p>
      <text:p text:style-name="P464"><text:span text:style-name="T40">3</text:span><text:tab/>Eines deiner Beine wächst um w14+1 Zentimeter <text:span text:style-name="T1558">und du</text:span> entwickelst einen komischen Gang.</text:p>
      <text:p text:style-name="P464"><text:span text:style-name="T40">4</text:span><text:tab/>Veränderte Augen w4: <text:span text:style-name="T40">1</text:span> deine Augen leuchten in einer unheimlichen Farbe</text:p>
      <text:p text:style-name="P464"><text:tab/><text:span text:style-name="T40">2</text:span> deine Augen werden lichtempfindlich (-1 auf alle Würfe bei Tageslicht)</text:p>
      <text:p text:style-name="P464"><text:tab/><text:span text:style-name="T40">3</text:span> du entwickelst Infravision und kannst bis auf 30 m Wärmemuster wahrnehmen</text:p>
      <text:p text:style-name="P464"><text:tab/><text:span text:style-name="T40">4</text:span> deine Augen werden größer und blinzeln nicht mehr, wie bei einem Fisch.</text:p>
      <text:p text:style-name="P464"><text:span text:style-name="T40">5</text:span><text:tab/>Auf Brust und Beinen bilden sich schmerzhafte Wunden und auf deinen Händen und Beinen</text:p>
      <text:p text:style-name="P464"><text:tab/>entstehen offene Stellen die nicht verheilen.</text:p>
      <text:p text:style-name="P464"><text:span text:style-name="T40">6</text:span><text:tab/>Deine Ohren mutieren w5: <text:span text:style-name="T40">1</text:span> deine Ohren laufen spitz zu <text:span text:style-name="T40">2</text:span> die Ohrmuscheln fallen ab, aber du<text:line-break/><text:tab/>kannst normal hören <text:span text:style-name="T40">3</text:span> <text:span text:style-name="T1559">dir</text:span> wachsen Elefantenohren <text:span text:style-name="T40">4</text:span> <text:span text:style-name="T1559">deine</text:span> Ohren <text:span text:style-name="T1559">werden</text:span> zu Eselsohren und<text:line-break/><text:tab/>dein Lachen wird wiehernd <text:span text:style-name="T40">5</text:span> d<text:span text:style-name="T1559">eine</text:span> Ohren verschrumpeln und klappen nach hinten</text:p>
      <text:p text:style-name="P464"><text:span text:style-name="T40">7</text:span><text:tab/>Frösteln: du zitterst permanent und kannst wegen <text:span text:style-name="T1560">d</text:span>einer klappernden Zähne nie still sein.</text:p>
      <text:p text:style-name="P464"><text:span text:style-name="T40">8</text:span><text:tab/>Dein Gesicht wird dauerhaft entstellt: Feuermagie <text:span text:style-name="T1559">versengt</text:span> deine Augenbrauen <text:tab/>und <text:span text:style-name="T1558">d</text:span>eine<text:line-break/><text:tab/>Haut glüht rot; Kältemagie <text:span text:style-name="T1559">macht</text:span> deine Haut kreidebleich und die Lippen laufen blau an; <text:line-break/><text:tab/>andere Magie <text:span text:style-name="T1559">zehrt dich aus</text:span> und du verlierst dauerhaft <text:span text:style-name="T1558">3</text:span>kg Gewicht</text:p>
      <text:p text:style-name="P464"><text:span text:style-name="T40">9</text:span><text:tab/>Dein Haar wird von dunkler Energie durchdrungen w4: <text:span text:style-name="T40">1</text:span> <text:span text:style-name="T1559">e</text:span>s wird schneeweiß<text:line-break/><text:tab/><text:span text:style-name="T40">2</text:span> es wird pechschwarz <text:span text:style-name="T40">3</text:span> es fällt vollständig aus <text:span text:style-name="T40">4</text:span> es steht dauerhaft zu Berge</text:p>
      <text:p text:style-name="P464"><text:span text:style-name="T40">10+</text:span><text:tab/>Du wirst für w6 Stunden ohnmächtig. Du kannst nur auf energische Weise geweckt werden.</text:p>
      <text:p text:style-name="P465">Tabelle 5-4: Ernsthafte Verderbnis<text:span text:style-name="T1552"> </text:span><text:span text:style-name="T1553">w</text:span><text:span text:style-name="T1554">10</text:span><text:span text:style-name="T1553"> –</text:span><text:span text:style-name="T1555"> Glücksmodifikator</text:span></text:p>
      <text:p text:style-name="P464"><text:span text:style-name="T40">1-</text:span><text:tab/>Fieber: Über w4 Monate wirst du langsam schwächer und erleidest -1 Stärke pro Monat.</text:p>
      <text:p text:style-name="P464"><text:span text:style-name="T40">2</text:span><text:tab/>Auf deinem Rücken wächst ein zweites Gesicht. Es sieht aus wie dein erstes und Augen, Nase</text:p>
      <text:p text:style-name="P464"><text:tab/>sowie Mund kannst du unabhängig benutzen.</text:p>
      <text:p text:style-name="P464"><text:span text:style-name="T40">3</text:span><text:tab/>Auszehrung: Dein Körper ernährt sich von deiner eigenen Masse. In einem Monat verlierst du</text:p>
      <text:p text:style-name="P464"><text:tab/>2w5 kg und erleidest -1 Ausdauer.</text:p>
      <text:p text:style-name="P464"><text:span text:style-name="T40">4</text:span><text:tab/>Fettleibigkeit: In einem Monat nimmst du 6<text:span text:style-name="T1561">w</text:span>6kg zu. Diese Zunahme verursacht<text:line-break/><text:tab/>-1 Geschicklichkeit und reduziert die Bewegungsrate um 1,5 m.</text:p>
      <text:p text:style-name="P464"><text:span text:style-name="T40">5</text:span><text:tab/>Du knisterst vor Energie: Flammen, Blitze, Kältewellen <text:span text:style-name="T1562">usw. </text:span>je nach deinem Lieblingszauber.</text:p>
      <text:p text:style-name="P464"><text:span text:style-name="T40">6</text:span><text:tab/>Deine Größe verändert sich um 2w24-25 cm. Dein Gewicht bleibt aber gleich un<text:span text:style-name="T1561">d</text:span> du wirst</text:p>
      <text:p text:style-name="P464"><text:tab/>entsprechend dünn oder dick.</text:p>
      <text:p text:style-name="P464"><text:span text:style-name="T40">7</text:span><text:tab/>Dämonischer Makel w3: <text:span text:style-name="T40">1</text:span> Deine Finger verlängern sich zu Klauen, die als Angriff w6 Schaden</text:p>
      <text:p text:style-name="P464"><text:tab/>verursachen <text:span text:style-name="T40">2</text:span> <text:span text:style-name="T1561">dei</text:span>ne Füße <text:span text:style-name="T1561">werden</text:span> gespaltene Hufe <text:span text:style-name="T40">3</text:span> deine Beine werden ziegenartig</text:p>
      <text:p text:style-name="P464"><text:span text:style-name="T40">8</text:span><text:tab/>Deine Haut nimmt eine unnatürliche Färbung oder Struktur an w10: <text:span text:style-name="T40">1</text:span> Albino <text:span text:style-name="T40">2</text:span> pechschwarz<text:line-break/><text:tab/><text:span text:style-name="T40">3</text:span> durchsichtig <text:span text:style-name="T40">4</text:span> schimmernd <text:span text:style-name="T40">5</text:span> dunkelblau <text:span text:style-name="T40">6</text:span> gelb <text:span text:style-name="T40">7</text:span> aschfahl <text:span text:style-name="T40">8</text:span> Fischschuppen<text:line-break/><text:tab/><text:span text:style-name="T40">9</text:span> dichtes Bärenfell <text:span text:style-name="T40">10</text:span> Reptilienschuppen</text:p>
      <text:p text:style-name="P464"><text:span text:style-name="T40">9</text:span><text:tab/>Dir wachsen kleine Hörner. Im ersten Monat gleichen sie dem kammartigen Wulst eines<text:line-break/><text:tab/>Gorillas. Im zweiten Monat bilden sich Stirnzapfen aus, die dann im dritten Monat zu<text:line-break/><text:tab/>Ziegenhörnern werden. Nach sechs Monaten schließlich haben sie die Größe von Stierhörnern<text:line-break/><text:tab/>angenommen.</text:p>
      <text:p text:style-name="P464"><text:span text:style-name="T40">10+</text:span><text:tab/>Deine Zunge spaltet sich und deine Nasenlöcher verengen sich zu Schlitzen. Du bist ist in der</text:p>
      <text:p text:style-name="P464"><text:tab/>Lage, wie eine Schlange mit der Zunge zu riechen.</text:p>
      <text:p text:style-name="P466"><text:s/></text:p>
      <text:p text:style-name="P464"><text:span text:style-name="T1563">Tabelle 5-5: Schwerwiegende Verderbnis</text:span><text:span text:style-name="T1564"> </text:span><text:span text:style-name="T1565">w</text:span><text:span text:style-name="T1566">10</text:span><text:span text:style-name="T1565"> –</text:span><text:span text:style-name="T1567"> Glücksmodifikator</text:span></text:p>
      <text:p text:style-name="P464"><text:span text:style-name="T40">1-</text:span><text:tab/>Ein Teil deiner Seelenenergie wird vom Dämonenprinz geraubt. 3w6 Schaden durch<text:line-break/><text:tab/>überirdische Schmerzen, -2 auf alle Attribute und zusätzlich -2 auf Glück.</text:p>
      <text:p text:style-name="P464"><text:span text:style-name="T40">2</text:span><text:tab/>Verwesung: Einem Zombie gleich löst sich dein Fleisch in Brocken von den Knochen. Pro Tag</text:p>
      <text:p text:style-name="P464"><text:tab/>verlierst du w4 Lebenspunkte. Lediglich magische Heilung kann die Verwesung hinauszögern.</text:p>
      <text:p text:style-name="P464"><text:span text:style-name="T40">3</text:span><text:tab/>Dein Kopf verwandelt sich in einer schmerzhaften Transformation über Nacht in einen Tierkopf</text:p>
      <text:p text:style-name="P464"><text:tab/>w6: <text:span text:style-name="T40">1</text:span> Schlange <text:span text:style-name="T40">2</text:span> Ziege <text:span text:style-name="T40">3</text:span> Stier <text:span text:style-name="T40">4</text:span> Ratte <text:span text:style-name="T40">5</text:span> Insekt <text:span text:style-name="T40">6</text:span> Fisch</text:p>
      <text:p text:style-name="P464"><text:span text:style-name="T40">4</text:span><text:tab/>Deine Gliedmaßen werden zu Tentakeln mit Saugnäpfen, <text:span text:style-name="T1568">p</text:span>ro Monat <text:span text:style-name="T1568">verwandelt sich eine</text:span>.</text:p>
      <text:p text:style-name="P464"><text:tab/>Nach vier Monaten ist es unmöglich, deine unmenschliche Natur zu verbergen.</text:p>
      <text:p text:style-name="P464"><text:span text:style-name="T40">5</text:span><text:tab/>Um Mund und Augen des Charakters wachsen kleine Tentakel. Die anfänglich nur<text:line-break/><text:tab/>madengroßen Tentakel wachsen pro Monat um 2,5cm, bis sie <text:span text:style-name="T1568">mit</text:span> 30cm ausgewachsen sind.</text:p>
      <text:p text:style-name="P464"><text:span text:style-name="T40">6</text:span><text:tab/>Drittes Auge w4: <text:span text:style-name="T40">1</text:span> mittig auf der Stirn <text:span text:style-name="T40">2</text:span> auf der Handfläche <text:span text:style-name="T40">3</text:span> Brust <text:span text:style-name="T40">4</text:span> am Hinterkopf</text:p>
      <text:p text:style-name="P464"><text:span text:style-name="T40">7</text:span><text:tab/>Die Finger einer Hand wachsen zusammen und der Daumen vergrößert sich. Nach einer<text:line-break/><text:tab/>Woche hat sich die Hand in eine Krebsschere verwandelt. Du erhältst einen w6 Angriff aber<text:line-break/><text:tab/>kannst damit keine Waffe mehr greifen.</text:p>
      <text:p text:style-name="P464"><text:span text:style-name="T40">8</text:span><text:tab/>Dir wächst über w7 Tage ein Schwanz. <text:span text:style-name="T1569">w</text:span>6: <text:span text:style-name="T40">1</text:span> Skorpionschwanz (w4 Schaden plus Gift: Zähigkeit</text:p>
      <text:p text:style-name="P464"><text:tab/>10 oder das Ziel verliert permanent w4 Stärke) <text:span text:style-name="T40">2</text:span> geschuppter Schlangenschwanz</text:p>
      <text:p text:style-name="P464"><text:tab/><text:span text:style-name="T40">3</text:span> gespaltener Dämonenschwanz (+1 Geschicklichkeit) <text:span text:style-name="T40">4</text:span> fleischiger Schwanz mit einer</text:p>
      <text:p text:style-name="P464"><text:tab/>funktionsfähigen dritten Hand <text:span text:style-name="T40">5</text:span> zusammenhängende Knorpelglieder, die in einem stacheligen</text:p>
      <text:p text:style-name="P464"><text:tab/>Stummel enden (Angriff: w6 Schaden) <text:span text:style-name="T40">6</text:span> buschiger Pferdeschwanz</text:p>
      <text:p text:style-name="P464"><text:span text:style-name="T40">9</text:span><text:tab/>Körperliche Transformation, <text:span text:style-name="T1570">dir wachsen</text:span> w4: <text:span text:style-name="T40">1</text:span> a<text:span text:style-name="T1569">m</text:span> g<text:span text:style-name="T1569">anzen</text:span> Körper Schuppen <text:span text:style-name="T40">2</text:span> Kiemen<text:line-break/><text:tab/><text:span text:style-name="T40">3</text:span> Federn <text:span text:style-name="T40">4</text:span> Schwimmhäute zwischen Fingern und Zehen</text:p>
      <text:p text:style-name="P464"><text:span text:style-name="T40">10+</text:span><text:tab/>Deine Lippen ziehen sich zusammen und wachsen sich in w12 Monaten zu einem richtigen</text:p>
      <text:p text:style-name="P467"><text:tab/>Schnabel aus. Du erhältst einen w3 Bissangriff.</text:p>
      <text:p text:style-name="P468"><text:span text:style-name="T1571">1-</text:span><text:span text:style-name="T1572">3</text:span><text:span text:style-name="T904"> </text:span>Bauchreden<text:span text:style-name="T944"><text:tab/><text:tab/><text:tab/><text:tab/><text:tab/><text:tab/><text:tab/><text:tab/><text:tab/><text:tab/><text:tab/></text:span><text:span text:style-name="T945">Regeln 130, Rules 158</text:span></text:p>
      <text:p text:style-name="P469"><text:span text:style-name="T907">Grad</text:span><text:span text:style-name="T10"> 1, 1 </text:span><text:span text:style-name="T1573">Aktion</text:span><text:span text:style-name="T10">, </text:span><text:span text:style-name="T1573">9</text:span><text:span text:style-name="T1574"> m</text:span><text:span text:style-name="T10">, Dauer </text:span><text:span text:style-name="T1573">1+ Runde</text:span><text:span text:style-name="T10">, Rettungswurf: </text:span><text:span text:style-name="T1573">manchmal Willen</text:span></text:p>
      <text:p text:style-name="P470"/>
      <text:p text:style-name="P470"><text:span text:style-name="T1575">Du </text:span><text:span text:style-name="T1576">projizierst </text:span><text:span text:style-name="T1577">Deine Stimme an einen anderen Ort</text:span><text:span text:style-name="T1575">.</text:span></text:p>
      <text:p text:style-name="P470"/>
      <text:p text:style-name="P470">Zauber w20:</text:p>
      <text:p text:style-name="P469"><text:span text:style-name="T40">1</text:span><text:tab/><text:tab/><text:span text:style-name="T981">Kritischer </text:span>Fehlschlag! <text:span text:style-name="T981">w</text:span><text:span text:style-name="T1578">6</text:span><text:span text:style-name="T981">+</text:span>Glück<text:span text:style-name="T981">smod</text:span>:</text:p>
      <text:p text:style-name="P469"><text:tab/><text:tab/><text:span text:style-name="T40">0</text:span><text:span text:style-name="T1579">–</text:span> Verderbnis <text:span text:style-name="T981">&amp;</text:span> <text:span text:style-name="T981">P</text:span>atzer<text:tab/><text:tab/><text:span text:style-name="T40">1-</text:span><text:span text:style-name="T1580">2</text:span> Verderbnis<text:tab/><text:tab/><text:span text:style-name="T1580">3</text:span><text:span text:style-name="T40">+</text:span> <text:span text:style-name="T981">P</text:span>atzer</text:p>
      <text:p text:style-name="P471"><text:span text:style-name="T40">2-11<text:tab/><text:tab/></text:span>Fehlschlag <text:span text:style-name="T1581">&amp; Verlust</text:span></text:p>
      <text:p text:style-name="P469"><text:span text:style-name="T40">12-</text:span><text:span text:style-name="T1582">1</text:span><text:span text:style-name="T40">3</text:span><text:tab/><text:span text:style-name="T1583">Du </text:span><text:span text:style-name="T1578">projizierst einen Satz deiner Stimme bis 9 m Entfernung in Sichtlinie.</text:span></text:p>
      <text:p text:style-name="P472"><text:tab/><text:tab/>Willen erkennt den Ursprungsort</text:p>
      <text:p text:style-name="P469"><text:span text:style-name="T40">14-17<text:tab/></text:span><text:span text:style-name="T1584">Du </text:span><text:span text:style-name="T1585">projizierst einen Satz einer beliebigen Stimme bis 9 m Entfernung in</text:span></text:p>
      <text:p text:style-name="P473"><text:tab/><text:tab/>Sichtlinie. Willen erkennt den Ursprungsort</text:p>
      <text:p text:style-name="P469"><text:span text:style-name="T40">18-19<text:tab/></text:span><text:span text:style-name="T1584">Du </text:span><text:span text:style-name="T1585">projizierst einen Satz einer beliebigen Stimme </text:span><text:span text:style-name="T1586">oder ein Geräusch </text:span><text:span text:style-name="T1585">bis 9 m</text:span></text:p>
      <text:p text:style-name="P473"><text:tab/><text:tab/>Entfernung in Sichtlinie. Willen erkennt den Ursprungsort</text:p>
      <text:p text:style-name="P469"><text:span text:style-name="T40">20-23<text:tab/></text:span><text:span text:style-name="T1584">Du </text:span><text:span text:style-name="T1585">projizierst einen Satz einer beliebigen Stimme </text:span><text:span text:style-name="T1586">oder ein Geräusch </text:span><text:span text:style-name="T1585">bis 9 m</text:span></text:p>
      <text:p text:style-name="P473"><text:tab/><text:tab/>Entfernung in Sichtlinie</text:p>
      <text:p text:style-name="P469"><text:span text:style-name="T40">2</text:span><text:span text:style-name="T1587">4</text:span><text:span text:style-name="T40">-2</text:span><text:span text:style-name="T1587">7</text:span><text:span text:style-name="T40"><text:tab/></text:span><text:span text:style-name="T1584">Du </text:span><text:span text:style-name="T1585">projizierst </text:span><text:span text:style-name="T1588">1 Phase lang</text:span><text:span text:style-name="T1585"> eine beliebige Stimme </text:span><text:span text:style-name="T1586">oder ein Geräusch </text:span><text:span text:style-name="T1585">bis </text:span><text:span text:style-name="T1588">18</text:span><text:span text:style-name="T1585"> m</text:span></text:p>
      <text:p text:style-name="P469"><text:span text:style-name="T1585"><text:tab/><text:tab/>Entfernung </text:span><text:span text:style-name="T1588">auch ohne</text:span><text:span text:style-name="T1585"> Sichtlinie</text:span></text:p>
      <text:p text:style-name="P469"><text:span text:style-name="T40">2</text:span><text:span text:style-name="T1589">8</text:span><text:span text:style-name="T40">-2</text:span><text:span text:style-name="T1589">9</text:span><text:span text:style-name="T40"><text:tab/></text:span><text:span text:style-name="T1584">Du </text:span><text:span text:style-name="T1585">projizierst </text:span><text:span text:style-name="T1588">1 </text:span><text:span text:style-name="T1590">Stunde pro Phase</text:span><text:span text:style-name="T1588"> </text:span><text:span text:style-name="T1590">Konzentration </text:span><text:span text:style-name="T1588">lang</text:span><text:span text:style-name="T1585"> eine beliebige Stimme</text:span></text:p>
      <text:p text:style-name="P469"><text:span text:style-name="T1585"><text:tab/><text:tab/></text:span><text:span text:style-name="T1586">oder ein Geräusch </text:span><text:span text:style-name="T1585">bis </text:span><text:span text:style-name="T1590">90</text:span><text:span text:style-name="T1585"> m Entfernung </text:span><text:span text:style-name="T1588">auch ohne</text:span><text:span text:style-name="T1585"> Sichtlinie.<text:line-break/><text:tab/><text:tab/></text:span><text:span text:style-name="T1591">Nach Ende der Konzentration keine Veränderung mehr möglich.</text:span></text:p>
      <text:p text:style-name="P469"><text:span text:style-name="T1589">30</text:span><text:span text:style-name="T40">-</text:span><text:span text:style-name="T1589">31</text:span><text:span text:style-name="T40"><text:tab/></text:span><text:span text:style-name="T1584">Du </text:span><text:span text:style-name="T1585">projizierst </text:span><text:span text:style-name="T1588">1 </text:span><text:span text:style-name="T1592">Tag</text:span><text:span text:style-name="T1590"> pro Phase</text:span><text:span text:style-name="T1588"> </text:span><text:span text:style-name="T1590">Konzentration </text:span><text:span text:style-name="T1588">lang</text:span><text:span text:style-name="T1585"> eine beliebige Stimme </text:span><text:span text:style-name="T1586">oder</text:span></text:p>
      <text:p text:style-name="P469"><text:span text:style-name="T1586"><text:tab/><text:tab/>ein Geräusch </text:span><text:span text:style-name="T1585">bis </text:span><text:span text:style-name="T1592">1500</text:span><text:span text:style-name="T1585"> m Entfernung </text:span><text:span text:style-name="T1588">auch ohne </text:span><text:span text:style-name="T1585">Sichtlinie. </text:span><text:span text:style-name="T1592">Außerdem kannst du</text:span></text:p>
      <text:p text:style-name="P469"><text:span text:style-name="T1592"><text:tab/><text:tab/></text:span><text:span text:style-name="T1591">mi</text:span><text:span text:style-name="T1593">t </text:span><text:span text:style-name="T1591">1 Runde Konzentration </text:span><text:span text:style-name="T1592">hören was dort passiert. Max. 30 Tage</text:span></text:p>
      <text:p text:style-name="P469"><text:span text:style-name="T1589">32+</text:span><text:span text:style-name="T40"><text:tab/><text:tab/></text:span><text:span text:style-name="T1584">Du </text:span><text:span text:style-name="T1585">projizierst </text:span><text:span text:style-name="T1588">1 </text:span><text:span text:style-name="T1594">Jahr</text:span><text:span text:style-name="T1590"> </text:span><text:span text:style-name="T1588">lang</text:span><text:span text:style-name="T1585"> </text:span><text:span text:style-name="T1591">ohne Konzentration </text:span><text:span text:style-name="T1585">eine beliebige Stimme </text:span><text:span text:style-name="T1586">oder ein</text:span></text:p>
      <text:p text:style-name="P469"><text:span text:style-name="T1586"><text:tab/><text:tab/>Geräusch </text:span><text:span text:style-name="T1594">an jeden </text:span><text:span text:style-name="T1591">dir</text:span><text:span text:style-name="T1595"> </text:span><text:span text:style-name="T1594">bekannten Ort </text:span><text:span text:style-name="T1595">und in 1,5 km Umkreis -</text:span><text:span text:style-name="T1594"> auch extraplanar.</text:span></text:p>
      <text:p text:style-name="P469"><text:span text:style-name="T1594"><text:tab/><text:tab/></text:span><text:span text:style-name="T1592">Außerdem kannst du </text:span><text:span text:style-name="T1591">mit 1 Runde Konzentration </text:span><text:span text:style-name="T1592">hören was dort passiert.</text:span></text:p>
      <text:p text:style-name="P470">Zauberpatzer <text:span text:style-name="T1596">w</text:span><text:span text:style-name="T1597">4</text:span>:</text:p>
      <text:p text:style-name="P474"><text:span text:style-name="T40">1</text:span><text:tab/>D<text:span text:style-name="T1597">u erzeugst ein mächtiges Donnern dort wo du stehst.</text:span></text:p>
      <text:p text:style-name="P474"><text:span text:style-name="T40">2</text:span><text:tab/><text:span text:style-name="T1598">D</text:span><text:span text:style-name="T1597">u verwechselst w4+1 Stunden lang den Ursprung von Stimmen bis in 30 m</text:span></text:p>
      <text:p text:style-name="P474"><text:span text:style-name="T1597"><text:tab/></text:span><text:span text:style-name="T1599">Entfernung</text:span><text:span text:style-name="T1597">.</text:span></text:p>
      <text:p text:style-name="P475"><text:span text:style-name="T182">3</text:span><text:span text:style-name="T315"><text:tab/></text:span><text:span text:style-name="T1600">D</text:span><text:span text:style-name="T1601">eine Stimme </text:span><text:span text:style-name="T1602">wird </text:span><text:span text:style-name="T1601">für w4 Stunden piepsig und scheint vom Boden zu kommen.</text:span></text:p>
      <text:p text:style-name="P474"><text:span text:style-name="T1603">4</text:span><text:tab/><text:span text:style-name="T1598">D</text:span><text:span text:style-name="T1604">u projizierst deine Stimme für w4 Stunden in eine Dämonen-Ebene, zu 25%</text:span></text:p>
      <text:p text:style-name="P476"><text:tab/>erscheint ein verärgerter Dämon.</text:p>
      <text:p text:style-name="P477">Verderbnis <text:span text:style-name="T1605">w12</text:span>:</text:p>
      <text:p text:style-name="P474"><text:span text:style-name="T40">1-</text:span><text:span text:style-name="T1606">6</text:span><text:tab/>D<text:span text:style-name="T1605">eine Stimme klingt wie: <text:s/></text:span><text:span text:style-name="T1606">1</text:span><text:span text:style-name="T1605"> Pferd <text:s/></text:span><text:span text:style-name="T1606">2</text:span><text:span text:style-name="T1605"> Biene <text:s/></text:span><text:span text:style-name="T1606">3</text:span><text:span text:style-name="T1605"> Ziege <text:s/></text:span><text:span text:style-name="T1606">4</text:span><text:span text:style-name="T1605"> Schwein <text:s/></text:span><text:span text:style-name="T1606">5</text:span><text:span text:style-name="T1605"> Löwe <text:s/></text:span><text:span text:style-name="T1606">6 </text:span><text:span text:style-name="T1605">Hund</text:span></text:p>
      <text:p text:style-name="P474"><text:span text:style-name="T1607">7-12</text:span><text:tab/>D<text:span text:style-name="T1605">eine Stimme klingt </text:span><text:span text:style-name="T1608">von</text:span><text:span text:style-name="T1605">: <text:s/></text:span><text:span text:style-name="T1607">7</text:span><text:span text:style-name="T1608"> </text:span><text:span text:style-name="T1609">deinen </text:span><text:span text:style-name="T1608">Füßen <text:s text:c="2"/></text:span><text:span text:style-name="T1607">8 </text:span><text:span text:style-name="T1609">deiner </text:span><text:span text:style-name="T1608">linke</text:span><text:span text:style-name="T1610">n</text:span><text:span text:style-name="T1608"> Hand<text:tab/></text:span><text:span text:style-name="T1607">9 </text:span><text:span text:style-name="T1610">deinem </text:span><text:span text:style-name="T1608">Rücken</text:span></text:p>
      <text:p text:style-name="P474"><text:span text:style-name="T1607"><text:tab/>10</text:span><text:span text:style-name="T1608"> 6 m </text:span><text:span text:style-name="T1610">über deinem Kopf <text:s/></text:span><text:span text:style-name="T1607">11</text:span><text:span text:style-name="T1608"> </text:span><text:span text:style-name="T1610">deiner </text:span><text:span text:style-name="T1608">Waffe <text:s/></text:span><text:span text:style-name="T1607">12</text:span><text:span text:style-name="T1608"> </text:span><text:span text:style-name="T1609">der </text:span><text:span text:style-name="T1608">nächste</text:span><text:span text:style-name="T1609">n</text:span><text:span text:style-name="T1608"> Person</text:span></text:p>
      <text:p text:style-name="P478"><text:span text:style-name="T1571">1-</text:span><text:span text:style-name="T1015">12</text:span><text:span text:style-name="T904"> </text:span>Magischer Schild<text:span text:style-name="T1611"><text:tab/><text:tab/><text:tab/><text:tab/><text:tab/><text:tab/><text:tab/><text:tab/><text:tab/><text:tab/></text:span><text:span text:style-name="T1612">Regeln 1</text:span><text:span text:style-name="T1613">41</text:span><text:span text:style-name="T1612">, Rules </text:span><text:span text:style-name="T1613">146</text:span></text:p>
      <text:p text:style-name="P479"><text:span text:style-name="T947">Grad</text:span> 1, <text:span text:style-name="T1614">1 Aktion, </text:span>Berührung/<text:span text:style-name="T1615">selbst</text:span>, <text:span text:style-name="T1614">variable </text:span>Dauer, <text:span text:style-name="T1614">kein </text:span>Rettungswurf</text:p>
      <text:p text:style-name="P480"/>
      <text:p text:style-name="P481"><text:span text:style-name="T1616">D</text:span><text:span text:style-name="T315">u erschaffst einen magischen Schild der vor Gegnern schützt.</text:span></text:p>
      <text:p text:style-name="P482"/>
      <text:p text:style-name="P482">Zauber w20:</text:p>
      <text:p text:style-name="P483"><text:span text:style-name="T40">1<text:tab/><text:tab/></text:span><text:span text:style-name="T1617">Kritischer</text:span> Fehlschlag: <text:span text:style-name="T1614">w</text:span>6<text:span text:style-name="T1614">+Glücksmod:<text:line-break/></text:span><text:span text:style-name="T1618"><text:tab/><text:tab/></text:span><text:span text:style-name="T40">0-</text:span> Verderbnis <text:span text:style-name="T1614">&amp;</text:span> <text:span text:style-name="T1614">P</text:span>atzer<text:tab/><text:tab/><text:span text:style-name="T40">1–2</text:span> Verderbnis<text:tab/><text:span text:style-name="T40">3+ </text:span><text:span text:style-name="T1619">P</text:span>atzer</text:p>
      <text:p text:style-name="P484"><text:span text:style-name="T40">2-11</text:span> <text:s/><text:tab/>Fehlschlag<text:span text:style-name="T1620"> </text:span><text:span text:style-name="T1621">&amp; Verlust</text:span></text:p>
      <text:p text:style-name="P483"><text:span text:style-name="T40">12-13<text:tab/></text:span>D<text:span text:style-name="T1614">u</text:span> erschaff<text:span text:style-name="T1614">s</text:span>t einen schwachen Schild: <text:span text:style-name="T1614">w</text:span>6 Runden lang <text:span text:style-name="T1614">RK+2</text:span></text:p>
      <text:p text:style-name="P483"><text:span text:style-name="T40">14-17<text:tab/></text:span>D<text:span text:style-name="T1614">u</text:span> erschaff<text:span text:style-name="T1614">s</text:span>t einen Schild: 2<text:span text:style-name="T1614">w</text:span>6 Runden lang RK+4</text:p>
      <text:p text:style-name="P483"><text:span text:style-name="T40">18-19<text:tab/></text:span>D<text:span text:style-name="T1614">u </text:span>erschaff<text:span text:style-name="T1614">s</text:span>t einen Schild: <text:span text:style-name="T1614">w</text:span>3 Phasen <text:span text:style-name="T1614">(</text:span><text:span text:style-name="T1622">je 10 Minuten</text:span><text:span text:style-name="T1614">) </text:span>lang RK<text:span text:style-name="T1614">+4 für</text:span></text:p>
      <text:p text:style-name="P483"><text:span text:style-name="T1614"><text:tab/><text:tab/>beliebiges berührtes Wesen</text:span> </text:p>
      <text:p text:style-name="P483"><text:span text:style-name="T40">20-23<text:tab/></text:span>D<text:span text:style-name="T1622">u</text:span> erschaff<text:span text:style-name="T1622">s</text:span>t einen Schild: <text:span text:style-name="T1622">w</text:span>3 Phasen <text:span text:style-name="T1614">(</text:span><text:span text:style-name="T1622">je 10 Minuten</text:span><text:span text:style-name="T1614">)</text:span> lang RK<text:span text:style-name="T1622">+</text:span>4 <text:span text:style-name="T1614">für</text:span></text:p>
      <text:p text:style-name="P483"><text:span text:style-name="T1614"><text:tab/><text:tab/>beliebiges berührtes Wesen. </text:span><text:span text:style-name="T1622">Magische Geschosse werden geblockt.</text:span></text:p>
      <text:p text:style-name="P483"><text:span text:style-name="T40">2</text:span><text:span text:style-name="T1623">4</text:span><text:span text:style-name="T40">-2</text:span><text:span text:style-name="T1623">7</text:span><text:span text:style-name="T40"><text:tab/></text:span>D<text:span text:style-name="T1622">u</text:span> erschaff<text:span text:style-name="T1622">s</text:span>t einen Schild: <text:span text:style-name="T1622">w</text:span><text:span text:style-name="T1615">4+1</text:span> Phasen <text:span text:style-name="T1614">(</text:span><text:span text:style-name="T1622">je 10 Minuten</text:span><text:span text:style-name="T1614">)</text:span> lang RK<text:span text:style-name="T1622">+</text:span>4</text:p>
      <text:p text:style-name="P483"><text:tab/><text:tab/><text:span text:style-name="T1614">für beliebiges berührtes Wesen. </text:span><text:span text:style-name="T1622">Magische Geschosse werden</text:span></text:p>
      <text:p text:style-name="P483"><text:span text:style-name="T1622"><text:tab/><text:tab/>geblockt. </text:span><text:span text:style-name="T1615">Schaden durch Fernwaffen jeweils -10.</text:span></text:p>
      <text:p text:style-name="P483"><text:span text:style-name="T40">2</text:span><text:span text:style-name="T1623">8</text:span><text:span text:style-name="T40">-2</text:span><text:span text:style-name="T1623">9</text:span><text:span text:style-name="T40"><text:tab/></text:span>D<text:span text:style-name="T1622">u</text:span> erschaff<text:span text:style-name="T1622">s</text:span>t <text:span text:style-name="T1615">zwei</text:span> Schild<text:span text:style-name="T1615">e</text:span>: <text:span text:style-name="T1622">w</text:span><text:span text:style-name="T1615">4+1</text:span> <text:span text:style-name="T1615">Stunden</text:span> lang RK<text:span text:style-name="T1622">+</text:span>4 <text:span text:style-name="T1614">für </text:span><text:span text:style-name="T1615">dich und</text:span></text:p>
      <text:p text:style-name="P483"><text:span text:style-name="T1615"><text:tab/><text:tab/>Gefährten innerhalb 3m.</text:span><text:span text:style-name="T1614"> </text:span><text:span text:style-name="T1622">Magische Geschosse werden geblockt.</text:span></text:p>
      <text:p text:style-name="P483"><text:span text:style-name="T1622"><text:tab/><text:tab/></text:span><text:span text:style-name="T1615">Schaden durch Fernwaffen jeweils -20. Gegenzauber +2.</text:span></text:p>
      <text:p text:style-name="P483"><text:span text:style-name="T1623">30</text:span><text:span text:style-name="T40">-</text:span><text:span text:style-name="T1623">31</text:span><text:span text:style-name="T40"><text:tab/></text:span>D<text:span text:style-name="T1622">u</text:span> erschaff<text:span text:style-name="T1622">s</text:span>t <text:span text:style-name="T1615">unzählige</text:span> Schild<text:span text:style-name="T1615">e</text:span>: <text:span text:style-name="T1622">w</text:span><text:span text:style-name="T1615">4</text:span> <text:span text:style-name="T1615">Stunden</text:span> lang RK<text:span text:style-name="T1622">+</text:span>4<text:tab/><text:span text:style-name="T1614">für </text:span><text:span text:style-name="T1624">dich und</text:span></text:p>
      <text:p text:style-name="P483"><text:span text:style-name="T1624"><text:tab/><text:tab/>alle Gefährten innerhalb 3m</text:span><text:span text:style-name="T1614">. </text:span><text:span text:style-name="T1622">Magische Geschosse werden geblockt.</text:span></text:p>
      <text:p text:style-name="P483"><text:span text:style-name="T1622"><text:tab/><text:tab/></text:span><text:span text:style-name="T1615">Schaden durch Fernwaffen </text:span><text:span text:style-name="T1624">jeweils </text:span><text:span text:style-name="T1615">-10. Gegenzauber +4.</text:span></text:p>
      <text:p text:style-name="P483"><text:span text:style-name="T1623">32+</text:span><text:span text:style-name="T40"><text:tab/><text:tab/></text:span>D<text:span text:style-name="T1622">u</text:span> erschaff<text:span text:style-name="T1622">s</text:span>t <text:span text:style-name="T1615">unzählige</text:span> Schild<text:span text:style-name="T1615">e</text:span>: <text:span text:style-name="T1615">bis Sonnenaufgang</text:span> RK<text:span text:style-name="T1622">+</text:span><text:span text:style-name="T1624">8</text:span> <text:span text:style-name="T1614">für </text:span><text:span text:style-name="T1624">dich und</text:span></text:p>
      <text:p text:style-name="P483"><text:span text:style-name="T1624"><text:tab/><text:tab/>alle Gefährten innerhalb 3m</text:span><text:span text:style-name="T1614">. </text:span><text:span text:style-name="T1622">Magische Geschosse werden geblockt.</text:span></text:p>
      <text:p text:style-name="P483"><text:span text:style-name="T1622"><text:tab/><text:tab/></text:span><text:span text:style-name="T1615">Schaden durch Fernwaffen </text:span><text:span text:style-name="T1625">jeweils </text:span><text:span text:style-name="T1615">-10 Punkte, </text:span><text:span text:style-name="T1625">andere -2</text:span><text:span text:style-name="T1615">. </text:span><text:span text:style-name="T1625">Schilde sind</text:span></text:p>
      <text:p text:style-name="P483"><text:span text:style-name="T1625"><text:tab/><text:tab/>beweglich. </text:span><text:span text:style-name="T1615">Gegenzauber +4.</text:span></text:p>
      <text:p text:style-name="P483"/>
      <text:p text:style-name="P483"><text:span text:style-name="T87">Verderbnis </text:span><text:span text:style-name="T1626">w</text:span><text:span text:style-name="T87">8:</text:span></text:p>
      <text:p text:style-name="P483"><text:span text:style-name="T40">1–4<text:tab/></text:span>geringfügig<text:tab/><text:tab/><text:tab/><text:span text:style-name="T40">5–7<text:tab/></text:span>ernsthaft<text:span text:style-name="T1627"><text:tab/><text:tab/><text:tab/></text:span><text:span text:style-name="T40">8<text:tab/></text:span>schwe<text:span text:style-name="T1614">r</text:span><text:span text:style-name="T1628">wiegend</text:span></text:p>
      <text:p text:style-name="P480"><text:span text:style-name="T981">P</text:span>atzer <text:span text:style-name="T1614">w</text:span>4:</text:p>
      <text:p text:style-name="P483"><text:span text:style-name="T40">1</text:span><text:tab/>Kraftentladung nach innen gerichtet ist und d<text:span text:style-name="T1614">ir w</text:span>4 Schaden zufügt</text:p>
      <text:p text:style-name="P483"><text:span text:style-name="T40">2</text:span><text:tab/>der beschworene Schild hilft versehentlich dem nächstgelegenen Feind</text:p>
      <text:p text:style-name="P483"><text:tab/>und verleiht diesem <text:span text:style-name="T1614">w</text:span>3 Phasen lang RK<text:span text:style-name="T1614">+4</text:span></text:p>
      <text:p text:style-name="P483"><text:span text:style-name="T40">3</text:span><text:tab/>d<text:span text:style-name="T1614">u </text:span>beschwör<text:span text:style-name="T1614">s</text:span>t den Schild versehentlich direkt unter <text:span text:style-name="T1614">d</text:span>einen Füssen,</text:p>
      <text:p text:style-name="P483"><text:tab/>wodurch <text:span text:style-name="T1614">du </text:span>1 m in die Luft gehoben wir<text:span text:style-name="T1614">st</text:span> und für die nächsten <text:span text:style-name="T1614">w</text:span>3+1</text:p>
      <text:p text:style-name="P483"><text:tab/>Runden darauf „gleiten“ kann<text:span text:style-name="T1614">st.</text:span> Bewegungsrate <text:span text:style-name="T1614">+</text:span><text:span text:style-name="T1629">3 m</text:span>, <text:span text:style-name="T1614">aber</text:span> Malus von</text:p>
      <text:p text:style-name="P483"><text:tab/>-1 auf Angriff, Zauber und Schaden sowie RK, da <text:span text:style-name="T1614">du</text:span> planlos <text:span text:style-name="T1614">herumrutschst</text:span></text:p>
      <text:p text:style-name="P483"><text:span text:style-name="T40">4</text:span><text:tab/><text:span text:style-name="T1614">du</text:span> hüll<text:span text:style-name="T1614">s</text:span>t <text:span text:style-name="T1614">d</text:span>ich vollständig in de<text:span text:style-name="T1614">n</text:span> Schild ein, der jede <text:span text:style-name="T1614">Bewegung ode</text:span><text:span text:style-name="T1630">r</text:span></text:p>
      <text:p text:style-name="P483"><text:span text:style-name="T1631"><text:tab/>Interaktion mit</text:span><text:span text:style-name="T292"> dem Rest der Welt </text:span><text:span text:style-name="T1631">für w4 Runden </text:span><text:span text:style-name="T292">blockt</text:span></text:p>
      <text:p text:style-name="P485"><text:span text:style-name="T1632">1-</text:span><text:span text:style-name="T1633">1</text:span><text:span text:style-name="T1634">3</text:span><text:span text:style-name="T1635"> </text:span><text:span text:style-name="T40">Magi</text:span><text:span text:style-name="T1636">sches</text:span><text:span text:style-name="T40"> </text:span><text:span text:style-name="T1636">Geschoss</text:span><text:span text:style-name="T1637"><text:tab/><text:tab/><text:tab/><text:tab/><text:tab/><text:tab/><text:tab/><text:tab/><text:tab/></text:span><text:span text:style-name="T1638">Regeln 1</text:span><text:span text:style-name="T1639">4</text:span><text:span text:style-name="T1640">2</text:span><text:span text:style-name="T1638">, Rules </text:span><text:span text:style-name="T1639">14</text:span><text:span text:style-name="T1640">4</text:span></text:p>
      <text:p text:style-name="P486"><text:span text:style-name="T1641">Grad</text:span><text:span text:style-name="T1642"> 1, </text:span><text:span text:style-name="T1643">1 Aktion, </text:span><text:span text:style-name="T1644">4</text:span><text:span text:style-name="T1642">5 </text:span><text:span text:style-name="T1645">m</text:span><text:span text:style-name="T1646">, </text:span><text:span text:style-name="T1642">Geschoss verfehl</text:span><text:span text:style-name="T1647">t</text:span><text:span text:style-name="T1642"> niemals, kann aber durch Magie aufgehalten werden (z.B. Magischer Schild)</text:span><text:span text:style-name="T1648">.</text:span></text:p>
      <text:p text:style-name="P487"><text:s/></text:p>
      <text:p text:style-name="P488"><text:span text:style-name="T1616">D</text:span><text:span text:style-name="T315">u schleuderst magische Geschosse die automatisch treffen.</text:span></text:p>
      <text:p text:style-name="P489"><text:s/></text:p>
      <text:p text:style-name="P490">Zauber w20:</text:p>
      <text:p text:style-name="P491"><text:span text:style-name="T40">1-</text:span><text:tab/><text:tab/><text:span text:style-name="T1649">Kritischer</text:span><text:span text:style-name="T1642"> Fehlschlag: </text:span><text:span text:style-name="T1643">w</text:span>6<text:span text:style-name="T1646">+</text:span><text:span text:style-name="T1643">Glücksm</text:span><text:span text:style-name="T1646">od</text:span>:</text:p>
      <text:p text:style-name="P491"><text:tab/><text:tab/><text:span text:style-name="T1650">0</text:span><text:span text:style-name="T40">- </text:span><text:span text:style-name="T1642">Verderbnis </text:span><text:span text:style-name="T1649">&amp;</text:span> <text:span text:style-name="T1651">Patzer</text:span><text:tab/><text:tab/><text:span text:style-name="T1650">1</text:span><text:span text:style-name="T40">-</text:span><text:span text:style-name="T1650">3 </text:span><text:span text:style-name="T1642">Verderbnis</text:span><text:span text:style-name="T1646"><text:tab/><text:tab/></text:span><text:span text:style-name="T40">4+ </text:span><text:span text:style-name="T1643">Patzer</text:span></text:p>
      <text:p text:style-name="P484"><text:span text:style-name="T40">2-11<text:tab/></text:span><text:tab/><text:span text:style-name="T1642">Fehlschlag</text:span><text:span text:style-name="T1620"> </text:span><text:span text:style-name="T1621">&amp; Verlust</text:span></text:p>
      <text:p text:style-name="P491"><text:span text:style-name="T40">12-13</text:span><text:tab/><text:span text:style-name="T1652">E</text:span><text:span text:style-name="T1642">in Geschoss</text:span> <text:span text:style-name="T1642">das </text:span>1 <text:span text:style-name="T1642">Schaden macht</text:span>.</text:p>
      <text:p text:style-name="P491"><text:span text:style-name="T40">14-17</text:span><text:tab/><text:span text:style-name="T1652">E</text:span><text:span text:style-name="T1647">in Geschoss das w</text:span>4+<text:span text:style-name="T1647">Z</text:span><text:span text:style-name="T1653">S</text:span><text:span text:style-name="T1647"> Schaden macht</text:span>.</text:p>
      <text:p text:style-name="P491"><text:span text:style-name="T40">18-19</text:span><text:tab/><text:span text:style-name="T1654">w</text:span>4 <text:span text:style-name="T1647">Geschosse</text:span> <text:span text:style-name="T1647">die</text:span> <text:span text:style-name="T1647">w</text:span>4+<text:span text:style-name="T1647">Z</text:span><text:span text:style-name="T1653">S</text:span><text:span text:style-name="T1647"> Schaden auf </text:span><text:span text:style-name="T1654">ein</text:span><text:span text:style-name="T1647"> Ziel </text:span><text:span text:style-name="T1655">bewirken</text:span><text:span text:style-name="T1647">. </text:span></text:p>
      <text:p text:style-name="P491"><text:span text:style-name="T1656">20-23</text:span><text:span text:style-name="T1657"><text:tab/></text:span><text:span text:style-name="T1658">w</text:span><text:span text:style-name="T1657">4</text:span><text:span text:style-name="T1659">+2</text:span><text:span text:style-name="T1657"> </text:span><text:span text:style-name="T1659">Geschosse</text:span><text:span text:style-name="T1657"> </text:span><text:span text:style-name="T1660">mit</text:span><text:span text:style-name="T1657"> </text:span><text:span text:style-name="T1658">je </text:span><text:span text:style-name="T1659">w6</text:span><text:span text:style-name="T1657">+</text:span><text:span text:style-name="T1659">Z</text:span><text:span text:style-name="T1661">S</text:span><text:span text:style-name="T1659"> Schaden</text:span><text:span text:style-name="T1647">.</text:span></text:p>
      <text:p text:style-name="P491"><text:span text:style-name="T1656">2</text:span><text:span text:style-name="T1662">4</text:span><text:span text:style-name="T1656">-2</text:span><text:span text:style-name="T1662">7</text:span><text:span text:style-name="T1657"><text:tab/></text:span><text:span text:style-name="T1663">E</text:span><text:span text:style-name="T1658">in </text:span><text:span text:style-name="T1659">Geschoss</text:span><text:span text:style-name="T1657"> </text:span><text:span text:style-name="T1659">d</text:span><text:span text:style-name="T1658">as</text:span><text:span text:style-name="T1657"> </text:span><text:span text:style-name="T1658">4</text:span><text:span text:style-name="T1659">w</text:span><text:span text:style-name="T1658">12</text:span><text:span text:style-name="T1657">+</text:span><text:span text:style-name="T1659">Z</text:span><text:span text:style-name="T1664">S</text:span><text:span text:style-name="T1659"> Schaden </text:span><text:span text:style-name="T1658">bewirkt</text:span><text:span text:style-name="T1647">. </text:span><text:span text:style-name="T1654">300 m Reichweite in Sichtlinie.</text:span></text:p>
      <text:p text:style-name="P491"><text:span text:style-name="T1656">2</text:span><text:span text:style-name="T1662">8</text:span><text:span text:style-name="T1656">-2</text:span><text:span text:style-name="T1662">9</text:span><text:span text:style-name="T1657"><text:tab/></text:span><text:span text:style-name="T1658">w6+3 </text:span><text:span text:style-name="T1659">Geschosse</text:span><text:span text:style-name="T1657"> </text:span><text:span text:style-name="T1660">mit</text:span><text:span text:style-name="T1657"> </text:span><text:span text:style-name="T1658">je </text:span><text:span text:style-name="T1659">w</text:span><text:span text:style-name="T1658">8</text:span><text:span text:style-name="T1657">+</text:span><text:span text:style-name="T1659">Z</text:span><text:span text:style-name="T1664">S</text:span><text:span text:style-name="T1659"> Schaden</text:span><text:span text:style-name="T1647">. </text:span><text:span text:style-name="T1665">Beliebige Reichweite in Sichtlinie.</text:span></text:p>
      <text:p text:style-name="P491"><text:span text:style-name="T1666">30</text:span><text:span text:style-name="T1656">-</text:span><text:span text:style-name="T1666">31</text:span><text:span text:style-name="T1657"><text:tab/></text:span><text:span text:style-name="T1667">2</text:span><text:span text:style-name="T1658">w6+</text:span><text:span text:style-name="T1667">1</text:span><text:span text:style-name="T1658"> </text:span><text:span text:style-name="T1659">Geschosse</text:span><text:span text:style-name="T1657"> </text:span><text:span text:style-name="T1659">d</text:span><text:span text:style-name="T1658">ie</text:span><text:span text:style-name="T1657"> </text:span><text:span text:style-name="T1658">je </text:span><text:span text:style-name="T1659">w</text:span><text:span text:style-name="T1658">8</text:span><text:span text:style-name="T1657">+</text:span><text:span text:style-name="T1659">Z</text:span><text:span text:style-name="T1664">S</text:span><text:span text:style-name="T1659"> Schaden</text:span><text:span text:style-name="T1647">. </text:span><text:span text:style-name="T1665">Beliebige Reichweite in Sichtlinie,</text:span></text:p>
      <text:p text:style-name="P491"><text:span text:style-name="T1665"><text:tab/><text:tab/>selbst durch Portale o.</text:span><text:span text:style-name="T1668">ä. </text:span><text:span text:style-name="T1665">Magisches Schild schützt nur wenn höherer<text:line-break/><text:tab/><text:tab/>Zauberwurf mit 50% Wahrscheinlichkeit je Geschoss.</text:span></text:p>
      <text:p text:style-name="P491"><text:span text:style-name="T1666">32+</text:span><text:span text:style-name="T1657"><text:tab/><text:tab/></text:span><text:span text:style-name="T1667">3</text:span><text:span text:style-name="T1658">w</text:span><text:span text:style-name="T1667">4</text:span><text:span text:style-name="T1658">+</text:span><text:span text:style-name="T1667">2</text:span><text:span text:style-name="T1658"> </text:span><text:span text:style-name="T1659">Geschosse</text:span><text:span text:style-name="T1657"> </text:span><text:span text:style-name="T1660">mit</text:span><text:span text:style-name="T1657"> </text:span><text:span text:style-name="T1658">je </text:span><text:span text:style-name="T1659">w</text:span><text:span text:style-name="T1667">10</text:span><text:span text:style-name="T1657">+</text:span><text:span text:style-name="T1659">Z</text:span><text:span text:style-name="T1664">S</text:span><text:span text:style-name="T1659"> Schaden</text:span><text:span text:style-name="T1647">. </text:span><text:span text:style-name="T1665">150 km Reichweite in Sichtlinie</text:span></text:p>
      <text:p text:style-name="P491"><text:span text:style-name="T1665"><text:tab/><text:tab/>oder via </text:span><text:span text:style-name="T1669">Material, </text:span><text:span text:style-name="T1670">dann</text:span><text:span text:style-name="T1665"> erst 1 Phase Konzentration, dann bis Geschosse im Ziel.</text:span></text:p>
      <text:p text:style-name="P491"><text:span text:style-name="T1665"><text:tab/><text:tab/>15 km/s ohne Hindernisse, </text:span><text:span text:style-name="T1671">k</text:span><text:span text:style-name="T1665">eine Ebenenwechsel.</text:span></text:p>
      <text:p text:style-name="P492"><text:s/></text:p>
      <text:p text:style-name="P493">Verderbnis w8:</text:p>
      <text:p text:style-name="P494"><text:span text:style-name="T40">1-4</text:span><text:tab/><text:span text:style-name="T1668">Deine Hände und Unterarme</text:span> <text:span text:style-name="T1668">verändern ihre Farbe entsprechend<text:tab/>deinem Zauber:</text:span></text:p>
      <text:p text:style-name="P494"><text:span text:style-name="T1668"><text:tab/></text:span><text:span text:style-name="T40">1 </text:span><text:span text:style-name="T1668">Blitz:</text:span> <text:span text:style-name="T1668">gelb</text:span><text:tab/><text:tab/><text:tab/><text:span text:style-name="T40">2</text:span> <text:span text:style-name="T1668">Frost:</text:span> <text:span text:style-name="T1668">B</text:span>l<text:span text:style-name="T1668">a</text:span>u<text:tab/><text:tab/><text:tab/><text:span text:style-name="T40">3</text:span> <text:span text:style-name="T1668">Säure: </text:span>grün<text:tab/><text:tab/><text:tab/><text:span text:style-name="T40">4</text:span> <text:span text:style-name="T1668">Feuer:</text:span> r<text:span text:style-name="T1668">ot</text:span></text:p>
      <text:p text:style-name="P494"><text:span text:style-name="T40">5</text:span><text:tab/><text:span text:style-name="T1672">Deine Augen verlieren P</text:span>upil<text:span text:style-name="T1672">le</text:span> <text:span text:style-name="T1672">und Iris</text:span> <text:span text:style-name="T1672">und deine Augäpfel sind jetzt kalkweiß</text:span></text:p>
      <text:p text:style-name="P494"><text:span text:style-name="T1636">6</text:span><text:span text:style-name="T1646"><text:tab/></text:span><text:span text:style-name="T1673">Deine Fingerspitzen werden durchsichtig</text:span> <text:span text:style-name="T1673">und geisterhaft.</text:span></text:p>
      <text:p text:style-name="P494"><text:span text:style-name="T1636">7</text:span><text:span text:style-name="T1646"><text:tab/></text:span><text:span text:style-name="T1674">Du wirst</text:span><text:span text:style-name="T1673"> jedes mal wenn du Magisches Geschoss wirkst für w6 Runden unsichtbar.</text:span></text:p>
      <text:p text:style-name="P495"><text:span text:style-name="T1636">8</text:span><text:span text:style-name="T1646"><text:tab/></text:span><text:span text:style-name="T1673">Ab jetzt umschwirrt </text:span><text:span text:style-name="T1643">d</text:span><text:span text:style-name="T1673">einen Kopf ein magischer Kraftstein der jedes Wesen dass sich</text:span></text:p>
      <text:p text:style-name="P495"><text:span text:style-name="T1673"><text:tab/>dir auf </text:span><text:span text:style-name="T1644">1</text:span><text:span text:style-name="T1673"> </text:span><text:span text:style-name="T1644">m</text:span><text:span text:style-name="T1673"> nähert trifft und Schmerz und 1 Schaden/Runde bewirkt. Das gilt auch</text:span></text:p>
      <text:p text:style-name="P496"><text:tab/>für Gefährten und Heilversuche.</text:p>
      <text:p text:style-name="P497"><text:s/></text:p>
      <text:p text:style-name="P494"><text:span text:style-name="T1675">Patzer</text:span><text:span text:style-name="T87"> </text:span><text:span text:style-name="T1676">w</text:span><text:span text:style-name="T87">6:</text:span></text:p>
      <text:p text:style-name="P494"><text:span text:style-name="T40">1</text:span><text:tab/><text:span text:style-name="T1673">Wesen innerhalb </text:span><text:span text:style-name="T1644">3</text:span>0 <text:span text:style-name="T1644">m</text:span> <text:span text:style-name="T1673">werden </text:span><text:span text:style-name="T1643">von </text:span><text:span text:style-name="T1677">w</text:span>4-1 <text:span text:style-name="T1643">Geschossen für 1 Schaden getroffen.</text:span></text:p>
      <text:p text:style-name="P494"><text:span text:style-name="T40">2</text:span><text:tab/><text:span text:style-name="T1678">Das </text:span><text:span text:style-name="T1673">Geschoss</text:span> <text:span text:style-name="T1678">ist ein Querschläger und trifft dich selbst:</text:span> <text:span text:style-name="T1678">w</text:span>3-1 <text:span text:style-name="T1678">Schaden</text:span></text:p>
      <text:p text:style-name="P494"><text:span text:style-name="T40">3</text:span><text:tab/><text:span text:style-name="T1679">w</text:span>6 <text:span text:style-name="T1679">Schaden auf dich und alle Wesen innerhalb </text:span><text:span text:style-name="T1680">3</text:span><text:span text:style-name="T1679"> </text:span><text:span text:style-name="T1680">m </text:span><text:span text:style-name="T1679">(Reflex 10 halbiert)</text:span></text:p>
      <text:p text:style-name="P494"><text:span text:style-name="T40">4</text:span><text:tab/><text:span text:style-name="T1681">Verzögerter Effekt: nichts passiert, aber innerhalb 24 Stunden</text:span> <text:span text:style-name="T1681">bewirkt </text:span><text:span text:style-name="T1682">die erste</text:span></text:p>
      <text:p text:style-name="P498"><text:span text:style-name="T1681"><text:tab/>natürliche 1 bei </text:span><text:span text:style-name="T1682">irgendeinem</text:span><text:span text:style-name="T1681"> Wurf einen Zufallstreffer für w4 Schaden innerhalb</text:span></text:p>
      <text:p text:style-name="P498"><text:span text:style-name="T1683"><text:tab/>3</text:span><text:span text:style-name="T1681">0 </text:span><text:span text:style-name="T1683">m</text:span><text:span text:style-name="T1681">. Nach 24 Stunden ist die Wirkung vergangen.</text:span></text:p>
      <text:p text:style-name="P498"><text:span text:style-name="T40">5</text:span><text:tab/><text:span text:style-name="T1682">Du wirst von magischer Energie erfüllt. Das nächste Wesen dass du berührst,</text:span></text:p>
      <text:p text:style-name="P498"><text:span text:style-name="T1682"><text:tab/>erfährt </text:span><text:span text:style-name="T1684">einen Schlag von </text:span><text:span text:style-name="T1682">w6+1 Schaden und du selbst </text:span><text:span text:style-name="T1684">auch </text:span><text:span text:style-name="T1682">1 Schaden.</text:span></text:p>
      <text:p text:style-name="P494"><text:span text:style-name="T40">6</text:span><text:tab/><text:span text:style-name="T1682">Magische Energie</text:span> <text:span text:style-name="T1685">zuckt</text:span> <text:span text:style-name="T1682">in den Boden unter dir. </text:span><text:span text:style-name="T1685">Er</text:span><text:span text:style-name="T1682"> löst </text:span><text:span text:style-name="T1685">s</text:span><text:span text:style-name="T1682">ich w</text:span><text:span text:style-name="T1686">6</text:span><text:span text:style-name="T1682"> </text:span><text:span text:style-name="T1686">m</text:span><text:span text:style-name="T1682"> tief auf und Du</text:span></text:p>
      <text:p text:style-name="P494"><text:span text:style-name="T1682"><text:tab/>schwebst so weit hinunter. Sollte es darunter einen Hohlraum </text:span><text:span text:style-name="T1687">geben, fällst du hinein.</text:span></text:p>
      <text:p text:style-name="P499"><text:tab/>Um herauszukommen musst du klettern.</text:p>
      <text:p text:style-name="P500"><text:span text:style-name="T941">1-</text:span><text:span text:style-name="T1688">1</text:span><text:span text:style-name="T1015">8</text:span><text:span text:style-name="T1688"> </text:span><text:span text:style-name="T1689">Schlaf<text:tab/><text:tab/><text:tab/><text:tab/><text:tab/><text:tab/><text:tab/><text:tab/><text:tab/><text:tab/><text:tab/><text:tab/></text:span><text:span text:style-name="T945">Regeln <text:s/></text:span><text:span text:style-name="T1689">152, </text:span><text:span text:style-name="T945">Rules </text:span><text:span text:style-name="T1689">155</text:span></text:p>
      <text:p text:style-name="P501"><text:span text:style-name="T946">Grad</text:span><text:span text:style-name="T948"> </text:span>1, <text:span text:style-name="T948">1 </text:span><text:span text:style-name="T1690">Aktion</text:span><text:span text:style-name="T948">, </text:span><text:span text:style-name="T1691">18m</text:span>, Dauer: <text:span text:style-name="T1691">variiert</text:span><text:span text:style-name="T948">, </text:span>Rettungswurf: <text:span text:style-name="T1691">Willen</text:span><text:span text:style-name="T1692">≥</text:span><text:span text:style-name="T1693">Zauberwurf</text:span></text:p>
      <text:p text:style-name="P502"><text:s/></text:p>
      <text:p text:style-name="P503"><text:span text:style-name="T953">D</text:span><text:span text:style-name="T182">u </text:span><text:span text:style-name="T954">versetzt </text:span><text:span text:style-name="T1694">d</text:span><text:span text:style-name="T954">ein Ziel in tiefen Schlaf. </text:span><text:span text:style-name="T1695">Material zum aufwachen </text:span><text:span text:style-name="T1696">z.B. Rose-Rosenduft.</text:span></text:p>
      <text:p text:style-name="P504"><text:s/></text:p>
      <text:p text:style-name="P505">Zauber w20:</text:p>
      <text:p text:style-name="P506"><text:span text:style-name="T40">1<text:tab/></text:span><text:tab/><text:span text:style-name="T960">Kritischer </text:span>Fehlschlag! <text:span text:style-name="T1697">w</text:span>6<text:span text:style-name="T960">+</text:span>Glück<text:span text:style-name="T960">smod</text:span>:</text:p>
      <text:p text:style-name="P506"><text:tab/><text:tab/><text:span text:style-name="T40">0-</text:span> Verderbnis <text:span text:style-name="T960">&amp; Patzer<text:tab/><text:tab/></text:span><text:span text:style-name="T963">1</text:span><text:span text:style-name="T960"> Verderbnis<text:tab/><text:tab/></text:span><text:span text:style-name="T1698">2</text:span><text:span text:style-name="T963">+</text:span><text:span text:style-name="T960"> Patzer</text:span></text:p>
      <text:p text:style-name="P507"><text:span text:style-name="T40">2-11<text:tab/></text:span><text:tab/>Fehlschlag<text:span text:style-name="T1699"> </text:span><text:span text:style-name="T1581">&amp; Verlust</text:span></text:p>
      <text:p text:style-name="P506"><text:span text:style-name="T1700">1</text:span><text:span text:style-name="T40">2-1</text:span><text:span text:style-name="T1700">3</text:span><text:span text:style-name="T40"><text:tab/></text:span><text:span text:style-name="T1701">Dein </text:span><text:span text:style-name="T1702">Ziel fällt für w6 Phasen in Schlaf</text:span><text:span text:style-name="T1701"> </text:span><text:span text:style-name="T1702">und kann normal geweckt werden.</text:span></text:p>
      <text:p text:style-name="P506"><text:span text:style-name="T1700">14</text:span><text:span text:style-name="T40">-1</text:span><text:span text:style-name="T1700">7</text:span><text:span text:style-name="T40"><text:tab/></text:span><text:span text:style-name="T1703">Bis zu</text:span><text:span text:style-name="T1701"> </text:span><text:span text:style-name="T1704">2 </text:span><text:span text:style-name="T1702">Ziele fallen für w6 Phasen in Schlaf,</text:span><text:span text:style-name="T1701"> </text:span><text:span text:style-name="T1702">können normal geweckt werden.</text:span></text:p>
      <text:p text:style-name="P506"><text:span text:style-name="T1700">1</text:span><text:span text:style-name="T1705">8</text:span><text:span text:style-name="T40">-1</text:span><text:span text:style-name="T1705">9</text:span><text:span text:style-name="T40"><text:tab/></text:span><text:span text:style-name="T1703">Bis zu </text:span><text:span text:style-name="T1702">2</text:span><text:span text:style-name="T1701"> </text:span><text:span text:style-name="T1702">Ziele fallen für w</text:span><text:span text:style-name="T1703">4</text:span><text:span text:style-name="T1702"> </text:span><text:span text:style-name="T1703">Stunden</text:span><text:span text:style-name="T1702"> in Schlaf,</text:span><text:span text:style-name="T1701"> </text:span><text:span text:style-name="T1702">können normal geweckt werden.</text:span></text:p>
      <text:p text:style-name="P506"><text:span text:style-name="T1705">20</text:span><text:span text:style-name="T40">-</text:span><text:span text:style-name="T1705">23</text:span><text:span text:style-name="T40"><text:tab/></text:span><text:span text:style-name="T1703">Bis zu 4</text:span><text:span text:style-name="T1701"> </text:span><text:span text:style-name="T1702">Ziele fallen für w</text:span><text:span text:style-name="T1703">6</text:span><text:span text:style-name="T1702"> </text:span><text:span text:style-name="T1703">Stunden</text:span><text:span text:style-name="T1702"> in Schlaf,</text:span><text:span text:style-name="T1701"> </text:span><text:span text:style-name="T1702">können normal geweckt werden</text:span></text:p>
      <text:p text:style-name="P506"><text:span text:style-name="T1702"><text:tab/><text:tab/></text:span><text:span text:style-name="T1706">oder nur 1 Ziel </text:span><text:span text:style-name="T1707">für w4 Stunden </text:span><text:span text:style-name="T1706">kann nur mit Magie bannen geweckt werden</text:span><text:span text:style-name="T1702">.</text:span></text:p>
      <text:p text:style-name="P506"><text:span text:style-name="T1705">24</text:span><text:span text:style-name="T40">-</text:span><text:span text:style-name="T1705">27</text:span><text:span text:style-name="T40"><text:tab/></text:span><text:span text:style-name="T1703">Bis zu </text:span><text:span text:style-name="T1708">7</text:span><text:span text:style-name="T1701"> </text:span><text:span text:style-name="T1702">Ziele fallen für w</text:span><text:span text:style-name="T1708">7</text:span><text:span text:style-name="T1702"> </text:span><text:span text:style-name="T1708">Tage</text:span><text:span text:style-name="T1702"> in Schlaf,</text:span><text:span text:style-name="T1701"> </text:span><text:span text:style-name="T1702">können normal geweckt werden </text:span><text:span text:style-name="T1706">oder</text:span></text:p>
      <text:p text:style-name="P506"><text:span text:style-name="T1706"><text:tab/><text:tab/>nur 1 Ziel </text:span><text:span text:style-name="T1707">für w</text:span><text:span text:style-name="T1708">3</text:span><text:span text:style-name="T1707"> </text:span><text:span text:style-name="T1708">Tage</text:span><text:span text:style-name="T1707"> </text:span><text:span text:style-name="T1706">kann nur mit Magie bannen geweckt werden</text:span><text:span text:style-name="T1702">.</text:span></text:p>
      <text:p text:style-name="P506"><text:span text:style-name="T1705">2</text:span><text:span text:style-name="T1709">8</text:span><text:span text:style-name="T40">-</text:span><text:span text:style-name="T1705">2</text:span><text:span text:style-name="T1709">9</text:span><text:span text:style-name="T40"><text:tab/></text:span><text:span text:style-name="T1703">Bis zu </text:span><text:span text:style-name="T1708">16</text:span><text:span text:style-name="T1701"> </text:span><text:span text:style-name="T1702">Ziele </text:span><text:span text:style-name="T1708">in 60 m </text:span><text:span text:style-name="T1702">fallen in </text:span><text:span text:style-name="T1708">dauerhaften </text:span><text:span text:style-name="T1702">Schlaf,</text:span><text:span text:style-name="T1701"> </text:span><text:span text:style-name="T1702">können normal geweckt</text:span></text:p>
      <text:p text:style-name="P506"><text:span text:style-name="T1702"><text:tab/><text:tab/>werden </text:span><text:span text:style-name="T1706">oder nur 1 Ziel</text:span><text:span text:style-name="T1707"> </text:span><text:span text:style-name="T1706">kann nur mit Magie bannen geweckt werden</text:span><text:span text:style-name="T1702">.</text:span></text:p>
      <text:p text:style-name="P506"><text:span text:style-name="T1710">30</text:span><text:span text:style-name="T40">-</text:span><text:span text:style-name="T1710">31</text:span><text:span text:style-name="T40"><text:tab/></text:span><text:span text:style-name="T1708">Alle</text:span><text:span text:style-name="T1701"> </text:span><text:span text:style-name="T1702">Ziele </text:span><text:span text:style-name="T1708">in 60 m </text:span><text:span text:style-name="T1702">fallen </text:span><text:span text:style-name="T1708">für w7+1 Tage </text:span><text:span text:style-name="T1702">in Schlaf</text:span><text:span text:style-name="T1701">,</text:span><text:span text:style-name="T1702"> können normal geweckt<text:line-break/><text:tab/><text:tab/>werden. </text:span><text:span text:style-name="T1711">Kein Material notwendig.</text:span></text:p>
      <text:p text:style-name="P508"><text:span text:style-name="T1710">3</text:span><text:span text:style-name="T1712">2+</text:span><text:span text:style-name="T40"><text:tab/><text:tab/></text:span><text:span text:style-name="T1708">Alle</text:span><text:span text:style-name="T1701"> </text:span><text:span text:style-name="T1708">Wesen</text:span><text:span text:style-name="T1702"> </text:span><text:span text:style-name="T1708">inklusive Gefährten und Pflanzen innerhalb 500 m </text:span><text:span text:style-name="T1702">fallen in Schlaf.</text:span></text:p>
      <text:p text:style-name="P508"><text:span text:style-name="T1702"><text:tab/><text:tab/></text:span><text:span text:style-name="T1708">Kein Rettungswurf für Wesen </text:span><text:span text:style-name="T1713">≤</text:span><text:span text:style-name="T1714">4TW. Sie</text:span><text:span text:style-name="T1702"> können </text:span><text:span text:style-name="T1708">nur mit mächtiger Magie</text:span></text:p>
      <text:p text:style-name="P508"><text:span text:style-name="T1708"><text:tab/><text:tab/></text:span><text:span text:style-name="T1702">geweckt werden </text:span><text:span text:style-name="T1708">oder wenn eine von dir gewählte Bedingung eintritt, z.B. 100</text:span></text:p>
      <text:p text:style-name="P508"><text:span text:style-name="T1708"><text:tab/><text:tab/>Jahre sind vergangen. </text:span><text:span text:style-name="T1711">Kein Material notwendig.</text:span></text:p>
      <text:p text:style-name="P504"><text:s/></text:p>
      <text:p text:style-name="P505">Verderbnis <text:span text:style-name="T1715">w</text:span><text:span text:style-name="T1716">6</text:span>:</text:p>
      <text:p text:style-name="P506"><text:span text:style-name="T40">1<text:tab/></text:span><text:span text:style-name="T1717">D</text:span><text:span text:style-name="T1708">u</text:span><text:span text:style-name="T1717"> leide</text:span><text:span text:style-name="T1708">s</text:span><text:span text:style-name="T1717">t unter Schlaflosigkeit: </text:span><text:span text:style-name="T1708">sofort </text:span><text:span text:style-name="T1717">-</text:span><text:span text:style-name="T1708">1 auf alle Würfe,<text:tab/>nach 1 Woche -2</text:span></text:p>
      <text:p text:style-name="P509"><text:tab/>auf alle Würfe, nach 1 Monat -3 auf alle Würfe</text:p>
      <text:p text:style-name="P506"><text:span text:style-name="T1718">2</text:span><text:span text:style-name="T1708"><text:tab/>Du</text:span><text:span text:style-name="T1717"> verström</text:span><text:span text:style-name="T1708">s</text:span><text:span text:style-name="T1717">t einen widerlichen Geruch im Umkreis von 6 m</text:span></text:p>
      <text:p text:style-name="P506"><text:span text:style-name="T1719">3-4</text:span><text:span text:style-name="T1717"><text:tab/>geringfügig</text:span><text:span text:style-name="T1708">e Verderbnis</text:span><text:span text:style-name="T1717"><text:tab/><text:tab/></text:span><text:span text:style-name="T1719">5-6</text:span><text:span text:style-name="T1717"> ernsthaft</text:span><text:span text:style-name="T1708">e Verderbnis</text:span></text:p>
      <text:p text:style-name="P510"><text:s/></text:p>
      <text:p text:style-name="P505"><text:span text:style-name="T981">P</text:span>atzer <text:span text:style-name="T982">w</text:span><text:span text:style-name="T1720">4</text:span>:</text:p>
      <text:p text:style-name="P506"><text:span text:style-name="T40">1</text:span><text:tab/>D<text:span text:style-name="T1720">u</text:span> fäll<text:span text:style-name="T1720">s</text:span>t sofort in einen natürlichen Schlaf</text:p>
      <text:p text:style-name="P506"><text:span text:style-name="T1721">2</text:span><text:span text:style-name="T1720"><text:tab/>Du </text:span>und <text:span text:style-name="T1720">die w</text:span>4 nächst<text:span text:style-name="T1720">en</text:span> Verbündete<text:span text:style-name="T1720">n</text:span> fallen in einen natürlichen Schlaf</text:p>
      <text:p text:style-name="P506"><text:span text:style-name="T1721">3</text:span><text:span text:style-name="T1720"><text:tab/>Du</text:span> fäll<text:span text:style-name="T1720">s</text:span>t in <text:span text:style-name="T1720">ein</text:span> Koma <text:span text:style-name="T1720">und kannst </text:span>nur durch <text:span text:style-name="T1720">Heilung</text:span> oder <text:span text:style-name="T1720">Magie</text:span> geweckt <text:span text:style-name="T1720">werden</text:span></text:p>
      <text:p text:style-name="P511"><text:span text:style-name="T40">4</text:span><text:tab/><text:span text:style-name="T1720">Du</text:span> rüttel<text:span text:style-name="T1720">s</text:span>t alle Wesen im Umkreis von 15 m hellwach, wodurch jede Form von</text:p>
      <text:p text:style-name="P511"><text:tab/>Schlaf (auch magischer) unterbrochen wird und Zustände wie Benommenheit,</text:p>
      <text:p text:style-name="P511"><text:tab/>Halluzinationen aufgehoben werden.</text:p>
      <text:p text:style-name="P512"><text:span text:style-name="T292"/></text:p>
      <text:p text:style-name="P500"><text:span text:style-name="T941">1-</text:span><text:span text:style-name="T1015">20</text:span><text:span text:style-name="T904"> </text:span>Spinnenklettern<text:span text:style-name="T944"><text:tab/><text:tab/><text:tab/><text:tab/><text:tab/><text:tab/><text:tab/><text:tab/><text:tab/><text:tab/></text:span><text:span text:style-name="T945">Regeln 1</text:span><text:span text:style-name="T946">54</text:span><text:span text:style-name="T945">, Rules </text:span><text:span text:style-name="T947">1</text:span><text:span text:style-name="T946">56</text:span></text:p>
      <text:p text:style-name="P501"><text:span text:style-name="T946">Grad</text:span><text:span text:style-name="T948"> </text:span>1, <text:span text:style-name="T948">1 </text:span><text:span text:style-name="T1690">Aktion</text:span><text:span text:style-name="T948">, </text:span><text:span text:style-name="T1690">selbst/</text:span>Berührung, Dauer: 1 Phase/Z<text:span text:style-name="T1690">S</text:span><text:span text:style-name="T948">, kein </text:span>Rettungswurf</text:p>
      <text:p text:style-name="P502"><text:s/></text:p>
      <text:p text:style-name="P503"><text:span text:style-name="T953">D</text:span><text:span text:style-name="T182">u </text:span><text:span text:style-name="T954">kannst wie eine Spinne klettern</text:span><text:span text:style-name="T1722">.</text:span></text:p>
      <text:p text:style-name="P504"><text:s/></text:p>
      <text:p text:style-name="P505">Zauber w20:</text:p>
      <text:p text:style-name="P506"><text:span text:style-name="T40">1<text:tab/></text:span><text:tab/><text:span text:style-name="T960">Kritischer </text:span>Fehlschlag! <text:span text:style-name="T1697">w</text:span>6<text:span text:style-name="T960">+</text:span>Glück<text:span text:style-name="T960">smod</text:span>:</text:p>
      <text:p text:style-name="P506"><text:tab/><text:tab/><text:span text:style-name="T40">0-</text:span> Verderbnis <text:span text:style-name="T960">&amp; Patzer<text:tab/><text:tab/></text:span><text:span text:style-name="T963">1-</text:span><text:span text:style-name="T1723">2</text:span><text:span text:style-name="T960"> Verderbnis<text:tab/></text:span><text:span text:style-name="T1723">3</text:span><text:span text:style-name="T963">+</text:span><text:span text:style-name="T960"> Patzer</text:span></text:p>
      <text:p text:style-name="P507"><text:span text:style-name="T40">2-11<text:tab/></text:span><text:tab/>Fehlschlag<text:span text:style-name="T1699"> </text:span><text:span text:style-name="T1581">&amp; Verlust</text:span></text:p>
      <text:p text:style-name="P506"><text:span text:style-name="T1700">1</text:span><text:span text:style-name="T40">2-1</text:span><text:span text:style-name="T1700">3</text:span><text:span text:style-name="T40"><text:tab/></text:span><text:span text:style-name="T1701">Deine Hände werden klebrig und du kannst besser klettern (+10). Aber Objekte</text:span></text:p>
      <text:p text:style-name="P513"><text:tab/><text:tab/>unter 2,5 kg kleben an den Händen und machen zaubern unmöglich.</text:p>
      <text:p text:style-name="P506"><text:span text:style-name="T1700">14</text:span><text:span text:style-name="T40">-1</text:span><text:span text:style-name="T1700">7</text:span><text:span text:style-name="T40"><text:tab/></text:span><text:span text:style-name="T1701">Deine Hände werden klebrig und du kannst besser klettern (+20). Aber Objekte</text:span></text:p>
      <text:p text:style-name="P513"><text:tab/><text:tab/>unter 2,5 kg kleben an den Händen und machen zaubern unmöglich.</text:p>
      <text:p text:style-name="P506"><text:span text:style-name="T1700">1</text:span><text:span text:style-name="T1705">8</text:span><text:span text:style-name="T40">-1</text:span><text:span text:style-name="T1705">9</text:span><text:span text:style-name="T40"><text:tab/></text:span><text:span text:style-name="T1701">Du </text:span><text:span text:style-name="T1724">kann</text:span><text:span text:style-name="T1701">st klettern wie eine Spinne – kopfüber, an der Decke etc. Du bist gegen</text:span></text:p>
      <text:p text:style-name="P513"><text:tab/><text:tab/>Spinnennetz-Zauber immun. Objekte unter 2,5 kg kleben an den Händen und</text:p>
      <text:p text:style-name="P513"><text:tab/><text:tab/>machen zaubern unmöglich.</text:p>
      <text:p text:style-name="P506"><text:span text:style-name="T1705">20</text:span><text:span text:style-name="T40">-</text:span><text:span text:style-name="T1705">23</text:span><text:span text:style-name="T40"><text:tab/></text:span><text:span text:style-name="T1701">Du </text:span><text:span text:style-name="T1724">kann</text:span><text:span text:style-name="T1701">st klettern wie eine Spinne – kopfüber, an der Decke etc. Du bist gegen</text:span></text:p>
      <text:p text:style-name="P513"><text:tab/><text:tab/>Spinnennetz-Zauber immun.</text:p>
      <text:p text:style-name="P514"><text:span text:style-name="T1705">24</text:span><text:span text:style-name="T40">-</text:span><text:span text:style-name="T1705">27</text:span><text:span text:style-name="T40"><text:tab/></text:span><text:span text:style-name="T1701">Du </text:span><text:span text:style-name="T1725">und ein berührter Gefährte </text:span><text:span text:style-name="T1724">könnt</text:span><text:span text:style-name="T1701"> klettern wie Spinne</text:span><text:span text:style-name="T1725">n</text:span><text:span text:style-name="T1701"> – kopfüber, an der</text:span></text:p>
      <text:p text:style-name="P514"><text:span text:style-name="T1701"><text:tab/><text:tab/>Decke etc. </text:span><text:span text:style-name="T1725">Ihr seid</text:span><text:span text:style-name="T1701"> gegen Spinnennetz-Zauber immun.</text:span></text:p>
      <text:p text:style-name="P514"><text:span text:style-name="T1705">2</text:span><text:span text:style-name="T1709">8</text:span><text:span text:style-name="T40">-</text:span><text:span text:style-name="T1705">2</text:span><text:span text:style-name="T1709">9</text:span><text:span text:style-name="T40"><text:tab/></text:span><text:span text:style-name="T1701">Du </text:span><text:span text:style-name="T1725">und </text:span><text:span text:style-name="T1726">deine </text:span><text:span text:style-name="T1725">Gefährte</text:span><text:span text:style-name="T1726">n innerhalb 3 m</text:span><text:span text:style-name="T1725"> </text:span><text:span text:style-name="T1724">könnt</text:span><text:span text:style-name="T1701"> klettern wie Spinne</text:span><text:span text:style-name="T1725">n</text:span><text:span text:style-name="T1701"> – kopfüber,</text:span></text:p>
      <text:p text:style-name="P514"><text:span text:style-name="T1701"><text:tab/><text:tab/>an der Decke etc. </text:span><text:span text:style-name="T1725">Ihr seid</text:span><text:span text:style-name="T1701"> gegen Spinnennetz-Zauber immun.</text:span></text:p>
      <text:p text:style-name="P514"><text:span text:style-name="T1710">30</text:span><text:span text:style-name="T40">-</text:span><text:span text:style-name="T1710">31</text:span><text:span text:style-name="T40"><text:tab/></text:span><text:span text:style-name="T1701">Du </text:span><text:span text:style-name="T1725">und </text:span><text:span text:style-name="T1726">deine </text:span><text:span text:style-name="T1725">Gefährte</text:span><text:span text:style-name="T1726">n innerhalb 3 m</text:span><text:span text:style-name="T1725"> </text:span><text:span text:style-name="T1724">könnt</text:span><text:span text:style-name="T1701"> </text:span><text:span text:style-name="T1727">für </text:span><text:span text:style-name="T1728">ZS</text:span><text:span text:style-name="T1727"> Stunde</text:span><text:span text:style-name="T1728">n</text:span><text:span text:style-name="T1727"> </text:span><text:span text:style-name="T1701">klettern wie</text:span></text:p>
      <text:p text:style-name="P514"><text:span text:style-name="T1701"><text:tab/><text:tab/>Spinne</text:span><text:span text:style-name="T1725">n </text:span><text:span text:style-name="T1701">– kopfüber, an der Decke etc. </text:span><text:span text:style-name="T1725">Ihr seid</text:span><text:span text:style-name="T1701"> gegen Spinnennetz-Zauber<text:line-break/><text:tab/><text:tab/>immun.</text:span></text:p>
      <text:p text:style-name="P506"><text:span text:style-name="T1710">3</text:span><text:span text:style-name="T1712">2+</text:span><text:span text:style-name="T40"><text:tab/><text:tab/></text:span><text:span text:style-name="T1701">Du </text:span><text:span text:style-name="T1725">und Gefährte</text:span><text:span text:style-name="T1726">n innerhalb </text:span><text:span text:style-name="T1729">6</text:span><text:span text:style-name="T1726"> m</text:span><text:span text:style-name="T1725"> </text:span><text:span text:style-name="T1724">könnt</text:span><text:span text:style-name="T1701"> </text:span><text:span text:style-name="T1727">für 1 </text:span><text:span text:style-name="T1729">Tag</text:span><text:span text:style-name="T1727"> </text:span><text:span text:style-name="T1701">klettern wie Spinne</text:span><text:span text:style-name="T1725">n</text:span><text:span text:style-name="T1701">. </text:span><text:span text:style-name="T1725">Ihr seid</text:span></text:p>
      <text:p text:style-name="P506"><text:span text:style-name="T1725"><text:tab/><text:tab/></text:span><text:span text:style-name="T1701">gegen Spinnennetz-Zauber immun. </text:span><text:span text:style-name="T1730">Ihr könnt klebrige Spinnweben über 15m</text:span></text:p>
      <text:p text:style-name="P506"><text:span text:style-name="T1730"><text:tab/><text:tab/>verschießen (Fernangriff +4) die Gegner festkleben bis Geschick</text:span><text:span text:style-name="T1731">≥</text:span><text:span text:style-name="T1730">16. Eure</text:span></text:p>
      <text:p text:style-name="P506"><text:span text:style-name="T1730"><text:tab/><text:tab/>Nahkampfangriffe sind giftig: Zähigkeit</text:span><text:span text:style-name="T1732">≥</text:span><text:span text:style-name="T1730">16 oder w6 Schaden und -w4 Stärke.</text:span></text:p>
      <text:p text:style-name="P504"><text:s/></text:p>
      <text:p text:style-name="P515">Verderbnis <text:span text:style-name="T1715">w</text:span><text:span text:style-name="T1716">6</text:span>:</text:p>
      <text:p text:style-name="P516"><text:span text:style-name="T40">1<text:tab/></text:span><text:span text:style-name="T1717">dir wachsen vier Spinnenbeine aus dem Rücken</text:span></text:p>
      <text:p text:style-name="P516"><text:span text:style-name="T40">2</text:span><text:tab/>d<text:span text:style-name="T1716">u kannst kleine Netze spinnen und </text:span><text:span text:style-name="T1733">sie</text:span><text:span text:style-name="T1716"> 9 m werfen, </text:span><text:span text:style-name="T1734">Stärke/</text:span><text:span text:style-name="T1716">Geschick 12 zum befreien</text:span></text:p>
      <text:p text:style-name="P516"><text:span text:style-name="T40">3</text:span><text:tab/>d<text:span text:style-name="T1734">ir wachsen kurze feine Haare auf der Haut wie bei einer Spinne</text:span></text:p>
      <text:p text:style-name="P516"><text:span text:style-name="T40">4</text:span><text:tab/>d<text:span text:style-name="T1734">ir wachsen 6 zusätzliche Augen</text:span></text:p>
      <text:p text:style-name="P516"><text:span text:style-name="T40">5</text:span><text:tab/><text:span text:style-name="T1734">aus deinen Händen und F</text:span><text:span text:style-name="T1717">ü</text:span><text:span text:style-name="T1734">ßen rinnt eine klebrige Fl</text:span><text:span text:style-name="T1717">ü</text:span><text:span text:style-name="T1735">ssigkeit</text:span></text:p>
      <text:p text:style-name="P516"><text:span text:style-name="T40">6</text:span><text:tab/><text:span text:style-name="T1736">geringfügige</text:span><text:span text:style-name="T982"> Verderbnis</text:span></text:p>
      <text:p text:style-name="P510"><text:s/></text:p>
      <text:p text:style-name="P515"><text:span text:style-name="T981">P</text:span>atzer <text:span text:style-name="T982">w</text:span><text:span text:style-name="T984">5</text:span>:</text:p>
      <text:p text:style-name="P516"><text:span text:style-name="T40">1</text:span><text:tab/>D<text:span text:style-name="T984">u klebst am Boden fest bis dir ein Stärkewurf 16 gelingt</text:span></text:p>
      <text:p text:style-name="P516"><text:span text:style-name="T40">2</text:span><text:tab/><text:span text:style-name="T1733">D</text:span><text:span text:style-name="T984">eine <text:s/></text:span><text:span text:style-name="T1734">F</text:span><text:span text:style-name="T1717">ü</text:span><text:span text:style-name="T1734">ße </text:span><text:span text:style-name="T984">werden für w6 Runden schl</text:span><text:span text:style-name="T1717">ü</text:span><text:span text:style-name="T984">pfrig, Geschick 12 oder du fällst</text:span></text:p>
      <text:p text:style-name="P516"><text:span text:style-name="T40">3</text:span><text:tab/><text:span text:style-name="T1733">D</text:span><text:span text:style-name="T984">u feuerst eine klebrige Kugel auf </text:span><text:span text:style-name="T1737">1</text:span><text:span text:style-name="T984"> Gefährten, </text:span><text:span text:style-name="T1734">Stärke/</text:span><text:span text:style-name="T1716">Geschick 12 zum befreien</text:span></text:p>
      <text:p text:style-name="P516"><text:span text:style-name="T40">4</text:span><text:tab/><text:span text:style-name="T1733">D</text:span><text:span text:style-name="T984">u rufst einen Schwarm giftige Spinnen herbei: </text:span><text:span text:style-name="T1738">nächste Runde müssen alle Wesen</text:span></text:p>
      <text:p text:style-name="P516"><text:span text:style-name="T1738"><text:tab/>innerhalb 15m Zähigkeit</text:span><text:span text:style-name="T1739">≥</text:span><text:span text:style-name="T1738">8 bestehen oder 1 Schaden und für 1 Stunde -</text:span><text:span text:style-name="T1733">1</text:span><text:span text:style-name="T1738"> auf alle Würfe</text:span></text:p>
      <text:p text:style-name="P516"><text:span text:style-name="T1740">5</text:span><text:tab/>D<text:span text:style-name="T1738">u und w4 nahe Wesen laufen für w6 Stunden kopfüber in 2,5 Höhe in der Luft auf</text:span></text:p>
      <text:p text:style-name="P517"><text:tab/>einem unsichtbaren Boden</text:p>
      <text:p text:style-name="P518"><text:span text:style-name="T941">1-</text:span><text:span text:style-name="T1015">21</text:span><text:span text:style-name="T904"> </text:span>Sp<text:span text:style-name="T1741">rachen verstehen</text:span><text:span text:style-name="T944"><text:tab/><text:tab/><text:tab/><text:tab/><text:tab/><text:tab/><text:tab/><text:tab/><text:tab/></text:span><text:span text:style-name="T945">Regeln 1</text:span><text:span text:style-name="T946">56</text:span><text:span text:style-name="T945">, Rules </text:span><text:span text:style-name="T947">1</text:span><text:span text:style-name="T946">36</text:span></text:p>
      <text:p text:style-name="P519"><text:span text:style-name="T946">Grad</text:span><text:span text:style-name="T948"> </text:span>1, <text:span text:style-name="T948">1 </text:span><text:span text:style-name="T1741">Phase (10 Minuten)</text:span><text:span text:style-name="T948">, </text:span><text:span text:style-name="T1690">selbst</text:span>, Dauer: <text:span text:style-name="T1741">variabel</text:span><text:span text:style-name="T948">, kein </text:span>Rettungswurf</text:p>
      <text:p text:style-name="P520"/>
      <text:p text:style-name="P521"><text:span text:style-name="T953">D</text:span><text:span text:style-name="T182">u </text:span><text:span text:style-name="T954">kannst </text:span><text:span text:style-name="T1742">nichtmagische Worte, Bilder und Karten verstehen</text:span><text:span text:style-name="T1722">.</text:span></text:p>
      <text:p text:style-name="P522"/>
      <text:p text:style-name="P522">Zauber w20:</text:p>
      <text:p text:style-name="P523"><text:span text:style-name="T40">1<text:tab/></text:span><text:tab/><text:span text:style-name="T960">Kritischer </text:span>Fehlschlag! <text:span text:style-name="T1697">w</text:span>6<text:span text:style-name="T960">+</text:span>Glück<text:span text:style-name="T960">smod</text:span>:</text:p>
      <text:p text:style-name="P523"><text:tab/><text:tab/><text:span text:style-name="T1743">0</text:span><text:span text:style-name="T40">-</text:span> Verderbnis <text:span text:style-name="T960">&amp; Patzer<text:tab/><text:tab/></text:span><text:span text:style-name="T963">1-</text:span><text:span text:style-name="T1743">3</text:span><text:span text:style-name="T960"> Verderbnis<text:tab/></text:span><text:span text:style-name="T1743">4</text:span><text:span text:style-name="T963">+</text:span><text:span text:style-name="T960"> Patzer</text:span></text:p>
      <text:p text:style-name="P507"><text:span text:style-name="T40">2-11<text:tab/></text:span><text:tab/>Fehlschlag<text:span text:style-name="T1699"> </text:span><text:span text:style-name="T1581">&amp; Verlust</text:span></text:p>
      <text:p text:style-name="P523"><text:span text:style-name="T1700">1</text:span><text:span text:style-name="T40">2-1</text:span><text:span text:style-name="T1700">3</text:span><text:span text:style-name="T40"><text:tab/></text:span><text:span text:style-name="T1701">D</text:span><text:span text:style-name="T1744">u kannst 1 </text:span><text:span text:style-name="T1745">Phase</text:span><text:span text:style-name="T1744"> lang Schrift in einer irdischen Sprache </text:span><text:span text:style-name="T1745">verstehen</text:span><text:span text:style-name="T1744">.</text:span></text:p>
      <text:p text:style-name="P523"><text:span text:style-name="T1743">1</text:span><text:span text:style-name="T1700">4</text:span><text:span text:style-name="T40">-1</text:span><text:span text:style-name="T1700">7</text:span><text:span text:style-name="T40"><text:tab/></text:span><text:span text:style-name="T1701">D</text:span><text:span text:style-name="T1744">u kannst 1 </text:span><text:span text:style-name="T1745">Phase</text:span><text:span text:style-name="T1744"> lang Schrift </text:span><text:span text:style-name="T1745">oder Gesprochenes </text:span><text:span text:style-name="T1744">in einer irdischen Sprache<text:line-break/><text:tab/><text:tab/></text:span><text:span text:style-name="T1745">verstehen</text:span><text:span text:style-name="T1744">.</text:span></text:p>
      <text:p text:style-name="P523"><text:span text:style-name="T1700">1</text:span><text:span text:style-name="T1705">8</text:span><text:span text:style-name="T40">-1</text:span><text:span text:style-name="T1705">9</text:span><text:span text:style-name="T40"><text:tab/></text:span><text:span text:style-name="T1701">D</text:span><text:span text:style-name="T1744">u kannst 1 </text:span><text:span text:style-name="T1746">Phase</text:span><text:span text:style-name="T1744"> </text:span><text:span text:style-name="T1747">lang </text:span><text:span text:style-name="T1748">eine</text:span><text:span text:style-name="T1744"> </text:span><text:span text:style-name="T1746">irdische </text:span><text:span text:style-name="T1744">Sprache </text:span><text:span text:style-name="T1745">lesen, verstehen, schreiben und<text:line-break/><text:tab/><text:tab/>sprechen</text:span><text:span text:style-name="T1744">.</text:span></text:p>
      <text:p text:style-name="P523"><text:span text:style-name="T1705">20</text:span><text:span text:style-name="T40">-</text:span><text:span text:style-name="T1705">23</text:span><text:span text:style-name="T40"><text:tab/></text:span><text:span text:style-name="T1701">D</text:span><text:span text:style-name="T1744">u kannst 1 </text:span><text:span text:style-name="T1749">Stunde</text:span><text:span text:style-name="T1744"> </text:span><text:span text:style-name="T1747">lang </text:span><text:span text:style-name="T1748">eine</text:span><text:span text:style-name="T1744"> Sprache </text:span><text:span text:style-name="T1745">lesen, verstehen, schreiben und<text:line-break/><text:tab/><text:tab/>sprechen</text:span><text:span text:style-name="T1744">.</text:span></text:p>
      <text:p text:style-name="P523"><text:span text:style-name="T1705">24</text:span><text:span text:style-name="T40">-</text:span><text:span text:style-name="T1705">27</text:span><text:span text:style-name="T40"><text:tab/></text:span><text:span text:style-name="T1701">D</text:span><text:span text:style-name="T1744">u kannst </text:span><text:span text:style-name="T1746">Zauberstufen</text:span><text:span text:style-name="T1744"> </text:span><text:span text:style-name="T1749">Stunde</text:span><text:span text:style-name="T1746">n</text:span><text:span text:style-name="T1744"> </text:span><text:span text:style-name="T1747">lang </text:span><text:span text:style-name="T1748">eine</text:span><text:span text:style-name="T1744"> Sprache </text:span><text:span text:style-name="T1745">lesen, verstehen, schreiben<text:line-break/><text:tab/><text:tab/>und sprechen</text:span><text:span text:style-name="T1744">. </text:span><text:span text:style-name="T1746">Durch Berührung kannst du diese Fähigkeit an andere<text:line-break/><text:tab/><text:tab/>übertragen (Willen widersteht).</text:span></text:p>
      <text:p text:style-name="P523"><text:span text:style-name="T1705">2</text:span><text:span text:style-name="T1709">8</text:span><text:span text:style-name="T40">-</text:span><text:span text:style-name="T1705">2</text:span><text:span text:style-name="T1709">9</text:span><text:span text:style-name="T40"><text:tab/></text:span><text:span text:style-name="T1701">D</text:span><text:span text:style-name="T1744">u kannst </text:span><text:span text:style-name="T1746">Zauberstufen</text:span><text:span text:style-name="T1744"> </text:span><text:span text:style-name="T1750">Tage</text:span><text:span text:style-name="T1744"> </text:span><text:span text:style-name="T1747">lang </text:span><text:span text:style-name="T1748">eine</text:span><text:span text:style-name="T1744"> Sprache </text:span><text:span text:style-name="T1745">lesen, verstehen, schreiben<text:line-break/><text:tab/><text:tab/>und sprechen</text:span><text:span text:style-name="T1744">. </text:span><text:span text:style-name="T1746">Durch Berührung </text:span><text:span text:style-name="T1750">oder im Umkreis von 6 m </text:span><text:span text:style-name="T1746">kannst du diese<text:line-break/><text:tab/><text:tab/>Fähigkeit an andere übertragen (Willen widersteht).</text:span></text:p>
      <text:p text:style-name="P523"><text:span text:style-name="T1710">30</text:span><text:span text:style-name="T40">-</text:span><text:span text:style-name="T1710">31</text:span><text:span text:style-name="T40"><text:tab/></text:span><text:span text:style-name="T1701">Du </text:span><text:span text:style-name="T1748">lernst eine Sprache dauerhaft</text:span><text:span text:style-name="T1701">.</text:span></text:p>
      <text:p text:style-name="P523"><text:span text:style-name="T1710">3</text:span><text:span text:style-name="T1712">2+</text:span><text:span text:style-name="T40"><text:tab/><text:tab/></text:span><text:span text:style-name="T1701">Du </text:span><text:span text:style-name="T1748">kannst Zauberstufen Tage lang eine beliebige Sprache </text:span><text:span text:style-name="T1745">lesen, verstehen,<text:line-break/><text:tab/><text:tab/>schreiben und sprechen</text:span><text:span text:style-name="T1730">. </text:span><text:span text:style-name="T1748">Auch vergessene Sprachen un</text:span><text:span text:style-name="T1751">d </text:span><text:span text:style-name="T1748">mit nicht-intelligenten<text:line-break/><text:tab/><text:tab/>Wesen.</text:span></text:p>
      <text:p text:style-name="P524"><text:s/></text:p>
      <text:p text:style-name="P522">Verderbnis <text:span text:style-name="T1715">w</text:span><text:span text:style-name="T1752">8</text:span>:</text:p>
      <text:p text:style-name="P523"><text:span text:style-name="T40">1<text:tab/></text:span><text:span text:style-name="T1753">Deine Augen leuchten dauerhaft in gelbem Licht</text:span></text:p>
      <text:p text:style-name="P523"><text:span text:style-name="T40">2</text:span><text:tab/><text:span text:style-name="T1752">deine Haut bedeckt eine schwach leuchtende Schrift-Tätowierung</text:span></text:p>
      <text:p text:style-name="P523"><text:span text:style-name="T40">3</text:span><text:tab/><text:span text:style-name="T1752">wenn du sprichst, werfe w12, wenn 12: du sprichst in zufälliger Sprache</text:span></text:p>
      <text:p text:style-name="P523"><text:span text:style-name="T40">4</text:span><text:tab/>d<text:span text:style-name="T1752">u verstehst alle irdischen Sprachen auf Kleinkind-Stufe: Konzentration-1</text:span></text:p>
      <text:p text:style-name="P523"><text:span text:style-name="T40">5</text:span><text:tab/><text:span text:style-name="T1753">wenn du liest glühen deine Augen und du erwärmst das Material:</text:span></text:p>
      <text:p text:style-name="P525"><text:tab/>wenn brennbar w4+1 Runden bis es brennt</text:p>
      <text:p text:style-name="P523"><text:span text:style-name="T40">6</text:span><text:tab/><text:span text:style-name="T1752">zwei Dutzend kleine Tentakel wachsen aus deinen Augenrändern</text:span></text:p>
      <text:p text:style-name="P526"><text:span text:style-name="T40">7</text:span><text:tab/><text:span text:style-name="T1736">geringfügige</text:span><text:span text:style-name="T982"> Verderbnis</text:span></text:p>
      <text:p text:style-name="P526"><text:span text:style-name="T40">8</text:span><text:tab/>ernsthafte<text:span text:style-name="T982"> Verderbnis</text:span></text:p>
      <text:p text:style-name="P524"><text:s/></text:p>
      <text:p text:style-name="P522"><text:span text:style-name="T981">P</text:span>atzer <text:span text:style-name="T982">w</text:span><text:span text:style-name="T1754">4</text:span>:</text:p>
      <text:p text:style-name="P523"><text:span text:style-name="T40">1</text:span><text:tab/>D<text:span text:style-name="T984">u </text:span><text:span text:style-name="T1754">sprichst w4 Stunden lang nur noch in fremden Zunge</text:span><text:span text:style-name="T1755">n</text:span></text:p>
      <text:p text:style-name="P523"><text:span text:style-name="T40">2</text:span><text:tab/><text:span text:style-name="T1754">Dein nächster Gefährte spricht w4 Stunden in einer zufälligen Sprache</text:span></text:p>
      <text:p text:style-name="P523"><text:span text:style-name="T40">3</text:span><text:tab/>d<text:span text:style-name="T984">u </text:span><text:span text:style-name="T1756">und alle Wesen innerhalb 9 m sind w6 Minuten unfähig zu sprechen</text:span></text:p>
      <text:p text:style-name="P523"><text:span text:style-name="T40">4</text:span><text:tab/>d<text:span text:style-name="T984">u </text:span><text:span text:style-name="T1757">bist für w4 Tage Analphabet</text:span></text:p>
      <text:p text:style-name="P527"><text:span text:style-name="T1758">2-13</text:span><text:span text:style-name="T904"> </text:span>Sengender Strahl<text:tab/><text:tab/><text:tab/><text:span text:style-name="T944"><text:tab/><text:tab/><text:tab/><text:tab/><text:tab/><text:tab/><text:tab/><text:tab/></text:span><text:span text:style-name="T945">Regeln 1</text:span><text:span text:style-name="T1284">83</text:span><text:span text:style-name="T945">, Rules </text:span><text:span text:style-name="T947">1</text:span><text:span text:style-name="T1284">92</text:span></text:p>
      <text:p text:style-name="P528"><text:span text:style-name="T1284">Grad</text:span> 2, <text:span text:style-name="T1759">1 Aktion, </text:span>Reichweite 24m, Rettungswurf: <text:span text:style-name="T1760">Reflex 15 oder brennt*</text:span></text:p>
      <text:p text:style-name="P529"/>
      <text:p text:style-name="P530"><text:span text:style-name="T953">D</text:span><text:span text:style-name="T182">u </text:span><text:span text:style-name="T1761">beschwörst die Flammen der Hölle um deine Feinde zu verbrennen</text:span><text:span text:style-name="T1762">.</text:span></text:p>
      <text:p text:style-name="P529"/>
      <text:p text:style-name="P531">Zauber w20:</text:p>
      <text:p text:style-name="P529"><text:span text:style-name="T40">1</text:span><text:tab/><text:tab/><text:span text:style-name="T1763">Kritischer</text:span> Fehlschlag <text:span text:style-name="T1763">w</text:span>6<text:span text:style-name="T1763">+Glücksmod</text:span>:</text:p>
      <text:p text:style-name="P532"><text:span text:style-name="T1618"><text:tab/><text:tab/></text:span><text:span text:style-name="T40">0-</text:span> Verderbnis <text:span text:style-name="T1614">&amp;</text:span> <text:span text:style-name="T1614">P</text:span>atzer<text:tab/><text:tab/><text:span text:style-name="T40">1-</text:span><text:span text:style-name="T1764">3</text:span> Verderbnis<text:tab/><text:tab/><text:span text:style-name="T1764">4</text:span><text:span text:style-name="T40">+ </text:span><text:span text:style-name="T1619">P</text:span>atzer</text:p>
      <text:p text:style-name="P532"><text:span text:style-name="T1765">2-11<text:tab/></text:span><text:span text:style-name="T1766"><text:tab/></text:span><text:span text:style-name="T1767">Fehlschlag</text:span><text:span text:style-name="T1620"> </text:span><text:span text:style-name="T1768">&amp; Verlust</text:span></text:p>
      <text:p text:style-name="P529"><text:span text:style-name="T40">12-13</text:span><text:tab/><text:span text:style-name="T1769">Fehlschlag</text:span>, aber Zauber ist nicht verloren</text:p>
      <text:p text:style-name="P529"><text:span text:style-name="T40">14-15</text:span><text:tab/><text:span text:style-name="T1763">Ein </text:span>Ziel erleidet <text:span text:style-name="T1763">w</text:span>6+Z<text:span text:style-name="T1763">auberstufe</text:span> Schaden. Reflex <text:span text:style-name="T1760">15</text:span> oder <text:span text:style-name="T1770">es </text:span>geht in Flammen auf.<text:span text:style-name="T1760">*</text:span></text:p>
      <text:p text:style-name="P529"><text:span text:style-name="T40">16-19<text:tab/></text:span><text:span text:style-name="T1771">Ein</text:span><text:span text:style-name="T1764"> </text:span>Ziel erleidet <text:span text:style-name="T1763">w</text:span>8+Z<text:span text:style-name="T1763">auberstufe</text:span> Schaden. Reflex 15 oder <text:span text:style-name="T1770">es </text:span>geht in Flammen auf.<text:span text:style-name="T1760">*</text:span></text:p>
      <text:p text:style-name="P529"><text:span text:style-name="T40">20 – 21</text:span> <text:s text:c="2"/>D<text:span text:style-name="T1760">u</text:span> kann<text:span text:style-name="T1760">st</text:span> zwei Strahlen verschießen <text:span text:style-name="T1772">mit </text:span><text:span text:style-name="T1760">w</text:span>10+Z<text:span text:style-name="T1760">auberstufe</text:span> Schaden.</text:p>
      <text:p text:style-name="P529"><text:tab/><text:tab/>Reflex 15 oder <text:span text:style-name="T1773">die Ziele</text:span> geh<text:span text:style-name="T1774">en</text:span> in Flammen auf.<text:span text:style-name="T1760">*</text:span></text:p>
      <text:p text:style-name="P529"><text:span text:style-name="T40">22 – 25</text:span> <text:s text:c="2"/>D<text:span text:style-name="T1775">u</text:span> kann<text:span text:style-name="T1775">st</text:span> drei Strahlen verschießen <text:span text:style-name="T1775">mit</text:span> <text:span text:style-name="T1760">w</text:span>12+Z<text:span text:style-name="T1760">auberstufe</text:span> Schaden.</text:p>
      <text:p text:style-name="P529"><text:tab/><text:tab/>Reflex <text:span text:style-name="T1760">1</text:span>5 oder <text:span text:style-name="T1776">die Ziele</text:span> geh<text:span text:style-name="T1776">en</text:span> in Flammen auf.<text:span text:style-name="T1760">*</text:span></text:p>
      <text:p text:style-name="P533"/>
      <text:p text:style-name="P534"><text:span text:style-name="T1760">* </text:span>Jede folgende Runde erleidet <text:span text:style-name="T1760">das Ziel</text:span> weitere <text:span text:style-name="T1763">w</text:span>6 Schaden, <text:span text:style-name="T1760">bis </text:span>Reflex 15 um zu löschen.<text:line-break/> <text:s text:c="2"/><text:span text:style-name="T1760">Brenn</text:span>bare Gegenstände <text:span text:style-name="T1760">werden zu 75% vernichtet.</text:span></text:p>
      <text:p text:style-name="P535"/>
      <text:p text:style-name="P531">Verderbnis <text:span text:style-name="T1715">w</text:span>8:</text:p>
      <text:p text:style-name="P529"><text:span text:style-name="T40">1<text:tab/></text:span><text:span text:style-name="T1715">alle Haare </text:span><text:span text:style-name="T1777">a</text:span><text:span text:style-name="T1715">uf deinem Kopf werden</text:span> <text:span text:style-name="T1715">dauerhaft</text:span> weggebrannt</text:p>
      <text:p text:style-name="P529"><text:span text:style-name="T40">2</text:span><text:tab/>d<text:span text:style-name="T1715">eine</text:span> Hände und Arme <text:span text:style-name="T1715">werden </text:span>schw<text:span text:style-name="T1715">a</text:span>rz, <text:span text:style-name="T1715">wie</text:span> <text:span text:style-name="T1715">vom Feuer </text:span>verkohlt</text:p>
      <text:p text:style-name="P529"><text:span text:style-name="T40">3</text:span><text:tab/>d<text:span text:style-name="T1715">eine</text:span> Haut leidet unter dauerhaftem <text:span text:style-name="T1715">starkem </text:span>Sonnenbrand</text:p>
      <text:p text:style-name="P529"><text:span text:style-name="T40">4</text:span><text:tab/>d<text:span text:style-name="T1715">ein</text:span> Gesicht <text:span text:style-name="T1715">w</text:span>ird von einer Flammeneruption eingehüllt, <text:span text:style-name="T1715">das</text:span> Fleisch zu einer grauenhaft<text:line-break/><text:tab/>grotesken Fratze verschm<text:span text:style-name="T1715">olzen</text:span> </text:p>
      <text:p text:style-name="P529"><text:span text:style-name="T40">5</text:span><text:tab/>d<text:span text:style-name="T1715">u</text:span> entwickel<text:span text:style-name="T1715">s</text:span>t eine extreme Empfindlichkeit gegenüber Hitze und erhältst fortan<text:line-break/><text:tab/><text:span text:style-name="T1715">+</text:span>1 Schaden <text:span text:style-name="T1715">durch</text:span> Feuer</text:p>
      <text:p text:style-name="P529"><text:span text:style-name="T40">6</text:span><text:tab/>schwerwiegend<text:span text:style-name="T982">e Verderbnis</text:span></text:p>
      <text:p text:style-name="P529"><text:span text:style-name="T40">7</text:span><text:tab/>ernsthaft<text:span text:style-name="T982">e Verderbnis</text:span></text:p>
      <text:p text:style-name="P529"><text:span text:style-name="T40">8</text:span><text:tab/>geringfügig<text:span text:style-name="T982">e Verderbnis</text:span></text:p>
      <text:p text:style-name="P531"/>
      <text:p text:style-name="P531"><text:span text:style-name="T981">P</text:span>atzer <text:span text:style-name="T982">w</text:span>4:</text:p>
      <text:p text:style-name="P529"><text:span text:style-name="T40">1</text:span><text:tab/>D<text:span text:style-name="T1778">u</text:span> lässt eine Feuerkugel direkt bei <text:span text:style-name="T1778">dir</text:span> explodieren: <text:span text:style-name="T1778">w</text:span>6 Schaden und alle entzündlichen</text:p>
      <text:p text:style-name="P529"><text:tab/>Gegenstände an <text:span text:style-name="T1778">d</text:span>einer Person verbrennen.</text:p>
      <text:p text:style-name="P529"><text:span text:style-name="T40">2</text:span><text:tab/><text:span text:style-name="T1779">D</text:span><text:span text:style-name="T1778">u</text:span> schick<text:span text:style-name="T1778">s</text:span>t einen fehlgeleiteten Feuerstrahl auf einen zufällig bestimmten Verbündeten</text:p>
      <text:p text:style-name="P529"><text:tab/>im Umkreis von <text:span text:style-name="T1780">9</text:span><text:span text:style-name="T1778"> </text:span><text:span text:style-name="T1781">m</text:span>, <text:span text:style-name="T1778">für w6 Schaden.</text:span></text:p>
      <text:p text:style-name="P529"><text:span text:style-name="T40">3</text:span><text:tab/><text:span text:style-name="T1779">D</text:span><text:span text:style-name="T1778">u</text:span> steck<text:span text:style-name="T1778">s</text:span>t den <text:span text:style-name="T1778">nächsten </text:span>Verbündeten in Brand <text:span text:style-name="T1778">für</text:span> <text:span text:style-name="T1778">w</text:span>4 Schaden.</text:p>
      <text:p text:style-name="P529"><text:span text:style-name="T40">4</text:span><text:tab/><text:span text:style-name="T1779">D</text:span><text:span text:style-name="T1778">u</text:span> kehr<text:span text:style-name="T1778">s</text:span>t den Zauber unbeabsichtigt um und ruf<text:span text:style-name="T1778">s</text:span>t eine Welle beißender <text:span text:style-name="T823">Kälte herbei,</text:span></text:p>
      <text:p text:style-name="P536"><text:tab/>die automatisch alle Flammen im Umkreis von 30m löscht.</text:p>
      <text:p text:style-name="P537"><text:span text:style-name="T71"><text:s/>E </text:span><text:span text:style-name="T453">l</text:span><text:span text:style-name="T72">b</text:span></text:p>
      <text:p text:style-name="P34"><text:span text:style-name="T73">N</text:span><text:span text:style-name="T74">ame</text:span><text:span text:style-name="T75"><text:tab/><text:tab/></text:span><text:span text:style-name="T76"><text:tab/><text:tab/><text:tab/><text:tab/><text:tab/><text:tab/></text:span><text:span text:style-name="T75"><text:tab/><text:tab/><text:tab/><text:tab/></text:span><text:span text:style-name="T77">S</text:span><text:span text:style-name="T78">tufe</text:span><text:span text:style-name="T79"><text:tab/><text:tab/><text:tab/></text:span><text:span text:style-name="T1782">3</text:span></text:p>
      <text:p text:style-name="P538"><text:span text:style-name="T81">B</text:span><text:span text:style-name="T40">eruf</text:span><text:tab/><text:tab/><text:span text:style-name="T1783">Dichter</text:span><text:tab/><text:tab/><text:tab/><text:tab/><text:tab/><text:tab/><text:tab/><text:tab/><text:tab/><text:span text:style-name="T83">E</text:span><text:span text:style-name="T84">rfahrung</text:span> <text:tab/><text:tab/><text:span text:style-name="T1782">1 1</text:span><text:span text:style-name="T86">0</text:span></text:p>
      <text:p text:style-name="P539"><text:span text:style-name="T81">G</text:span><text:span text:style-name="T40">esinnung</text:span><text:tab/><text:span text:style-name="T88"><text:tab/><text:tab/> <text:s text:c="3"/></text:span><text:tab/><text:span text:style-name="T81">I</text:span><text:span text:style-name="T40">nitiative</text:span><text:span text:style-name="T89"><text:tab/></text:span><text:span text:style-name="T90">w</text:span><text:span text:style-name="T456">20+</text:span><text:span text:style-name="T91">1</text:span><text:span text:style-name="T92"><text:tab/><text:tab/><text:tab/></text:span><text:span text:style-name="T93">B</text:span><text:span text:style-name="T94">ewegung</text:span><text:span text:style-name="T92"><text:tab/><text:tab/></text:span><text:span text:style-name="T456">9</text:span><text:span text:style-name="T95"> </text:span><text:span text:style-name="T96">m</text:span></text:p>
      <text:p text:style-name="P540"><text:span text:style-name="T1784">P</text:span><text:span text:style-name="T1785">atron</text:span><text:span text:style-name="T405"><text:tab/><text:tab/></text:span><text:span text:style-name="T88"><text:tab/><text:tab/> <text:s text:c="3"/></text:span><text:span text:style-name="T292"><text:tab/><text:tab/><text:tab/><text:tab/><text:tab/><text:tab/><text:tab/><text:tab/></text:span><text:span text:style-name="T712">Z</text:span><text:span text:style-name="T713">auberstufe</text:span><text:span text:style-name="T714"><text:tab/><text:tab/></text:span><text:span text:style-name="T1786">3</text:span></text:p>
      <text:p text:style-name="P540"><text:span text:style-name="T1787"><text:tab/><text:tab/><text:tab/><text:tab/><text:tab/></text:span><text:span text:style-name="T100"><text:tab/></text:span><text:span text:style-name="T104">M</text:span><text:span text:style-name="T105">alus</text:span><text:span text:style-name="T10"><text:tab/><text:tab/></text:span><text:span text:style-name="T457">-</text:span><text:span text:style-name="T1788">3</text:span><text:span text:style-name="T100"><text:tab/><text:tab/><text:tab/><text:tab/></text:span><text:span text:style-name="T108">K</text:span><text:span text:style-name="T109">rit</text:span><text:span text:style-name="T110">.</text:span><text:span text:style-name="T91"><text:tab/><text:tab/><text:tab/>w</text:span><text:span text:style-name="T1789">8 </text:span><text:span text:style-name="T1790">Tab. </text:span><text:span text:style-name="T91">I</text:span><text:span text:style-name="T461">I</text:span></text:p>
      <text:p text:style-name="P538"><text:span text:style-name="T81">R</text:span><text:span text:style-name="T40">üst</text:span><text:span text:style-name="T112">ung</text:span><text:span text:style-name="T113"><text:tab/></text:span><text:tab/><text:span text:style-name="T114">1</text:span><text:span text:style-name="T496">5</text:span><text:tab/><text:span text:style-name="T463">Mithril Kettenhemd</text:span><text:span text:style-name="T116"> </text:span><text:span text:style-name="T117">(RK</text:span><text:span text:style-name="T463">5</text:span><text:span text:style-name="T464">)<text:tab/><text:tab/><text:tab/></text:span><text:span text:style-name="T120">P</text:span><text:span text:style-name="T121">atzer</text:span><text:span text:style-name="T100"><text:tab/><text:tab/><text:tab/></text:span><text:span text:style-name="T91">w</text:span><text:span text:style-name="T456">8</text:span></text:p>
      <text:p text:style-name="P538"><text:span text:style-name="T81">L</text:span><text:span text:style-name="T40">eben</text:span><text:tab/><text:tab/><text:span text:style-name="T1789">1</text:span><text:span text:style-name="T1782">3</text:span><text:span text:style-name="T114"><text:tab/></text:span><text:span text:style-name="T123">(</text:span><text:span text:style-name="T124">w4+</text:span><text:span text:style-name="T1791">3</text:span><text:span text:style-name="T123">w</text:span><text:span text:style-name="T470">6</text:span><text:span text:style-name="T123">)<text:tab/></text:span><text:span text:style-name="T128"><text:tab/><text:tab/><text:tab/></text:span><text:span text:style-name="T130"><text:tab/><text:tab/><text:tab/></text:span><text:span text:style-name="T131">A</text:span><text:span text:style-name="T132">ngriff<text:tab/></text:span><text:span text:style-name="T131">S</text:span><text:span text:style-name="T132">chaden<text:tab/><text:tab/><text:tab/></text:span></text:p>
      <text:p text:style-name="P170"><text:span text:style-name="T133">S</text:span><text:span text:style-name="T134">tärke</text:span><text:span text:style-name="T135"><text:tab/><text:tab/><text:tab/></text:span><text:span text:style-name="T471">14</text:span><text:span text:style-name="T137"><text:tab/></text:span><text:span text:style-name="T1792">+</text:span><text:span text:style-name="T1793">1</text:span><text:span text:style-name="T137"><text:tab/></text:span><text:span text:style-name="T139"><text:tab/><text:tab/><text:tab/><text:tab/></text:span><text:span text:style-name="T140">N</text:span><text:span text:style-name="T141">ahkampf</text:span><text:span text:style-name="T142"><text:tab/><text:tab/></text:span><text:span text:style-name="T474">+</text:span><text:span text:style-name="T1794">2</text:span><text:span text:style-name="T144"><text:tab/><text:tab/></text:span><text:span text:style-name="T474">+</text:span><text:span text:style-name="T1795">1<text:tab/><text:tab/><text:tab/></text:span></text:p>
      <text:p text:style-name="P541"><text:span text:style-name="T133">G</text:span><text:span text:style-name="T134">eschick</text:span><text:span text:style-name="T135"><text:tab/><text:tab/><text:tab/></text:span><text:span text:style-name="T136">1</text:span><text:span text:style-name="T1796">5</text:span><text:span text:style-name="T147"><text:tab/></text:span><text:span text:style-name="T1797">+1</text:span><text:span text:style-name="T148"> <text:s/></text:span><text:span text:style-name="T149"><text:s text:c="2"/><text:tab/></text:span><text:span text:style-name="T150"> </text:span><text:span text:style-name="T151">R</text:span><text:span text:style-name="T152">eflex</text:span><text:span text:style-name="T139"><text:tab/> <text:s text:c="2"/></text:span><text:span text:style-name="T91">+</text:span><text:span text:style-name="T186">2</text:span><text:span text:style-name="T153"><text:tab/></text:span><text:span text:style-name="T139"><text:tab/></text:span><text:span text:style-name="T140">F</text:span><text:span text:style-name="T141">ernkampf</text:span><text:span text:style-name="T142"><text:tab/><text:tab/></text:span><text:span text:style-name="T154">+</text:span><text:span text:style-name="T1794">2<text:tab/><text:tab/></text:span><text:span text:style-name="T1798">+1<text:tab/><text:tab/><text:tab/></text:span></text:p>
      <text:p text:style-name="P541"><text:span text:style-name="T133">A</text:span><text:span text:style-name="T134">usdauer</text:span><text:span text:style-name="T135"><text:tab/><text:tab/></text:span><text:span text:style-name="T136">1</text:span><text:span text:style-name="T1799">2</text:span><text:span text:style-name="T137"><text:tab/></text:span><text:span text:style-name="T138"><text:tab/></text:span><text:span text:style-name="T150"> </text:span><text:span text:style-name="T151">Z</text:span><text:span text:style-name="T152">ähigkeit</text:span><text:span text:style-name="T139"> </text:span><text:span text:style-name="T91">+</text:span><text:span text:style-name="T1800">1</text:span><text:span text:style-name="T153"><text:tab/></text:span><text:span text:style-name="T139"><text:tab/></text:span><text:span text:style-name="T140">L</text:span><text:span text:style-name="T141">ieblings</text:span><text:span text:style-name="T1801">zauber</text:span><text:span text:style-name="T1802"><text:tab/></text:span><text:span text:style-name="T1803">Magische</text:span><text:span text:style-name="T1804">r</text:span><text:span text:style-name="T1803"> </text:span><text:span text:style-name="T1804">Schild</text:span><text:span text:style-name="T1803"> </text:span><text:span text:style-name="T1805">+</text:span><text:span text:style-name="T1806">0<text:tab/></text:span></text:p>
      <text:p text:style-name="P541"><text:span text:style-name="T133">P</text:span><text:span text:style-name="T134">ersönlichkeit</text:span><text:span text:style-name="T135"><text:tab/> </text:span><text:span text:style-name="T147">6</text:span><text:span text:style-name="T480"><text:tab/></text:span><text:span text:style-name="T161">-</text:span><text:span text:style-name="T138">1<text:tab/></text:span><text:span text:style-name="T159"> </text:span><text:span text:style-name="T151">W</text:span><text:span text:style-name="T152">illen</text:span><text:span text:style-name="T139"><text:tab/> <text:s text:c="2"/></text:span><text:span text:style-name="T1786">+1</text:span></text:p>
      <text:p text:style-name="P541"><text:span text:style-name="T133">I</text:span><text:span text:style-name="T134">ntelligenz</text:span><text:span text:style-name="T135"><text:tab/><text:tab/></text:span><text:span text:style-name="T566">1</text:span><text:span text:style-name="T1796">2</text:span><text:span text:style-name="T480"><text:tab/></text:span><text:span text:style-name="T136"><text:tab/></text:span><text:span text:style-name="T162"> </text:span><text:span text:style-name="T151">S</text:span><text:span text:style-name="T152">prachen</text:span><text:span text:style-name="T139"><text:tab/></text:span><text:span text:style-name="T487">Gemein</text:span><text:span text:style-name="T114">sprache, Elben</text:span></text:p>
      <text:p text:style-name="P541"><text:span text:style-name="T133">G</text:span><text:span text:style-name="T134">lück</text:span><text:span text:style-name="T135"><text:tab/><text:tab/><text:tab/></text:span><text:span text:style-name="T136"> </text:span><text:span text:style-name="T165">9</text:span><text:span text:style-name="T149"><text:tab/> <text:s/><text:tab/></text:span><text:span text:style-name="T150"> </text:span><text:span text:style-name="T151">S</text:span><text:span text:style-name="T152">chicksal</text:span><text:span text:style-name="T139"><text:tab/></text:span><text:span text:style-name="T399">Adlerauge: Fernkampfschaden +1</text:span></text:p>
      <text:p text:style-name="P542"><text:span text:style-name="T170"><text:tab/><text:tab/>3/4-</text:span><text:span text:style-name="T171">5</text:span><text:span text:style-name="T170">/6-</text:span><text:span text:style-name="T171">8</text:span><text:span text:style-name="T170">/9-</text:span><text:span text:style-name="T171">12</text:span><text:span text:style-name="T170">/13-</text:span><text:span text:style-name="T171">15</text:span><text:span text:style-name="T170">/16-</text:span><text:span text:style-name="T171">17</text:span><text:span text:style-name="T170">/18</text:span></text:p>
      <text:p text:style-name="P543"><text:span text:style-name="T81">N</text:span><text:span text:style-name="T172">ahkampfwaffen</text:span><text:span text:style-name="T40"><text:tab/></text:span><text:span text:style-name="T81">A</text:span><text:span text:style-name="T40">ngriff<text:tab/><text:tab/></text:span><text:span text:style-name="T81">S</text:span><text:span text:style-name="T40">chaden</text:span> <text:s text:c="5"/></text:p>
      <text:p text:style-name="P543"><text:span text:style-name="T496">Mithril Lang</text:span><text:span text:style-name="T91">schwert<text:tab/></text:span><text:span text:style-name="T114">w20</text:span><text:span text:style-name="T496">+2</text:span><text:span text:style-name="T114"><text:tab/></text:span><text:span text:style-name="T90"><text:tab/></text:span><text:span text:style-name="T114">w</text:span><text:span text:style-name="T496">8+</text:span><text:span text:style-name="T456">1</text:span><text:span text:style-name="T114"><text:tab/><text:tab/></text:span><text:span text:style-name="T1510"><text:tab/></text:span><text:span text:style-name="T176"><text:tab/><text:tab/><text:tab/><text:tab/><text:tab/><text:tab/><text:tab/><text:tab/><text:tab/></text:span></text:p>
      <text:p text:style-name="P543"><text:span text:style-name="T177">unbewaffnet</text:span><text:span text:style-name="T90"><text:tab/><text:tab/><text:tab/></text:span><text:span text:style-name="T114">w20</text:span><text:span text:style-name="T496">+2</text:span><text:span text:style-name="T90"><text:tab/><text:tab/></text:span><text:span text:style-name="T177">w3</text:span><text:span text:style-name="T496">+</text:span><text:span text:style-name="T456">1</text:span><text:span text:style-name="T179"><text:tab/></text:span><text:span text:style-name="T411"><text:tab/><text:tab/></text:span><text:span text:style-name="T180"><text:tab/><text:tab/><text:tab/><text:tab/><text:tab/><text:tab/><text:tab/><text:tab/><text:tab/></text:span></text:p>
      <text:p text:style-name="P544"><text:span text:style-name="T181"><text:tab/><text:tab/><text:tab/><text:tab/> <text:s text:c="7"/></text:span><text:span text:style-name="T182"><text:tab/></text:span><text:span text:style-name="T181"><text:tab/><text:tab/></text:span><text:span text:style-name="T497"> <text:s text:c="3"/></text:span><text:span text:style-name="T182"><text:tab/></text:span><text:span text:style-name="T181"><text:tab/><text:tab/></text:span><text:span text:style-name="T497"> <text:s text:c="3"/></text:span><text:span text:style-name="T182"><text:tab/></text:span><text:span text:style-name="T181"><text:tab/><text:tab/><text:tab/><text:tab/><text:tab/><text:tab/><text:tab/><text:tab/><text:tab/></text:span></text:p>
      <text:p text:style-name="P544"><text:span text:style-name="T181"><text:tab/><text:tab/><text:tab/><text:tab/> <text:s text:c="7"/></text:span><text:span text:style-name="T182"><text:tab/></text:span><text:span text:style-name="T181"><text:tab/><text:tab/></text:span><text:span text:style-name="T497"> <text:s text:c="3"/></text:span><text:span text:style-name="T182"><text:tab/></text:span><text:span text:style-name="T181"><text:tab/><text:tab/></text:span><text:span text:style-name="T497"> <text:s text:c="3"/></text:span><text:span text:style-name="T182"><text:tab/></text:span><text:span text:style-name="T181"><text:tab/><text:tab/><text:tab/><text:tab/><text:tab/><text:tab/><text:tab/><text:tab/><text:tab/></text:span></text:p>
      <text:p text:style-name="P543"><text:span text:style-name="T81">F</text:span><text:span text:style-name="T172">ernkampfwaffen</text:span><text:span text:style-name="T40"><text:tab/></text:span><text:span text:style-name="T81">A</text:span><text:span text:style-name="T40">ngriff<text:tab/><text:tab/></text:span><text:span text:style-name="T81">S</text:span><text:span text:style-name="T40">chaden<text:tab/><text:tab/></text:span><text:span text:style-name="T81">R</text:span><text:span text:style-name="T40">eichw</text:span><text:span text:style-name="T183">eite</text:span><text:span text:style-name="T184"> </text:span><text:span text:style-name="T185">-/-2/-w</text:span></text:p>
      <text:p text:style-name="P543"><text:span text:style-name="T496">Langbogen</text:span><text:span text:style-name="T456"><text:tab/></text:span><text:span text:style-name="T90"><text:tab/><text:tab/></text:span><text:span text:style-name="T114">w20</text:span><text:span text:style-name="T186">+</text:span><text:span text:style-name="T496">2</text:span><text:span text:style-name="T90"><text:tab/><text:tab/></text:span><text:span text:style-name="T114">w</text:span><text:span text:style-name="T496">6</text:span><text:span text:style-name="T1807">+1</text:span><text:span text:style-name="T114"><text:tab/></text:span><text:span text:style-name="T90"><text:tab/><text:tab/></text:span><text:span text:style-name="T503">2</text:span><text:span text:style-name="T496">1</text:span><text:span text:style-name="T503">/</text:span><text:span text:style-name="T496">42</text:span><text:span text:style-name="T503">/</text:span><text:span text:style-name="T496">63</text:span><text:span text:style-name="T187"><text:tab/><text:tab/></text:span><text:span text:style-name="T463">3</text:span><text:span text:style-name="T504">0 </text:span><text:span text:style-name="T463">Pfeile</text:span></text:p>
      <text:p text:style-name="P545"><text:span text:style-name="T87"><text:tab/><text:tab/><text:tab/><text:tab/> <text:s text:c="7"/></text:span><text:span text:style-name="T315"><text:tab/></text:span><text:span text:style-name="T87"><text:tab/><text:tab/> <text:s text:c="3"/></text:span><text:span text:style-name="T315"><text:tab/></text:span><text:span text:style-name="T87"><text:tab/><text:tab/> <text:s text:c="3"/></text:span><text:span text:style-name="T315"><text:tab/></text:span><text:span text:style-name="T87"> <text:s text:c="4"/></text:span><text:span text:style-name="T315">/</text:span><text:span text:style-name="T87"> <text:s text:c="4"/></text:span><text:span text:style-name="T315">/</text:span><text:span text:style-name="T87"><text:tab/></text:span><text:span text:style-name="T315"><text:tab/></text:span><text:span text:style-name="T87"><text:tab/><text:tab/><text:tab/><text:tab/><text:tab/><text:tab/></text:span></text:p>
      <text:p text:style-name="P545"><text:span text:style-name="T87"><text:tab/><text:tab/><text:tab/><text:tab/> <text:s text:c="7"/></text:span><text:span text:style-name="T315"><text:tab/></text:span><text:span text:style-name="T87"><text:tab/><text:tab/> <text:s text:c="3"/></text:span><text:span text:style-name="T315"><text:tab/></text:span><text:span text:style-name="T87"><text:tab/><text:tab/> <text:s text:c="3"/></text:span><text:span text:style-name="T315"><text:tab/></text:span><text:span text:style-name="T87"> <text:s text:c="4"/></text:span><text:span text:style-name="T315">/</text:span><text:span text:style-name="T87"> <text:s text:c="4"/></text:span><text:span text:style-name="T315">/</text:span><text:span text:style-name="T87"><text:tab/></text:span><text:span text:style-name="T315"><text:tab/></text:span><text:span text:style-name="T87"><text:tab/><text:tab/><text:tab/><text:tab/><text:tab/><text:tab/></text:span></text:p>
      <text:p text:style-name="P545"><text:span text:style-name="T87"/></text:p>
      <text:p text:style-name="P546"><text:span text:style-name="T189">A</text:span><text:span text:style-name="T190">us</text:span><text:span text:style-name="T191">rüstung</text:span><text:span text:style-name="T192"><text:tab/><text:tab/><text:tab/><text:tab/><text:tab/><text:tab/><text:tab/><text:tab/><text:tab/> <text:s text:c="4"/></text:span><text:span text:style-name="T506">5</text:span><text:span text:style-name="T193"><text:tab/></text:span><text:span text:style-name="T194">Gold</text:span><text:span text:style-name="T195"><text:tab/> <text:s text:c="4"/></text:span><text:span text:style-name="T506">3</text:span><text:span text:style-name="T196"><text:tab/></text:span><text:span text:style-name="T197">Silbe</text:span><text:span text:style-name="T198">r <text:s text:c="10"/></text:span><text:span text:style-name="T506">4</text:span><text:span text:style-name="T199"><text:tab/></text:span><text:span text:style-name="T200">Kupfer</text:span></text:p>
      <text:p text:style-name="P547"><text:span text:style-name="T1808">Zauberfoliant</text:span><text:span text:style-name="T1809">, </text:span><text:span text:style-name="T1810">Fackel, Ration, Wasserschlauch, </text:span><text:span text:style-name="T1811">Feder &amp; Tinte,</text:span><text:span text:style-name="T1812"> </text:span></text:p>
      <text:p text:style-name="P548"><text:tab/><text:tab/><text:tab/><text:tab/><text:tab/><text:tab/><text:tab/><text:tab/><text:tab/><text:tab/><text:tab/><text:tab/><text:tab/><text:tab/><text:tab/><text:tab/><text:tab/><text:tab/><text:tab/><text:tab/></text:p>
      <text:p text:style-name="P548"><text:tab/><text:tab/><text:tab/><text:tab/><text:tab/><text:tab/><text:tab/><text:tab/><text:tab/><text:tab/><text:tab/><text:tab/><text:tab/><text:tab/><text:tab/><text:tab/><text:tab/><text:tab/><text:tab/><text:tab/></text:p>
      <text:p text:style-name="P549"/>
      <text:p text:style-name="P549"><text:span text:style-name="T755">Z</text:span><text:span text:style-name="T756">auber</text:span><text:span text:style-name="T757"> </text:span><text:span text:style-name="T758">(</text:span><text:span text:style-name="T1813">5</text:span><text:span text:style-name="T758">)<text:tab/><text:tab/><text:tab/><text:tab/><text:tab/><text:tab/><text:tab/><text:tab/><text:tab/><text:tab/><text:tab/><text:tab/><text:tab/></text:span><text:span text:style-name="T766">w20 + Zauberstufe</text:span><text:span text:style-name="T1814"> </text:span><text:span text:style-name="T762">= </text:span><text:span text:style-name="T767">w20+</text:span><text:span text:style-name="T1813">3</text:span></text:p>
      <text:p text:style-name="P550"><text:span text:style-name="T1815">1: </text:span><text:span text:style-name="T1816">Magischer Schild, Magisches Geschoss, Schlaf, </text:span><text:span text:style-name="T1817">Zaubertrick</text:span><text:span text:style-name="T1816">,</text:span><text:span text:style-name="T1818"> </text:span><text:span text:style-name="T1819">Pakt mit Patron, Anrufung des Patrons</text:span><text:span text:style-name="T1820"><text:line-break/></text:span><text:span text:style-name="T1815">2: Nythuuls Stachelschweinmantel</text:span></text:p>
      <text:p text:style-name="P551"><text:span text:style-name="T1821"/></text:p>
      <text:p text:style-name="P552"><text:span text:style-name="T777">V</text:span><text:span text:style-name="T72">erderbnis</text:span></text:p>
      <text:p text:style-name="P548"><text:tab/><text:tab/><text:tab/><text:tab/><text:tab/><text:tab/><text:tab/><text:tab/><text:tab/><text:tab/><text:tab/><text:tab/><text:tab/><text:tab/><text:tab/><text:tab/><text:tab/><text:tab/><text:tab/><text:tab/></text:p>
      <text:p text:style-name="P548"><text:tab/><text:tab/><text:tab/><text:tab/><text:tab/><text:tab/><text:tab/><text:tab/><text:tab/><text:tab/><text:tab/><text:tab/><text:tab/><text:tab/><text:tab/><text:tab/><text:tab/><text:tab/><text:tab/><text:tab/></text:p>
      <text:p text:style-name="P553"><text:span text:style-name="T315"/></text:p>
      <text:p text:style-name="P554"><text:span text:style-name="T1822"/></text:p>
      <table:table table:name="Tabelle3" table:style-name="Tabelle3">
        <table:table-column table:style-name="Tabelle3.A"/>
        <table:table-column table:style-name="Tabelle3.B"/>
        <table:table-column table:style-name="Tabelle3.C"/>
        <table:table-column table:style-name="Tabelle3.D"/>
        <table:table-column table:style-name="Tabelle3.E"/>
        <table:table-column table:style-name="Tabelle3.F"/>
        <table:table-column table:style-name="Tabelle3.G"/>
        <table:table-column table:style-name="Tabelle3.H"/>
        <table:table-column table:style-name="Tabelle3.I"/>
        <table:table-row>
          <table:table-cell table:style-name="Tabelle3.A1" office:value-type="string">
            <text:p text:style-name="P555">Elb</text:p>
            <text:p text:style-name="P556">Stufe<text:span text:style-name="T423"> </text:span><text:span text:style-name="T1823">(</text:span><text:span text:style-name="T423">Erfahrung)</text:span></text:p>
          </table:table-cell>
          <table:table-cell table:style-name="Tabelle3.A1" office:value-type="string">
            <text:p text:style-name="P557">Angriff</text:p>
          </table:table-cell>
          <table:table-cell table:style-name="Tabelle3.A1" office:value-type="string">
            <text:p text:style-name="P558">Volltreffer</text:p>
            <text:p text:style-name="P559"><text:span text:style-name="T302">-würfel</text:span>/Tabelle</text:p>
          </table:table-cell>
          <table:table-cell table:style-name="Tabelle3.A1" office:value-type="string">
            <text:p text:style-name="P559">Aktions-</text:p>
            <text:p text:style-name="P559">würfel</text:p>
          </table:table-cell>
          <table:table-cell table:style-name="Tabelle3.A1" office:value-type="string">
            <text:p text:style-name="P559">Reflex</text:p>
          </table:table-cell>
          <table:table-cell table:style-name="Tabelle3.A1" office:value-type="string">
            <text:p text:style-name="P559">Zähigkeit</text:p>
          </table:table-cell>
          <table:table-cell table:style-name="Tabelle3.A1" office:value-type="string">
            <text:p text:style-name="P559">Willen</text:p>
          </table:table-cell>
          <table:table-cell table:style-name="Tabelle3.A1" office:value-type="string">
            <text:p text:style-name="P560">Beherrschte</text:p>
            <text:p text:style-name="P557">Zauber</text:p>
          </table:table-cell>
          <table:table-cell table:style-name="Tabelle3.I1" office:value-type="string">
            <text:p text:style-name="P560">Max. Grad</text:p>
          </table:table-cell>
        </table:table-row>
        <table:table-row>
          <table:table-cell table:style-name="Tabelle3.A2" office:value-type="string">
            <text:p text:style-name="P561">1 <text:s/><text:span text:style-name="T70"><text:s text:c="3"/></text:span><text:span text:style-name="T1824">(10)</text:span></text:p>
          </table:table-cell>
          <table:table-cell table:style-name="Tabelle3.A2" office:value-type="string">
            <text:p text:style-name="P562">+<text:span text:style-name="T1536">1</text:span></text:p>
          </table:table-cell>
          <table:table-cell table:style-name="Tabelle3.A2" office:value-type="string">
            <text:p text:style-name="P563">w<text:span text:style-name="T1536">6</text:span>/II</text:p>
          </table:table-cell>
          <table:table-cell table:style-name="Tabelle3.A2" office:value-type="string">
            <text:p text:style-name="P563">w20</text:p>
          </table:table-cell>
          <table:table-cell table:style-name="Tabelle3.A2" office:value-type="string">
            <text:p text:style-name="P563">+<text:span text:style-name="T1536">1</text:span></text:p>
          </table:table-cell>
          <table:table-cell table:style-name="Tabelle3.A2" office:value-type="string">
            <text:p text:style-name="P563">+1</text:p>
          </table:table-cell>
          <table:table-cell table:style-name="Tabelle3.A2" office:value-type="string">
            <text:p text:style-name="P563">+<text:span text:style-name="T426">1</text:span></text:p>
          </table:table-cell>
          <table:table-cell table:style-name="Tabelle3.A2" office:value-type="string">
            <text:p text:style-name="P564">3</text:p>
          </table:table-cell>
          <table:table-cell table:style-name="Tabelle3.I2" office:value-type="string">
            <text:p text:style-name="P564">1</text:p>
          </table:table-cell>
        </table:table-row>
        <table:table-row>
          <table:table-cell table:style-name="Tabelle3.A2" office:value-type="string">
            <text:p text:style-name="P561">2 <text:s/><text:span text:style-name="T70"><text:s text:c="3"/></text:span><text:span text:style-name="T1824">(</text:span><text:span text:style-name="T1825">5</text:span><text:span text:style-name="T1824">0)</text:span></text:p>
          </table:table-cell>
          <table:table-cell table:style-name="Tabelle3.A2" office:value-type="string">
            <text:p text:style-name="P562">+1</text:p>
          </table:table-cell>
          <table:table-cell table:style-name="Tabelle3.A2" office:value-type="string">
            <text:p text:style-name="P563">w<text:span text:style-name="T819">8</text:span>/II</text:p>
          </table:table-cell>
          <table:table-cell table:style-name="Tabelle3.A2" office:value-type="string">
            <text:p text:style-name="P563">w20</text:p>
          </table:table-cell>
          <table:table-cell table:style-name="Tabelle3.A2" office:value-type="string">
            <text:p text:style-name="P563">+<text:span text:style-name="T1536">1</text:span></text:p>
          </table:table-cell>
          <table:table-cell table:style-name="Tabelle3.A2" office:value-type="string">
            <text:p text:style-name="P563">+1</text:p>
          </table:table-cell>
          <table:table-cell table:style-name="Tabelle3.A2" office:value-type="string">
            <text:p text:style-name="P563">+<text:span text:style-name="T426">1</text:span></text:p>
          </table:table-cell>
          <table:table-cell table:style-name="Tabelle3.A2" office:value-type="string">
            <text:p text:style-name="P565">4</text:p>
          </table:table-cell>
          <table:table-cell table:style-name="Tabelle3.I2" office:value-type="string">
            <text:p text:style-name="P565">1</text:p>
          </table:table-cell>
        </table:table-row>
        <table:table-row>
          <table:table-cell table:style-name="Tabelle3.A2" office:value-type="string">
            <text:p text:style-name="P561">3<text:span text:style-name="T70"> <text:s text:c="2"/></text:span><text:span text:style-name="T1824">(110)</text:span></text:p>
          </table:table-cell>
          <table:table-cell table:style-name="Tabelle3.A2" office:value-type="string">
            <text:p text:style-name="P562">+2</text:p>
          </table:table-cell>
          <table:table-cell table:style-name="Tabelle3.A2" office:value-type="string">
            <text:p text:style-name="P563">w<text:span text:style-name="T1536">8</text:span>/I<text:span text:style-name="T426">I</text:span></text:p>
          </table:table-cell>
          <table:table-cell table:style-name="Tabelle3.A2" office:value-type="string">
            <text:p text:style-name="P563">w20</text:p>
          </table:table-cell>
          <table:table-cell table:style-name="Tabelle3.A2" office:value-type="string">
            <text:p text:style-name="P563">+<text:span text:style-name="T1536">1</text:span></text:p>
          </table:table-cell>
          <table:table-cell table:style-name="Tabelle3.A2" office:value-type="string">
            <text:p text:style-name="P563">+<text:span text:style-name="T1536">1</text:span></text:p>
          </table:table-cell>
          <table:table-cell table:style-name="Tabelle3.A2" office:value-type="string">
            <text:p text:style-name="P563">+<text:span text:style-name="T819">2</text:span></text:p>
          </table:table-cell>
          <table:table-cell table:style-name="Tabelle3.A2" office:value-type="string">
            <text:p text:style-name="P562">5</text:p>
          </table:table-cell>
          <table:table-cell table:style-name="Tabelle3.I2" office:value-type="string">
            <text:p text:style-name="P565">2</text:p>
          </table:table-cell>
        </table:table-row>
        <table:table-row>
          <table:table-cell table:style-name="Tabelle3.A2" office:value-type="string">
            <text:p text:style-name="P561">4<text:span text:style-name="T70"> <text:s text:c="2"/></text:span><text:span text:style-name="T1824">(1</text:span><text:span text:style-name="T1825">9</text:span><text:span text:style-name="T1824">0)</text:span></text:p>
          </table:table-cell>
          <table:table-cell table:style-name="Tabelle3.A2" office:value-type="string">
            <text:p text:style-name="P562">+2</text:p>
          </table:table-cell>
          <table:table-cell table:style-name="Tabelle3.A2" office:value-type="string">
            <text:p text:style-name="P563">w<text:span text:style-name="T426">1</text:span><text:span text:style-name="T819">0</text:span>/I<text:span text:style-name="T819">I</text:span></text:p>
          </table:table-cell>
          <table:table-cell table:style-name="Tabelle3.A2" office:value-type="string">
            <text:p text:style-name="P563">w20</text:p>
          </table:table-cell>
          <table:table-cell table:style-name="Tabelle3.A2" office:value-type="string">
            <text:p text:style-name="P563">+<text:span text:style-name="T1536">2</text:span></text:p>
          </table:table-cell>
          <table:table-cell table:style-name="Tabelle3.A2" office:value-type="string">
            <text:p text:style-name="P563">+<text:span text:style-name="T1536">2</text:span></text:p>
          </table:table-cell>
          <table:table-cell table:style-name="Tabelle3.A2" office:value-type="string">
            <text:p text:style-name="P563">+<text:span text:style-name="T426">2</text:span></text:p>
          </table:table-cell>
          <table:table-cell table:style-name="Tabelle3.A2" office:value-type="string">
            <text:p text:style-name="P562">6</text:p>
          </table:table-cell>
          <table:table-cell table:style-name="Tabelle3.I2" office:value-type="string">
            <text:p text:style-name="P565">2</text:p>
          </table:table-cell>
        </table:table-row>
        <table:table-row>
          <table:table-cell table:style-name="Tabelle3.A2" office:value-type="string">
            <text:p text:style-name="P561">5<text:span text:style-name="T70"> <text:s text:c="2"/></text:span><text:span text:style-name="T1824">(</text:span><text:span text:style-name="T1825">29</text:span><text:span text:style-name="T1824">0)</text:span></text:p>
          </table:table-cell>
          <table:table-cell table:style-name="Tabelle3.A2" office:value-type="string">
            <text:p text:style-name="P562">+3</text:p>
          </table:table-cell>
          <table:table-cell table:style-name="Tabelle3.A2" office:value-type="string">
            <text:p text:style-name="P563">w<text:span text:style-name="T819">1</text:span><text:span text:style-name="T1536">0</text:span>/<text:span text:style-name="T426">I</text:span><text:span text:style-name="T819">I</text:span></text:p>
          </table:table-cell>
          <table:table-cell table:style-name="Tabelle3.A2" office:value-type="string">
            <text:p text:style-name="P563">w20<text:span text:style-name="T1536">+w14</text:span></text:p>
          </table:table-cell>
          <table:table-cell table:style-name="Tabelle3.A2" office:value-type="string">
            <text:p text:style-name="P563">+<text:span text:style-name="T1536">2</text:span></text:p>
          </table:table-cell>
          <table:table-cell table:style-name="Tabelle3.A2" office:value-type="string">
            <text:p text:style-name="P563">+<text:span text:style-name="T819">2</text:span></text:p>
          </table:table-cell>
          <table:table-cell table:style-name="Tabelle3.A2" office:value-type="string">
            <text:p text:style-name="P563">+<text:span text:style-name="T819">3</text:span></text:p>
          </table:table-cell>
          <table:table-cell table:style-name="Tabelle3.A2" office:value-type="string">
            <text:p text:style-name="P565">7</text:p>
          </table:table-cell>
          <table:table-cell table:style-name="Tabelle3.I2" office:value-type="string">
            <text:p text:style-name="P565">3</text:p>
          </table:table-cell>
        </table:table-row>
        <table:table-row>
          <table:table-cell table:style-name="Tabelle3.A2" office:value-type="string">
            <text:p text:style-name="P561">6<text:span text:style-name="T70"> <text:s text:c="2"/></text:span><text:span text:style-name="T1824">(</text:span><text:span text:style-name="T1825">4</text:span><text:span text:style-name="T1824">10)</text:span></text:p>
          </table:table-cell>
          <table:table-cell table:style-name="Tabelle3.A2" office:value-type="string">
            <text:p text:style-name="P562">+<text:span text:style-name="T1536">3</text:span></text:p>
          </table:table-cell>
          <table:table-cell table:style-name="Tabelle3.A2" office:value-type="string">
            <text:p text:style-name="P563">w<text:span text:style-name="T819">12</text:span>/<text:span text:style-name="T819">II</text:span></text:p>
          </table:table-cell>
          <table:table-cell table:style-name="Tabelle3.A2" office:value-type="string">
            <text:p text:style-name="P563">w20+w1<text:span text:style-name="T1536">6</text:span></text:p>
          </table:table-cell>
          <table:table-cell table:style-name="Tabelle3.A2" office:value-type="string">
            <text:p text:style-name="P563">+2</text:p>
          </table:table-cell>
          <table:table-cell table:style-name="Tabelle3.A2" office:value-type="string">
            <text:p text:style-name="P563">+<text:span text:style-name="T819">2</text:span></text:p>
          </table:table-cell>
          <table:table-cell table:style-name="Tabelle3.A2" office:value-type="string">
            <text:p text:style-name="P563">+<text:span text:style-name="T819">4</text:span></text:p>
          </table:table-cell>
          <table:table-cell table:style-name="Tabelle3.A2" office:value-type="string">
            <text:p text:style-name="P565">8</text:p>
          </table:table-cell>
          <table:table-cell table:style-name="Tabelle3.I2" office:value-type="string">
            <text:p text:style-name="P565">3</text:p>
          </table:table-cell>
        </table:table-row>
        <table:table-row>
          <table:table-cell table:style-name="Tabelle3.A2" office:value-type="string">
            <text:p text:style-name="P561">7<text:span text:style-name="T70"> <text:s text:c="2"/></text:span><text:span text:style-name="T1824">(</text:span><text:span text:style-name="T1825">55</text:span><text:span text:style-name="T1824">0)</text:span></text:p>
          </table:table-cell>
          <table:table-cell table:style-name="Tabelle3.A2" office:value-type="string">
            <text:p text:style-name="P563">+<text:span text:style-name="T1536">4</text:span></text:p>
          </table:table-cell>
          <table:table-cell table:style-name="Tabelle3.A2" office:value-type="string">
            <text:p text:style-name="P563">w<text:span text:style-name="T819">1</text:span><text:span text:style-name="T1536">2</text:span>/<text:span text:style-name="T819">II</text:span></text:p>
          </table:table-cell>
          <table:table-cell table:style-name="Tabelle3.A2" office:value-type="string">
            <text:p text:style-name="P563"><text:span text:style-name="T1536">2</text:span>w20</text:p>
          </table:table-cell>
          <table:table-cell table:style-name="Tabelle3.A2" office:value-type="string">
            <text:p text:style-name="P563">+<text:span text:style-name="T1536">3</text:span></text:p>
          </table:table-cell>
          <table:table-cell table:style-name="Tabelle3.A2" office:value-type="string">
            <text:p text:style-name="P563">+<text:span text:style-name="T819">3</text:span></text:p>
          </table:table-cell>
          <table:table-cell table:style-name="Tabelle3.A2" office:value-type="string">
            <text:p text:style-name="P563">+<text:span text:style-name="T819">4</text:span></text:p>
          </table:table-cell>
          <table:table-cell table:style-name="Tabelle3.A2" office:value-type="string">
            <text:p text:style-name="P565">9</text:p>
          </table:table-cell>
          <table:table-cell table:style-name="Tabelle3.I2" office:value-type="string">
            <text:p text:style-name="P565">4</text:p>
          </table:table-cell>
        </table:table-row>
        <table:table-row>
          <table:table-cell table:style-name="Tabelle3.A2" office:value-type="string">
            <text:p text:style-name="P561">8<text:span text:style-name="T70"> <text:s text:c="2"/></text:span><text:span text:style-name="T1824">(</text:span><text:span text:style-name="T1825">71</text:span><text:span text:style-name="T1824">0)</text:span></text:p>
          </table:table-cell>
          <table:table-cell table:style-name="Tabelle3.A2" office:value-type="string">
            <text:p text:style-name="P563">+<text:span text:style-name="T1536">4</text:span></text:p>
          </table:table-cell>
          <table:table-cell table:style-name="Tabelle3.A2" office:value-type="string">
            <text:p text:style-name="P563">w<text:span text:style-name="T819">14</text:span>/<text:span text:style-name="T819">II</text:span></text:p>
          </table:table-cell>
          <table:table-cell table:style-name="Tabelle3.A2" office:value-type="string">
            <text:p text:style-name="P563"><text:span text:style-name="T819">2</text:span>w20</text:p>
          </table:table-cell>
          <table:table-cell table:style-name="Tabelle3.A2" office:value-type="string">
            <text:p text:style-name="P563">+<text:span text:style-name="T1536">3</text:span></text:p>
          </table:table-cell>
          <table:table-cell table:style-name="Tabelle3.A2" office:value-type="string">
            <text:p text:style-name="P563">+<text:span text:style-name="T819">3</text:span></text:p>
          </table:table-cell>
          <table:table-cell table:style-name="Tabelle3.A2" office:value-type="string">
            <text:p text:style-name="P563">+<text:span text:style-name="T819">5</text:span></text:p>
          </table:table-cell>
          <table:table-cell table:style-name="Tabelle3.A2" office:value-type="string">
            <text:p text:style-name="P565">10</text:p>
          </table:table-cell>
          <table:table-cell table:style-name="Tabelle3.I2" office:value-type="string">
            <text:p text:style-name="P565">4</text:p>
          </table:table-cell>
        </table:table-row>
        <table:table-row>
          <table:table-cell table:style-name="Tabelle3.A2" office:value-type="string">
            <text:p text:style-name="P561">9<text:span text:style-name="T70"> <text:s text:c="2"/></text:span><text:span text:style-name="T1824">(</text:span><text:span text:style-name="T1825">89</text:span><text:span text:style-name="T1824">0)</text:span></text:p>
          </table:table-cell>
          <table:table-cell table:style-name="Tabelle3.A2" office:value-type="string">
            <text:p text:style-name="P563">+<text:span text:style-name="T1536">5</text:span></text:p>
          </table:table-cell>
          <table:table-cell table:style-name="Tabelle3.A2" office:value-type="string">
            <text:p text:style-name="P563">w<text:span text:style-name="T819">1</text:span><text:span text:style-name="T1536">4</text:span>/<text:span text:style-name="T819">II</text:span></text:p>
          </table:table-cell>
          <table:table-cell table:style-name="Tabelle3.A2" office:value-type="string">
            <text:p text:style-name="P563">2w20</text:p>
          </table:table-cell>
          <table:table-cell table:style-name="Tabelle3.A2" office:value-type="string">
            <text:p text:style-name="P563">+3</text:p>
          </table:table-cell>
          <table:table-cell table:style-name="Tabelle3.A2" office:value-type="string">
            <text:p text:style-name="P563">+<text:span text:style-name="T819">3</text:span></text:p>
          </table:table-cell>
          <table:table-cell table:style-name="Tabelle3.A2" office:value-type="string">
            <text:p text:style-name="P563">+<text:span text:style-name="T819">5</text:span></text:p>
          </table:table-cell>
          <table:table-cell table:style-name="Tabelle3.A2" office:value-type="string">
            <text:p text:style-name="P565">12</text:p>
          </table:table-cell>
          <table:table-cell table:style-name="Tabelle3.I2" office:value-type="string">
            <text:p text:style-name="P565">5</text:p>
          </table:table-cell>
        </table:table-row>
        <table:table-row>
          <table:table-cell table:style-name="Tabelle3.A2" office:value-type="string">
            <text:p text:style-name="P561">10<text:span text:style-name="T70"> </text:span><text:span text:style-name="T1824">(10</text:span><text:span text:style-name="T1825">90</text:span><text:span text:style-name="T1824">)</text:span></text:p>
          </table:table-cell>
          <table:table-cell table:style-name="Tabelle3.A2" office:value-type="string">
            <text:p text:style-name="P563">+<text:span text:style-name="T1536">5</text:span></text:p>
          </table:table-cell>
          <table:table-cell table:style-name="Tabelle3.A2" office:value-type="string">
            <text:p text:style-name="P563"><text:span text:style-name="T819">w16</text:span>/<text:span text:style-name="T819">II</text:span></text:p>
          </table:table-cell>
          <table:table-cell table:style-name="Tabelle3.A2" office:value-type="string">
            <text:p text:style-name="P563">2w20<text:span text:style-name="T1536">+w14</text:span></text:p>
          </table:table-cell>
          <table:table-cell table:style-name="Tabelle3.A2" office:value-type="string">
            <text:p text:style-name="P563">+<text:span text:style-name="T1536">4</text:span></text:p>
          </table:table-cell>
          <table:table-cell table:style-name="Tabelle3.A2" office:value-type="string">
            <text:p text:style-name="P563">+<text:span text:style-name="T819">4</text:span></text:p>
          </table:table-cell>
          <table:table-cell table:style-name="Tabelle3.A2" office:value-type="string">
            <text:p text:style-name="P563">+<text:span text:style-name="T819">6</text:span></text:p>
          </table:table-cell>
          <table:table-cell table:style-name="Tabelle3.A2" office:value-type="string">
            <text:p text:style-name="P565">14</text:p>
          </table:table-cell>
          <table:table-cell table:style-name="Tabelle3.I2" office:value-type="string">
            <text:p text:style-name="P565">5</text:p>
          </table:table-cell>
        </table:table-row>
      </table:table>
      <text:p text:style-name="P566"><text:span text:style-name="T1826">Merkmale</text:span> <text:span text:style-name="T1827">Elb</text:span><text:span text:style-name="T1828">en</text:span></text:p>
      <text:p text:style-name="P567"><text:span text:style-name="T1829">w</text:span><text:span text:style-name="T1830">6</text:span><text:span text:style-name="T1829"> </text:span><text:span text:style-name="T1831">Leben/Stufe;</text:span><text:span text:style-name="T1829"> </text:span><text:span text:style-name="T40">Dunkelsicht</text:span> <text:span text:style-name="T1827">18</text:span> <text:span text:style-name="T531">m;</text:span> <text:span text:style-name="T40">Geheimtüren</text:span> entdecken +4/<text:span text:style-name="T1832">auf 3 m automatisch; </text:span><text:span text:style-name="T1833">langlebig;</text:span><text:span text:style-name="T1834"> </text:span><text:span text:style-name="T1835">immer </text:span><text:span text:style-name="T1836">Patron;</text:span></text:p>
      <text:p text:style-name="P568"><text:span text:style-name="T1837">i</text:span><text:span text:style-name="T1838">mmun gegen </text:span><text:span text:style-name="T1839">Schlaf &amp; Lähmung;</text:span><text:span text:style-name="T1838"> </text:span><text:span text:style-name="T1840">Lieblingszauber</text:span><text:span text:style-name="T1841"> + Glücksmodifikator; </text:span><text:span text:style-name="T1842">kann Vertrauten haben;</text:span></text:p>
      <text:p text:style-name="P569"><text:span text:style-name="T1843">kein Intelligenzbonus</text:span><text:span text:style-name="T1844"> für Zauber</text:span><text:span text:style-name="T1843">; </text:span><text:span text:style-name="T1844">kein </text:span><text:span text:style-name="T1845">Rüstungs-M</text:span><text:span text:style-name="T1844">alus beim Zaubern;</text:span><text:span text:style-name="T1846"> </text:span><text:span text:style-name="T1847">kann Mithril erwerben;</text:span><text:span text:style-name="T1838"><text:line-break/></text:span><text:span text:style-name="T1839">eisenempfindlich</text:span><text:span text:style-name="T1838">: </text:span><text:span text:style-name="T1848">1 </text:span><text:span text:style-name="T1849">Schaden</text:span><text:span text:style-name="T1848">/</text:span><text:span text:style-name="T1850">Stunde</text:span><text:span text:style-name="T1848"> </text:span><text:span text:style-name="T1846">wenn </text:span><text:span text:style-name="T1851">du </text:span><text:span text:style-name="T1846">Eisen berühr</text:span><text:span text:style-name="T1851">s</text:span><text:span text:style-name="T1846">t;</text:span></text:p>
      <text:p text:style-name="P570"><text:span text:style-name="T312">N</text:span><text:span text:style-name="T182">ahkampf</text:span><text:span text:style-name="T312"><text:tab/><text:tab/></text:span><text:span text:style-name="T1852">2H:<text:tab/></text:span><text:span text:style-name="T1853">Reiterlanze<text:tab/><text:tab/></text:span><text:span text:style-name="T1852">2w12</text:span><text:span text:style-name="T1853"><text:tab/><text:tab/><text:tab/>Zweih</text:span><text:span text:style-name="T1854">ä</text:span><text:span text:style-name="T1853">nd</text:span><text:span text:style-name="T1854">er </text:span><text:span text:style-name="T1852">w10</text:span></text:p>
      <text:p text:style-name="P571" loext:marker-style-name="T292"><text:span text:style-name="T324"><text:tab/><text:tab/><text:tab/>1H:<text:tab/></text:span><text:span text:style-name="T747">Langschwert<text:tab/></text:span><text:span text:style-name="T324">w8</text:span><text:span text:style-name="T747"><text:tab/><text:tab/><text:tab/>Speer<text:tab/><text:tab/></text:span><text:span text:style-name="T324">w8</text:span><text:span text:style-name="T747"><text:tab/>3/6/9<text:tab/><text:tab/>Kurzschwert </text:span><text:span text:style-name="T324">w6</text:span><text:span text:style-name="T747"><text:line-break/> <text:tab/><text:tab/><text:tab/><text:tab/>Stab<text:tab/><text:tab/><text:tab/></text:span><text:span text:style-name="T324">w4</text:span><text:span text:style-name="T747"><text:tab/><text:tab/><text:tab/>Dolch<text:tab/><text:tab/></text:span><text:span text:style-name="T324">w4</text:span><text:span text:style-name="T747"><text:tab/>3/6/9</text:span></text:p>
      <text:p text:style-name="P572">Fernkampf<text:tab/><text:tab/><text:tab/><text:span text:style-name="T1551">Langbogen</text:span><text:span text:style-name="T329"><text:tab/><text:tab/></text:span><text:span text:style-name="T330">w6</text:span><text:span text:style-name="T331"> </text:span><text:span text:style-name="T1551">21</text:span><text:span text:style-name="T332">/</text:span><text:span text:style-name="T1551">42</text:span><text:span text:style-name="T332">/</text:span><text:span text:style-name="T1551">63</text:span><text:span text:style-name="T329"><text:tab/></text:span><text:span text:style-name="T17">Kurzbogen<text:tab/></text:span>w6<text:span text:style-name="T17"><text:tab/></text:span><text:span text:style-name="T332">15/30/45<text:tab/></text:span><text:span text:style-name="T1855">Wurfspeer </text:span><text:span text:style-name="T1856">w6</text:span><text:span text:style-name="T1857"> 9/18/27</text:span></text:p>
      <text:p text:style-name="P573">Tabelle 5-3: Geringfügige Verderbnis<text:span text:style-name="T1552"> </text:span><text:span text:style-name="T1553">w</text:span><text:span text:style-name="T1554">10</text:span><text:span text:style-name="T1553"> –</text:span><text:span text:style-name="T1555"> Glücksmodifikator</text:span></text:p>
      <text:p text:style-name="P574">1-<text:tab/>Schreckliche Pusteln bedecken dein Gesicht. Sie sind nicht heilbar. -1 Persönlichkei<text:span text:style-name="T1556">t</text:span></text:p>
      <text:p text:style-name="P574">2<text:tab/>Deine Haut scheint einer bestimmten Stelle zu schmelzen. Sie zerfließt wie warmes Wachs und</text:p>
      <text:p text:style-name="P574"><text:tab/>bildet immer wieder neue Krater und Hügel. Diese ständige Fließen juckt permanent und ruft in</text:p>
      <text:p text:style-name="P575"><text:tab/>anderen Abscheu hervor. Körperstelle w6: <text:span text:style-name="T40">1</text:span> Gesicht <text:span text:style-name="T40">2</text:span> Arme <text:span text:style-name="T40">3</text:span> Beine <text:span text:style-name="T40">4</text:span> Oberkörper <text:span text:style-name="T40">5</text:span> Hände <text:span text:style-name="T40">6</text:span> Füße</text:p>
      <text:p text:style-name="P574">3<text:tab/>Eines deiner Beine wächst um w14+1 Zentimeter <text:span text:style-name="T1558">und du</text:span> entwickelst einen komischen Gang.</text:p>
      <text:p text:style-name="P574">4<text:tab/>Veränderte Augen, würfle mit w4: (1) deine Augen leuchten in einer unheimlichen Farbe;</text:p>
      <text:p text:style-name="P574"><text:tab/>(2) deine Augen werden lichtempfindlich (-1 auf alle Würfe bei Tageslicht);</text:p>
      <text:p text:style-name="P574"><text:tab/>(3) du entwickelst Infravision und kannst bis auf 30 m Wärmemuster wahrnehmen;</text:p>
      <text:p text:style-name="P574"><text:tab/>(4) deine Augen werden größer und blinzeln nicht mehr, wie bei einem Fisch.</text:p>
      <text:p text:style-name="P574">5<text:tab/>Auf Brust und Beinen bilden sich schmerzhafte Wunden und auf deinen Händen und Beinen</text:p>
      <text:p text:style-name="P574"><text:tab/>entstehen offene Stellen die nicht verheilen.</text:p>
      <text:p text:style-name="P574">6<text:tab/>Deine Ohren mutieren, würfle w5: (1) deine Ohren laufen spitz zu; (2) die Ohrmuscheln fallen ab,</text:p>
      <text:p text:style-name="P574"><text:tab/>aber du kannst nach wie vor normal hören; (3) sie wachsen zu Elefantenohren;</text:p>
      <text:p text:style-name="P574"><text:tab/>(4) die Ohren verlängern sich zu Eselsohren und dein Lachen wird wiehernd;</text:p>
      <text:p text:style-name="P574"><text:tab/>(5) die Ohren verschrumpeln und klappen nach hinten.</text:p>
      <text:p text:style-name="P574">7<text:tab/>Frösteln: du zitterst permanent und kannst wegen seiner klappernden Zähne nie still sein.</text:p>
      <text:p text:style-name="P574">8<text:tab/>Dein Gesicht wird dauerhaft entstellt: <text:span text:style-name="T1558">b</text:span>ei Feuermagie werden deine Augenbrauen versengt und</text:p>
      <text:p text:style-name="P574"><text:tab/><text:span text:style-name="T1558">d</text:span>eine Haut glüht rot; bei Kältemagie wird deine Haut kreidebleich und die Lippen laufen blau an;</text:p>
      <text:p text:style-name="P574"><text:tab/>bei anderer Magie erscheinen deine Züge ausgemergelt und du verlierst dauerhaft <text:span text:style-name="T1558">3</text:span>kg Gewicht.</text:p>
      <text:p text:style-name="P574">9<text:tab/>Dein Haar wird von dunkler Energie durchdrungen, würfle w4: (1) Es wird schneeweiß;</text:p>
      <text:p text:style-name="P574"><text:tab/>(2) es wird pechschwarz; (3) es fällt vollständig aus; (4) es steht dauerhaft zu Berge.</text:p>
      <text:p text:style-name="P574">10+<text:tab/>Du wirst für w6 Stunden ohnmächtig. Du kannst nur auf energische Weise geweckt werden.</text:p>
      <text:p text:style-name="P576">Tabelle 5-4: Ernsthafte Verderbnis<text:span text:style-name="T1552"> </text:span><text:span text:style-name="T1553">w</text:span><text:span text:style-name="T1554">10</text:span><text:span text:style-name="T1553"> –</text:span><text:span text:style-name="T1555"> Glücksmodifikator</text:span></text:p>
      <text:p text:style-name="P574">1-<text:tab/>Fieber: Über w4 Monate wirst du langsam schwächer und erleidest -1 Stärke pro Monat.</text:p>
      <text:p text:style-name="P574">2<text:tab/>Auf deinem Rücken wächst ein zweites Gesicht. Es sieht aus wie dein erstes und Augen, Nase</text:p>
      <text:p text:style-name="P574"><text:tab/>sowie Mund kannst du unabhängig benutzen.</text:p>
      <text:p text:style-name="P574">3<text:tab/>Auszehrung: Dein Körper ernährt sich von deiner eigenen Masse. In einem Monat verlierst du</text:p>
      <text:p text:style-name="P574"><text:tab/>2w5 kg und erleidest -1 Ausdauer.</text:p>
      <text:p text:style-name="P574">4<text:tab/>Fettleibigkeit: In einem Monat nimmst du 6<text:span text:style-name="T1561">w</text:span>6kg zu. Diese Zunahme verursacht</text:p>
      <text:p text:style-name="P574"><text:tab/>-1 Geschicklichkeit und reduziert die Bewegungsrate um 1,5 m.</text:p>
      <text:p text:style-name="P574">5<text:tab/>Du knisterst vor Energie, die sich als Flammen, Blitze, Kältewellen usw. manifestiert, je nach</text:p>
      <text:p text:style-name="P574"><text:tab/>deinem Lieblingszauber.</text:p>
      <text:p text:style-name="P574">6<text:tab/>Deine Größe verändert sich um 2w24-25 cm. Dein Gewicht bleibt aber gleich un<text:span text:style-name="T1561">d</text:span> du wirst</text:p>
      <text:p text:style-name="P574"><text:tab/>entsprechend dünn oder dick.</text:p>
      <text:p text:style-name="P574"><text:span text:style-name="T40">7</text:span><text:tab/>Dämonischer Makel, w3: (1) Deine Finger verlängern sich zu Klauen, die als Angriff w6<text:tab/>Schaden</text:p>
      <text:p text:style-name="P574"><text:tab/>verursachen; (2) <text:span text:style-name="T1561">dei</text:span>ne Füße <text:span text:style-name="T1561">werden</text:span> gespaltene Hufe; (3) deine Beine werden ziegenartig.</text:p>
      <text:p text:style-name="P574"><text:span text:style-name="T40">8</text:span><text:tab/>Deine Haut nimmt eine unnatürliche Färbung oder Struktur an. w10: (1) Albino; (2) pechschwarz</text:p>
      <text:p text:style-name="P574"><text:tab/>(3) durchsichtig; (4) schimmernd; (5) dunkelblau; (6) gelb; (7) aschfahl; (8) Fischschuppen;</text:p>
      <text:p text:style-name="P574"><text:tab/>(9) dichtes Bärenfell; (10) Reptilienschuppen.</text:p>
      <text:p text:style-name="P574"><text:span text:style-name="T40">9</text:span><text:tab/>Dir wachsen kleine Hörner. Im ersten Monat gleichen sie dem kammartigen Wulst eines Gorillas.</text:p>
      <text:p text:style-name="P574"><text:tab/>Im zweiten Monat bilden sich Stirnzapfen aus, die dann im dritten Monat zu Ziegenhörnern</text:p>
      <text:p text:style-name="P574"><text:tab/>werden. Nach sechs Monaten schließlich haben sie die Größe von Stierhörnern angenommen.</text:p>
      <text:p text:style-name="P574"><text:span text:style-name="T40">10+</text:span><text:tab/>Deine Zunge spaltet sich und deine Nasenlöcher verengen sich zu Schlitzen. Du bist ist in der</text:p>
      <text:p text:style-name="P574"><text:tab/>Lage, wie eine Schlange mit der Zunge zu riechen.</text:p>
      <text:p text:style-name="P577"><text:s/></text:p>
      <text:p text:style-name="P574"><text:span text:style-name="T1563">Tabelle 5-5: Schwerwiegende Verderbnis</text:span><text:span text:style-name="T1564"> </text:span><text:span text:style-name="T1565">w</text:span><text:span text:style-name="T1566">10</text:span><text:span text:style-name="T1565"> –</text:span><text:span text:style-name="T1567"> Glücksmodifikator</text:span></text:p>
      <text:p text:style-name="P574"><text:span text:style-name="T40">1-</text:span><text:tab/>Ein Teil deiner Seelenenergie wird vom Dämonenprinz geraubt. 3w6 Schaden durch überirdische</text:p>
      <text:p text:style-name="P574"><text:tab/>Schmerzen, -2 auf alle Attribute und zusätzlich -2 auf Glück.</text:p>
      <text:p text:style-name="P574"><text:span text:style-name="T40">2</text:span><text:tab/>Verwesung: Einem Zombie gleich löst sich dein Fleisch in Brocken von den Knochen. Pro Tag</text:p>
      <text:p text:style-name="P574"><text:tab/>verlierst du w4 Lebenspunkte. Lediglich magische Heilung kann die Verwesung hinauszögern.</text:p>
      <text:p text:style-name="P574"><text:span text:style-name="T40">3</text:span><text:tab/>Dein Kopf verwandelt sich in einer schmerzhaften Transformation über Nacht in einen Tierkopf.</text:p>
      <text:p text:style-name="P574"><text:tab/>w6: (1) Schlange; (2) Ziege; (3) Stier; (4) Ratte; (5) Insekt; (6) Fisch.</text:p>
      <text:p text:style-name="P574"><text:span text:style-name="T40">4</text:span><text:tab/>Deine Gliedmaßen werden zu Tentakeln mit Saugnäpfen. Vier Monate lang wird pro Monat eine.</text:p>
      <text:p text:style-name="P574"><text:tab/>Nach vier Monaten ist es unmöglich, deine unmenschliche Natur zu verbergen.</text:p>
      <text:p text:style-name="P574"><text:span text:style-name="T40">5</text:span><text:tab/>Um Mund und Augen des Charakters wachsen kleine Tentakel. Die anfänglich nur madengroßen</text:p>
      <text:p text:style-name="P574"><text:tab/>Tentakel wachsen pro Monat um 2,5cm, bis sie mit 30cm ausgewachsen sind.</text:p>
      <text:p text:style-name="P574"><text:span text:style-name="T40">6</text:span><text:tab/>Drittes Auge, w4: (1) mittig auf der Stirn; (2) auf der Handfläche; (3) Brust; (4) am Hinterkopf.</text:p>
      <text:p text:style-name="P574"><text:span text:style-name="T40">7</text:span><text:tab/>Die Finger einer Hand wachsen zusammen und der Daumen vergrößert sich. Nach einer Woche</text:p>
      <text:p text:style-name="P574"><text:tab/>hat sich die Hand in eine Krebsschere verwandelt. Du erhälst einen w6 Angriff aber kannst damit</text:p>
      <text:p text:style-name="P574"><text:tab/>keine Waffe mehr greifen.</text:p>
      <text:p text:style-name="P574"><text:span text:style-name="T40">8</text:span><text:tab/>Dir wächst über w7 Tage ein Schwanz. <text:span text:style-name="T1569">w</text:span>6: (1) Skorpionschwanz (w4 Schaden plus Gift: Zähigkeit</text:p>
      <text:p text:style-name="P574"><text:tab/>10 oder das Ziel verliert permanent w4 Stärke); (2) geschuppter Schlangenschwanz;</text:p>
      <text:p text:style-name="P574"><text:tab/>(3) gespaltener Dämonenschwanz (+1 Geschicklichkeit); (4) fleischiger Schwanz mit einer</text:p>
      <text:p text:style-name="P574"><text:tab/>funktionsfähigen, dritten Hand; (5) zusammenhängende Knorpelglieder, die in einem stacheligen</text:p>
      <text:p text:style-name="P574"><text:tab/>Stummel enden (Angriff: w6 Schaden); (6) buschiger Pferdeschwanz.</text:p>
      <text:p text:style-name="P574"><text:span text:style-name="T40">9</text:span><text:tab/>Körperliche Transformation: w4: (1) Dir wachsen a<text:span text:style-name="T1569">m</text:span> g<text:span text:style-name="T1569">anzen</text:span> Körper Schuppen; (2) dir wachsen</text:p>
      <text:p text:style-name="P574"><text:tab/>Kiemen; (3) dir wachsen Federn; (4) dir wachsen Schwimmhäute zwischen Fingern und Zehen</text:p>
      <text:p text:style-name="P574"><text:span text:style-name="T40">10+</text:span><text:tab/>Deine Lippen ziehen sich zusammen und wachsen sich in w12 Monaten zu einem richtigen</text:p>
      <text:p text:style-name="P574"><text:tab/>Schnabel aus. Du erhältst einen w3 Bissangriff.</text:p>
      <text:p text:style-name="P578"><text:span text:style-name="T1571">1-</text:span><text:span text:style-name="T1015">12</text:span><text:span text:style-name="T904"> </text:span>Magischer Schild<text:span text:style-name="T1611"><text:tab/><text:tab/><text:tab/><text:tab/><text:tab/><text:tab/><text:tab/><text:tab/><text:tab/><text:tab/></text:span><text:span text:style-name="T1612">Regeln 1</text:span><text:span text:style-name="T1613">41</text:span><text:span text:style-name="T1612">, Rules </text:span><text:span text:style-name="T1613">146</text:span></text:p>
      <text:p text:style-name="P579"><text:span text:style-name="T947">Grad</text:span> 1, <text:span text:style-name="T1614">1 Aktion, </text:span>Berührung/<text:span text:style-name="T1615">selbst</text:span>, <text:span text:style-name="T1614">variable </text:span>Dauer, <text:span text:style-name="T1614">kein </text:span>Rettungswurf</text:p>
      <text:p text:style-name="P580"/>
      <text:p text:style-name="P581"><text:span text:style-name="T1616">D</text:span><text:span text:style-name="T315">u erschaffst einen magischen Schild der vor Gegnern schützt.</text:span></text:p>
      <text:p text:style-name="P582"/>
      <text:p text:style-name="P582">Zauber w20:</text:p>
      <text:p text:style-name="P583"><text:span text:style-name="T40">1<text:tab/><text:tab/></text:span><text:span text:style-name="T1617">Kritischer</text:span> Fehlschlag: <text:span text:style-name="T1614">w</text:span>6<text:span text:style-name="T1614">+Glücksmod:<text:line-break/></text:span><text:span text:style-name="T1618"><text:tab/><text:tab/></text:span><text:span text:style-name="T40">0-</text:span> Verderbnis <text:span text:style-name="T1614">&amp;</text:span> <text:span text:style-name="T1614">P</text:span>atzer<text:tab/><text:tab/><text:span text:style-name="T40">1–2</text:span> Verderbnis<text:tab/><text:span text:style-name="T40">3+ </text:span><text:span text:style-name="T1619">P</text:span>atzer</text:p>
      <text:p text:style-name="P583"><text:span text:style-name="T40">2-11</text:span> <text:s/><text:tab/>Fehlschlag <text:span text:style-name="T1858">&amp; Verlust</text:span></text:p>
      <text:p text:style-name="P583"><text:span text:style-name="T40">12-13<text:tab/></text:span>D<text:span text:style-name="T1614">u</text:span> erschaff<text:span text:style-name="T1614">s</text:span>t einen schwachen Schild: <text:span text:style-name="T1614">w</text:span>6 Runden lang <text:span text:style-name="T1614">RK+2</text:span></text:p>
      <text:p text:style-name="P583"><text:span text:style-name="T40">14-17<text:tab/></text:span>D<text:span text:style-name="T1614">u</text:span> erschaff<text:span text:style-name="T1614">s</text:span>t einen Schild: 2<text:span text:style-name="T1614">w</text:span>6 Runden lang RK+4</text:p>
      <text:p text:style-name="P583"><text:span text:style-name="T40">18-19<text:tab/></text:span>D<text:span text:style-name="T1614">u </text:span>erschaff<text:span text:style-name="T1614">s</text:span>t einen Schild: <text:span text:style-name="T1614">w</text:span>3 Phasen <text:span text:style-name="T1614">(</text:span><text:span text:style-name="T1622">je 10 Minuten</text:span><text:span text:style-name="T1614">) </text:span>lang RK<text:span text:style-name="T1614">+4 für</text:span></text:p>
      <text:p text:style-name="P583"><text:span text:style-name="T1614"><text:tab/><text:tab/>beliebiges berührtes Wesen</text:span> </text:p>
      <text:p text:style-name="P583"><text:span text:style-name="T40">20-23<text:tab/></text:span>D<text:span text:style-name="T1622">u</text:span> erschaff<text:span text:style-name="T1622">s</text:span>t einen Schild: <text:span text:style-name="T1622">w</text:span>3 Phasen <text:span text:style-name="T1614">(</text:span><text:span text:style-name="T1622">je 10 Minuten</text:span><text:span text:style-name="T1614">)</text:span> lang RK<text:span text:style-name="T1622">+</text:span>4 <text:span text:style-name="T1614">für</text:span></text:p>
      <text:p text:style-name="P583"><text:span text:style-name="T1614"><text:tab/><text:tab/>beliebiges berührtes Wesen. </text:span><text:span text:style-name="T1622">Magische Geschosse werden geblockt.</text:span></text:p>
      <text:p text:style-name="P583"><text:span text:style-name="T40">2</text:span><text:span text:style-name="T1623">4</text:span><text:span text:style-name="T40">-2</text:span><text:span text:style-name="T1623">7</text:span><text:span text:style-name="T40"><text:tab/></text:span>D<text:span text:style-name="T1622">u</text:span> erschaff<text:span text:style-name="T1622">s</text:span>t einen Schild: <text:span text:style-name="T1622">w</text:span><text:span text:style-name="T1615">4+1</text:span> Phasen <text:span text:style-name="T1614">(</text:span><text:span text:style-name="T1622">je 10 Minuten</text:span><text:span text:style-name="T1614">)</text:span> lang RK<text:span text:style-name="T1622">+</text:span>4</text:p>
      <text:p text:style-name="P583"><text:tab/><text:tab/><text:span text:style-name="T1614">für beliebiges berührtes Wesen. </text:span><text:span text:style-name="T1622">Magische Geschosse werden</text:span></text:p>
      <text:p text:style-name="P583"><text:span text:style-name="T1622"><text:tab/><text:tab/>geblockt. </text:span><text:span text:style-name="T1615">Schaden durch Fernwaffen jeweils -10.</text:span></text:p>
      <text:p text:style-name="P583"><text:span text:style-name="T40">2</text:span><text:span text:style-name="T1623">8</text:span><text:span text:style-name="T40">-2</text:span><text:span text:style-name="T1623">9</text:span><text:span text:style-name="T40"><text:tab/></text:span>D<text:span text:style-name="T1622">u</text:span> erschaff<text:span text:style-name="T1622">s</text:span>t <text:span text:style-name="T1615">zwei</text:span> Schild<text:span text:style-name="T1615">e</text:span>: <text:span text:style-name="T1622">w</text:span><text:span text:style-name="T1615">4+1</text:span> <text:span text:style-name="T1615">Stunden</text:span> lang RK<text:span text:style-name="T1622">+</text:span>4 <text:span text:style-name="T1614">für </text:span><text:span text:style-name="T1615">dich und</text:span></text:p>
      <text:p text:style-name="P583"><text:span text:style-name="T1615"><text:tab/><text:tab/>Gefährten innerhalb 3m.</text:span><text:span text:style-name="T1614"> </text:span><text:span text:style-name="T1622">Magische Geschosse werden geblockt.</text:span></text:p>
      <text:p text:style-name="P583"><text:span text:style-name="T1622"><text:tab/><text:tab/></text:span><text:span text:style-name="T1615">Schaden durch Fernwaffen jeweils -20. Gegenzauber +2.</text:span></text:p>
      <text:p text:style-name="P583"><text:span text:style-name="T1623">30</text:span><text:span text:style-name="T40">-</text:span><text:span text:style-name="T1623">31</text:span><text:span text:style-name="T40"><text:tab/></text:span>D<text:span text:style-name="T1622">u</text:span> erschaff<text:span text:style-name="T1622">s</text:span>t <text:span text:style-name="T1615">unzählige</text:span> Schild<text:span text:style-name="T1615">e</text:span>: <text:span text:style-name="T1622">w</text:span><text:span text:style-name="T1615">4</text:span> <text:span text:style-name="T1615">Stunden</text:span> lang RK<text:span text:style-name="T1622">+</text:span>4<text:tab/><text:span text:style-name="T1614">für </text:span><text:span text:style-name="T1624">dich und</text:span></text:p>
      <text:p text:style-name="P583"><text:span text:style-name="T1624"><text:tab/><text:tab/>alle Gefährten innerhalb 3m</text:span><text:span text:style-name="T1614">. </text:span><text:span text:style-name="T1622">Magische Geschosse werden geblockt.</text:span></text:p>
      <text:p text:style-name="P583"><text:span text:style-name="T1622"><text:tab/><text:tab/></text:span><text:span text:style-name="T1615">Schaden durch Fernwaffen </text:span><text:span text:style-name="T1624">jeweils </text:span><text:span text:style-name="T1615">-10. Gegenzauber +4.</text:span></text:p>
      <text:p text:style-name="P583"><text:span text:style-name="T1623">32+</text:span><text:span text:style-name="T40"><text:tab/><text:tab/></text:span>D<text:span text:style-name="T1622">u</text:span> erschaff<text:span text:style-name="T1622">s</text:span>t <text:span text:style-name="T1615">unzählige</text:span> Schild<text:span text:style-name="T1615">e</text:span>: <text:span text:style-name="T1615">bis Sonnenaufgang</text:span> RK<text:span text:style-name="T1622">+</text:span><text:span text:style-name="T1624">8</text:span> <text:span text:style-name="T1614">für </text:span><text:span text:style-name="T1624">dich und</text:span></text:p>
      <text:p text:style-name="P583"><text:span text:style-name="T1624"><text:tab/><text:tab/>alle Gefährten innerhalb 3m</text:span><text:span text:style-name="T1614">. </text:span><text:span text:style-name="T1622">Magische Geschosse werden geblockt.</text:span></text:p>
      <text:p text:style-name="P583"><text:span text:style-name="T1622"><text:tab/><text:tab/></text:span><text:span text:style-name="T1615">Schaden durch Fernwaffen </text:span><text:span text:style-name="T1625">jeweils </text:span><text:span text:style-name="T1615">-10 Punkte, </text:span><text:span text:style-name="T1625">andere -2</text:span><text:span text:style-name="T1615">. </text:span><text:span text:style-name="T1625">Schilde sind</text:span></text:p>
      <text:p text:style-name="P583"><text:span text:style-name="T1625"><text:tab/><text:tab/>beweglich. </text:span><text:span text:style-name="T1615">Gegenzauber +4.</text:span></text:p>
      <text:p text:style-name="P583"/>
      <text:p text:style-name="P583"><text:span text:style-name="T87">Verderbnis </text:span><text:span text:style-name="T1626">w</text:span><text:span text:style-name="T87">8:</text:span></text:p>
      <text:p text:style-name="P583"><text:span text:style-name="T40">1–4<text:tab/></text:span>geringfügig<text:tab/><text:tab/><text:tab/><text:span text:style-name="T40">5–7<text:tab/></text:span>ernsthaft<text:span text:style-name="T1627"><text:tab/><text:tab/><text:tab/></text:span><text:span text:style-name="T40">8<text:tab/></text:span>schwe<text:span text:style-name="T1614">r</text:span><text:span text:style-name="T1628">wiegend</text:span></text:p>
      <text:p text:style-name="P580"><text:span text:style-name="T981">P</text:span>atzer <text:span text:style-name="T1614">w</text:span>4:</text:p>
      <text:p text:style-name="P583"><text:span text:style-name="T40">1</text:span><text:tab/>Kraftentladung nach innen gerichtet ist und d<text:span text:style-name="T1614">ir w</text:span>4 Schaden zufügt</text:p>
      <text:p text:style-name="P583"><text:span text:style-name="T40">2</text:span><text:tab/>der beschworene Schild hilft versehentlich dem nächstgelegenen Feind</text:p>
      <text:p text:style-name="P583"><text:tab/>und verleiht diesem <text:span text:style-name="T1614">w</text:span>3 Phasen lang RK<text:span text:style-name="T1614">+4</text:span></text:p>
      <text:p text:style-name="P583"><text:span text:style-name="T40">3</text:span><text:tab/>d<text:span text:style-name="T1614">u </text:span>beschwör<text:span text:style-name="T1614">s</text:span>t den Schild versehentlich direkt unter <text:span text:style-name="T1614">d</text:span>einen Füssen,</text:p>
      <text:p text:style-name="P583"><text:tab/>wodurch <text:span text:style-name="T1614">du </text:span>1 m in die Luft gehoben wir<text:span text:style-name="T1614">st</text:span> und für die nächsten <text:span text:style-name="T1614">w</text:span>3+1</text:p>
      <text:p text:style-name="P583"><text:tab/>Runden darauf „gleiten“ kann<text:span text:style-name="T1614">st.</text:span> Bewegungsrate <text:span text:style-name="T1614">+</text:span><text:span text:style-name="T1629">3 m</text:span>, <text:span text:style-name="T1614">aber</text:span> Malus von</text:p>
      <text:p text:style-name="P583"><text:tab/>-1 auf Angriff, Zauber und Schaden sowie RK, da <text:span text:style-name="T1614">du</text:span> planlos <text:span text:style-name="T1614">herumrutschst</text:span></text:p>
      <text:p text:style-name="P583"><text:span text:style-name="T40">4</text:span><text:tab/><text:span text:style-name="T1614">du</text:span> hüll<text:span text:style-name="T1614">s</text:span>t <text:span text:style-name="T1614">d</text:span>ich vollständig in de<text:span text:style-name="T1614">n</text:span> Schild ein, der jede <text:span text:style-name="T1614">Bewegung ode</text:span><text:span text:style-name="T1630">r</text:span></text:p>
      <text:p text:style-name="P583"><text:span text:style-name="T1631"><text:tab/>Interaktion mit</text:span><text:span text:style-name="T292"> dem Rest der Welt </text:span><text:span text:style-name="T1631">für w4 Runden </text:span><text:span text:style-name="T292">blockt</text:span></text:p>
      <text:p text:style-name="P584"><text:span text:style-name="T1632">1-</text:span><text:span text:style-name="T1633">1</text:span><text:span text:style-name="T1634">3</text:span><text:span text:style-name="T1635"> </text:span><text:span text:style-name="T40">Magi</text:span><text:span text:style-name="T1636">sches</text:span><text:span text:style-name="T40"> </text:span><text:span text:style-name="T1636">Geschoss</text:span><text:span text:style-name="T1637"><text:tab/><text:tab/><text:tab/><text:tab/><text:tab/><text:tab/><text:tab/><text:tab/><text:tab/></text:span><text:span text:style-name="T1638">Regeln 1</text:span><text:span text:style-name="T1639">4</text:span><text:span text:style-name="T1640">2</text:span><text:span text:style-name="T1638">, Rules </text:span><text:span text:style-name="T1639">14</text:span><text:span text:style-name="T1640">4</text:span></text:p>
      <text:p text:style-name="P585"><text:span text:style-name="T1641">Grad</text:span><text:span text:style-name="T1642"> 1, </text:span><text:span text:style-name="T1643">1 Aktion, </text:span><text:span text:style-name="T1644">4</text:span><text:span text:style-name="T1642">5 </text:span><text:span text:style-name="T1645">m</text:span><text:span text:style-name="T1646">, </text:span><text:span text:style-name="T1642">Geschoss verfehl</text:span><text:span text:style-name="T1647">t</text:span><text:span text:style-name="T1642"> niemals, kann aber durch Magie aufgehalten werden (z.B. Magischer Schild)</text:span><text:span text:style-name="T1648">.</text:span></text:p>
      <text:p text:style-name="P586"><text:s/></text:p>
      <text:p text:style-name="P581"><text:span text:style-name="T1616">D</text:span><text:span text:style-name="T315">u schleuderst magische Geschosse die automatisch treffen.</text:span></text:p>
      <text:p text:style-name="P587"><text:s/></text:p>
      <text:p text:style-name="P582">Zauber w20:</text:p>
      <text:p text:style-name="P583"><text:span text:style-name="T40">1-</text:span><text:tab/><text:tab/><text:span text:style-name="T1649">Kritischer</text:span><text:span text:style-name="T1642"> Fehlschlag: </text:span><text:span text:style-name="T1643">w</text:span>6<text:span text:style-name="T1646">+</text:span><text:span text:style-name="T1643">Glücksm</text:span><text:span text:style-name="T1646">od</text:span>:</text:p>
      <text:p text:style-name="P583"><text:tab/><text:tab/><text:span text:style-name="T1650">0</text:span><text:span text:style-name="T40">- </text:span><text:span text:style-name="T1642">Verderbnis </text:span><text:span text:style-name="T1649">&amp;</text:span> <text:span text:style-name="T1651">Patzer</text:span><text:tab/><text:tab/><text:span text:style-name="T1650">1</text:span><text:span text:style-name="T40">-</text:span><text:span text:style-name="T1650">3 </text:span><text:span text:style-name="T1642">Verderbnis</text:span><text:span text:style-name="T1646"><text:tab/><text:tab/></text:span><text:span text:style-name="T40">4+ </text:span><text:span text:style-name="T1643">Patzer</text:span></text:p>
      <text:p text:style-name="P588"><text:span text:style-name="T40">2-11<text:tab/></text:span><text:tab/><text:span text:style-name="T1642">Fehlschlag </text:span><text:span text:style-name="T1858">&amp; Verlust</text:span></text:p>
      <text:p text:style-name="P583"><text:span text:style-name="T40">12-13</text:span><text:tab/><text:span text:style-name="T1652">E</text:span><text:span text:style-name="T1642">in Geschoss</text:span> <text:span text:style-name="T1642">das </text:span>1 <text:span text:style-name="T1642">Schaden macht</text:span>.</text:p>
      <text:p text:style-name="P583"><text:span text:style-name="T40">14-17</text:span><text:tab/><text:span text:style-name="T1652">E</text:span><text:span text:style-name="T1647">in Geschoss das w</text:span>4+<text:span text:style-name="T1647">Z</text:span><text:span text:style-name="T1653">S</text:span><text:span text:style-name="T1647"> Schaden macht</text:span>.</text:p>
      <text:p text:style-name="P583"><text:span text:style-name="T40">18-19</text:span><text:tab/><text:span text:style-name="T1654">w</text:span>4 <text:span text:style-name="T1647">Geschosse</text:span> <text:span text:style-name="T1647">die</text:span> <text:span text:style-name="T1647">w</text:span>4+<text:span text:style-name="T1647">Z</text:span><text:span text:style-name="T1653">S</text:span><text:span text:style-name="T1647"> Schaden auf </text:span><text:span text:style-name="T1654">ein</text:span><text:span text:style-name="T1647"> Ziel </text:span><text:span text:style-name="T1655">bewirken</text:span><text:span text:style-name="T1647">. </text:span></text:p>
      <text:p text:style-name="P583"><text:span text:style-name="T1656">20-23</text:span><text:span text:style-name="T1657"><text:tab/></text:span><text:span text:style-name="T1658">w</text:span><text:span text:style-name="T1657">4</text:span><text:span text:style-name="T1659">+2</text:span><text:span text:style-name="T1657"> </text:span><text:span text:style-name="T1659">Geschosse</text:span><text:span text:style-name="T1657"> </text:span><text:span text:style-name="T1660">mit</text:span><text:span text:style-name="T1657"> </text:span><text:span text:style-name="T1658">je </text:span><text:span text:style-name="T1659">w6</text:span><text:span text:style-name="T1657">+</text:span><text:span text:style-name="T1659">Z</text:span><text:span text:style-name="T1661">S</text:span><text:span text:style-name="T1659"> Schaden</text:span><text:span text:style-name="T1647">.</text:span></text:p>
      <text:p text:style-name="P583"><text:span text:style-name="T1656">2</text:span><text:span text:style-name="T1662">4</text:span><text:span text:style-name="T1656">-2</text:span><text:span text:style-name="T1662">7</text:span><text:span text:style-name="T1657"><text:tab/></text:span><text:span text:style-name="T1663">E</text:span><text:span text:style-name="T1658">in </text:span><text:span text:style-name="T1659">Geschoss</text:span><text:span text:style-name="T1657"> </text:span><text:span text:style-name="T1659">d</text:span><text:span text:style-name="T1658">as</text:span><text:span text:style-name="T1657"> </text:span><text:span text:style-name="T1658">4</text:span><text:span text:style-name="T1659">w</text:span><text:span text:style-name="T1658">12</text:span><text:span text:style-name="T1657">+</text:span><text:span text:style-name="T1659">Z</text:span><text:span text:style-name="T1664">S</text:span><text:span text:style-name="T1659"> Schaden </text:span><text:span text:style-name="T1658">bewirkt</text:span><text:span text:style-name="T1647">. </text:span><text:span text:style-name="T1654">300 m Reichweite in Sichtlinie.</text:span></text:p>
      <text:p text:style-name="P583"><text:span text:style-name="T1656">2</text:span><text:span text:style-name="T1662">8</text:span><text:span text:style-name="T1656">-2</text:span><text:span text:style-name="T1662">9</text:span><text:span text:style-name="T1657"><text:tab/></text:span><text:span text:style-name="T1658">w6+3 </text:span><text:span text:style-name="T1659">Geschosse</text:span><text:span text:style-name="T1657"> </text:span><text:span text:style-name="T1660">mit</text:span><text:span text:style-name="T1657"> </text:span><text:span text:style-name="T1658">je </text:span><text:span text:style-name="T1659">w</text:span><text:span text:style-name="T1658">8</text:span><text:span text:style-name="T1657">+</text:span><text:span text:style-name="T1659">Z</text:span><text:span text:style-name="T1664">S</text:span><text:span text:style-name="T1659"> Schaden</text:span><text:span text:style-name="T1647">. </text:span><text:span text:style-name="T1665">Beliebige Reichweite in Sichtlinie.</text:span></text:p>
      <text:p text:style-name="P583"><text:span text:style-name="T1666">30</text:span><text:span text:style-name="T1656">-</text:span><text:span text:style-name="T1666">31</text:span><text:span text:style-name="T1657"><text:tab/></text:span><text:span text:style-name="T1667">2</text:span><text:span text:style-name="T1658">w6+</text:span><text:span text:style-name="T1667">1</text:span><text:span text:style-name="T1658"> </text:span><text:span text:style-name="T1659">Geschosse</text:span><text:span text:style-name="T1657"> </text:span><text:span text:style-name="T1659">d</text:span><text:span text:style-name="T1658">ie</text:span><text:span text:style-name="T1657"> </text:span><text:span text:style-name="T1658">je </text:span><text:span text:style-name="T1659">w</text:span><text:span text:style-name="T1658">8</text:span><text:span text:style-name="T1657">+</text:span><text:span text:style-name="T1659">Z</text:span><text:span text:style-name="T1664">S</text:span><text:span text:style-name="T1659"> Schaden</text:span><text:span text:style-name="T1647">. </text:span><text:span text:style-name="T1665">Beliebige Reichweite in Sichtlinie,</text:span></text:p>
      <text:p text:style-name="P583"><text:span text:style-name="T1665"><text:tab/><text:tab/>selbst durch Portale o.</text:span><text:span text:style-name="T1668">ä. </text:span><text:span text:style-name="T1665">Magisches Schild schützt nur wenn höherer<text:line-break/><text:tab/><text:tab/>Zauberwurf mit 50% Wahrscheinlichkeit je Geschoss.</text:span></text:p>
      <text:p text:style-name="P583"><text:span text:style-name="T1666">32+</text:span><text:span text:style-name="T1657"><text:tab/><text:tab/></text:span><text:span text:style-name="T1667">3</text:span><text:span text:style-name="T1658">w</text:span><text:span text:style-name="T1667">4</text:span><text:span text:style-name="T1658">+</text:span><text:span text:style-name="T1667">2</text:span><text:span text:style-name="T1658"> </text:span><text:span text:style-name="T1659">Geschosse</text:span><text:span text:style-name="T1657"> </text:span><text:span text:style-name="T1660">mit</text:span><text:span text:style-name="T1657"> </text:span><text:span text:style-name="T1658">je </text:span><text:span text:style-name="T1659">w</text:span><text:span text:style-name="T1667">10</text:span><text:span text:style-name="T1657">+</text:span><text:span text:style-name="T1659">Z</text:span><text:span text:style-name="T1664">S</text:span><text:span text:style-name="T1659"> Schaden</text:span><text:span text:style-name="T1647">. </text:span><text:span text:style-name="T1665">150 km Reichweite in Sichtlinie</text:span></text:p>
      <text:p text:style-name="P583"><text:span text:style-name="T1665"><text:tab/><text:tab/>oder via </text:span><text:span text:style-name="T1669">Material, </text:span><text:span text:style-name="T1670">dann</text:span><text:span text:style-name="T1665"> erst 1 Phase Konzentration, dann bis Geschosse im Ziel.</text:span></text:p>
      <text:p text:style-name="P583"><text:span text:style-name="T1665"><text:tab/><text:tab/>15 km/s ohne Hindernisse, </text:span><text:span text:style-name="T1671">k</text:span><text:span text:style-name="T1665">eine Ebenenwechsel.</text:span></text:p>
      <text:p text:style-name="P589"><text:s/></text:p>
      <text:p text:style-name="P590">Verderbnis w8:</text:p>
      <text:p text:style-name="P591"><text:span text:style-name="T40">1-4</text:span><text:tab/><text:span text:style-name="T1668">Deine Hände und Unterarme</text:span> <text:span text:style-name="T1668">verändern ihre Farbe entsprechend<text:tab/>deinem Zauber:</text:span></text:p>
      <text:p text:style-name="P591"><text:span text:style-name="T1668"><text:tab/></text:span><text:span text:style-name="T40">1 </text:span><text:span text:style-name="T1668">Blitz:</text:span> <text:span text:style-name="T1668">gelb</text:span><text:tab/><text:tab/><text:tab/><text:span text:style-name="T40">2</text:span> <text:span text:style-name="T1668">Frost:</text:span> <text:span text:style-name="T1668">B</text:span>l<text:span text:style-name="T1668">a</text:span>u<text:tab/><text:tab/><text:tab/><text:span text:style-name="T40">3</text:span> <text:span text:style-name="T1668">Säure: </text:span>grün<text:tab/><text:tab/><text:tab/><text:span text:style-name="T40">4</text:span> <text:span text:style-name="T1668">Feuer:</text:span> r<text:span text:style-name="T1668">ot</text:span></text:p>
      <text:p text:style-name="P591"><text:span text:style-name="T40">5</text:span><text:tab/><text:span text:style-name="T1672">Deine Augen verlieren P</text:span>upil<text:span text:style-name="T1672">le</text:span> <text:span text:style-name="T1672">und Iris</text:span> <text:span text:style-name="T1672">und deine Augäpfel sind jetzt kalkweiß</text:span></text:p>
      <text:p text:style-name="P591"><text:span text:style-name="T1636">6</text:span><text:span text:style-name="T1646"><text:tab/></text:span><text:span text:style-name="T1673">Deine Fingerspitzen werden durchsichtig</text:span> <text:span text:style-name="T1673">und geisterhaft.</text:span></text:p>
      <text:p text:style-name="P591"><text:span text:style-name="T1636">7</text:span><text:span text:style-name="T1646"><text:tab/></text:span><text:span text:style-name="T1674">Du wirst</text:span><text:span text:style-name="T1673"> jedes mal wenn du Magisches Geschoss wirkst für w6 Runden unsichtbar.</text:span></text:p>
      <text:p text:style-name="P591"><text:span text:style-name="T1636">8</text:span><text:span text:style-name="T1646"><text:tab/></text:span><text:span text:style-name="T1673">Ab jetzt umschwirrt </text:span><text:span text:style-name="T1643">d</text:span><text:span text:style-name="T1673">einen Kopf ein magischer Kraftstein der jedes Wesen dass sich</text:span></text:p>
      <text:p text:style-name="P591"><text:span text:style-name="T1673"><text:tab/>dir auf </text:span><text:span text:style-name="T1644">1</text:span><text:span text:style-name="T1673"> </text:span><text:span text:style-name="T1644">m</text:span><text:span text:style-name="T1673"> nähert trifft und Schmerz und 1 Schaden/Runde bewirkt. Das gilt auch</text:span></text:p>
      <text:p text:style-name="P592"><text:tab/>für Gefährten und Heilversuche.</text:p>
      <text:p text:style-name="P593"><text:s/></text:p>
      <text:p text:style-name="P591"><text:span text:style-name="T1675">Patzer</text:span><text:span text:style-name="T87"> </text:span><text:span text:style-name="T1676">w</text:span><text:span text:style-name="T87">6:</text:span></text:p>
      <text:p text:style-name="P591"><text:span text:style-name="T40">1</text:span><text:tab/><text:span text:style-name="T1673">Wesen innerhalb </text:span><text:span text:style-name="T1644">3</text:span>0 <text:span text:style-name="T1644">m</text:span> <text:span text:style-name="T1673">werden </text:span><text:span text:style-name="T1643">von </text:span><text:span text:style-name="T1677">w</text:span>4-1 <text:span text:style-name="T1643">Geschossen für 1 Schaden getroffen.</text:span></text:p>
      <text:p text:style-name="P591"><text:span text:style-name="T40">2</text:span><text:tab/><text:span text:style-name="T1678">Das </text:span><text:span text:style-name="T1673">Geschoss</text:span> <text:span text:style-name="T1678">ist ein Querschläger und trifft dich selbst:</text:span> <text:span text:style-name="T1678">w</text:span>3-1 <text:span text:style-name="T1678">Schaden</text:span></text:p>
      <text:p text:style-name="P591"><text:span text:style-name="T40">3</text:span><text:tab/><text:span text:style-name="T1679">w</text:span>6 <text:span text:style-name="T1679">Schaden auf dich und alle Wesen innerhalb </text:span><text:span text:style-name="T1680">3</text:span><text:span text:style-name="T1679"> </text:span><text:span text:style-name="T1680">m </text:span><text:span text:style-name="T1679">(Reflex 10 halbiert)</text:span></text:p>
      <text:p text:style-name="P591"><text:span text:style-name="T40">4</text:span><text:tab/><text:span text:style-name="T1681">Verzögerter Effekt: nichts passiert, aber innerhalb 24 Stunden</text:span> <text:span text:style-name="T1681">bewirkt </text:span><text:span text:style-name="T1682">die erste</text:span></text:p>
      <text:p text:style-name="P591"><text:span text:style-name="T1681"><text:tab/>natürliche 1 bei </text:span><text:span text:style-name="T1682">irgendeinem</text:span><text:span text:style-name="T1681"> Wurf einen Zufallstreffer für w4 Schaden innerhalb</text:span></text:p>
      <text:p text:style-name="P591"><text:span text:style-name="T1683"><text:tab/>3</text:span><text:span text:style-name="T1681">0 </text:span><text:span text:style-name="T1683">m</text:span><text:span text:style-name="T1681">. Nach 24 Stunden ist die Wirkung vergangen.</text:span></text:p>
      <text:p text:style-name="P591"><text:span text:style-name="T40">5</text:span><text:tab/><text:span text:style-name="T1682">Du wirst von magischer Energie erfüllt. Das nächste Wesen dass du berührst,</text:span></text:p>
      <text:p text:style-name="P591"><text:span text:style-name="T1682"><text:tab/>erfährt </text:span><text:span text:style-name="T1684">einen Schlag von </text:span><text:span text:style-name="T1682">w6+1 Schaden und du selbst </text:span><text:span text:style-name="T1684">auch </text:span><text:span text:style-name="T1682">1 Schaden.</text:span></text:p>
      <text:p text:style-name="P591"><text:span text:style-name="T40">6</text:span><text:tab/><text:span text:style-name="T1682">Magische Energie</text:span> <text:span text:style-name="T1685">zuckt</text:span> <text:span text:style-name="T1682">in den Boden unter dir. </text:span><text:span text:style-name="T1685">Er</text:span><text:span text:style-name="T1682"> löst </text:span><text:span text:style-name="T1685">s</text:span><text:span text:style-name="T1682">ich w</text:span><text:span text:style-name="T1686">6</text:span><text:span text:style-name="T1682"> </text:span><text:span text:style-name="T1686">m</text:span><text:span text:style-name="T1682"> tief auf und Du</text:span></text:p>
      <text:p text:style-name="P591"><text:span text:style-name="T1682"><text:tab/>schwebst so weit hinunter. Sollte es darunter einen Hohlraum </text:span><text:span text:style-name="T1687">geben, fällst du hinein.</text:span></text:p>
      <text:p text:style-name="P594"><text:tab/>Um herauszukommen musst du klettern.</text:p>
      <text:p text:style-name="P595"><text:span text:style-name="T941">1-</text:span><text:span text:style-name="T1688">1</text:span><text:span text:style-name="T1015">8</text:span><text:span text:style-name="T1688"> </text:span><text:span text:style-name="T1689">Schlaf<text:tab/><text:tab/><text:tab/><text:tab/><text:tab/><text:tab/><text:tab/><text:tab/><text:tab/><text:tab/><text:tab/><text:tab/></text:span><text:span text:style-name="T945">Regeln <text:s/></text:span><text:span text:style-name="T1689">152, </text:span><text:span text:style-name="T945">Rules </text:span><text:span text:style-name="T1689">155</text:span></text:p>
      <text:p text:style-name="P596"><text:span text:style-name="T946">Grad</text:span><text:span text:style-name="T948"> </text:span>1, <text:span text:style-name="T948">1 </text:span><text:span text:style-name="T1690">Aktion</text:span><text:span text:style-name="T948">, </text:span><text:span text:style-name="T1691">18m</text:span>, Dauer: <text:span text:style-name="T1691">variiert</text:span><text:span text:style-name="T948">, </text:span>Rettungswurf: <text:span text:style-name="T1691">Willen</text:span><text:span text:style-name="T1692">≥</text:span><text:span text:style-name="T1693">Zauberwurf</text:span></text:p>
      <text:p text:style-name="P586"><text:s/></text:p>
      <text:p text:style-name="P597"><text:span text:style-name="T953">D</text:span><text:span text:style-name="T182">u </text:span><text:span text:style-name="T954">versetzt </text:span><text:span text:style-name="T1694">d</text:span><text:span text:style-name="T954">ein Ziel in tiefen Schlaf. </text:span><text:span text:style-name="T1695">Material zum aufwachen </text:span><text:span text:style-name="T1696">z.B. Rose-Rosenduft.</text:span></text:p>
      <text:p text:style-name="P587"><text:s/></text:p>
      <text:p text:style-name="P582">Zauber w20:</text:p>
      <text:p text:style-name="P598"><text:span text:style-name="T40">1<text:tab/></text:span><text:tab/><text:span text:style-name="T960">Kritischer </text:span>Fehlschlag! <text:span text:style-name="T1697">w</text:span>6<text:span text:style-name="T960">+</text:span>Glück<text:span text:style-name="T960">smod</text:span>:</text:p>
      <text:p text:style-name="P598"><text:tab/><text:tab/><text:span text:style-name="T40">0-</text:span> Verderbnis <text:span text:style-name="T960">&amp; Patzer<text:tab/><text:tab/></text:span><text:span text:style-name="T963">1</text:span><text:span text:style-name="T960"> Verderbnis<text:tab/><text:tab/></text:span><text:span text:style-name="T1698">2</text:span><text:span text:style-name="T963">+</text:span><text:span text:style-name="T960"> Patzer</text:span></text:p>
      <text:p text:style-name="P599"><text:span text:style-name="T40">2-11<text:tab/></text:span><text:tab/>Fehlschlag <text:span text:style-name="T1858">&amp; Verlust</text:span></text:p>
      <text:p text:style-name="P598"><text:span text:style-name="T1700">1</text:span><text:span text:style-name="T40">2-1</text:span><text:span text:style-name="T1700">3</text:span><text:span text:style-name="T40"><text:tab/></text:span><text:span text:style-name="T1701">Dein </text:span><text:span text:style-name="T1702">Ziel fällt für w6 Phasen in Schlaf</text:span><text:span text:style-name="T1701"> </text:span><text:span text:style-name="T1702">und kann normal geweckt werden.</text:span></text:p>
      <text:p text:style-name="P598"><text:span text:style-name="T1700">14</text:span><text:span text:style-name="T40">-1</text:span><text:span text:style-name="T1700">7</text:span><text:span text:style-name="T40"><text:tab/></text:span><text:span text:style-name="T1703">Bis zu</text:span><text:span text:style-name="T1701"> </text:span><text:span text:style-name="T1704">2 </text:span><text:span text:style-name="T1702">Ziele fallen für w6 Phasen in Schlaf,</text:span><text:span text:style-name="T1701"> </text:span><text:span text:style-name="T1702">können normal geweckt werden.</text:span></text:p>
      <text:p text:style-name="P598"><text:span text:style-name="T1700">1</text:span><text:span text:style-name="T1705">8</text:span><text:span text:style-name="T40">-1</text:span><text:span text:style-name="T1705">9</text:span><text:span text:style-name="T40"><text:tab/></text:span><text:span text:style-name="T1703">Bis zu </text:span><text:span text:style-name="T1702">2</text:span><text:span text:style-name="T1701"> </text:span><text:span text:style-name="T1702">Ziele fallen für w</text:span><text:span text:style-name="T1703">4</text:span><text:span text:style-name="T1702"> </text:span><text:span text:style-name="T1703">Stunden</text:span><text:span text:style-name="T1702"> in Schlaf,</text:span><text:span text:style-name="T1701"> </text:span><text:span text:style-name="T1702">können normal geweckt werden.</text:span></text:p>
      <text:p text:style-name="P598"><text:span text:style-name="T1705">20</text:span><text:span text:style-name="T40">-</text:span><text:span text:style-name="T1705">23</text:span><text:span text:style-name="T40"><text:tab/></text:span><text:span text:style-name="T1703">Bis zu 4</text:span><text:span text:style-name="T1701"> </text:span><text:span text:style-name="T1702">Ziele fallen für w</text:span><text:span text:style-name="T1703">6</text:span><text:span text:style-name="T1702"> </text:span><text:span text:style-name="T1703">Stunden</text:span><text:span text:style-name="T1702"> in Schlaf,</text:span><text:span text:style-name="T1701"> </text:span><text:span text:style-name="T1702">können normal geweckt werden</text:span></text:p>
      <text:p text:style-name="P598"><text:span text:style-name="T1702"><text:tab/><text:tab/></text:span><text:span text:style-name="T1706">oder nur 1 Ziel </text:span><text:span text:style-name="T1707">für w4 Stunden </text:span><text:span text:style-name="T1706">kann nur mit Magie bannen geweckt werden</text:span><text:span text:style-name="T1702">.</text:span></text:p>
      <text:p text:style-name="P598"><text:span text:style-name="T1705">24</text:span><text:span text:style-name="T40">-</text:span><text:span text:style-name="T1705">27</text:span><text:span text:style-name="T40"><text:tab/></text:span><text:span text:style-name="T1703">Bis zu </text:span><text:span text:style-name="T1708">7</text:span><text:span text:style-name="T1701"> </text:span><text:span text:style-name="T1702">Ziele fallen für w</text:span><text:span text:style-name="T1708">7</text:span><text:span text:style-name="T1702"> </text:span><text:span text:style-name="T1708">Tage</text:span><text:span text:style-name="T1702"> in Schlaf,</text:span><text:span text:style-name="T1701"> </text:span><text:span text:style-name="T1702">können normal geweckt werden </text:span><text:span text:style-name="T1706">oder</text:span></text:p>
      <text:p text:style-name="P598"><text:span text:style-name="T1706"><text:tab/><text:tab/>nur 1 Ziel </text:span><text:span text:style-name="T1707">für w</text:span><text:span text:style-name="T1708">3</text:span><text:span text:style-name="T1707"> </text:span><text:span text:style-name="T1708">Tage</text:span><text:span text:style-name="T1707"> </text:span><text:span text:style-name="T1706">kann nur mit Magie bannen geweckt werden</text:span><text:span text:style-name="T1702">.</text:span></text:p>
      <text:p text:style-name="P598"><text:span text:style-name="T1705">2</text:span><text:span text:style-name="T1709">8</text:span><text:span text:style-name="T40">-</text:span><text:span text:style-name="T1705">2</text:span><text:span text:style-name="T1709">9</text:span><text:span text:style-name="T40"><text:tab/></text:span><text:span text:style-name="T1703">Bis zu </text:span><text:span text:style-name="T1708">16</text:span><text:span text:style-name="T1701"> </text:span><text:span text:style-name="T1702">Ziele </text:span><text:span text:style-name="T1708">in 60 m </text:span><text:span text:style-name="T1702">fallen in </text:span><text:span text:style-name="T1708">dauerhaften </text:span><text:span text:style-name="T1702">Schlaf,</text:span><text:span text:style-name="T1701"> </text:span><text:span text:style-name="T1702">können normal geweckt</text:span></text:p>
      <text:p text:style-name="P598"><text:span text:style-name="T1702"><text:tab/><text:tab/>werden </text:span><text:span text:style-name="T1706">oder nur 1 Ziel</text:span><text:span text:style-name="T1707"> </text:span><text:span text:style-name="T1706">kann nur mit Magie bannen geweckt werden</text:span><text:span text:style-name="T1702">.</text:span></text:p>
      <text:p text:style-name="P598"><text:span text:style-name="T1710">30</text:span><text:span text:style-name="T40">-</text:span><text:span text:style-name="T1710">31</text:span><text:span text:style-name="T40"><text:tab/></text:span><text:span text:style-name="T1708">Alle</text:span><text:span text:style-name="T1701"> </text:span><text:span text:style-name="T1702">Ziele </text:span><text:span text:style-name="T1708">in 60 m </text:span><text:span text:style-name="T1702">fallen </text:span><text:span text:style-name="T1708">für w7+1 Tage </text:span><text:span text:style-name="T1702">in Schlaf</text:span><text:span text:style-name="T1701">,</text:span><text:span text:style-name="T1702"> können normal geweckt<text:line-break/><text:tab/><text:tab/>werden. </text:span><text:span text:style-name="T1711">Kein Material notwendig.</text:span></text:p>
      <text:p text:style-name="P598"><text:span text:style-name="T1710">3</text:span><text:span text:style-name="T1712">2+</text:span><text:span text:style-name="T40"><text:tab/><text:tab/></text:span><text:span text:style-name="T1708">Alle</text:span><text:span text:style-name="T1701"> </text:span><text:span text:style-name="T1708">Wesen</text:span><text:span text:style-name="T1702"> </text:span><text:span text:style-name="T1708">inklusive Gefährten und Pflanzen innerhalb 500 m </text:span><text:span text:style-name="T1702">fallen in Schlaf.</text:span></text:p>
      <text:p text:style-name="P598"><text:span text:style-name="T1702"><text:tab/><text:tab/></text:span><text:span text:style-name="T1708">Kein Rettungswurf für Wesen </text:span><text:span text:style-name="T1713">≤</text:span><text:span text:style-name="T1714">4TW. Sie</text:span><text:span text:style-name="T1702"> können </text:span><text:span text:style-name="T1708">nur mit mächtiger Magie</text:span></text:p>
      <text:p text:style-name="P598"><text:span text:style-name="T1708"><text:tab/><text:tab/></text:span><text:span text:style-name="T1702">geweckt werden </text:span><text:span text:style-name="T1708">oder wenn eine von dir gewählte Bedingung eintritt, z.B. 100</text:span></text:p>
      <text:p text:style-name="P598"><text:span text:style-name="T1708"><text:tab/><text:tab/>Jahre sind vergangen. </text:span><text:span text:style-name="T1711">Kein Material notwendig.</text:span></text:p>
      <text:p text:style-name="P587"><text:s/></text:p>
      <text:p text:style-name="P582">Verderbnis <text:span text:style-name="T1715">w</text:span><text:span text:style-name="T1716">6</text:span>:</text:p>
      <text:p text:style-name="P598"><text:span text:style-name="T40">1<text:tab/></text:span><text:span text:style-name="T1717">D</text:span><text:span text:style-name="T1708">u</text:span><text:span text:style-name="T1717"> leide</text:span><text:span text:style-name="T1708">s</text:span><text:span text:style-name="T1717">t unter Schlaflosigkeit: </text:span><text:span text:style-name="T1708">sofort </text:span><text:span text:style-name="T1717">-</text:span><text:span text:style-name="T1708">1 auf alle Würfe,<text:tab/>nach 1 Woche -2</text:span></text:p>
      <text:p text:style-name="P600"><text:tab/>auf alle Würfe, nach 1 Monat -3 auf alle Würfe</text:p>
      <text:p text:style-name="P598"><text:span text:style-name="T1718">2</text:span><text:span text:style-name="T1708"><text:tab/>Du</text:span><text:span text:style-name="T1717"> verström</text:span><text:span text:style-name="T1708">s</text:span><text:span text:style-name="T1717">t einen widerlichen Geruch im Umkreis von 6 m</text:span></text:p>
      <text:p text:style-name="P598"><text:span text:style-name="T1719">3-4</text:span><text:span text:style-name="T1717"><text:tab/>geringfügig</text:span><text:span text:style-name="T1708">e Verderbnis</text:span><text:span text:style-name="T1717"><text:tab/><text:tab/></text:span><text:span text:style-name="T1719">5-6</text:span><text:span text:style-name="T1717"> ernsthaft</text:span><text:span text:style-name="T1708">e Verderbnis</text:span></text:p>
      <text:p text:style-name="P601"><text:s/></text:p>
      <text:p text:style-name="P582"><text:span text:style-name="T981">P</text:span>atzer <text:span text:style-name="T982">w</text:span><text:span text:style-name="T1720">4</text:span>:</text:p>
      <text:p text:style-name="P598"><text:span text:style-name="T40">1</text:span><text:tab/>D<text:span text:style-name="T1720">u</text:span> fäll<text:span text:style-name="T1720">s</text:span>t sofort in einen natürlichen Schlaf</text:p>
      <text:p text:style-name="P598"><text:span text:style-name="T1721">2</text:span><text:span text:style-name="T1720"><text:tab/>Du </text:span>und <text:span text:style-name="T1720">die w</text:span>4 nächst<text:span text:style-name="T1720">en</text:span> Verbündete<text:span text:style-name="T1720">n</text:span> fallen in einen natürlichen Schlaf</text:p>
      <text:p text:style-name="P598"><text:span text:style-name="T1721">3</text:span><text:span text:style-name="T1720"><text:tab/>Du</text:span> fäll<text:span text:style-name="T1720">s</text:span>t in <text:span text:style-name="T1720">ein</text:span> Koma <text:span text:style-name="T1720">und kannst </text:span>nur durch <text:span text:style-name="T1720">Heilung</text:span> oder <text:span text:style-name="T1720">Magie</text:span> geweckt <text:span text:style-name="T1720">werden</text:span></text:p>
      <text:p text:style-name="P598"><text:span text:style-name="T40">4</text:span><text:tab/><text:span text:style-name="T1720">Du</text:span> rüttel<text:span text:style-name="T1720">s</text:span>t alle Wesen im Umkreis von 15 m hellwach, wodurch jede Form von</text:p>
      <text:p text:style-name="P598"><text:tab/>Schlaf (auch magischer) unterbrochen wird und Zustände wie Benommenheit,</text:p>
      <text:p text:style-name="P598"><text:tab/>Halluzinationen aufgehoben werden.</text:p>
      <text:p text:style-name="P602"><text:span text:style-name="T1859"/></text:p>
      <text:p text:style-name="P603"><text:span text:style-name="T941">1-</text:span><text:span text:style-name="T1015">2</text:span><text:span text:style-name="T1860">6</text:span><text:span text:style-name="T904"> </text:span><text:span text:style-name="T1860">Zaubertrick</text:span><text:span text:style-name="T944"><text:tab/><text:tab/><text:tab/><text:tab/><text:tab/><text:tab/><text:tab/><text:tab/><text:tab/><text:tab/><text:tab/></text:span><text:span text:style-name="T945">Regeln 1</text:span><text:span text:style-name="T1860">62</text:span><text:span text:style-name="T945">, Rules </text:span><text:span text:style-name="T947">1</text:span><text:span text:style-name="T1860">30</text:span></text:p>
      <text:p text:style-name="P604"><text:span text:style-name="T946">Grad</text:span><text:span text:style-name="T948"> </text:span>1, <text:span text:style-name="T948">1 </text:span><text:span text:style-name="T1861">Aktion</text:span><text:span text:style-name="T948">, </text:span><text:span text:style-name="T1861">6m/ZS</text:span>, Dauer: <text:span text:style-name="T1861">verschieden</text:span><text:span text:style-name="T948">, </text:span><text:span text:style-name="T1861">Willen</text:span><text:span text:style-name="T1862">≥</text:span><text:span text:style-name="T1863">ZW</text:span></text:p>
      <text:p text:style-name="P605"><text:s/></text:p>
      <text:p text:style-name="P606"><text:span text:style-name="T953">D</text:span><text:span text:style-name="T182">u </text:span><text:span text:style-name="T954">kannst </text:span><text:span text:style-name="T1864">kleinere Zaubertricks ohne Verderbnis wirken</text:span><text:span text:style-name="T1762">.</text:span></text:p>
      <text:p text:style-name="P607"><text:s/></text:p>
      <text:p text:style-name="P608">Zauber w20:</text:p>
      <text:p text:style-name="P609"><text:span text:style-name="T40">1<text:tab/></text:span><text:tab/>Fehlschlag <text:span text:style-name="T960">&amp; Patzer</text:span></text:p>
      <text:p text:style-name="P599"><text:span text:style-name="T40">2-11<text:tab/></text:span><text:tab/>Fehlschlag <text:span text:style-name="T1858">&amp; Verlust</text:span></text:p>
      <text:p text:style-name="P610"><text:span text:style-name="T40">12-13</text:span><text:tab/>D<text:span text:style-name="T1865">u</text:span> erzeug<text:span text:style-name="T1865">s</text:span>t einen einfachen visuellen Effekt in einer Entfernung von bis zu 6 m<text:line-break/><text:tab/><text:tab/>pro Zauberstufe, <text:span text:style-name="T1866">z.B.</text:span> einen Lichtblitz, tanzende Lichter, einen Strahl Mondlicht</text:p>
      <text:p text:style-name="P610"><text:tab/><text:tab/>oder einen Flecken aus Dunkelheit.</text:p>
      <text:p text:style-name="P609"><text:span text:style-name="T40">14-17</text:span><text:tab/><text:span text:style-name="T1867">Du erzeugst </text:span>einen einfachen <text:span text:style-name="T1867">visuellen oder akustischen </text:span>Effekt in <text:span text:style-name="T1867">6 m pro</text:span></text:p>
      <text:p text:style-name="P609"><text:span text:style-name="T1867"><text:tab/><text:tab/>Zauberstufe, z.B. </text:span>einen geflüsterten Satz, das <text:span text:style-name="T1867">Verstärken</text:span> <text:span text:style-name="T1867">d</text:span>einer Stimme zu</text:p>
      <text:p text:style-name="P609"><text:tab/><text:tab/>donnernder Lautstärke, ein falsches Hundebellen oder Bauchred<text:span text:style-name="T1867">en</text:span>.</text:p>
      <text:p text:style-name="P610"><text:span text:style-name="T40">18-19<text:tab/></text:span><text:span text:style-name="T1868">Du</text:span><text:span text:style-name="T17"> erzeug</text:span><text:span text:style-name="T1868">s</text:span><text:span text:style-name="T17">t einen einfachen </text:span><text:span text:style-name="T1868">visuellen, akustischen oder </text:span><text:span text:style-name="T17">kinetischen Effekt in<text:line-break/><text:tab/><text:tab/></text:span><text:span text:style-name="T1868">6 m pro Zauberstufe, z.B.</text:span><text:span text:style-name="T17"> lässt </text:span><text:span text:style-name="T1868">du</text:span><text:span text:style-name="T17"> einen Becher vom Tisch fallen, reißt von<text:line-break/><text:tab/><text:tab/>einem Kleidungsstück die Knöpfe ab, dreh</text:span><text:span text:style-name="T1868">s</text:span><text:span text:style-name="T17">t einen Türgriff oder bring</text:span><text:span text:style-name="T1868">s</text:span><text:span text:style-name="T17">t ein</text:span><text:span text:style-name="T1869">en</text:span></text:p>
      <text:p text:style-name="P611"><text:tab/><text:tab/>Kartenstoß dazu, sich selbst zu mischen.</text:p>
      <text:p text:style-name="P609"><text:span text:style-name="T40">20</text:span><text:span text:style-name="T1870">+</text:span><text:span text:style-name="T40"><text:tab/><text:tab/></text:span><text:span text:style-name="T1868">Du</text:span><text:span text:style-name="T1871"> erzeug</text:span><text:span text:style-name="T1868">s</text:span><text:span text:style-name="T1871">t eine</text:span><text:span text:style-name="T1868">n Effekt wie oben oder eine</text:span><text:span text:style-name="T1871"> gefährliche Flüssigkeit oder Energie<text:line-break/><text:tab/><text:tab/>einer bestimmten Art, die </text:span><text:span text:style-name="T1868">w</text:span><text:span text:style-name="T1871">3 Schaden verursacht, z.B. einen Säurespritzer oder<text:line-break/><text:tab/><text:tab/>eisige Kälte.</text:span></text:p>
      <text:p text:style-name="P612"/>
      <text:p text:style-name="P612"/>
      <text:p text:style-name="P608">Zauberpatzer <text:span text:style-name="T1872">w</text:span>4:</text:p>
      <text:p text:style-name="P609"><text:span text:style-name="T40">1</text:span><text:tab/>D<text:span text:style-name="T1873">u rufst versehentlich eine große Biene herbei, die dich jagt.</text:span></text:p>
      <text:p text:style-name="P609"><text:span text:style-name="T40">2</text:span><text:tab/><text:span text:style-name="T1874">Du erzeugst eine klebende Fläche auf dem Boden und brauchst Stärke 15 um dich<text:line-break/><text:tab/>loszureißen.</text:span></text:p>
      <text:p text:style-name="P609"><text:span text:style-name="T40">3</text:span><text:tab/><text:span text:style-name="T1875">Deine Haare wechseln die Farbe nach Entscheidung des Richters.</text:span></text:p>
      <text:p text:style-name="P609"><text:span text:style-name="T40">4</text:span><text:tab/><text:span text:style-name="T1875">Deine Auge wechseln die Farbe nach Entscheidung des Richters.</text:span></text:p>
      <text:p text:style-name="P613"/>
      <text:p text:style-name="P614"><text:span text:style-name="T1876">Große B</text:span><text:span text:style-name="T993">iene </text:span><text:span text:style-name="T1877">(2 TW)</text:span></text:p>
      <text:p text:style-name="P615">I<text:span text:style-name="T1876">ni</text:span>+1 Stachel+3 <text:span text:style-name="T1878">w</text:span><text:span text:style-name="T40">4</text:span>+Gift:Zäh 8<text:span text:style-name="T1876">|</text:span><text:span text:style-name="T1879">+w4</text:span> RK<text:span text:style-name="T40">12</text:span> TW2<text:span text:style-name="T961">w</text:span>8<text:span text:style-name="T1000">(9)</text:span> fliegen 9m <text:span text:style-name="T1878">w</text:span><text:span text:style-name="T40">20 </text:span>Zäh+2 Ref<text:span text:style-name="T1876">lex</text:span>+3 Wil<text:span text:style-name="T1876">len</text:span>+1 <text:span text:style-name="T998">Chaos</text:span></text:p>
      <text:p text:style-name="P616"><text:span text:style-name="T1859"/></text:p>
      <text:p text:style-name="P617"><text:span text:style-name="T1880">1-</text:span><text:span text:style-name="T1881">1 </text:span><text:span text:style-name="T1882">Anrufung des</text:span> Patron<text:span text:style-name="T1882">s</text:span><text:tab/><text:tab/><text:tab/><text:tab/><text:tab/><text:tab/><text:tab/><text:tab/><text:tab/><text:span text:style-name="T945">Regeln 129, Rules 144</text:span></text:p>
      <text:p text:style-name="P618"><text:span text:style-name="T405">Grad 1, 1 </text:span><text:span text:style-name="T1883">Runde</text:span><text:span text:style-name="T405">, </text:span><text:span text:style-name="T1884">Reichweite: selbst, </text:span><text:span text:style-name="T405">Dauer: </text:span><text:span text:style-name="T1883">variiert</text:span></text:p>
      <text:p text:style-name="P619">Du <text:s/><text:span text:style-name="T1882">rufst deinen Patron an und bittest ihn um Hilfe</text:span>. <text:span text:style-name="T1885">Erfordert immer Zauberbrand (Blutmagie).</text:span></text:p>
      <text:p text:style-name="P620"><text:span text:style-name="T40">1</text:span><text:tab/><text:tab/><text:span text:style-name="T981">Kritischer </text:span>Fehlschlag! <text:span text:style-name="T981">w</text:span><text:span text:style-name="T1578">6</text:span><text:span text:style-name="T981">+</text:span>Glück<text:span text:style-name="T981">smod</text:span>:</text:p>
      <text:p text:style-name="P620"><text:tab/><text:tab/><text:span text:style-name="T1886">3</text:span><text:span text:style-name="T1887">–</text:span> Verderbnis <text:span text:style-name="T981">&amp;</text:span> <text:span text:style-name="T1882">Makel des Patrons</text:span><text:tab/><text:tab/><text:span text:style-name="T1886">4</text:span><text:span text:style-name="T40">-</text:span><text:span text:style-name="T1886">5</text:span> Verderbnis<text:tab/><text:tab/><text:span text:style-name="T1886">6+</text:span> <text:span text:style-name="T1882">Makel</text:span></text:p>
      <text:p text:style-name="P620"><text:span text:style-name="T40">2-11<text:tab/><text:tab/></text:span>Fehlschlag</text:p>
      <text:p text:style-name="P620"><text:span text:style-name="T40">12</text:span><text:span text:style-name="T1886">+</text:span><text:tab/><text:tab/><text:span text:style-name="T1882">Entscheidung des Richters</text:span></text:p>
      <text:p text:style-name="P621"/>
      <text:p text:style-name="P622"><text:span text:style-name="T1880">1-</text:span><text:span text:style-name="T1888">14 </text:span>Pakt mit einem Patron<text:tab/><text:tab/><text:tab/><text:tab/><text:tab/><text:tab/><text:tab/><text:tab/><text:tab/><text:span text:style-name="T945">Regeln 1</text:span><text:span text:style-name="T1889">43</text:span><text:span text:style-name="T945">, Rules 14</text:span><text:span text:style-name="T1889">8</text:span></text:p>
      <text:p text:style-name="P623">Grad 1, 1 Woche plus Aufgaben, <text:span text:style-name="T1890">Reichweite: selbst oder Berührung, </text:span>Dauer: lebenslang</text:p>
      <text:p text:style-name="P619">Du verpflichtest dich in dieser Zeremonie einem übernatürlichen Wesen (Gott, Dämon, Chaosfürst, Engel, …) zu dienen. Du musst seine Aufgaben erfüllen und kannst um seine Hilfe bitten. </text:p>
      <text:p text:style-name="P624">Besitzt du bereits einem Pakt kannst du auch einen Gefährten in den Pakt einbeziehen.</text:p>
      <text:p text:style-name="P620"><text:span text:style-name="T40">1</text:span><text:tab/><text:tab/><text:span text:style-name="T1882">Fehlschlag, Makel des Patrons, Zauber ist für einen Monat verloren</text:span></text:p>
      <text:p text:style-name="P620"><text:span text:style-name="T40">2-11<text:tab/><text:tab/></text:span>Fehlschlag<text:span text:style-name="T1882">, Zauber ist für einen Monat verloren</text:span></text:p>
      <text:p text:style-name="P620"><text:span text:style-name="T40">12</text:span><text:span text:style-name="T1886">+</text:span><text:tab/><text:tab/><text:span text:style-name="T1891">Pakt geschlossen: Verhältnis zu Patron entsprechend Wurf, </text:span><text:span text:style-name="T1892">mindestens einmal</text:span></text:p>
      <text:p text:style-name="P620"><text:span text:style-name="T1892"><text:tab/><text:tab/>täglich kann der Patron angerufen werden. </text:span><text:span text:style-name="T1893">Der Patron kann Gegenleistungen</text:span></text:p>
      <text:p text:style-name="P625"><text:tab/><text:tab/>verlangen.</text:p>
      <text:p text:style-name="P626"><text:span text:style-name="T1894">1-</text:span><text:span text:style-name="T1895">27 </text:span><text:span text:style-name="T405">Patronzauber</text:span></text:p>
      <text:p text:style-name="P627">Dein Patron kann dir die Fähigkeit gewähren einen seiner Zauber zu wirken.</text:p>
      <text:p text:style-name="P628"><text:span text:style-name="T292">Makel des Patrons<text:line-break/></text:span><text:span text:style-name="T823">Du erleidest eine dauerhafte Veränderung, ähnlich der Verderbnis.</text:span></text:p>
      <text:p text:style-name="P629">Tabelle 5-10 Zauber des Patrons<text:tab/></text:p>
      <text:p text:style-name="P630">Patron<text:tab/><text:tab/><text:tab/>Grad 1<text:tab/><text:tab/><text:tab/><text:tab/>Grad 2<text:tab/><text:tab/><text:tab/><text:tab/>Grad 3<text:tab/><text:tab/><text:tab/><text:tab/><text:tab/></text:p>
      <text:p text:style-name="P631">Bobugbubilz<text:span text:style-name="T17"><text:tab/><text:tab/>Lurchwerdung<text:tab/><text:tab/>Herrlicher Schlamm<text:tab/>Bund mit dem Widerling<text:line-break/>S. 328 </text:span><text:span text:style-name="T1896">(Chaos)</text:span><text:span text:style-name="T17"><text:tab/>331<text:tab/><text:tab/><text:tab/><text:tab/><text:tab/>332<text:tab/><text:tab/><text:tab/><text:tab/><text:tab/>334<text:line-break/></text:span>Azi Dahaka<text:span text:style-name="T17"><text:tab/><text:tab/>Schlangentrick<text:tab/><text:tab/>Gefährte der Hydra<text:tab/>Schnitterwirbelwind<text:line-break/>S. 336 </text:span><text:span text:style-name="T1896">(Chaos)</text:span><text:span text:style-name="T17"><text:tab/>339<text:tab/><text:tab/><text:tab/><text:tab/><text:tab/>340<text:tab/><text:tab/><text:tab/><text:tab/><text:tab/>341<text:line-break/></text:span>Sezrekan<text:span text:style-name="T17"><text:tab/><text:tab/><text:tab/>Sequester<text:tab/><text:tab/><text:tab/>Schildmaid<text:tab/><text:tab/><text:tab/>Seelenphylakterium<text:line-break/>S. 342 </text:span><text:span text:style-name="T1896">(Chaos)</text:span><text:span text:style-name="T17"><text:tab/>344<text:tab/><text:tab/><text:tab/><text:tab/><text:tab/>346<text:tab/><text:tab/><text:tab/><text:tab/><text:tab/>347<text:line-break/></text:span>König v. Elfenland<text:span text:style-name="T17"><text:tab/>Waldschritt<text:tab/><text:tab/><text:tab/>Kriegshorn v. Elfenland<text:tab/>Der Traum<text:line-break/>S. 348 </text:span><text:span text:style-name="T1896">(</text:span><text:span text:style-name="T1897">Neutral</text:span><text:span text:style-name="T1896">)</text:span><text:span text:style-name="T17"><text:tab/>351<text:tab/><text:tab/><text:tab/><text:tab/><text:tab/>351<text:tab/><text:tab/><text:tab/><text:tab/><text:tab/>353<text:line-break/></text:span><text:span text:style-name="T1898">Die Trias (Nornen)</text:span><text:span text:style-name="T1899"><text:tab/>Klinge der Atropos<text:tab/><text:tab/>Fluch der Moiren<text:tab/><text:tab/>Kette und Schuss<text:line-break/>S. 354 </text:span><text:span text:style-name="T1896">(Ordnung)</text:span><text:span text:style-name="T1899"><text:tab/>357<text:tab/><text:tab/><text:tab/><text:tab/><text:tab/>358<text:tab/><text:tab/><text:tab/><text:tab/><text:tab/>359<text:line-break/></text:span><text:span text:style-name="T1898">Yddgrrl die Weltenwurzel<text:line-break/></text:span><text:span text:style-name="T1899">S. 360 </text:span><text:span text:style-name="T1900">(neutral)</text:span><text:span text:style-name="T1899"><text:line-break/></text:span><text:span text:style-name="T1898">Obitu-Que </text:span><text:span text:style-name="T1901">der Balorgeneral</text:span><text:span text:style-name="T1898"><text:line-break/></text:span><text:span text:style-name="T1899">S. 361 </text:span><text:span text:style-name="T1900">(Chaos)</text:span><text:span text:style-name="T1899"><text:line-break/></text:span><text:span text:style-name="T1898">Ithha, </text:span><text:span text:style-name="T1901">Fürst des Windes</text:span><text:span text:style-name="T1898"><text:line-break/></text:span><text:span text:style-name="T1899">S. 362 </text:span><text:span text:style-name="T1900">(neutral)</text:span></text:p>
      <text:p text:style-name="P632"><text:span text:style-name="T1758">2-</text:span><text:span text:style-name="T1902">9</text:span><text:span text:style-name="T904"> </text:span><text:span text:style-name="T1903">Nythuuls Stachel</text:span><text:span text:style-name="T1904">schweinmantel</text:span><text:span text:style-name="T944"><text:tab/><text:tab/><text:tab/><text:tab/><text:tab/><text:tab/><text:tab/><text:tab/></text:span><text:span text:style-name="T945">Regeln 1</text:span><text:span text:style-name="T1905">7</text:span><text:span text:style-name="T1284">8</text:span><text:span text:style-name="T945">, Rules </text:span><text:span text:style-name="T947">1</text:span><text:span text:style-name="T1905">86</text:span></text:p>
      <text:p text:style-name="P633"><text:span text:style-name="T1284">Grad</text:span> 2, <text:span text:style-name="T1759">1 Aktion, </text:span><text:span text:style-name="T1905">selbst</text:span>, <text:span text:style-name="T1905">1 Runde pro ZS, kein </text:span>Rettungswurf<text:tab/><text:span text:style-name="T1906">deutsche </text:span><text:span text:style-name="T1907">Version </text:span><text:span text:style-name="T1906">Übersetzungsfehler?</text:span></text:p>
      <text:p text:style-name="P634"><text:s/></text:p>
      <text:p text:style-name="P635"><text:span text:style-name="T953">D</text:span><text:span text:style-name="T1908">u wirst von spitzen Stacheln umhüllt</text:span><text:span text:style-name="T1762">.</text:span></text:p>
      <text:p text:style-name="P634"><text:s/></text:p>
      <text:p text:style-name="P636">Zauber w20:</text:p>
      <text:p text:style-name="P637"><text:span text:style-name="T40">1</text:span><text:tab/><text:tab/><text:span text:style-name="T1763">Kritischer</text:span> Fehlschlag <text:span text:style-name="T1763">w</text:span>6<text:span text:style-name="T1763">+Glücksmod</text:span>:</text:p>
      <text:p text:style-name="P638"><text:span text:style-name="T1618"><text:tab/><text:tab/></text:span><text:span text:style-name="T40">0-</text:span> Verderbnis, <text:span text:style-name="T1909">Patzer</text:span> <text:span text:style-name="T1614">&amp;</text:span> <text:span text:style-name="T1909">Makel</text:span><text:tab/><text:tab/><text:span text:style-name="T40">1-</text:span><text:span text:style-name="T1764">3</text:span> Verderbnis<text:tab/><text:tab/><text:span text:style-name="T1764">4</text:span><text:span text:style-name="T1910"> </text:span><text:span text:style-name="T1911">Makel<text:tab/><text:tab/></text:span><text:span text:style-name="T1910">5+ </text:span><text:span text:style-name="T1911">Patzer</text:span></text:p>
      <text:p text:style-name="P638"><text:span text:style-name="T1765">2-11<text:tab/></text:span><text:span text:style-name="T1766"><text:tab/></text:span><text:span text:style-name="T1767">Fehlschlag</text:span><text:span text:style-name="T1620"> </text:span><text:span text:style-name="T1768">&amp; Verlust</text:span></text:p>
      <text:p text:style-name="P637"><text:span text:style-name="T40">12-13</text:span><text:tab/><text:span text:style-name="T1769">Fehlschlag</text:span>, aber Zauber ist nicht verloren</text:p>
      <text:p text:style-name="P637"><text:span text:style-name="T40">14-15</text:span><text:tab/><text:span text:style-name="T1912">Du wirst von Stacheln geschützt. RK +1</text:span></text:p>
      <text:p text:style-name="P637"><text:span text:style-name="T40">16-19<text:tab/></text:span><text:span text:style-name="T1913">Du wirst von Stacheln geschützt. RK +1 und für alle Angreifer im Nahkampf<text:line-break/><text:tab/><text:tab/>Reflex 10 oder w3 Schaden</text:span></text:p>
      <text:p text:style-name="P637"><text:span text:style-name="T40">20 – 21<text:tab/></text:span><text:span text:style-name="T1913">Du wirst von Stacheln geschützt. RK +</text:span><text:span text:style-name="T1914">2</text:span><text:span text:style-name="T1913"> und für alle Angreifer im Nahkampf<text:line-break/><text:tab/><text:tab/>Reflex 1</text:span><text:span text:style-name="T1914">5</text:span><text:span text:style-name="T1913"> oder w</text:span><text:span text:style-name="T1914">4</text:span><text:span text:style-name="T1913"> Schaden. </text:span><text:span text:style-name="T1914">Stachelhand ist normale Waffe mit w6 Schaden.</text:span></text:p>
      <text:p text:style-name="P637"><text:span text:style-name="T40">22 – 25<text:tab/></text:span><text:span text:style-name="T1913">Du wirst von Stacheln geschützt. RK +</text:span><text:span text:style-name="T1914">2</text:span><text:span text:style-name="T1913"> und für alle Angreifer im Nahkampf<text:line-break/><text:tab/><text:tab/>Reflex </text:span><text:span text:style-name="T1914">20</text:span><text:span text:style-name="T1913"> oder w</text:span><text:span text:style-name="T1914">4</text:span><text:span text:style-name="T1913"> Schaden. </text:span><text:span text:style-name="T1914">Stachelhand ist normale Waffe mit w6 Schaden.<text:line-break/><text:tab/><text:tab/>Du kannst Stacheln 6/12/18 m weit schleudern: w6 Schaden</text:span></text:p>
      <text:p text:style-name="P637"><text:span text:style-name="T40">2</text:span><text:span text:style-name="T1915">6</text:span><text:span text:style-name="T40"> – 2</text:span><text:span text:style-name="T1915">9<text:tab/></text:span><text:span text:style-name="T1913">Du wirst von Stacheln geschützt. RK +</text:span><text:span text:style-name="T1914">3</text:span><text:span text:style-name="T1913"> und für alle Angreifer im Nahkampf<text:line-break/><text:tab/><text:tab/>Reflex </text:span><text:span text:style-name="T1914">20</text:span><text:span text:style-name="T1913"> oder w</text:span><text:span text:style-name="T1914">4+ZS</text:span><text:span text:style-name="T1913"> Schaden. </text:span><text:span text:style-name="T1914">Stachelhand ist magische Waffe </text:span><text:span text:style-name="T1916">+2 </text:span><text:span text:style-name="T1914">mit w</text:span><text:span text:style-name="T1916">8+2<text:line-break/><text:tab/><text:tab/></text:span><text:span text:style-name="T1914">Schaden. Du kannst</text:span><text:span text:style-name="T1917"> </text:span><text:span text:style-name="T1914">Stacheln 6/12/18 m weit schleudern: w</text:span><text:span text:style-name="T1916">6</text:span><text:span text:style-name="T1914"> Schaden</text:span></text:p>
      <text:p text:style-name="P637"><text:span text:style-name="T1918">30</text:span><text:span text:style-name="T40"> – </text:span><text:span text:style-name="T1918">31<text:tab/></text:span><text:span text:style-name="T1913">Du wirst von Stacheln geschützt. RK +</text:span><text:span text:style-name="T1919">4</text:span><text:span text:style-name="T1913"> und für alle Angreifer im Nahkampf<text:line-break/><text:tab/><text:tab/>Reflex </text:span><text:span text:style-name="T1914">20</text:span><text:span text:style-name="T1913"> oder w</text:span><text:span text:style-name="T1919">6</text:span><text:span text:style-name="T1914">+ZS</text:span><text:span text:style-name="T1913"> Schaden. </text:span><text:span text:style-name="T1914">Stachelhand ist magische Waffe </text:span><text:span text:style-name="T1916">+</text:span><text:span text:style-name="T1919">4</text:span><text:span text:style-name="T1916"> </text:span><text:span text:style-name="T1914">mit w</text:span><text:span text:style-name="T1916">8+</text:span><text:span text:style-name="T1919">4</text:span><text:span text:style-name="T1916"><text:line-break/><text:tab/><text:tab/></text:span><text:span text:style-name="T1914">Schaden. Du kannst</text:span><text:span text:style-name="T1917"> </text:span><text:span text:style-name="T1914">Stacheln </text:span><text:span text:style-name="T1919">+4 </text:span><text:span text:style-name="T1914">6/12/18 m weit schleudern: w</text:span><text:span text:style-name="T1919">8+4</text:span><text:span text:style-name="T1914"> Schaden</text:span></text:p>
      <text:p text:style-name="P637"><text:span text:style-name="T1918">3</text:span><text:span text:style-name="T1920">2</text:span><text:span text:style-name="T40"> – </text:span><text:span text:style-name="T1918">3</text:span><text:span text:style-name="T1920">3</text:span><text:span text:style-name="T1918"><text:tab/></text:span><text:span text:style-name="T1913">Du wirst von Stacheln geschützt. RK +</text:span><text:span text:style-name="T1921">5</text:span><text:span text:style-name="T1913"> und für alle Angreifer im Nahkampf<text:line-break/><text:tab/><text:tab/>Reflex </text:span><text:span text:style-name="T1914">20</text:span><text:span text:style-name="T1913"> oder w</text:span><text:span text:style-name="T1921">8</text:span><text:span text:style-name="T1914">+ZS</text:span><text:span text:style-name="T1913"> Schaden. </text:span><text:span text:style-name="T1914">Stachelhand ist magische Waffe </text:span><text:span text:style-name="T1916">+</text:span><text:span text:style-name="T1921">5</text:span><text:span text:style-name="T1916"> </text:span><text:span text:style-name="T1914">mit w</text:span><text:span text:style-name="T1916">8+</text:span><text:span text:style-name="T1921">5</text:span><text:span text:style-name="T1916"><text:line-break/><text:tab/><text:tab/></text:span><text:span text:style-name="T1914">Schaden. Du kannst</text:span><text:span text:style-name="T1917"> </text:span><text:span text:style-name="T1914">Stacheln </text:span><text:span text:style-name="T1919">+</text:span><text:span text:style-name="T1921">5</text:span><text:span text:style-name="T1919"> </text:span><text:span text:style-name="T1914">6/12/18 m weit schleudern: w</text:span><text:span text:style-name="T1919">8+</text:span><text:span text:style-name="T1921">5</text:span><text:span text:style-name="T1914"> Schaden</text:span></text:p>
      <text:p text:style-name="P637"><text:span text:style-name="T1918">3</text:span><text:span text:style-name="T1920">4+</text:span><text:span text:style-name="T1918"><text:tab/><text:tab/></text:span><text:span text:style-name="T1913">Du wirst von Stacheln geschützt. RK +</text:span><text:span text:style-name="T1921">6</text:span><text:span text:style-name="T1913"> und für alle Angreifer im Nahkampf<text:line-break/><text:tab/><text:tab/>Reflex </text:span><text:span text:style-name="T1914">2</text:span><text:span text:style-name="T1922">5</text:span><text:span text:style-name="T1913"> oder w</text:span><text:span text:style-name="T1922">10</text:span><text:span text:style-name="T1914">+ZS</text:span><text:span text:style-name="T1913"> Schaden. </text:span><text:span text:style-name="T1914">Stachelhand ist magische Waffe </text:span><text:span text:style-name="T1916">+</text:span><text:span text:style-name="T1922">6</text:span><text:span text:style-name="T1916"> </text:span><text:span text:style-name="T1914">mit w</text:span><text:span text:style-name="T1916">8+</text:span><text:span text:style-name="T1922">6</text:span><text:span text:style-name="T1916"><text:line-break/><text:tab/><text:tab/></text:span><text:span text:style-name="T1914">Schaden. Du kannst</text:span><text:span text:style-name="T1917"> </text:span><text:span text:style-name="T1914">Stacheln </text:span><text:span text:style-name="T1919">+</text:span><text:span text:style-name="T1922">6</text:span><text:span text:style-name="T1919"> </text:span><text:span text:style-name="T1914">6/12/18 m weit schleudern: w</text:span><text:span text:style-name="T1919">8+</text:span><text:span text:style-name="T1922">6</text:span><text:span text:style-name="T1914"> Schaden.<text:line-break/><text:tab/><text:tab/></text:span><text:span text:style-name="T1922">Du kannst alle Stacheln gleichzeitig verschissen: alle Ziele bis 9 m ZS*w10 Schaden,<text:line-break/><text:tab/><text:tab/>nur hinter fester Deckung Reflex 20 für halben Schaden, </text:span><text:span text:style-name="T1923">hinter Magischem Schild<text:line-break/><text:tab/><text:tab/>24+ unverletzt.</text:span></text:p>
      <text:p text:style-name="P639"><text:s/></text:p>
      <text:p text:style-name="P640">Verderbnis <text:span text:style-name="T1715">w</text:span><text:span text:style-name="T1924">4</text:span>:</text:p>
      <text:p text:style-name="P641"><text:span text:style-name="T40">1</text:span><text:tab/><text:span text:style-name="T1924">dein Haar wird stachelig.</text:span></text:p>
      <text:p text:style-name="P641"><text:span text:style-name="T1925">2</text:span><text:tab/><text:span text:style-name="T1924">dir wachsen Stacheln im Gesicht und deine Nase wir</text:span><text:span text:style-name="T1926">d Igel-</text:span><text:span text:style-name="T1927">art</text:span><text:span text:style-name="T1924">ig.</text:span></text:p>
      <text:p text:style-name="P641"><text:span text:style-name="T1925">3</text:span><text:tab/><text:span text:style-name="T1924">deine Haut juckt und du bekommst -1 auf Würfe die Konzentration erfordern.</text:span></text:p>
      <text:p text:style-name="P642"><text:span text:style-name="T40">4</text:span><text:tab/>du bekommst Appetit auf Würmer und Maden.</text:p>
      <text:p text:style-name="P643"><text:s/></text:p>
      <text:p text:style-name="P640"><text:span text:style-name="T981">P</text:span>atzer <text:span text:style-name="T982">w</text:span><text:span text:style-name="T1924">5</text:span>:</text:p>
      <text:p text:style-name="P641"><text:span text:style-name="T40">1</text:span><text:tab/>D<text:span text:style-name="T1924">ie Stacheln kleben zusammen und machen dich w4 Runden bewegungsunfähig.</text:span></text:p>
      <text:p text:style-name="P641"><text:span text:style-name="T40">2</text:span><text:tab/><text:span text:style-name="T1779">D</text:span><text:span text:style-name="T1928">ie Stacheln wachsen durch deine Haut und verursachen 1 Schaden pro 1,5 m Bewegung oder Angriff</text:span><text:span text:style-name="T1778">.</text:span></text:p>
      <text:p text:style-name="P641"><text:span text:style-name="T40">3</text:span><text:tab/><text:span text:style-name="T1779">D</text:span><text:span text:style-name="T1929">ie Stacheln sind weich und fettig, kein Schutz, bei mehr als halber Bewegung oder Objekte<text:line-break/><text:tab/>aufnehmen Reflex 8 oder du oder das Objekt fällt hin. </text:span></text:p>
      <text:p text:style-name="P641"><text:span text:style-name="T40">4</text:span><text:tab/><text:span text:style-name="T1779">D</text:span><text:span text:style-name="T1929">u bekommst kleine Knopfaugen: -2 auf alle Zauber und Angriffe über mehr als 3 m.</text:span></text:p>
      <text:p text:style-name="P644"><text:span text:style-name="T1930">5</text:span><text:span text:style-name="T1931"><text:tab/>Stacheln schießen aus deinem Körper und alle innerhalb 4,5 m Reflex 10 oder w4 Schaden.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swiss"/>
    <style:font-face style:name="Calibri1" svg:font-family="Calibri" style:font-family-generic="swiss" style:font-pitch="variable"/>
    <style:font-face style:name="Carolingia" svg:font-family="Carolingia" style:font-pitch="variable"/>
    <style:font-face style:name="Hiragino Sans" svg:font-family="'Hiragino Sans'" style:font-family-generic="modern" style:font-pitch="fixed"/>
    <style:font-face style:name="Liberation Mono" svg:font-family="'Liberation Mono'" style:font-family-generic="modern" style:font-pitch="fixed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/>
    <style:font-face style:name="NSimSun" svg:font-family="NSimSun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3mm" draw:shadow-offset-y="3mm" draw:start-line-spacing-horizontal="2.83mm" draw:start-line-spacing-vertical="2.83mm" draw:end-line-spacing-horizontal="2.83mm" draw:end-line-spacing-vertical="2.83mm" style:writing-mode="lr-tb" style:flow-with-text="false"/>
      <style:paragraph-properties style:text-autospace="ideograph-alpha" style:line-break="strict" loext:tab-stop-distance="0mm" style:font-independent-line-spacing="false">
        <style:tab-stops/>
      </style:paragraph-properties>
      <style:text-properties style:use-window-font-color="true" loext:opacity="0%" style:font-name="Calibri" fo:font-size="12pt" fo:language="de" fo:country="DE" style:letter-kerning="true" style:font-name-asian="NSimSun" style:font-size-asian="10.5pt" style:language-asian="ja" style:country-asian="JP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0mm" style:writing-mode="page"/>
      <style:text-properties style:use-window-font-color="true" loext:opacity="0%" style:font-name="Calibri" fo:font-size="12pt" fo:language="de" fo:country="DE" style:letter-kerning="true" style:font-name-asian="NSimSun" style:font-size-asian="10.5pt" style:language-asian="ja" style:country-asian="JP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4.23mm" fo:margin-bottom="2.12mm" style:contextual-spacing="false" fo:keep-with-next="always"/>
      <style:text-properties style:font-name="Calibri" fo:font-family="Calibri" style:font-family-generic="swiss" fo:font-size="14pt" style:font-name-asian="Microsoft YaHei" style:font-family-asian="'Microsoft YaHei'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mm" fo:margin-bottom="2.47mm" style:contextual-spacing="false" fo:line-height="115%"/>
    </style:style>
    <style:style style:name="List" style:family="paragraph" style:parent-style-name="Text_20_body" style:class="list">
      <style:text-properties style:font-name="Calibri" fo:font-family="Calibri" style:font-family-generic="swiss" style:font-name-asian="NSimSun" style:font-family-asian="NSimSun"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2.12mm" fo:margin-bottom="2.12mm" style:contextual-spacing="false" text:number-lines="false" text:line-number="0"/>
      <style:text-properties style:font-name="Calibri" fo:font-family="Calibri" style:font-family-generic="swiss" fo:font-size="12pt" fo:font-style="italic" style:font-name-asian="NSimSun" style:font-family-asian="NSimSun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Calibri" fo:font-family="Calibri" style:font-family-generic="swiss" style:font-name-asian="NSimSun" style:font-family-asian="NSimSun" style:font-size-asian="12pt" style:font-name-complex="Lucida Sans" style:font-family-complex="'Lucida Sans'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Preformatted_20_Text" style:display-name="Preformatted Text" style:family="paragraph" style:parent-style-name="Standard" style:class="html">
      <style:paragraph-properties fo:margin-top="0mm" fo:margin-bottom="0mm" style:contextual-spacing="false"/>
      <style:text-properties style:font-name="Liberation Mono" fo:font-family="'Liberation Mono'" style:font-family-generic="modern" style:font-pitch="fixed" fo:font-size="10pt" style:font-name-asian="Hiragino Sans" style:font-family-asian="'Hiragino Sans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Bullet_20_Symbols" style:display-name="Bullet Symbols" style:family="text">
      <style:text-properties style:font-name="OpenSymbol" fo:font-family="OpenSymbol" style:font-charset="x-symbol" fo:font-size="15pt" style:font-name-asian="OpenSymbol" style:font-family-asian="OpenSymbol" style:font-charset-asian="x-symbol" style:font-size-asian="13.1000003814697pt" style:font-name-complex="OpenSymbol" style:font-family-complex="OpenSymbol" style:font-charset-complex="x-symbol" style:font-size-complex="15pt"/>
    </style:style>
    <style:style style:name="Graphics" style:family="graphic">
      <style:graphic-properties text:anchor-type="paragraph" svg:x="0mm" svg:y="0m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4.99m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0.01mm" fo:page-height="297mm" style:num-format="1" style:print-orientation="portrait" fo:margin-top="4.99mm" fo:margin-bottom="4.99mm" fo:margin-left="4.99mm" fo:margin-right="4.99mm" style:writing-mode="lr-tb" style:layout-grid-color="#c0c0c0" style:layout-grid-lines="20" style:layout-grid-base-height="7.06mm" style:layout-grid-ruby-height="3.53mm" style:layout-grid-mode="none" style:layout-grid-ruby-below="false" style:layout-grid-print="false" style:layout-grid-display="false" style:footnote-max-height="0mm" loext:margin-gutter="0mm">
        <style:footnote-sep style:width="0.18mm" style:distance-before-sep="1.01mm" style:distance-after-sep="1.01m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3-09-01T09:07:46.042000000</meta:creation-date>
    <dc:date>2026-08-27T16:13:54.897848100</dc:date>
    <meta:editing-duration>P5DT4H22M43S</meta:editing-duration>
    <meta:editing-cycles>1111</meta:editing-cycles>
    <meta:generator>LibreOffice/26.2.1.2$Windows_X86_64 LibreOffice_project/620$Build-2</meta:generator>
    <meta:print-date>2026-08-27T15:36:49.995738700</meta:print-date>
    <meta:printed-by>PDF-Dateien</meta:printed-by>
    <meta:document-statistic meta:table-count="9" meta:image-count="4" meta:object-count="0" meta:page-count="57" meta:paragraph-count="2573" meta:word-count="18311" meta:character-count="119427" meta:non-whitespace-character-count="97326"/>
  </office:meta>
</office:document-meta>
</file>